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00000003553BE10DD6.jpg" manifest:media-type="image/jpeg"/>
  <manifest:file-entry manifest:full-path="Pictures/100000000000035A000004B34FEED732.jpg" manifest:media-type="image/jpeg"/>
  <manifest:file-entry manifest:full-path="Pictures/1000000000000500000003C0E446636A.png" manifest:media-type="image/png"/>
  <manifest:file-entry manifest:full-path="Pictures/10000000000000C20000010497E650AB.png" manifest:media-type="image/png"/>
  <manifest:file-entry manifest:full-path="Pictures/10000000000001EC000002B98EEE450E.jpg" manifest:media-type="image/jpeg"/>
  <manifest:file-entry manifest:full-path="Pictures/10000000000001B9000002265AF7AA3F.jpg" manifest:media-type="image/jpeg"/>
  <manifest:file-entry manifest:full-path="Pictures/100000000000017300000142266BE2C0.png" manifest:media-type="image/png"/>
  <manifest:file-entry manifest:full-path="Pictures/1000000100000941000009BF46EB13C6.png" manifest:media-type="image/png"/>
  <manifest:file-entry manifest:full-path="Pictures/100000000000015E00000224956E5F29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Arial" svg:font-family="Arial" style:font-pitch="variable"/>
    <style:font-face style:name="Arial1" svg:font-family="Arial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GOmega-Bold" svg:font-family="CGOmega-Bold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ambria1" svg:font-family="Cambria"/>
    <style:font-face style:name="DejaVu Sans" svg:font-family="'DejaVu Sans'" style:font-pitch="variable"/>
    <style:font-face style:name="DejaVu Sans1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dp1" style:family="drawing-page">
      <style:drawing-page-properties presentation:transition-type="semi-automatic" presentation:transition-speed="fast" presentation:background-visible="true" presentation:background-objects-visible="true" draw:fill="solid" draw:fill-color="#000066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display-header="true" presentation:display-footer="true" presentation:display-page-number="false" presentation:display-date-time="true"/>
    </style:style>
    <style:style style:name="dp4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6" style:family="drawing-page">
      <style:drawing-page-properties presentation:transition-type="semi-automatic" presentation:transition-speed="fast" presentation:background-visible="true" presentation:background-objects-visible="true" presentation:display-footer="false" presentation:display-page-number="false" presentation:display-date-time="false"/>
    </style:style>
    <style:style style:name="dp7" style:family="drawing-page">
      <style:drawing-page-properties presentation:display-header="false" presentation:display-footer="true" presentation:display-page-number="false" presentation:display-date-time="true"/>
    </style:style>
    <style:style style:name="dp8" style:family="drawing-page">
      <style:drawing-page-properties presentation:transition-type="semi-automatic" presentation:transition-speed="fast" presentation:background-visible="true" presentation:background-objects-visible="true" draw:fill="solid" draw:fill-color="#ffffff" presentation:display-footer="false" presentation:display-page-number="false" presentation:display-date-time="fals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draw:fill="none" draw:fill-color="#ffffff" draw:textarea-horizontal-align="justify" draw:textarea-vertical-align="bottom" draw:auto-grow-height="false" fo:min-height="0.693cm" fo:min-width="10.507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3" style:family="graphic">
      <style:graphic-properties loext:decorative="false"/>
    </style:style>
    <style:style style:name="gr4" style:family="graphic" style:parent-style-name="standard">
      <style:graphic-properties draw:stroke="none" draw:fill="none" draw:fill-color="#ffffff" draw:textarea-horizontal-align="left" draw:textarea-vertical-align="middle" draw:auto-grow-height="false" fo:min-height="8.312cm" fo:min-width="19.82cm" fo:padding-top="0.13cm" fo:padding-bottom="0.13cm" fo:padding-left="0.25cm" fo:padding-right="0.25cm" fo:wrap-option="no-wrap" draw:shadow-color="#808080" loext:decorative="false"/>
    </style:style>
    <style:style style:name="gr5" style:family="graphic" style:parent-style-name="standard">
      <style:graphic-properties draw:stroke="none" draw:fill="none" draw:fill-color="#ffffff" draw:textarea-horizontal-align="left" draw:textarea-vertical-align="middle" draw:auto-grow-height="false" fo:min-height="1.01cm" fo:min-width="16.504cm" fo:padding-top="0.13cm" fo:padding-bottom="0.13cm" fo:padding-left="0.25cm" fo:padding-right="0.25cm" fo:wrap-option="no-wrap" draw:shadow-color="#808080" loext:decorative="false"/>
    </style:style>
    <style:style style:name="gr6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7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8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" style:family="graphic" style:parent-style-name="standard" style:list-style-name="L4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 loext:decorative="false"/>
      <style:paragraph-properties style:writing-mode="lr-tb"/>
    </style:style>
    <style:style style:name="gr11" style:family="graphic" style:parent-style-name="Object_20_with_20_no_20_fill_20_and_20_no_20_line">
      <style:graphic-properties draw:stroke="none" draw:fill="none" draw:fill-color="#ffffff" draw:textarea-horizontal-align="left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3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4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5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6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7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8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9" style:family="graphic" style:parent-style-name="Style_20_de_20_dessin_20_par_20_défaut_5f_1">
      <style:graphic-properties draw:stroke="none" svg:stroke-width="0cm" draw:fill="solid" draw:fill-color="#222222" draw:textarea-horizontal-align="justify" draw:textarea-vertical-align="top" draw:auto-grow-height="false" draw:fit-to-size="false" style:shrink-to-fit="false" fo:min-height="0.513cm" fo:min-width="0cm" fo:padding-top="0.125cm" fo:padding-bottom="0.125cm" fo:padding-left="0.25cm" fo:padding-right="0.25cm" fo:wrap-option="wrap" loext:decorative="false"/>
    </style:style>
    <style:style style:name="gr20" style:family="graphic" style:parent-style-name="Style_20_de_20_dessin_20_par_20_défaut_5f_1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951cm" fo:padding-top="0.125cm" fo:padding-bottom="0.125cm" fo:padding-left="0.25cm" fo:padding-right="0.25cm" fo:wrap-option="wrap" loext:decorative="false"/>
      <style:paragraph-properties style:writing-mode="lr-tb"/>
    </style:style>
    <style:style style:name="gr21" style:family="graphic">
      <style:graphic-properties style:protect="size" loext:decorative="false"/>
    </style:style>
    <style:style style:name="gr22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3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4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5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6" style:family="graphic" style:parent-style-name="standard">
      <style:graphic-properties draw:stroke="none" svg:stroke-width="0cm" draw:fill="solid" draw:fill-color="#222222" draw:textarea-horizontal-align="justify" draw:textarea-vertical-align="top" draw:auto-grow-height="false" draw:fit-to-size="false" style:shrink-to-fit="false" fo:min-height="0.513cm" fo:min-width="0cm" fo:padding-top="0.125cm" fo:padding-bottom="0.125cm" fo:padding-left="0.25cm" fo:padding-right="0.25cm" fo:wrap-option="wrap" loext:decorative="false"/>
    </style:style>
    <style:style style:name="gr27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8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2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30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31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32" style:family="graphic" style:parent-style-name="standard">
      <style:graphic-properties draw:stroke="none" draw:fill="none" draw:fill-color="#ffffff" draw:textarea-horizontal-align="left" draw:textarea-vertical-align="middle" draw:auto-grow-height="false" fo:min-height="8.308cm" fo:min-width="19.816cm" fo:padding-top="0.13cm" fo:padding-bottom="0.13cm" fo:padding-left="0.25cm" fo:padding-right="0.25cm" fo:wrap-option="no-wrap" draw:shadow-color="#808080" loext:decorative="false"/>
    </style:style>
    <style:style style:name="gr33" style:family="graphic" style:parent-style-name="standard">
      <style:graphic-properties draw:stroke="none" draw:fill="none" draw:fill-color="#ffffff" draw:textarea-horizontal-align="left" draw:textarea-vertical-align="middle" draw:auto-grow-height="false" fo:min-height="3.462cm" fo:min-width="14.572cm" fo:padding-top="0.13cm" fo:padding-bottom="0.13cm" fo:padding-left="0.25cm" fo:padding-right="0.25cm" fo:wrap-option="no-wrap" draw:shadow-color="#808080" loext:decorative="false"/>
    </style:style>
    <style:style style:name="gr34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3.535cm" fo:min-width="18.096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35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3.535cm" fo:min-width="18.096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36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3.535cm" fo:min-width="18.096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37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10.636cm" fo:min-width="19.022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38" style:family="graphic" style:parent-style-name="standard">
      <style:graphic-properties draw:stroke="none" draw:fill="none" draw:fill-color="#ffffff" draw:textarea-horizontal-align="left" draw:textarea-vertical-align="middle" draw:auto-grow-height="false" fo:min-height="11.166cm" fo:min-width="14.736cm" fo:padding-top="0.13cm" fo:padding-bottom="0.13cm" fo:padding-left="0.25cm" fo:padding-right="0.25cm" fo:wrap-option="no-wrap" draw:shadow-color="#808080" loext:decorative="false"/>
    </style:style>
    <style:style style:name="gr39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10.636cm" fo:min-width="19.022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0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10.636cm" fo:min-width="19.022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1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21.74cm" fo:min-width="18.55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5.142cm" fo:min-width="18.55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3" style:family="graphic" style:parent-style-name="Style_20_de_20_dessin_20_par_20_défaut_5f_2">
      <style:graphic-properties draw:stroke="none" svg:stroke-width="0cm" draw:fill="none" loext:fill-use-slide-background="false" draw:textarea-vertical-align="top" draw:auto-grow-height="false" fo:min-height="3.474cm" fo:min-width="14.576cm" fo:padding-top="0.125cm" fo:padding-bottom="0.125cm" fo:padding-left="0.25cm" fo:padding-right="0.25cm" fo:wrap-option="wrap" loext:decorative="false"/>
    </style:style>
    <style:style style:name="gr44" style:family="graphic" style:parent-style-name="Style_20_de_20_dessin_20_par_20_défaut_5f_2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23.539cm" fo:min-width="16.899cm" fo:padding-top="0.13cm" fo:padding-bottom="0.13cm" fo:padding-left="0.25cm" fo:padding-right="0.25cm" fo:wrap-option="wrap" style:writing-mode="lr-tb" loext:decorative="false"/>
      <style:paragraph-properties style:writing-mode="lr-tb"/>
    </style:style>
    <style:style style:name="gr45" style:family="graphic" style:parent-style-name="standard">
      <style:graphic-properties draw:stroke="none" svg:stroke-width="0cm" draw:fill="none" loext:fill-use-slide-background="false" draw:textarea-vertical-align="top" draw:auto-grow-height="false" fo:min-height="3.474cm" fo:min-width="14.576cm" fo:padding-top="0.125cm" fo:padding-bottom="0.125cm" fo:padding-left="0.25cm" fo:padding-right="0.25cm" fo:wrap-option="wrap" loext:decorative="false"/>
    </style:style>
    <style:style style:name="gr46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true" fo:min-height="23.539cm" fo:min-width="16.899cm" fo:padding-top="0.13cm" fo:padding-bottom="0.13cm" fo:padding-left="0.25cm" fo:padding-right="0.25cm" fo:wrap-option="wrap" style:writing-mode="lr-tb" loext:decorative="false"/>
      <style:paragraph-properties style:writing-mode="lr-tb"/>
    </style:style>
    <style:style style:name="gr47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8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49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0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1" style:family="graphic" style:parent-style-name="standard" style:list-style-name="L12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2" style:family="graphic" style:parent-style-name="standard">
      <style:graphic-properties draw:stroke="none" draw:fill="none" draw:fill-color="#ffffff" draw:textarea-horizontal-align="left" draw:textarea-vertical-align="middle" draw:auto-grow-height="false" fo:min-height="1.01cm" fo:min-width="0.012cm" fo:padding-top="0.13cm" fo:padding-bottom="0.13cm" fo:padding-left="0.25cm" fo:padding-right="0.25cm" fo:wrap-option="no-wrap" draw:shadow-color="#808080" loext:decorative="false"/>
    </style:style>
    <style:style style:name="gr53" style:family="graphic" style:parent-style-name="standard" style:list-style-name="L1">
      <style:graphic-properties draw:stroke="none" draw:fill="none" draw:fill-color="#ffffff" draw:textarea-horizontal-align="justify" draw:textarea-vertical-align="middle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4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5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6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7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8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59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60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61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6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63" style:family="graphic" style:parent-style-name="Style_20_de_20_dessin_20_par_20_défaut_5f_3" style:list-style-name="L9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64" style:family="graphic" style:parent-style-name="Style_20_de_20_dessin_20_par_20_défaut_5f_3">
      <style:graphic-properties draw:stroke="none" draw:fill="none" draw:fill-color="#ffffff" draw:textarea-horizontal-align="left" draw:textarea-vertical-align="middle" draw:auto-grow-height="false" fo:min-height="11.17cm" fo:min-width="14.74cm" fo:padding-top="0.13cm" fo:padding-bottom="0.13cm" fo:padding-left="0.25cm" fo:padding-right="0.25cm" fo:wrap-option="no-wrap" draw:shadow-color="#808080" loext:decorative="false"/>
    </style:style>
    <style:style style:name="gr65" style:family="graphic" style:parent-style-name="Style_20_de_20_dessin_20_par_20_défaut_5f_3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66" style:family="graphic" style:parent-style-name="Style_20_de_20_dessin_20_par_20_défaut_5f_3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67" style:family="graphic" style:parent-style-name="Style_20_de_20_dessin_20_par_20_défaut_5f_3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68" style:family="graphic" style:parent-style-name="standard">
      <style:graphic-properties draw:stroke="none" draw:fill="none" draw:fill-color="#ffffff" draw:textarea-horizontal-align="left" draw:textarea-vertical-align="middle" draw:auto-grow-height="false" fo:min-height="11.17cm" fo:min-width="14.74cm" fo:padding-top="0.13cm" fo:padding-bottom="0.13cm" fo:padding-left="0.25cm" fo:padding-right="0.25cm" fo:wrap-option="no-wrap" draw:shadow-color="#808080" loext:decorative="false"/>
    </style:style>
    <style:style style:name="gr69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70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71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17.191cm" fo:min-width="18.101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72" style:family="graphic" style:parent-style-name="standard">
      <style:graphic-properties draw:stroke="none" draw:fill="none" draw:fill-color="#ffffff" draw:textarea-horizontal-align="left" draw:textarea-vertical-align="middle" draw:auto-grow-height="false" fo:min-height="1.005cm" fo:min-width="0.007cm" fo:padding-top="0.13cm" fo:padding-bottom="0.13cm" fo:padding-left="0.25cm" fo:padding-right="0.25cm" fo:wrap-option="no-wrap" draw:shadow-color="#808080" loext:decorative="false"/>
    </style:style>
    <style:style style:name="gr73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1.821cm" fo:min-width="17.699cm" fo:padding-top="0.125cm" fo:padding-bottom="0.125cm" fo:padding-left="0.25cm" fo:padding-right="0.25cm" fo:wrap-option="no-wrap" draw:shadow-color="#808080" loext:decorative="false"/>
      <style:paragraph-properties style:writing-mode="lr-tb"/>
    </style:style>
    <style:style style:name="gr74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6.77cm" fo:min-width="14.3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75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8.212cm" fo:min-width="15.622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76" style:family="graphic" style:parent-style-name="standard" style:list-style-name="L2">
      <style:graphic-properties draw:stroke="none" draw:fill="none" draw:fill-color="#ffffff" draw:textarea-horizontal-align="justify" draw:textarea-vertical-align="middle" draw:auto-grow-height="false" fo:min-height="9.147cm" fo:min-width="11.252cm" fo:padding-top="0.125cm" fo:padding-bottom="0.125cm" fo:padding-left="0.25cm" fo:padding-right="0.25cm" fo:wrap-option="no-wrap" draw:shadow-color="#808080" loext:decorative="false"/>
      <style:paragraph-properties style:writing-mode="lr-tb"/>
    </style:style>
    <style:style style:name="gr77" style:family="graphic" style:parent-style-name="standard">
      <style:graphic-properties draw:stroke="none" draw:fill="none" draw:fill-color="#ffffff" draw:textarea-horizontal-align="left" draw:textarea-vertical-align="middle" draw:auto-grow-height="false" fo:min-height="13.106cm" fo:min-width="16.301cm" fo:padding-top="0.13cm" fo:padding-bottom="0.13cm" fo:padding-left="0.25cm" fo:padding-right="0.25cm" fo:wrap-option="no-wrap" draw:shadow-color="#808080" loext:decorative="false"/>
    </style:style>
    <style:style style:name="gr78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no-wrap" draw:shadow-color="#808080" loext:decorative="false"/>
      <style:paragraph-properties style:writing-mode="lr-tb"/>
    </style:style>
    <style:style style:name="gr79" style:family="graphic" style:parent-style-name="standard">
      <style:graphic-properties draw:stroke="none" draw:fill="none" draw:fill-color="#ffffff" draw:textarea-horizontal-align="left" draw:textarea-vertical-align="middle" draw:auto-grow-height="false" fo:min-height="1.006cm" fo:min-width="16.5cm" fo:padding-top="0.13cm" fo:padding-bottom="0.13cm" fo:padding-left="0.25cm" fo:padding-right="0.25cm" fo:wrap-option="no-wrap" draw:shadow-color="#808080" loext:decorative="false"/>
    </style:style>
    <style:style style:name="gr80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3.891cm" fo:min-width="16.297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81" style:family="graphic" style:parent-style-name="standard">
      <style:graphic-properties draw:stroke="none" draw:fill="none" draw:fill-color="#ffffff" draw:textarea-horizontal-align="left" draw:textarea-vertical-align="middle" draw:auto-grow-height="false" fo:min-height="1.005cm" fo:min-width="18.497cm" fo:padding-top="0.13cm" fo:padding-bottom="0.13cm" fo:padding-left="0.25cm" fo:padding-right="0.25cm" fo:wrap-option="no-wrap" draw:shadow-color="#808080" loext:decorative="false"/>
    </style:style>
    <style:style style:name="gr82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15.404cm" fo:min-width="19.22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83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1.75cm" fo:min-width="18.224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84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4.653cm" fo:min-width="18.224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gr85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86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87" style:family="graphic" style:parent-style-name="standard">
      <style:graphic-properties draw:stroke="none" draw:fill="none" draw:fill-color="#ffffff" draw:textarea-horizontal-align="left" draw:textarea-vertical-align="middle" draw:auto-grow-height="false" fo:min-height="1.01cm" fo:min-width="18.501cm" fo:padding-top="0.13cm" fo:padding-bottom="0.13cm" fo:padding-left="0.25cm" fo:padding-right="0.25cm" fo:wrap-option="no-wrap" draw:shadow-color="#808080" loext:decorative="false"/>
    </style:style>
    <style:style style:name="gr88" style:family="graphic" style:parent-style-name="standard" style:list-style-name="L13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89" style:family="graphic" style:parent-style-name="standard" style:list-style-name="L14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0" style:family="graphic" style:parent-style-name="standard" style:list-style-name="L1">
      <style:graphic-properties draw:stroke="none" draw:fill="none" draw:fill-color="#ffffff" draw:textarea-horizontal-align="justify" draw:textarea-vertical-align="top" draw:auto-grow-height="false" fo:min-height="23.508cm" fo:min-width="18.89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1" style:family="graphic" style:parent-style-name="standard">
      <style:graphic-properties draw:stroke="none" draw:fill="none" draw:fill-color="#ffffff" draw:textarea-horizontal-align="left" draw:textarea-vertical-align="middle" draw:auto-grow-height="false" fo:min-height="11.161cm" fo:min-width="14.731cm" fo:padding-top="0.13cm" fo:padding-bottom="0.13cm" fo:padding-left="0.25cm" fo:padding-right="0.25cm" fo:wrap-option="no-wrap" draw:shadow-color="#808080" loext:decorative="false"/>
    </style:style>
    <style:style style:name="gr92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3.508cm" fo:min-width="18.89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3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3.508cm" fo:min-width="18.89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4" style:family="graphic" style:parent-style-name="standard" style:list-style-name="L14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5" style:family="graphic" style:parent-style-name="standard" style:list-style-name="L5">
      <style:graphic-properties draw:stroke="none" draw:fill="none" draw:fill-color="#ffffff" draw:textarea-horizontal-align="justify" draw:textarea-vertical-align="top" draw:auto-grow-height="true" fo:min-height="0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6" style:family="graphic" style:parent-style-name="Style_20_de_20_dessin_20_par_20_défaut_5f_4" style:list-style-name="L9">
      <style:graphic-properties draw:stroke="none" draw:fill="none" draw:fill-color="#ffffff" draw:textarea-horizontal-align="justify" draw:textarea-vertical-align="top" draw:auto-grow-height="false" fo:min-height="20.797cm" fo:min-width="17.501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7" style:family="graphic" style:parent-style-name="Style_20_de_20_dessin_20_par_20_défaut_5f_4">
      <style:graphic-properties draw:stroke="none" draw:fill="none" draw:fill-color="#ffffff" draw:textarea-horizontal-align="left" draw:textarea-vertical-align="middle" draw:auto-grow-height="false" fo:min-height="11.17cm" fo:min-width="14.74cm" fo:padding-top="0.13cm" fo:padding-bottom="0.13cm" fo:padding-left="0.25cm" fo:padding-right="0.25cm" fo:wrap-option="no-wrap" draw:shadow-color="#808080" loext:decorative="false"/>
    </style:style>
    <style:style style:name="gr98" style:family="graphic" style:parent-style-name="Style_20_de_20_dessin_20_par_20_défaut_5f_4" style:list-style-name="L9">
      <style:graphic-properties draw:stroke="none" draw:fill="none" draw:fill-color="#ffffff" draw:textarea-horizontal-align="justify" draw:textarea-vertical-align="top" draw:auto-grow-height="false" fo:min-height="20.796cm" fo:min-width="19.498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99" style:family="graphic" style:parent-style-name="Style_20_de_20_dessin_20_par_20_défaut_5f_4" style:list-style-name="L9">
      <style:graphic-properties draw:stroke="none" draw:fill="none" draw:fill-color="#ffffff" draw:textarea-horizontal-align="justify" draw:textarea-vertical-align="top" draw:auto-grow-height="false" fo:min-height="20.797cm" fo:min-width="17.501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0" style:family="graphic" style:parent-style-name="Style_20_de_20_dessin_20_par_20_défaut_5f_4" style:list-style-name="L9">
      <style:graphic-properties draw:stroke="none" draw:fill="none" draw:fill-color="#ffffff" draw:textarea-horizontal-align="justify" draw:textarea-vertical-align="top" draw:auto-grow-height="false" fo:min-height="20.796cm" fo:min-width="17.699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1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0.797cm" fo:min-width="17.501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2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0.796cm" fo:min-width="19.498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3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0.797cm" fo:min-width="17.501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4" style:family="graphic" style:parent-style-name="standard" style:list-style-name="L9">
      <style:graphic-properties draw:stroke="none" draw:fill="none" draw:fill-color="#ffffff" draw:textarea-horizontal-align="justify" draw:textarea-vertical-align="top" draw:auto-grow-height="false" fo:min-height="20.797cm" fo:min-width="17.501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gr105" style:family="graphic" style:parent-style-name="Style_20_de_20_dessin_20_par_20_défaut_5f_1" style:list-style-name="L7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106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107" style:family="graphic" style:parent-style-name="Style_20_de_20_dessin_20_par_20_défaut_5f_1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108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109" style:family="graphic" style:parent-style-name="standard" style:list-style-name="L8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22.348cm" fo:min-width="17.546cm" fo:padding-top="0.125cm" fo:padding-bottom="0.125cm" fo:padding-left="0.25cm" fo:padding-right="0.25cm" fo:wrap-option="wrap" loext:decorative="false"/>
      <style:paragraph-properties style:writing-mode="lr-tb"/>
    </style:style>
    <style:style style:name="gr110" style:family="graphic" style:parent-style-name="standard" style:list-style-name="L16">
      <style:graphic-properties draw:stroke="none" draw:fill="none" draw:fill-color="#ffffff" draw:textarea-horizontal-align="justify" draw:textarea-vertical-align="top" draw:auto-grow-height="false" fo:min-height="3.538cm" fo:min-width="18.537cm" fo:padding-top="0.125cm" fo:padding-bottom="0.125cm" fo:padding-left="0.25cm" fo:padding-right="0.25cm" fo:wrap-option="wrap" draw:shadow-color="#808080" loext:decorative="false"/>
      <style:paragraph-properties style:writing-mode="lr-tb"/>
    </style:style>
    <style:style style:name="pr1" style:family="presentation" style:parent-style-name="Blank_20_Slide-notes">
      <style:graphic-properties draw:fill-color="#ffffff" fo:min-height="13.364cm" loext:decorative="false"/>
      <style:paragraph-properties style:writing-mode="lr-tb"/>
    </style:style>
    <style:style style:name="pr2" style:family="presentation" style:parent-style-name="Titre4-notes">
      <style:graphic-properties draw:stroke="none" draw:fill="none" draw:fill-color="#ffffff" draw:textarea-horizontal-align="justify" draw:textarea-vertical-align="middle" fo:min-height="13.366cm" draw:shadow-color="#808080" loext:decorative="false"/>
      <style:paragraph-properties style:writing-mode="lr-tb"/>
    </style:style>
    <style:style style:name="pr3" style:family="presentation" style:parent-style-name="Standard_20_8-notes">
      <style:graphic-properties draw:fill-color="#ffffff" fo:min-height="13.364cm" loext:decorative="false"/>
      <style:paragraph-properties style:writing-mode="lr-tb"/>
    </style:style>
    <style:style style:name="pr4" style:family="presentation" style:parent-style-name="Standard-notes">
      <style:graphic-properties draw:stroke="none" draw:fill="none" draw:fill-color="#ffffff" draw:textarea-horizontal-align="justify" draw:textarea-vertical-align="middle" fo:min-height="8.555cm" draw:shadow-color="#808080" loext:decorative="false"/>
      <style:paragraph-properties style:writing-mode="lr-tb"/>
    </style:style>
    <style:style style:name="pr5" style:family="presentation" style:parent-style-name="Standard-notes">
      <style:graphic-properties draw:fill-color="#ffffff" fo:min-height="8.546cm" loext:decorative="false"/>
      <style:paragraph-properties style:writing-mode="lr-tb"/>
    </style:style>
    <style:style style:name="pr6" style:family="presentation" style:parent-style-name="Titre5-notes">
      <style:graphic-properties draw:stroke="none" draw:fill="none" draw:fill-color="#ffffff" draw:textarea-horizontal-align="justify" draw:textarea-vertical-align="middle" fo:min-height="13.366cm" draw:shadow-color="#808080" loext:decorative="false"/>
      <style:paragraph-properties style:writing-mode="lr-tb"/>
    </style:style>
    <style:style style:name="pr7" style:family="presentation" style:parent-style-name="Titre4-title">
      <style:graphic-properties draw:stroke="none" draw:fill="none" draw:fill-color="#ffffff" draw:textarea-horizontal-align="justify" draw:textarea-vertical-align="middle" fo:min-height="4.238cm" draw:shadow-color="#808080" loext:decorative="false"/>
      <style:paragraph-properties style:writing-mode="lr-tb"/>
    </style:style>
    <style:style style:name="pr8" style:family="presentation" style:parent-style-name="Titre7-notes">
      <style:graphic-properties draw:stroke="none" draw:fill="none" draw:fill-color="#ffffff" draw:textarea-horizontal-align="justify" draw:textarea-vertical-align="middle" fo:min-height="11.43cm" draw:shadow-color="#808080" loext:decorative="false"/>
      <style:paragraph-properties style:writing-mode="lr-tb"/>
    </style:style>
    <style:style style:name="pr9" style:family="presentation" style:parent-style-name="Standard-notes">
      <style:graphic-properties draw:stroke="none" draw:fill="none" draw:fill-color="#ffffff" draw:textarea-horizontal-align="justify" draw:textarea-vertical-align="middle" fo:min-height="13.366cm" draw:shadow-color="#808080" loext:decorative="false"/>
      <style:paragraph-properties style:writing-mode="lr-tb"/>
    </style:style>
    <style:style style:name="P1" style:family="paragraph">
      <style:paragraph-properties fo:margin-left="0cm" fo:margin-right="0cm" fo:margin-top="0.004cm" fo:margin-bottom="0.004cm" fo:text-align="center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" style:family="paragraph">
      <loext:graphic-properties draw:fill="none" draw:fill-color="#ffffff"/>
      <style:paragraph-properties fo:margin-left="0cm" fo:margin-right="0cm" fo:margin-top="0.004cm" fo:margin-bottom="0.004cm" fo:text-align="center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3" style:family="paragraph">
      <style:paragraph-properties fo:margin-left="0cm" fo:margin-right="0cm" fo:margin-top="0.004cm" fo:margin-bottom="0.004cm" fo:line-height="100%" fo:text-align="end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" style:family="paragraph">
      <loext:graphic-properties draw:fill="none" draw:fill-color="#ffffff"/>
      <style:paragraph-properties fo:margin-left="0cm" fo:margin-right="0cm" fo:margin-top="0.004cm" fo:margin-bottom="0.004cm" fo:line-height="100%" fo:text-align="end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" style:family="paragraph">
      <loext:graphic-properties draw:fill="none" draw:fill-color="#ffffff"/>
      <style:paragraph-properties style:font-independent-line-spacing="true"/>
    </style:style>
    <style:style style:name="P6" style:family="paragraph">
      <style:paragraph-properties fo:margin-left="0cm" fo:margin-right="0cm" fo:margin-top="0.534cm" fo:margin-bottom="0.004cm" fo:text-align="center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7" style:family="paragraph">
      <loext:graphic-properties draw:fill="none" draw:fill-color="#ffffff"/>
      <style:paragraph-properties fo:margin-left="0cm" fo:margin-right="0cm" fo:margin-top="0.534cm" fo:margin-bottom="0.004cm" fo:text-align="center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8" style:family="paragraph">
      <loext:graphic-properties draw:fill="none" draw:fill-color="#ffffff"/>
      <style:paragraph-properties fo:text-align="center"/>
    </style:style>
    <style:style style:name="P9" style:family="paragraph">
      <style:paragraph-properties fo:margin-left="0cm" fo:margin-right="0cm" fo:margin-top="0.534cm" fo:margin-bottom="0.004cm" fo:text-align="start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0" style:family="paragraph">
      <loext:graphic-properties draw:fill="none" draw:fill-color="#ffffff"/>
      <style:paragraph-properties fo:margin-left="0cm" fo:margin-right="0cm" fo:margin-top="0.534cm" fo:margin-bottom="0.004cm" fo:text-align="start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1" style:family="paragraph">
      <style:paragraph-properties fo:margin-left="0cm" fo:margin-right="0cm" fo:margin-top="0.004cm" fo:margin-bottom="0.287cm" fo:line-height="107%" fo:text-align="center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2" style:family="paragraph">
      <loext:graphic-properties draw:fill="none" draw:fill-color="#ffffff"/>
      <style:paragraph-properties fo:margin-left="0cm" fo:margin-right="0cm" fo:margin-top="0.004cm" fo:margin-bottom="0.287cm" fo:line-height="107%" fo:text-align="center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13" style:family="paragraph">
      <loext:graphic-properties draw:fill="solid" draw:fill-color="#222222"/>
      <style:paragraph-properties fo:text-align="start" style:font-independent-line-spacing="true"/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18pt" fo:letter-spacing="normal" fo:language="fr" fo:country="BE" fo:font-style="normal" style:text-underline-style="none" fo:font-weight="normal" fo:background-color="transparent" style:font-name-asian="DejaVu Sans1" style:font-size-asian="18pt" style:font-style-asian="normal" style:font-weight-asian="normal" style:font-name-complex="DejaVu Sans1" style:font-size-complex="18pt" style:font-style-complex="normal" style:font-weight-complex="normal"/>
    </style:style>
    <style:style style:name="P14" style:family="paragraph">
      <style:paragraph-properties fo:margin-left="0cm" fo:margin-right="0cm" fo:margin-top="0cm" fo:margin-bottom="0cm" fo:line-height="100%" fo:text-align="center" fo:text-indent="0cm"/>
    </style:style>
    <style:style style:name="P15" style:family="paragraph">
      <style:paragraph-properties fo:margin-left="0cm" fo:margin-right="0cm" fo:margin-top="0cm" fo:margin-bottom="0cm" fo:line-height="100%" fo:text-align="start" fo:text-indent="0cm"/>
    </style:style>
    <style:style style:name="P16" style:family="paragraph">
      <loext:graphic-properties draw:fill="none"/>
      <style:paragraph-properties fo:margin-left="0cm" fo:margin-right="0cm" fo:margin-top="0cm" fo:margin-bottom="0cm" fo:line-height="100%" fo:text-align="center" fo:text-indent="0cm" style:font-independent-line-spacing="true"/>
      <style:text-properties fo:font-size="18pt"/>
    </style:style>
    <style:style style:name="P17" style:family="paragraph">
      <loext:graphic-properties draw:fill-color="#ffffff"/>
    </style:style>
    <style:style style:name="P18" style:family="paragraph">
      <loext:graphic-properties draw:fill="none"/>
      <style:paragraph-properties fo:margin-left="0cm" fo:margin-right="0cm" fo:margin-top="0cm" fo:margin-bottom="0cm" fo:line-height="100%" fo:text-align="start" fo:text-indent="0cm" style:font-independent-line-spacing="true"/>
      <style:text-properties fo:font-size="18pt"/>
    </style:style>
    <style:style style:name="P19" style:family="paragraph">
      <style:paragraph-properties fo:margin-left="0.953cm" fo:margin-right="0cm" fo:margin-top="0.216cm" fo:margin-bottom="0.004cm" fo:line-height="80%" fo:text-align="center" fo:text-indent="-0.944cm" style:punctuation-wrap="simple" style:line-break="strict" loext:tab-stop-distance="0cm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0" style:family="paragraph">
      <loext:graphic-properties draw:fill="none" draw:fill-color="#ffffff"/>
      <style:paragraph-properties fo:margin-left="0.953cm" fo:margin-right="0cm" fo:margin-top="0.216cm" fo:margin-bottom="0.004cm" fo:line-height="80%" fo:text-align="center" fo:text-indent="-0.944cm" style:punctuation-wrap="simple" style:line-break="strict" loext:tab-stop-distance="0cm" style:font-independent-line-spacing="true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1" style:family="paragraph">
      <loext:graphic-properties draw:fill="none" draw:fill-color="#ffffff"/>
    </style:style>
    <style:style style:name="P22" style:family="paragraph">
      <style:paragraph-properties fo:margin-left="0.953cm" fo:margin-right="0cm" fo:margin-top="0.216cm" fo:margin-bottom="0.004cm" fo:line-height="80%" fo:text-align="center" fo:text-indent="-0.944cm" style:punctuation-wrap="simple" style:line-break="normal" loext:tab-stop-distance="0cm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3" style:family="paragraph">
      <loext:graphic-properties draw:fill="none" draw:fill-color="#ffffff"/>
      <style:paragraph-properties fo:margin-left="0.953cm" fo:margin-right="0cm" fo:margin-top="0.216cm" fo:margin-bottom="0.004cm" fo:line-height="80%" fo:text-align="center" fo:text-indent="-0.944cm" style:punctuation-wrap="simple" style:line-break="normal" loext:tab-stop-distance="0cm" style:font-independent-line-spacing="true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4" style:family="paragraph">
      <style:paragraph-properties fo:margin-left="0.953cm" fo:margin-right="0cm" fo:margin-top="0.216cm" fo:margin-bottom="0.004cm" fo:line-height="100%" fo:text-align="center" fo:text-indent="-0.918cm" style:punctuation-wrap="simple" style:line-break="strict" loext:tab-stop-distance="0cm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5" style:family="paragraph">
      <loext:graphic-properties draw:fill="none" draw:fill-color="#ffffff"/>
      <style:paragraph-properties fo:margin-left="0.953cm" fo:margin-right="0cm" fo:margin-top="0.216cm" fo:margin-bottom="0.004cm" fo:line-height="100%" fo:text-align="center" fo:text-indent="-0.918cm" style:punctuation-wrap="simple" style:line-break="strict" loext:tab-stop-distance="0cm" style:font-independent-line-spacing="true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6" style:family="paragraph">
      <style:paragraph-properties fo:margin-left="0.953cm" fo:margin-right="0cm" fo:margin-top="0.216cm" fo:margin-bottom="0.004cm" fo:line-height="100%" fo:text-align="center" fo:text-indent="-0.918cm" style:punctuation-wrap="simple" style:line-break="normal" loext:tab-stop-distance="0cm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7" style:family="paragraph">
      <loext:graphic-properties draw:fill="none" draw:fill-color="#ffffff"/>
      <style:paragraph-properties fo:margin-left="0.953cm" fo:margin-right="0cm" fo:margin-top="0.216cm" fo:margin-bottom="0.004cm" fo:line-height="100%" fo:text-align="center" fo:text-indent="-0.918cm" style:punctuation-wrap="simple" style:line-break="normal" loext:tab-stop-distance="0cm" style:font-independent-line-spacing="true">
        <style:tab-stops>
          <style:tab-stop style:position="0cm"/>
          <style:tab-stop style:position="0.953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8" style:family="paragraph">
      <style:paragraph-properties fo:margin-left="0.953cm" fo:margin-right="0cm" fo:margin-top="0.251cm" fo:margin-bottom="0.004cm" fo:line-height="100%" fo:text-align="center" fo:text-indent="-0.931cm" style:punctuation-wrap="hanging" style:line-break="strict" loext:tab-stop-distance="0cm">
        <style:tab-stops>
          <style:tab-stop style:position="0cm"/>
          <style:tab-stop style:position="0.953cm"/>
          <style:tab-stop style:position="2.196cm"/>
          <style:tab-stop style:position="3.444cm"/>
          <style:tab-stop style:position="4.692cm"/>
          <style:tab-stop style:position="5.94cm"/>
          <style:tab-stop style:position="7.188cm"/>
          <style:tab-stop style:position="8.436cm"/>
          <style:tab-stop style:position="9.684cm"/>
          <style:tab-stop style:position="10.932cm"/>
          <style:tab-stop style:position="12.18cm"/>
          <style:tab-stop style:position="13.428cm"/>
          <style:tab-stop style:position="14.676cm"/>
          <style:tab-stop style:position="15.924cm"/>
          <style:tab-stop style:position="17.171cm"/>
          <style:tab-stop style:position="18.419cm"/>
          <style:tab-stop style:position="19.667cm"/>
          <style:tab-stop style:position="20.915cm"/>
          <style:tab-stop style:position="22.163cm"/>
          <style:tab-stop style:position="23.411cm"/>
          <style:tab-stop style:position="24.659cm"/>
          <style:tab-stop style:position="25.907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29" style:family="paragraph">
      <loext:graphic-properties draw:fill="none" draw:fill-color="#ffffff"/>
      <style:paragraph-properties fo:margin-left="0.953cm" fo:margin-right="0cm" fo:margin-top="0.251cm" fo:margin-bottom="0.004cm" fo:line-height="100%" fo:text-align="center" fo:text-indent="-0.931cm" style:punctuation-wrap="hanging" style:line-break="strict" loext:tab-stop-distance="0cm" style:font-independent-line-spacing="true">
        <style:tab-stops>
          <style:tab-stop style:position="0cm"/>
          <style:tab-stop style:position="0.953cm"/>
          <style:tab-stop style:position="2.196cm"/>
          <style:tab-stop style:position="3.444cm"/>
          <style:tab-stop style:position="4.692cm"/>
          <style:tab-stop style:position="5.94cm"/>
          <style:tab-stop style:position="7.188cm"/>
          <style:tab-stop style:position="8.436cm"/>
          <style:tab-stop style:position="9.684cm"/>
          <style:tab-stop style:position="10.932cm"/>
          <style:tab-stop style:position="12.18cm"/>
          <style:tab-stop style:position="13.428cm"/>
          <style:tab-stop style:position="14.676cm"/>
          <style:tab-stop style:position="15.924cm"/>
          <style:tab-stop style:position="17.171cm"/>
          <style:tab-stop style:position="18.419cm"/>
          <style:tab-stop style:position="19.667cm"/>
          <style:tab-stop style:position="20.915cm"/>
          <style:tab-stop style:position="22.163cm"/>
          <style:tab-stop style:position="23.411cm"/>
          <style:tab-stop style:position="24.659cm"/>
          <style:tab-stop style:position="25.907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30" style:family="paragraph">
      <loext:graphic-properties draw:fill="none"/>
      <style:paragraph-properties fo:text-align="start"/>
      <style:text-properties fo:font-size="18pt"/>
    </style:style>
    <style:style style:name="P31" style:family="paragraph">
      <style:paragraph-properties fo:margin-left="0.952cm" fo:margin-right="0cm" fo:margin-top="0.052cm" fo:margin-bottom="0cm" fo:line-height="80%" fo:text-align="center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2" style:family="paragraph">
      <style:paragraph-properties fo:margin-left="0.952cm" fo:margin-right="0cm" fo:margin-top="0.42cm" fo:margin-bottom="0.35cm" fo:line-height="80%" fo:text-align="center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3" style:family="paragraph">
      <style:paragraph-properties fo:margin-left="0.952cm" fo:margin-right="0cm" fo:margin-top="0.211cm" fo:margin-bottom="0cm" fo:line-height="80%" fo:text-align="center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4" style:family="paragraph">
      <style:paragraph-properties fo:margin-left="0.952cm" fo:margin-right="0cm" fo:margin-top="0cm" fo:margin-bottom="0.35cm" fo:line-height="80%" fo:text-align="start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5" style:family="paragraph">
      <style:paragraph-properties fo:margin-left="0.952cm" fo:margin-right="0cm" fo:margin-top="0.42cm" fo:margin-bottom="0.35cm" fo:line-height="80%" fo:text-align="start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6" style:family="paragraph">
      <loext:graphic-properties draw:fill="none"/>
      <style:paragraph-properties fo:margin-left="0.952cm" fo:margin-right="0cm" fo:margin-top="0.052cm" fo:margin-bottom="0cm" fo:line-height="80%" fo:text-align="center" fo:text-indent="-0.951cm" loext:tab-stop-distance="0cm" style:writing-mode="lr-tb" style:font-independent-line-spacing="true">
        <style:tab-stops>
          <style:tab-stop style:position="0cm"/>
        </style:tab-stops>
      </style:paragraph-properties>
      <style:text-properties fo:font-size="18pt"/>
    </style:style>
    <style:style style:name="P37" style:family="paragraph">
      <style:paragraph-properties fo:margin-left="0cm" fo:margin-right="0cm" fo:margin-top="0cm" fo:margin-bottom="0.35cm" fo:line-height="80%" fo:text-align="center" fo:text-indent="-0.95cm" loext:tab-stop-distance="0cm">
        <style:tab-stops>
          <style:tab-stop style:position="0cm"/>
        </style:tab-stops>
      </style:paragraph-properties>
      <style:text-properties fo:font-size="18pt"/>
    </style:style>
    <style:style style:name="P38" style:family="paragraph">
      <style:paragraph-properties fo:margin-left="0.952cm" fo:margin-right="0cm" fo:margin-top="0cm" fo:margin-bottom="0.35cm" fo:line-height="80%" fo:text-align="center" fo:text-indent="-0.951cm" loext:tab-stop-distance="0cm">
        <style:tab-stops>
          <style:tab-stop style:position="0cm"/>
        </style:tab-stops>
      </style:paragraph-properties>
      <style:text-properties fo:font-size="18pt"/>
    </style:style>
    <style:style style:name="P39" style:family="paragraph">
      <style:paragraph-properties fo:margin-left="0cm" fo:margin-right="0cm" fo:margin-top="0.004cm" fo:margin-bottom="0.287cm" fo:line-height="107%" fo:text-align="start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0" style:family="paragraph">
      <loext:graphic-properties draw:fill="none" draw:fill-color="#ffffff"/>
      <style:paragraph-properties fo:margin-left="0cm" fo:margin-right="0cm" fo:margin-top="0.004cm" fo:margin-bottom="0.287cm" fo:line-height="107%" fo:text-align="start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1" style:family="paragraph">
      <style:paragraph-properties fo:margin-left="0cm" fo:margin-right="0cm" fo:margin-top="0.004cm" fo:margin-bottom="0.004cm" fo:text-align="center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style:font-name="Arial2"/>
    </style:style>
    <style:style style:name="P42" style:family="paragraph">
      <loext:graphic-properties draw:fill="none" draw:fill-color="#ffffff"/>
      <style:paragraph-properties fo:margin-left="0cm" fo:margin-right="0cm" fo:margin-top="0.004cm" fo:margin-bottom="0.004cm" fo:text-align="center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style:font-name="Arial2"/>
    </style:style>
    <style:style style:name="P43" style:family="paragraph">
      <style:paragraph-properties fo:margin-left="0cm" fo:margin-right="0cm" fo:margin-top="0.013cm" fo:margin-bottom="0.013cm" fo:line-height="150%" fo:text-align="start" fo:text-indent="0cm" style:punctuation-wrap="simple" style:line-break="strict" loext:tab-stop-distance="0cm" style:writing-mode="lr-tb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4" style:family="paragraph">
      <style:paragraph-properties fo:margin-left="0cm" fo:margin-right="0cm" fo:margin-top="0.013cm" fo:margin-bottom="0.013cm" fo:line-height="100%" fo:text-align="start" fo:text-indent="0cm" style:punctuation-wrap="simple" style:line-break="strict" loext:tab-stop-distance="0cm" style:writing-mode="lr-tb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5" style:family="paragraph">
      <loext:graphic-properties draw:fill="none" draw:fill-color="#ffffff"/>
      <style:paragraph-properties fo:margin-left="0cm" fo:margin-right="0cm" fo:margin-top="0.013cm" fo:margin-bottom="0.013cm" fo:line-height="150%" fo:text-align="start" fo:text-indent="0cm" style:punctuation-wrap="simple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6" style:family="paragraph">
      <style:paragraph-properties fo:margin-left="0cm" fo:margin-right="0cm" fo:margin-top="0.013cm" fo:margin-bottom="0.013cm" fo:line-height="150%" fo:text-align="center" fo:text-indent="0cm" style:punctuation-wrap="simple" style:line-break="strict" loext:tab-stop-distance="0cm" style:writing-mode="lr-tb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7" style:family="paragraph">
      <loext:graphic-properties draw:fill="none" draw:fill-color="#ffffff"/>
      <style:paragraph-properties fo:margin-left="0cm" fo:margin-right="0cm" fo:margin-top="0.013cm" fo:margin-bottom="0.013cm" fo:line-height="150%" fo:text-align="center" fo:text-indent="0cm" style:punctuation-wrap="simple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8" style:family="paragraph">
      <style:paragraph-properties fo:margin-left="0cm" fo:margin-right="0cm" fo:margin-top="0.004cm" fo:margin-bottom="0.004cm" fo:line-height="100%" fo:text-align="center" fo:text-indent="0cm" style:punctuation-wrap="simple" style:line-break="strict" loext:tab-stop-distance="0cm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49" style:family="paragraph">
      <loext:graphic-properties draw:fill="none" draw:fill-color="#ffffff"/>
      <style:paragraph-properties fo:margin-left="0cm" fo:margin-right="0cm" fo:margin-top="0.004cm" fo:margin-bottom="0.004cm" fo:line-height="100%" fo:text-align="center" fo:text-indent="0cm" style:punctuation-wrap="simple" style:line-break="strict" loext:tab-stop-distance="0cm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0" style:family="paragraph">
      <style:paragraph-properties fo:margin-left="0cm" fo:margin-right="0cm" fo:margin-top="0.428cm" fo:margin-bottom="0.004cm" fo:line-height="100%" fo:text-align="center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1" style:family="paragraph">
      <loext:graphic-properties draw:fill="none" draw:fill-color="#ffffff"/>
      <style:paragraph-properties fo:margin-left="0cm" fo:margin-right="0cm" fo:margin-top="0.428cm" fo:margin-bottom="0.004cm" fo:line-height="100%" fo:text-align="center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2" style:family="paragraph">
      <style:paragraph-properties fo:margin-left="0cm" fo:margin-right="0cm" fo:margin-top="0.004cm" fo:margin-bottom="0.004cm" fo:line-height="100%" fo:text-align="center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3" style:family="paragraph">
      <loext:graphic-properties draw:fill="none" draw:fill-color="#ffffff"/>
      <style:paragraph-properties fo:margin-left="0cm" fo:margin-right="0cm" fo:margin-top="0.004cm" fo:margin-bottom="0.004cm" fo:line-height="100%" fo:text-align="center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4" style:family="paragraph">
      <style:paragraph-properties fo:margin-left="0cm" fo:margin-right="0cm" fo:margin-top="0.428cm" fo:margin-bottom="0.004cm" fo:line-height="100%" fo:text-align="center" fo:text-indent="0cm" style:punctuation-wrap="simple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5" style:family="paragraph">
      <loext:graphic-properties draw:fill="none" draw:fill-color="#ffffff"/>
      <style:paragraph-properties fo:margin-left="0cm" fo:margin-right="0cm" fo:margin-top="0.428cm" fo:margin-bottom="0.004cm" fo:line-height="100%" fo:text-align="center" fo:text-indent="0cm" style:punctuation-wrap="simple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6" style:family="paragraph">
      <style:paragraph-properties fo:margin-left="0cm" fo:margin-right="0cm" fo:margin-top="0.004cm" fo:margin-bottom="0.004cm" fo:line-height="100%" fo:text-align="center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7" style:family="paragraph">
      <loext:graphic-properties draw:fill="none" draw:fill-color="#ffffff"/>
      <style:paragraph-properties fo:margin-left="0cm" fo:margin-right="0cm" fo:margin-top="0.004cm" fo:margin-bottom="0.004cm" fo:line-height="100%" fo:text-align="center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8" style:family="paragraph">
      <style:paragraph-properties fo:margin-left="0cm" fo:margin-right="0cm" fo:margin-top="0.004cm" fo:margin-bottom="0.004cm" fo:text-align="start" fo:text-indent="0cm" style:punctuation-wrap="simple" style:line-break="normal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59" style:family="paragraph">
      <loext:graphic-properties draw:fill="none" draw:fill-color="#ffffff"/>
      <style:paragraph-properties fo:margin-left="0cm" fo:margin-right="0cm" fo:margin-top="0.004cm" fo:margin-bottom="0.004cm" fo:text-align="start" fo:text-indent="0cm" style:punctuation-wrap="simple" style:line-break="normal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60" style:family="paragraph">
      <style:paragraph-properties fo:margin-left="0.953cm" fo:margin-right="0cm" fo:margin-top="0.225cm" fo:margin-bottom="0.013cm" fo:line-height="100%" fo:text-align="center" fo:text-indent="-0.927cm" style:punctuation-wrap="hanging" style:line-break="strict" loext:tab-stop-distance="0cm">
        <style:tab-stops>
          <style:tab-stop style:position="0cm"/>
          <style:tab-stop style:position="0.953cm"/>
          <style:tab-stop style:position="2.196cm"/>
          <style:tab-stop style:position="3.444cm"/>
          <style:tab-stop style:position="4.692cm"/>
          <style:tab-stop style:position="5.94cm"/>
          <style:tab-stop style:position="7.188cm"/>
          <style:tab-stop style:position="8.436cm"/>
          <style:tab-stop style:position="9.684cm"/>
          <style:tab-stop style:position="10.932cm"/>
          <style:tab-stop style:position="12.18cm"/>
          <style:tab-stop style:position="13.428cm"/>
          <style:tab-stop style:position="14.676cm"/>
          <style:tab-stop style:position="15.924cm"/>
          <style:tab-stop style:position="17.171cm"/>
          <style:tab-stop style:position="18.419cm"/>
          <style:tab-stop style:position="19.667cm"/>
          <style:tab-stop style:position="20.915cm"/>
          <style:tab-stop style:position="22.163cm"/>
          <style:tab-stop style:position="23.411cm"/>
          <style:tab-stop style:position="24.659cm"/>
          <style:tab-stop style:position="25.907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61" style:family="paragraph">
      <style:paragraph-properties fo:margin-left="0.953cm" fo:margin-right="0cm" fo:margin-top="0.225cm" fo:margin-bottom="0.013cm" fo:line-height="100%" fo:text-align="start" fo:text-indent="-0.927cm" style:punctuation-wrap="hanging" style:line-break="strict" loext:tab-stop-distance="0cm">
        <style:tab-stops>
          <style:tab-stop style:position="0cm"/>
          <style:tab-stop style:position="0.953cm"/>
          <style:tab-stop style:position="2.196cm"/>
          <style:tab-stop style:position="3.444cm"/>
          <style:tab-stop style:position="4.692cm"/>
          <style:tab-stop style:position="5.94cm"/>
          <style:tab-stop style:position="7.188cm"/>
          <style:tab-stop style:position="8.436cm"/>
          <style:tab-stop style:position="9.684cm"/>
          <style:tab-stop style:position="10.932cm"/>
          <style:tab-stop style:position="12.18cm"/>
          <style:tab-stop style:position="13.428cm"/>
          <style:tab-stop style:position="14.676cm"/>
          <style:tab-stop style:position="15.924cm"/>
          <style:tab-stop style:position="17.171cm"/>
          <style:tab-stop style:position="18.419cm"/>
          <style:tab-stop style:position="19.667cm"/>
          <style:tab-stop style:position="20.915cm"/>
          <style:tab-stop style:position="22.163cm"/>
          <style:tab-stop style:position="23.411cm"/>
          <style:tab-stop style:position="24.659cm"/>
          <style:tab-stop style:position="25.907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P62" style:family="paragraph">
      <loext:graphic-properties draw:fill="none" draw:fill-color="#ffffff"/>
      <style:paragraph-properties fo:margin-left="0.953cm" fo:margin-right="0cm" fo:margin-top="0.225cm" fo:margin-bottom="0.013cm" fo:line-height="100%" fo:text-align="center" fo:text-indent="-0.927cm" style:punctuation-wrap="hanging" style:line-break="strict" loext:tab-stop-distance="0cm" style:font-independent-line-spacing="true">
        <style:tab-stops>
          <style:tab-stop style:position="0cm"/>
          <style:tab-stop style:position="0.953cm"/>
          <style:tab-stop style:position="2.196cm"/>
          <style:tab-stop style:position="3.444cm"/>
          <style:tab-stop style:position="4.692cm"/>
          <style:tab-stop style:position="5.94cm"/>
          <style:tab-stop style:position="7.188cm"/>
          <style:tab-stop style:position="8.436cm"/>
          <style:tab-stop style:position="9.684cm"/>
          <style:tab-stop style:position="10.932cm"/>
          <style:tab-stop style:position="12.18cm"/>
          <style:tab-stop style:position="13.428cm"/>
          <style:tab-stop style:position="14.676cm"/>
          <style:tab-stop style:position="15.924cm"/>
          <style:tab-stop style:position="17.171cm"/>
          <style:tab-stop style:position="18.419cm"/>
          <style:tab-stop style:position="19.667cm"/>
          <style:tab-stop style:position="20.915cm"/>
          <style:tab-stop style:position="22.163cm"/>
          <style:tab-stop style:position="23.411cm"/>
          <style:tab-stop style:position="24.659cm"/>
          <style:tab-stop style:position="25.907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T1" style:family="text">
      <style:text-properties fo:language="fr" fo:country="BE" style:text-underline-style="solid" style:text-underline-width="auto" style:text-underline-color="font-color" fo:font-weight="bold" style:language-asian="fr" style:country-asian="BE" style:font-weight-asian="bold" style:language-complex="fr" style:country-complex="BE" style:font-weight-complex="bold"/>
    </style:style>
    <style:style style:name="T2" style:family="text">
      <style:text-properties fo:language="fr" fo:country="BE" fo:font-weight="bold" style:language-asian="fr" style:country-asian="BE" style:font-weight-asian="bold" style:language-complex="fr" style:country-complex="BE" style:font-weight-complex="bold"/>
    </style:style>
    <style:style style:name="T3" style:family="text">
      <style:text-properties fo:color="#000000" loext:opacity="100%" style:font-name="Arial" fo:font-size="12pt" fo:language="fr" fo:country="FR" style:font-size-asian="12pt" style:language-asian="fr" style:country-asian="FR" style:font-size-complex="12pt" style:language-complex="fr" style:country-complex="FR"/>
    </style:style>
    <style:style style:name="T4" style:family="text">
      <style:text-properties fo:language="fr" fo:country="BE" style:language-asian="fr" style:country-asian="BE" style:language-complex="fr" style:country-complex="BE"/>
    </style:style>
    <style:style style:name="T5" style:family="text">
      <style:text-properties fo:color="#ffff66" loext:opacity="100%" fo:language="fr" fo:country="BE" fo:font-style="italic" style:language-asian="fr" style:country-asian="BE" style:font-style-asian="italic" style:language-complex="fr" style:country-complex="BE" style:font-style-complex="italic"/>
    </style:style>
    <style:style style:name="T6" style:family="text">
      <style:text-properties fo:color="#ffc000" loext:opacity="100%" style:font-name="Verdana" fo:language="fr" fo:country="BE" fo:font-weight="bold" style:font-name-asian="Calibri" style:language-asian="fr" style:country-asian="BE" style:font-weight-asian="bold" style:font-name-complex="Calibri" style:language-complex="fr" style:country-complex="BE" style:font-weight-complex="bold"/>
    </style:style>
    <style:style style:name="T7" style:family="text">
      <style:text-properties fo:color="#ffc000" loext:opacity="100%" style:font-name="Verdana" fo:language="fr" fo:country="BE" fo:font-style="italic" fo:font-weight="bold" style:font-name-asian="Calibri" style:language-asian="fr" style:country-asian="BE" style:font-style-asian="italic" style:font-weight-asian="bold" style:font-name-complex="Calibri" style:language-complex="fr" style:country-complex="BE" style:font-style-complex="italic" style:font-weight-complex="bold"/>
    </style:style>
    <style:style style:name="T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32pt" fo:letter-spacing="normal" fo:language="fr" fo:country="BE" fo:font-style="normal" style:text-underline-style="solid" style:text-underline-width="auto" style:text-underline-color="#ffffff" fo:font-weight="bold" fo:background-color="transparent" style:font-name-asian="Cambria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24pt" fo:letter-spacing="normal" fo:language="fr" fo:country="BE" fo:font-style="normal" style:text-underline-style="none" fo:font-weight="bold" fo:background-color="transparent" style:font-name-asian="Cambria1" style:font-size-asian="24pt" style:font-style-asian="normal" style:font-weight-asian="bold" style:font-name-complex="DejaVu Sans1" style:font-size-complex="24pt" style:font-style-complex="normal" style:font-weight-complex="bold"/>
    </style:style>
    <style:style style:name="T1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24pt" fo:letter-spacing="normal" fo:language="fr" fo:country="BE" fo:font-style="normal" style:text-underline-style="none" fo:font-weight="normal" fo:background-color="transparent" style:font-name-asian="DejaVu Sans1" style:font-size-asian="24pt" style:font-style-asian="normal" style:font-weight-asian="normal" style:font-name-complex="DejaVu Sans1" style:font-size-complex="24pt" style:font-style-complex="normal" style:font-weight-complex="normal"/>
    </style:style>
    <style:style style:name="T1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28pt" fo:letter-spacing="normal" fo:language="fr" fo:country="BE" fo:font-style="normal" style:text-underline-style="none" fo:font-weight="bold" fo:background-color="transparent" style:font-name-asian="Cambria1" style:font-size-asian="28pt" style:font-style-asian="normal" style:font-weight-asian="bold" style:font-name-complex="DejaVu Sans1" style:font-size-complex="28pt" style:font-style-complex="normal" style:font-weight-complex="bold"/>
    </style:style>
    <style:style style:name="T1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32pt" fo:letter-spacing="normal" fo:language="fr" fo:country="BE" fo:font-style="normal" style:text-underline-style="none" fo:font-weight="normal" fo:background-color="transparent" style:font-name-asian="DejaVu Sans1" style:font-size-asian="32pt" style:font-style-asian="normal" style:font-weight-asian="normal" style:font-name-complex="DejaVu Sans1" style:font-size-complex="32pt" style:font-style-complex="normal" style:font-weight-complex="normal"/>
    </style:style>
    <style:style style:name="T13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32pt" fo:letter-spacing="normal" fo:language="fr" fo:country="BE" fo:font-style="normal" style:text-underline-style="none" fo:font-weight="bold" fo:background-color="transparent" style:font-name-asian="Cambria1" style:font-size-asian="32pt" style:font-style-asian="normal" style:font-weight-asian="bold" style:font-name-complex="DejaVu Sans1" style:font-size-complex="32pt" style:font-style-complex="normal" style:font-weight-complex="bold"/>
    </style:style>
    <style:style style:name="T1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18pt" fo:letter-spacing="normal" fo:language="fr" fo:country="BE" fo:font-style="normal" style:text-underline-style="none" fo:font-weight="normal" fo:background-color="transparent" style:font-name-asian="DejaVu Sans1" style:font-size-asian="18pt" style:font-style-asian="normal" style:font-weight-asian="normal" style:font-name-complex="DejaVu Sans1" style:font-size-complex="18pt" style:font-style-complex="normal" style:font-weight-complex="normal"/>
    </style:style>
    <style:style style:name="T15" style:family="text">
      <style:text-properties fo:color="#ffffff" loext:opacity="100%" style:text-position="0% 100%" style:font-name="Arial" fo:font-size="32pt" fo:language="fr" fo:country="BE" style:text-underline-style="solid" style:text-underline-width="auto" style:text-underline-color="font-color" fo:font-weight="bold" style:font-name-asian="DejaVu Sans" style:font-size-asian="32pt" style:language-asian="fr" style:country-asian="BE" style:font-weight-asian="bold" style:font-name-complex="DejaVu Sans" style:font-size-complex="32pt" style:language-complex="fr" style:country-complex="BE" style:font-weight-complex="bold"/>
    </style:style>
    <style:style style:name="T16" style:family="text">
      <style:text-properties fo:color="#ffffff" loext:opacity="100%" style:text-position="0% 100%" style:font-name="Arial" fo:font-size="32pt" fo:language="fr" fo:country="BE" style:font-name-asian="DejaVu Sans" style:font-size-asian="32pt" style:language-asian="fr" style:country-asian="BE" style:font-name-complex="DejaVu Sans" style:font-size-complex="32pt" style:language-complex="fr" style:country-complex="BE"/>
    </style:style>
    <style:style style:name="T17" style:family="text">
      <style:text-properties fo:color="#ffffff" loext:opacity="100%" style:text-position="0% 100%" style:font-name="Arial" fo:font-size="32pt" fo:language="fr" fo:country="BE" fo:font-weight="bold" style:font-name-asian="DejaVu Sans" style:font-size-asian="32pt" style:language-asian="fr" style:country-asian="BE" style:font-weight-asian="bold" style:font-name-complex="DejaVu Sans" style:font-size-complex="32pt" style:language-complex="fr" style:country-complex="BE" style:font-weight-complex="bold"/>
    </style:style>
    <style:style style:name="T18" style:family="text">
      <style:text-properties fo:color="#ffffff" loext:opacity="100%" style:text-position="0% 100%" style:font-name="Arial" fo:font-size="18pt" fo:language="fr" fo:country="BE" style:font-name-asian="DejaVu Sans" style:font-size-asian="18pt" style:language-asian="fr" style:country-asian="BE" style:font-name-complex="DejaVu Sans" style:font-size-complex="18pt" style:language-complex="fr" style:country-complex="BE"/>
    </style:style>
    <style:style style:name="T19" style:family="text">
      <style:text-properties fo:color="#ffffff" loext:opacity="100%" style:text-position="0% 100%" style:font-name="Arial" fo:font-size="28pt" fo:language="fr" fo:country="BE" style:text-underline-style="solid" style:text-underline-width="auto" style:text-underline-color="font-color" fo:font-weight="bold" style:font-name-asian="DejaVu Sans" style:font-size-asian="28pt" style:language-asian="fr" style:country-asian="BE" style:font-weight-asian="bold" style:font-name-complex="DejaVu Sans" style:font-size-complex="28pt" style:language-complex="fr" style:country-complex="BE" style:font-weight-complex="bold"/>
    </style:style>
    <style:style style:name="T20" style:family="text">
      <style:text-properties fo:color="#ffffff" loext:opacity="100%" style:text-position="0% 100%" style:font-name="Arial" fo:font-size="28pt" fo:language="fr" fo:country="BE" style:font-name-asian="DejaVu Sans" style:font-size-asian="28pt" style:language-asian="fr" style:country-asian="BE" style:font-name-complex="DejaVu Sans" style:font-size-complex="28pt" style:language-complex="fr" style:country-complex="BE"/>
    </style:style>
    <style:style style:name="T21" style:family="text">
      <style:text-properties fo:color="#ffffff" loext:opacity="100%" style:font-name="Cambria" fo:font-size="28pt" fo:language="fr" fo:country="FR" fo:font-weight="bold" style:font-size-asian="28pt" style:language-asian="fr" style:country-asian="FR" style:font-weight-asian="bold" style:font-size-complex="28pt" style:language-complex="fr" style:country-complex="FR" style:font-weight-complex="bold"/>
    </style:style>
    <style:style style:name="T22" style:family="text">
      <style:text-properties fo:color="#ffffff" loext:opacity="100%" style:font-name="Cambria" fo:font-size="28pt" fo:language="fr" fo:country="BE" fo:font-weight="bold" style:font-size-asian="28pt" style:language-asian="fr" style:country-asian="BE" style:font-weight-asian="bold" style:font-size-complex="28pt" style:language-complex="fr" style:country-complex="BE" style:font-weight-complex="bold"/>
    </style:style>
    <style:style style:name="T23" style:family="text">
      <style:text-properties fo:color="#ffffff" loext:opacity="100%" style:font-name="Cambria" fo:font-size="20pt" fo:language="fr" fo:country="BE" fo:font-weight="bold" style:font-size-asian="20pt" style:language-asian="fr" style:country-asian="BE" style:font-weight-asian="bold" style:font-size-complex="20pt" style:language-complex="fr" style:country-complex="BE" style:font-weight-complex="bold"/>
    </style:style>
    <style:style style:name="T24" style:family="text">
      <style:text-properties fo:color="#ffffff" loext:opacity="100%" style:font-name="Cambria" fo:font-size="36pt" fo:language="fr" fo:country="BE" style:text-underline-style="solid" style:text-underline-width="auto" style:text-underline-color="font-color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25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18pt" fo:letter-spacing="normal" fo:language="fr" fo:country="BE" fo:font-style="normal" style:text-underline-style="none" fo:font-weight="normal" fo:background-color="transparent" style:font-name-asian="DejaVu Sans1" style:font-size-asian="18pt" style:font-style-asian="normal" style:font-weight-asian="normal" style:font-name-complex="DejaVu Sans1" style:font-size-complex="18pt" style:font-style-complex="normal" style:font-weight-complex="normal"/>
    </style:style>
    <style:style style:name="T26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1" fo:font-size="24pt" fo:letter-spacing="normal" fo:language="fr" fo:country="BE" fo:font-style="normal" style:text-underline-style="none" fo:font-weight="bold" fo:background-color="transparent" style:font-name-asian="DejaVu Sans1" style:font-size-asian="24pt" style:font-style-asian="normal" style:font-weight-asian="bold" style:font-name-complex="DejaVu Sans1" style:font-size-complex="24pt" style:font-style-complex="normal" style:font-weight-complex="bold"/>
    </style:style>
    <style:style style:name="T27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24pt" fo:letter-spacing="normal" fo:language="fr" fo:country="BE" fo:font-style="normal" style:text-underline-style="solid" style:text-underline-width="auto" style:text-underline-color="#ffffff" fo:font-weight="bold" fo:background-color="transparent" style:font-name-asian="DejaVu Sans1" style:font-size-asian="24pt" style:font-style-asian="normal" style:font-weight-asian="bold" style:font-name-complex="DejaVu Sans1" style:font-size-complex="24pt" style:font-style-complex="normal" style:font-weight-complex="bold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24pt" fo:letter-spacing="normal" fo:language="fr" fo:country="BE" fo:font-style="normal" style:text-underline-style="none" fo:font-weight="normal" fo:background-color="transparent" style:font-name-asian="DejaVu Sans1" style:font-size-asian="24pt" style:font-style-asian="normal" style:font-weight-asian="normal" style:font-name-complex="DejaVu Sans1" style:font-size-complex="24pt" style:font-style-complex="normal" style:font-weight-complex="normal"/>
    </style:style>
    <style:style style:name="T2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36pt" fo:letter-spacing="normal" fo:language="fr" fo:country="BE" fo:font-style="normal" style:text-underline-style="none" fo:font-weight="bold" fo:background-color="transparent" style:font-name-asian="DejaVu Sans1" style:font-size-asian="36pt" style:font-style-asian="normal" style:font-weight-asian="bold" style:font-name-complex="DejaVu Sans1" style:font-size-complex="36pt" style:font-style-complex="normal" style:font-weight-complex="bold"/>
    </style:style>
    <style:style style:name="T3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Arial1" fo:font-size="36pt" fo:letter-spacing="normal" fo:language="fr" fo:country="BE" fo:font-style="normal" style:text-underline-style="none" fo:font-weight="normal" fo:background-color="transparent" style:font-name-asian="DejaVu Sans1" style:font-size-asian="36pt" style:font-style-asian="normal" style:font-weight-asian="normal" style:font-name-complex="DejaVu Sans1" style:font-size-complex="36pt" style:font-style-complex="normal" style:font-weight-complex="normal"/>
    </style:style>
    <style:style style:name="T31" style:family="text">
      <style:text-properties fo:color="#ffffff" loext:opacity="100%" style:font-name="Arial1" fo:font-size="36pt" fo:language="fr" fo:country="BE" fo:font-weight="bold" style:font-name-asian="DejaVu Sans1" style:font-size-asian="36pt" style:font-weight-asian="bold" style:font-name-complex="DejaVu Sans1" style:font-size-complex="36pt" style:font-weight-complex="bold"/>
    </style:style>
    <style:style style:name="T32" style:family="text">
      <style:text-properties fo:color="#ffc000" loext:opacity="100%" style:font-name="Calibri" fo:font-size="32pt" fo:language="fr" fo:country="BE" fo:font-style="italic" fo:font-weight="bold" style:font-name-asian="Calibri" style:font-size-asian="32pt" style:language-asian="fr" style:country-asian="BE" style:font-style-asian="italic" style:font-weight-asian="bold" style:font-name-complex="Calibri" style:font-size-complex="32pt" style:language-complex="fr" style:country-complex="BE" style:font-style-complex="italic" style:font-weight-complex="bold"/>
    </style:style>
    <style:style style:name="T33" style:family="text">
      <style:text-properties fo:color="#ffc000" loext:opacity="100%" style:font-name="Trebuchet MS" fo:font-size="32pt" fo:language="fr" fo:country="BE" fo:font-weight="bold" style:font-name-asian="Calibri" style:font-size-asian="32pt" style:language-asian="fr" style:country-asian="BE" style:font-weight-asian="bold" style:font-name-complex="Calibri" style:font-size-complex="32pt" style:language-complex="fr" style:country-complex="BE" style:font-weight-complex="bold"/>
    </style:style>
    <style:style style:name="T34" style:family="text">
      <style:text-properties fo:language="fr" fo:country="FR" style:language-asian="fr" style:country-asian="FR" style:language-complex="fr" style:country-complex="FR"/>
    </style:style>
    <style:style style:name="T35" style:family="text">
      <style:text-properties style:font-name="Arial2" fo:language="fr" fo:country="BE" style:text-underline-style="solid" style:text-underline-width="auto" style:text-underline-color="font-color" fo:font-weight="bold" style:language-asian="fr" style:country-asian="BE" style:font-weight-asian="bold" style:language-complex="fr" style:country-complex="BE" style:font-weight-complex="bold"/>
    </style:style>
    <style:style style:name="T36" style:family="text">
      <style:text-properties style:font-name="Arial2" fo:language="fr" fo:country="BE" fo:font-weight="bold" style:language-asian="fr" style:country-asian="BE" style:font-weight-asian="bold" style:language-complex="fr" style:country-complex="BE" style:font-weight-complex="bold"/>
    </style:style>
    <style:style style:name="T37" style:family="text">
      <style:text-properties style:font-name="Arial2" fo:font-size="32pt" fo:language="fr" fo:country="BE" fo:font-weight="bold" style:font-size-asian="32pt" style:language-asian="fr" style:country-asian="BE" style:font-weight-asian="bold" style:font-size-complex="32pt" style:language-complex="fr" style:country-complex="BE" style:font-weight-complex="bold"/>
    </style:style>
    <style:style style:name="T38" style:family="text">
      <style:text-properties fo:color="#ffffff" loext:opacity="100%" style:text-position="0% 100%" style:font-name="Arial" fo:font-size="36pt" fo:language="fr" fo:country="BE" style:text-underline-style="solid" style:text-underline-width="auto" style:text-underline-color="font-color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39" style:family="text">
      <style:text-properties fo:color="#ffffff" loext:opacity="100%" style:text-position="0% 100%" style:font-name="Arial" fo:font-size="36pt" fo:language="fr" fo:country="BE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40" style:family="text">
      <style:text-properties fo:color="#ffffff" loext:opacity="100%" style:text-position="0% 100%" style:font-name="Cambria" fo:font-size="36pt" fo:language="fr" fo:country="BE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41" style:family="text">
      <style:text-properties fo:color="#ffffff" loext:opacity="100%" style:text-position="0% 100%" style:font-name="Cambria" fo:font-size="36pt" fo:language="fr" fo:country="BE" style:text-underline-style="solid" style:text-underline-width="auto" style:text-underline-color="font-color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42" style:family="text">
      <style:text-properties fo:color="#ffffff" loext:opacity="100%" style:text-position="0% 100%" style:font-name="Arial" fo:font-size="22pt" fo:language="fr" fo:country="BE" fo:font-weight="bold" style:font-name-asian="DejaVu Sans" style:font-size-asian="22pt" style:language-asian="fr" style:country-asian="BE" style:font-weight-asian="bold" style:font-name-complex="DejaVu Sans" style:font-size-complex="22pt" style:language-complex="fr" style:country-complex="BE" style:font-weight-complex="bold"/>
    </style:style>
    <style:style style:name="T43" style:family="text">
      <style:text-properties fo:color="#000000" loext:opacity="100%" style:text-position="0% 100%" style:font-name="Arial" fo:font-size="22pt" fo:language="fr" fo:country="BE" fo:font-weight="bold" style:font-name-asian="DejaVu Sans" style:font-size-asian="22pt" style:language-asian="fr" style:country-asian="BE" style:font-weight-asian="bold" style:font-name-complex="DejaVu Sans" style:font-size-complex="22pt" style:language-complex="fr" style:country-complex="BE" style:font-weight-complex="bold"/>
    </style:style>
    <style:style style:name="T44" style:family="text">
      <style:text-properties fo:color="#000000" loext:opacity="100%" style:text-position="0% 100%" style:font-name="Arial" fo:font-size="32pt" fo:language="fr" fo:country="BE" fo:font-weight="bold" style:font-name-asian="DejaVu Sans" style:font-size-asian="32pt" style:language-asian="fr" style:country-asian="BE" style:font-weight-asian="bold" style:font-name-complex="DejaVu Sans" style:font-size-complex="32pt" style:language-complex="fr" style:country-complex="BE" style:font-weight-complex="bold"/>
    </style:style>
    <style:style style:name="T45" style:family="text">
      <style:text-properties fo:color="#ffffff" loext:opacity="100%" style:text-position="0% 100%" style:font-name="Cambria" fo:font-size="24pt" fo:language="fr" fo:country="BE" style:text-underline-style="solid" style:text-underline-width="auto" style:text-underline-color="font-color" style:font-name-asian="DejaVu Sans" style:font-size-asian="24pt" style:language-asian="fr" style:country-asian="BE" style:font-name-complex="DejaVu Sans" style:font-size-complex="24pt" style:language-complex="fr" style:country-complex="BE"/>
    </style:style>
    <style:style style:name="T46" style:family="text">
      <style:text-properties fo:color="#ffffff" loext:opacity="100%" style:text-position="0% 100%" style:font-name="Arial" fo:font-size="24pt" fo:language="fr" fo:country="BE" style:font-name-asian="DejaVu Sans" style:font-size-asian="24pt" style:language-asian="fr" style:country-asian="BE" style:font-name-complex="DejaVu Sans" style:font-size-complex="24pt" style:language-complex="fr" style:country-complex="BE"/>
    </style:style>
    <style:style style:name="T47" style:family="text">
      <style:text-properties fo:color="#000000" loext:opacity="100%" style:text-position="0% 100%" style:font-name="Arial" fo:font-size="18pt" fo:language="fr" fo:country="BE" style:font-name-asian="DejaVu Sans" style:font-size-asian="18pt" style:language-asian="fr" style:country-asian="BE" style:font-name-complex="DejaVu Sans" style:font-size-complex="18pt" style:language-complex="fr" style:country-complex="BE"/>
    </style:style>
    <style:style style:name="T48" style:family="text">
      <style:text-properties fo:color="#ffffff" loext:opacity="100%" style:text-position="0% 100%" style:font-name="Cambria" fo:font-size="32pt" fo:language="fr" fo:country="BE" style:text-underline-style="solid" style:text-underline-width="auto" style:text-underline-color="font-color" fo:font-weight="bold" style:font-name-asian="DejaVu Sans" style:font-size-asian="32pt" style:language-asian="fr" style:country-asian="BE" style:font-weight-asian="bold" style:font-name-complex="DejaVu Sans" style:font-size-complex="32pt" style:language-complex="fr" style:country-complex="BE" style:font-weight-complex="bold"/>
    </style:style>
    <style:style style:name="T49" style:family="text">
      <style:text-properties fo:color="#ffffff" loext:opacity="100%" style:text-position="0% 100%" style:font-name="Cambria" fo:font-size="40pt" fo:language="fr" fo:country="BE" fo:font-weight="bold" style:font-name-asian="DejaVu Sans" style:font-size-asian="40pt" style:language-asian="fr" style:country-asian="BE" style:font-weight-asian="bold" style:font-name-complex="DejaVu Sans" style:font-size-complex="40pt" style:language-complex="fr" style:country-complex="BE" style:font-weight-complex="bold"/>
    </style:style>
    <style:style style:name="T50" style:family="text">
      <style:text-properties fo:color="#ffffff" loext:opacity="100%" style:text-position="0% 100%" style:font-name="Cambria" fo:font-size="24pt" fo:language="fr" fo:country="BE" fo:font-weight="bold" style:font-name-asian="DejaVu Sans" style:font-size-asian="24pt" style:language-asian="fr" style:country-asian="BE" style:font-weight-asian="bold" style:font-name-complex="DejaVu Sans" style:font-size-complex="24pt" style:language-complex="fr" style:country-complex="BE" style:font-weight-complex="bold"/>
    </style:style>
    <style:style style:name="T51" style:family="text">
      <style:text-properties fo:color="#000000" loext:opacity="100%" style:text-position="0% 100%" style:font-name="Arial" fo:font-size="18pt" fo:language="fr" fo:country="BE" fo:font-weight="bold" style:font-name-asian="DejaVu Sans" style:font-size-asian="18pt" style:language-asian="fr" style:country-asian="BE" style:font-weight-asian="bold" style:font-name-complex="DejaVu Sans" style:font-size-complex="18pt" style:language-complex="fr" style:country-complex="BE" style:font-weight-complex="bold"/>
    </style:style>
    <style:style style:name="T52" style:family="text">
      <style:text-properties fo:color="#ffffff" loext:opacity="100%" style:text-position="0% 100%" style:font-name="Arial" fo:font-size="28pt" fo:language="fr" fo:country="BE" fo:font-weight="bold" style:font-name-asian="DejaVu Sans" style:font-size-asian="28pt" style:language-asian="fr" style:country-asian="BE" style:font-weight-asian="bold" style:font-name-complex="DejaVu Sans" style:font-size-complex="28pt" style:language-complex="fr" style:country-complex="BE" style:font-weight-complex="bold"/>
    </style:style>
    <style:style style:name="T53" style:family="text">
      <style:text-properties fo:color="#000000" loext:opacity="100%" fo:language="fr" fo:country="FR" style:language-asian="fr" style:country-asian="FR" style:language-complex="fr" style:country-complex="FR"/>
    </style:style>
    <style:style style:name="T54" style:family="text">
      <style:text-properties fo:color="#ffc000" loext:opacity="100%" style:font-name="Arial" fo:font-size="32pt" fo:language="fr" fo:country="FR" fo:font-style="italic" fo:font-weight="bold" style:font-name-asian="Calibri" style:font-size-asian="32pt" style:language-asian="fr" style:country-asian="FR" style:font-style-asian="italic" style:font-weight-asian="bold" style:font-name-complex="Calibri" style:font-size-complex="32pt" style:language-complex="fr" style:country-complex="FR" style:font-style-complex="italic" style:font-weight-complex="bold"/>
    </style:style>
    <style:style style:name="T55" style:family="text">
      <style:text-properties fo:color="#ffffff" loext:opacity="100%" style:text-position="0% 100%" style:font-name="Cambria" fo:font-size="36pt" fo:language="fr" fo:country="BE" fo:font-weight="bold" style:font-name-asian="DejaVu Sans" style:font-size-asian="36pt" style:language-asian="fr" style:country-asian="BE" style:font-weight-asian="bold" style:font-name-complex="DejaVu Sans" style:font-size-complex="36pt" style:language-complex="fr" style:country-complex="BE" style:font-weight-complex="bold"/>
    </style:style>
    <style:style style:name="T56" style:family="text">
      <style:text-properties fo:color="#ffffff" loext:opacity="100%" style:text-position="0% 100%" style:font-name="Arial" fo:font-size="36pt" fo:language="fr" fo:country="BE" style:font-name-asian="DejaVu Sans" style:font-size-asian="36pt" style:language-asian="fr" style:country-asian="BE" style:font-name-complex="DejaVu Sans" style:font-size-complex="36pt" style:language-complex="fr" style:country-complex="BE"/>
    </style:style>
    <style:style style:name="T57" style:family="text">
      <style:text-properties fo:color="#ffffff" loext:opacity="100%" style:font-name="Arial" fo:font-size="32pt" fo:language="fr" fo:country="BE" style:text-underline-style="solid" style:text-underline-width="auto" style:text-underline-color="font-color" fo:font-weight="bold" style:font-size-asian="32pt" style:language-asian="fr" style:country-asian="BE" style:font-weight-asian="bold" style:font-size-complex="32pt" style:language-complex="fr" style:country-complex="BE" style:font-weight-complex="bold"/>
    </style:style>
    <style:style style:name="T58" style:family="text">
      <style:text-properties fo:color="#38e0fd" loext:opacity="100%" style:font-name="Arial" fo:font-size="36pt" fo:language="fr" fo:country="BE" style:text-underline-style="solid" style:text-underline-width="auto" style:text-underline-color="font-color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59" style:family="text">
      <style:text-properties fo:color="#ffffff" loext:opacity="100%" style:font-name="Arial" fo:font-size="36pt" fo:language="fr" fo:country="BE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60" style:family="text">
      <style:text-properties fo:color="#38e0fd" loext:opacity="100%" style:font-name="Arial" fo:font-size="36pt" fo:language="fr" fo:country="BE" fo:font-weight="bold" style:font-size-asian="36pt" style:language-asian="fr" style:country-asian="BE" style:font-weight-asian="bold" style:font-size-complex="36pt" style:language-complex="fr" style:country-complex="BE" style:font-weight-complex="bold"/>
    </style:style>
    <style:style style:name="T61" style:family="text">
      <style:text-properties fo:color="#ffffff" loext:opacity="100%" style:font-name="Arial" fo:font-size="16pt" fo:language="fr" fo:country="BE" fo:font-weight="bold" style:font-size-asian="16pt" style:language-asian="fr" style:country-asian="BE" style:font-weight-asian="bold" style:font-size-complex="16pt" style:language-complex="fr" style:country-complex="BE" style:font-weight-complex="bold"/>
    </style:style>
    <style:style style:name="T62" style:family="text">
      <style:text-properties fo:color="#000000" loext:opacity="100%" style:text-position="0% 100%" style:font-name="Calibri" fo:font-size="44pt" fo:language="fr" fo:country="BE" fo:font-weight="bold" style:font-name-asian="DejaVu Sans" style:font-size-asian="44pt" style:language-asian="fr" style:country-asian="BE" style:font-weight-asian="bold" style:font-name-complex="DejaVu Sans" style:font-size-complex="44pt" style:language-complex="fr" style:country-complex="BE" style:font-weight-complex="bold"/>
    </style:style>
    <style:style style:name="T63" style:family="text">
      <style:text-properties fo:color="#000000" loext:opacity="100%" style:text-position="0% 100%" style:font-name="Arial" fo:font-size="44pt" fo:language="fr" fo:country="BE" style:font-name-asian="DejaVu Sans" style:font-size-asian="44pt" style:language-asian="fr" style:country-asian="BE" style:font-name-complex="DejaVu Sans" style:font-size-complex="44pt" style:language-complex="fr" style:country-complex="BE"/>
    </style:style>
    <style:style style:name="T64" style:family="text">
      <style:text-properties fo:color="#000000" loext:opacity="100%" style:text-position="0% 100%" style:font-name="Calibri" fo:font-size="28pt" fo:language="fr" fo:country="BE" fo:font-weight="bold" style:font-name-asian="DejaVu Sans" style:font-size-asian="28pt" style:language-asian="fr" style:country-asian="BE" style:font-weight-asian="bold" style:font-name-complex="DejaVu Sans" style:font-size-complex="28pt" style:language-complex="fr" style:country-complex="BE" style:font-weight-complex="bold"/>
    </style:style>
    <style:style style:name="T65" style:family="text">
      <style:text-properties fo:color="#0000ff" loext:opacity="100%" style:text-position="0% 100%" style:font-name="Arial" fo:font-size="36pt" fo:language="fr" fo:country="BE" style:text-underline-style="solid" style:text-underline-width="auto" style:text-underline-color="font-color" fo:font-weight="bold" style:font-name-asian="DejaVu Sans" style:font-size-asian="36pt" style:language-asian="fr" style:country-asian="BE" style:font-weight-asian="bold" style:font-name-complex="DejaVu Sans" style:font-size-complex="36pt" style:language-complex="fr" style:country-complex="BE" style:font-weight-complex="bold"/>
    </style:style>
    <style:style style:name="T66" style:family="text">
      <style:text-properties fo:color="#000000" loext:opacity="100%" style:text-position="0% 100%" style:font-name="Arial" fo:font-size="36pt" fo:language="fr" fo:country="BE" style:font-name-asian="DejaVu Sans" style:font-size-asian="36pt" style:language-asian="fr" style:country-asian="BE" style:font-name-complex="DejaVu Sans" style:font-size-complex="36pt" style:language-complex="fr" style:country-complex="BE"/>
    </style:style>
    <text:list-style style:name="L1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4">
      <text:list-level-style-number text:level="1" style:num-format="">
        <style:list-level-properties/>
        <style:text-properties fo:color="#ffff66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5">
      <text:list-level-style-number text:level="1" style:num-format="">
        <style:list-level-properties/>
        <style:text-properties fo:color="#ffc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format="">
        <style:list-level-properties/>
        <style:text-properties fo:color="#ffffff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0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number text:level="1" style:num-format="">
        <style:list-level-properties/>
        <style:text-properties fo:color="#ffc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3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4">
      <text:list-level-style-number text:level="1" style:num-format="">
        <style:list-level-properties/>
        <style:text-properties fo:color="#ffc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5">
      <text:list-level-style-number text:level="1" style:num-format="">
        <style:list-level-properties/>
        <style:text-properties fo:color="#38e0fd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6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L17">
      <text:list-level-style-number text:level="1" style:num-format="">
        <style:list-level-properties/>
        <style:text-properties fo:color="#0000ff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Standard" presentation:use-date-time-name="dtd1">
        <draw:custom-shape draw:style-name="gr1" draw:text-style-name="P2" draw:layer="layout" svg:width="11.856cm" svg:height="7.421cm" svg:x="3.566cm" svg:y="14.803cm">
          <text:list text:style-name="L1">
            <text:list-header>
              <text:p text:style-name="P1"><text:span text:style-name="T1">Messe du 20 septembre 2026</text:span></text:p>
              <text:p text:style-name="P1"><text:span text:style-name="T2"/></text:p>
              <text:p text:style-name="P1"><text:span text:style-name="T2"/></text:p>
              <text:p text:style-name="P1"><text:span text:style-name="T1">25° dimanche <text:s/></text:span></text:p>
              <text:p text:style-name="P1"><text:span text:style-name="T1"/></text:p>
              <text:p text:style-name="P1"><text:span text:style-name="T1"/></text:p>
              <text:p text:style-name="P1"><text:span text:style-name="T1">Année A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2" presentation:use-date-time-name="dtd1">
          <draw:custom-shape draw:style-name="gr2" draw:text-style-name="P4" draw:layer="layout" svg:width="11.007cm" svg:height="0.953cm" svg:x="14.389cm" svg:y="18.093cm">
            <text:list text:style-name="L2">
              <text:list-header>
                <text:p text:style-name="P3"><text:span text:style-name="T3"><text:page-number>&lt;numéro&gt;</text:page-number></text:span></text:p>
              </text:list-header>
            </text:list>
            <draw:enhanced-geometry svg:viewBox="0 0 21600 21600" draw:type="mso-spt202" draw:enhanced-path="M 0 0 L 21600 0 21600 21600 0 21600 0 0 Z N"/>
          </draw:custom-shape>
          <draw:page-thumbnail draw:style-name="gr3" draw:layer="layout" svg:width="5.362cm" svg:height="7.144cm" svg:x="10.019cm" svg:y="1.429cm" draw:page-number="1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" draw:style-name="dp1" draw:master-page-name="Standard" presentation:use-date-time-name="dtd1">
        <draw:custom-shape draw:style-name="gr5" draw:text-style-name="P5" draw:layer="layout" svg:width="17.004cm" svg:height="1.27cm" svg:x="1.023cm" svg:y="5.905cm">
          <text:p/>
          <draw:enhanced-geometry svg:viewBox="0 0 21600 21600" draw:type="mso-spt202" draw:enhanced-path="M 0 0 L 21600 0 21600 21600 0 21600 0 0 Z N"/>
        </draw:custom-shape>
        <draw:custom-shape draw:style-name="gr6" draw:text-style-name="P7" draw:layer="layout" svg:width="16.802cm" svg:height="4.385cm" svg:x="1.124cm" svg:y="6.301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7" draw:text-style-name="P7" draw:layer="layout" svg:width="14.8cm" svg:height="7.493cm" svg:x="2.125cm" svg:y="5.905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8" draw:text-style-name="P7" draw:layer="layout" svg:width="16.126cm" svg:height="9.047cm" svg:x="1.46cm" svg:y="5.905cm">
          <text:list text:style-name="L1">
            <text:list-header>
              <text:p text:style-name="P6"><text:span text:style-name="T4"><text:s/></text:span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9" draw:text-style-name="P7" draw:layer="layout" svg:width="17.202cm" svg:height="10.601cm" svg:x="0.922cm" svg:y="4.705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0" draw:text-style-name="P2" draw:layer="layout" svg:width="8.681cm" svg:height="1.277cm" svg:x="9.586cm" svg:y="21.123cm">
          <text:list text:style-name="L4">
            <text:list-header>
              <text:p text:style-name="P1"><text:span text:style-name="T5">Photo : Philippe Evrard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11" draw:text-style-name="P8" draw:layer="layout" svg:width="19.006cm" svg:height="12.669cm" svg:x="0.044cm" svg:y="7.735cm">
          <draw:image xlink:href="Pictures/1000000000000500000003553BE10DD6.jpg" xlink:type="simple" xlink:show="embed" xlink:actuate="onLoad" draw:mime-type="image/jpeg">
            <text:p/>
          </draw:image>
        </draw:frame>
        <presentation:notes draw:style-name="dp3">
          <draw:page-thumbnail draw:style-name="gr3" draw:layer="layout" svg:width="5.362cm" svg:height="7.144cm" svg:x="10.019cm" svg:y="1.429cm" draw:page-number="2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12" draw:text-style-name="P10" draw:layer="layout" svg:width="16.802cm" svg:height="4.385cm" svg:x="1.124cm" svg:y="6.3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3" draw:text-style-name="P10" draw:layer="layout" svg:width="14.8cm" svg:height="7.493cm" svg:x="2.125cm" svg:y="5.9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4" draw:text-style-name="P10" draw:layer="layout" svg:width="16.126cm" svg:height="9.047cm" svg:x="1.46cm" svg:y="5.9cm">
          <text:list text:style-name="L1">
            <text:list-header>
              <text:p text:style-name="P9"><text:span text:style-name="T4"><text:s/></text:span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11" draw:text-style-name="P8" draw:layer="layout" svg:width="21.202cm" svg:height="15.002cm" svg:x="-1.076cm" svg:y="2.699cm">
          <draw:image xlink:href="Pictures/1000000000000500000003C0E446636A.png" xlink:type="simple" xlink:show="embed" xlink:actuate="onLoad" draw:mime-type="image/png">
            <text:p/>
          </draw:image>
        </draw:frame>
        <draw:custom-shape draw:style-name="gr15" draw:text-style-name="P12" draw:layer="layout" svg:width="19.804cm" svg:height="6.86cm" svg:x="-0.278cm" svg:y="17.899cm">
          <text:list text:style-name="L5">
            <text:list-header>
              <text:p text:style-name="P11"><text:span text:style-name="T6">« </text:span><text:span text:style-name="T7">Le Royaume des cieux est comparable </text:span></text:p>
              <text:p text:style-name="P11"><text:span text:style-name="T7">au maître d’un domaine </text:span></text:p>
              <text:p text:style-name="P11"><text:span text:style-name="T7">qui sortit au petit jour </text:span></text:p>
              <text:p text:style-name="P11"><text:span text:style-name="T7">afin d’embaucher des ouvriers </text:span></text:p>
              <text:p text:style-name="P11"><text:span text:style-name="T7">pour sa vigne. »</text:span></text:p>
            </text:list-header>
          </text:list>
          <draw:enhanced-geometry svg:viewBox="0 0 21600 21600" draw:type="rectangle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3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16" draw:text-style-name="P7" draw:layer="layout" svg:width="16.802cm" svg:height="4.385cm" svg:x="1.124cm" svg:y="6.301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7" draw:text-style-name="P7" draw:layer="layout" svg:width="14.8cm" svg:height="7.493cm" svg:x="2.125cm" svg:y="5.9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18" draw:text-style-name="P7" draw:layer="layout" svg:width="16.126cm" svg:height="9.047cm" svg:x="1.46cm" svg:y="5.9cm">
          <text:list text:style-name="L1">
            <text:list-header>
              <text:p text:style-name="P6"><text:span text:style-name="T4"><text:s/></text:span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4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" draw:style-name="dp4" draw:master-page-name="Blank_20_Slide">
        <draw:custom-shape draw:name="CustomShape 1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" draw:style-name="gr20" draw:text-style-name="P16" draw:layer="layout" svg:width="18.45cm" svg:height="22.597cm" svg:x="0.6cm" svg:y="0.6cm">
          <text:p text:style-name="P14"><text:span text:style-name="T8">Seigneur et maître de la vigne</text:span><text:span text:style-name="T9"> (XT 48-49)</text:span></text:p>
          <text:p text:style-name="P14"><text:span text:style-name="T9">Claude Bernard – Michel Wackenheim</text:span></text:p>
          <text:p text:style-name="P14"><text:span text:style-name="T10"/></text:p>
          <text:p text:style-name="P15"><text:span text:style-name="T11">Seigneur et Maître de la Vigne,</text:span></text:p>
          <text:p text:style-name="P15"><text:span text:style-name="T11">Fais-nous porter des fruits d’amour ;</text:span></text:p>
          <text:p text:style-name="P15"><text:span text:style-name="T11">Que nous soyons vivante Église</text:span></text:p>
          <text:p text:style-name="P15"><text:span text:style-name="T11">Fidèle au chant de ton Amour ! (bis)</text:span></text:p>
          <text:p text:style-name="P15"><text:span text:style-name="T12"/></text:p>
          <text:p text:style-name="P15"><text:span text:style-name="T13">25e dimanche</text:span></text:p>
          <text:p text:style-name="P15"><text:span text:style-name="T13">1. Tu nous envoies dans ton domaine,</text:span></text:p>
          <text:p text:style-name="P15"><text:span text:style-name="T13">Au petit jour ou vers le soir,</text:span></text:p>
          <text:p text:style-name="P15"><text:span text:style-name="T13">Et nous partons le cœur joyeux.</text:span></text:p>
          <text:p text:style-name="P15"><text:span text:style-name="T13">Quel ouvrier n’aurait l’espoir</text:span></text:p>
          <text:p text:style-name="P15"><text:span text:style-name="T13">De t’offrir son labeur et sa peine 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5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4" draw:master-page-name="Blank_20_Slide">
        <draw:custom-shape draw:name="CustomShape 4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" draw:style-name="gr22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2"/></text:p>
          <text:p text:style-name="P15"><text:span text:style-name="T13">2. Viendra le temps où le salaire</text:span></text:p>
          <text:p text:style-name="P15"><text:span text:style-name="T13">Sera donné comme tu veux,</text:span></text:p>
          <text:p text:style-name="P15"><text:span text:style-name="T13">En commençant par les derniers.</text:span></text:p>
          <text:p text:style-name="P15"><text:span text:style-name="T13">Garderons-nous le coeur joyeux</text:span></text:p>
          <text:p text:style-name="P15"><text:span text:style-name="T13">En voyant le bonheur de nos frères 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6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4" draw:master-page-name="Blank_20_Slide">
        <draw:custom-shape draw:name="CustomShape 6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5" draw:style-name="gr23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2"/></text:p>
          <text:p text:style-name="P15"><text:span text:style-name="T13">3. Dieu juste et bon pour tous les hommes,</text:span></text:p>
          <text:p text:style-name="P15"><text:span text:style-name="T13">Délivre-nous de l’œil mauvais</text:span></text:p>
          <text:p text:style-name="P15"><text:span text:style-name="T13">Qui nous enferme dans la nuit.</text:span></text:p>
          <text:p text:style-name="P15"><text:span text:style-name="T13">Viens nous ouvrir à l’univers</text:span></text:p>
          <text:p text:style-name="P15"><text:span text:style-name="T13">Où l’amour est l’unique Royaum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4" draw:master-page-name="Blank_20_Slide">
        <draw:custom-shape draw:name="CustomShape 8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7" draw:style-name="gr24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2"/></text:p>
          <text:p text:style-name="P15"><text:span text:style-name="T13">26e dimanche</text:span></text:p>
          <text:p text:style-name="P15"><text:span text:style-name="T13">4. À ton appel, qui donc se lève ?</text:span></text:p>
          <text:p text:style-name="P15"><text:span text:style-name="T13">Quel est le fils qui t’obéit</text:span></text:p>
          <text:p text:style-name="P15"><text:span text:style-name="T13">Dans cette vigne à travailler ?</text:span></text:p>
          <text:p text:style-name="P15"><text:span text:style-name="T13">Sur nous, Seigneur, envoie l’Esprit,</text:span></text:p>
          <text:p text:style-name="P15"><text:span text:style-name="T13">Nous irons où sa voix nous entraîn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8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4" draw:master-page-name="Blank_20_Slide">
        <draw:custom-shape draw:name="CustomShape 9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1" draw:style-name="gr25" draw:text-style-name="P16" draw:layer="layout" svg:width="18.045cm" svg:height="22.597cm" svg:x="0.6cm" svg:y="1.003cm">
          <text:p text:style-name="P14"><text:span text:style-name="T14"/></text:p>
          <text:p text:style-name="P14"><text:span text:style-name="T14"/></text:p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5. Qu’un oui fervent monte à nos lèvres,</text:span></text:p>
          <text:p text:style-name="P15"><text:span text:style-name="T13">plus fort que les « Je ne veux pas »,</text:span></text:p>
          <text:p text:style-name="P15"><text:span text:style-name="T13">nous serons fiers de te servir.</text:span></text:p>
          <text:p text:style-name="P15"><text:span text:style-name="T13">Jésus lui-même nous dira</text:span></text:p>
          <text:p text:style-name="P15"><text:span text:style-name="T13">Tout le oui qu’il répond à son Père.</text:span></text:p>
          <text:p text:style-name="P15"><text:span text:style-name="T1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9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4" draw:master-page-name="Blank_20_Slide">
        <draw:custom-shape draw:name="CustomShape 10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3" draw:style-name="gr27" draw:text-style-name="P16" draw:layer="layout" svg:width="18.045cm" svg:height="22.597cm" svg:x="0.6cm" svg:y="1.003cm">
          <text:p text:style-name="P14"><text:span text:style-name="T14"/></text:p>
          <text:p text:style-name="P14"><text:span text:style-name="T14"/></text:p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27e dimanche</text:span></text:p>
          <text:p text:style-name="P15"><text:span text:style-name="T13">6. Tu es à l’œuvre dans ta Vigne ;</text:span></text:p>
          <text:p text:style-name="P15"><text:span text:style-name="T13">Sur un coteau tu l’as plantée</text:span></text:p>
          <text:p text:style-name="P15"><text:span text:style-name="T13">Pour le bonheur du peuple saint.</text:span></text:p>
          <text:p text:style-name="P15"><text:span text:style-name="T13">Toi le Vivant, le Bien-Aimé,</text:span></text:p>
          <text:p text:style-name="P15"><text:span text:style-name="T13">Tu voulais des sarments qui fleurissen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10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4" draw:master-page-name="Blank_20_Slide">
        <draw:custom-shape draw:name="CustomShape 12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5" draw:style-name="gr28" draw:text-style-name="P18" draw:layer="layout" svg:width="18.045cm" svg:height="22.597cm" svg:x="0.6cm" svg:y="1.003cm"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27e dimanche</text:span></text:p>
          <text:p text:style-name="P15"><text:span text:style-name="T13">7. Lors des vendanges dans ta Vigne,</text:span></text:p>
          <text:p text:style-name="P15"><text:span text:style-name="T13">Trouveras-tu les fruits très beaux</text:span></text:p>
          <text:p text:style-name="P15"><text:span text:style-name="T13">Que tu attends d’un peuple saint ?</text:span></text:p>
          <text:p text:style-name="P15"><text:span text:style-name="T13">Combien la foi nous fait défaut</text:span></text:p>
          <text:p text:style-name="P15"><text:span text:style-name="T13">Pour des grappes aux raisins de justice !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11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4" draw:master-page-name="Blank_20_Slide">
        <draw:custom-shape draw:name="CustomShape 14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7" draw:style-name="gr29" draw:text-style-name="P18" draw:layer="layout" svg:width="18.045cm" svg:height="22.597cm" svg:x="0.6cm" svg:y="1.003cm"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8. Serais-tu loin de cette Vigne,</text:span></text:p>
          <text:p text:style-name="P15"><text:span text:style-name="T13">Toi qui envoies des serviteurs</text:span></text:p>
          <text:p text:style-name="P15"><text:span text:style-name="T13">Pour le réveil du peuple saint ?</text:span></text:p>
          <text:p text:style-name="P15"><text:span text:style-name="T13">Quand ils émondent notre coeur,</text:span></text:p>
          <text:p text:style-name="P15"><text:span text:style-name="T13">Qui de nous reconnaît ta visite?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12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4" draw:master-page-name="Blank_20_Slide">
        <draw:custom-shape draw:name="CustomShape 16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19" draw:style-name="gr30" draw:text-style-name="P18" draw:layer="layout" svg:width="18.045cm" svg:height="22.597cm" svg:x="0.6cm" svg:y="1.003cm"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9. Pour le salut de cette Vigne,</text:span></text:p>
          <text:p text:style-name="P15"><text:span text:style-name="T13">Voici que vient ton Fils Jésus,</text:span></text:p>
          <text:p text:style-name="P15"><text:span text:style-name="T13">Prophète et Roi du peuple saint.</text:span></text:p>
          <text:p text:style-name="P15"><text:span text:style-name="T13">Banni des murs comme un exclu,</text:span></text:p>
          <text:p text:style-name="P15"><text:span text:style-name="T13">Bras en croix devant tous il expi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13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4" draw:master-page-name="Blank_20_Slide">
        <draw:custom-shape draw:name="CustomShape 18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1" draw:style-name="gr31" draw:text-style-name="P18" draw:layer="layout" svg:width="18.045cm" svg:height="22.597cm" svg:x="0.6cm" svg:y="1.003cm">
          <text:p text:style-name="P15"><text:span text:style-name="T13">Seigneur et Maître de la Vigne,</text:span></text:p>
          <text:p text:style-name="P15"><text:span text:style-name="T13">Fais-nous porter des fruits d’amour ;</text:span></text:p>
          <text:p text:style-name="P15"><text:span text:style-name="T13">Que nous soyons vivante Église</text:span></text:p>
          <text:p text:style-name="P15"><text:span text:style-name="T13">Fidèle au chant de ton Amour ! (bis)</text:span></text:p>
          <text:p text:style-name="P15"><text:span text:style-name="T13"/></text:p>
          <text:p text:style-name="P15"><text:span text:style-name="T13">10. Le monde entier devient la Vigne</text:span></text:p>
          <text:p text:style-name="P15"><text:span text:style-name="T13">Et l’Israël des temps nouveaux ;</text:span></text:p>
          <text:p text:style-name="P15"><text:span text:style-name="T13">Plus de frontières au peuple saint !</text:span></text:p>
          <text:p text:style-name="P15"><text:span text:style-name="T13">Du Cœur ouvert jaillit une eau</text:span></text:p>
          <text:p text:style-name="P15"><text:span text:style-name="T13">Fécondant tout le champ de l’Églis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14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>
        <presentation:notes draw:style-name="dp3">
          <draw:page-thumbnail draw:style-name="gr3" draw:layer="layout" svg:width="5.358cm" svg:height="7.139cm" svg:x="10.019cm" svg:y="1.429cm" draw:page-number="15" presentation:class="page"/>
          <draw:custom-shape draw:style-name="gr32" draw:text-style-name="P5" draw:layer="layout" svg:width="20.316cm" svg:height="8.568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16" draw:style-name="dp1" draw:master-page-name="Titre4" presentation:presentation-page-layout-name="AL1T19">
        <draw:custom-shape draw:style-name="gr33" draw:text-style-name="P5" draw:layer="layout" svg:width="15.072cm" svg:height="3.722cm" svg:x="20.726cm" svg:y="2.337cm">
          <text:p/>
          <draw:enhanced-geometry svg:viewBox="0 0 0 0" draw:text-areas="0 0 ?f3 ?f2" draw:type="rectangle" draw:enhanced-path="M 0 0 L ?f3 0 ?f3 ?f2 0 ?f2 Z N">
            <draw:equation draw:name="f0" draw:formula="7537"/>
            <draw:equation draw:name="f1" draw:formula="1861"/>
            <draw:equation draw:name="f2" draw:formula="3722"/>
            <draw:equation draw:name="f3" draw:formula="15074"/>
          </draw:enhanced-geometry>
        </draw:custom-shape>
        <draw:custom-shape draw:style-name="gr34" draw:text-style-name="P20" draw:layer="layout" svg:width="18.596cm" svg:height="23.795cm" svg:x="0.198cm" svg:y="0.6cm">
          <text:list text:style-name="L9">
            <text:list-header>
              <text:p text:style-name="P19"><text:span text:style-name="T15">Kyrie haïtien : Si je t'oublie</text:span></text:p>
              <text:p text:style-name="P19"><text:span text:style-name="T16"/></text:p>
              <text:p text:style-name="P19"><text:span text:style-name="T15">Soliste :</text:span><text:span text:style-name="T17"> </text:span></text:p>
              <text:p text:style-name="P19"><text:span text:style-name="T17">Si je t'oublie, je sais que Toi Seigneur, tu ne m'oublies pas.</text:span></text:p>
              <text:p text:style-name="P19"><text:span text:style-name="T15">Tous :</text:span><text:span text:style-name="T17"> </text:span></text:p>
              <text:p text:style-name="P19"><text:span text:style-name="T17">Si je t'oublie, je sais que Toi Seigneur, tu ne m'oublies pas. </text:span></text:p>
              <text:p text:style-name="P19"><text:span text:style-name="T16"/></text:p>
              <text:p text:style-name="P19"><text:span text:style-name="T15">Soliste :</text:span></text:p>
              <text:p text:style-name="P19"><text:span text:style-name="T17">Tu as gravé mon nom sur les paumes de tes mains, Seigneur, </text:span></text:p>
              <text:p text:style-name="P19"><text:span text:style-name="T17"><text:s/></text:span></text:p>
              <text:p text:style-name="P19"><text:span text:style-name="T15">Tous :</text:span><text:span text:style-name="T17"> </text:span></text:p>
              <text:p text:style-name="P19"><text:span text:style-name="T17"><text:s/></text:span><text:span text:style-name="T17">je t'en prie, prends pitié de moi. Seigneur je t'en prie, prends pitié de moi.</text:span></text:p>
              <text:p text:style-name="P19"><text:span text:style-name="T16"/></text:p>
              <text:p text:style-name="P19"><text:span text:style-name="T16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8597/2"/>
            <draw:equation draw:name="f1" draw:formula="1*23797/2"/>
            <draw:equation draw:name="f2" draw:formula="23797"/>
            <draw:equation draw:name="f3" draw:formula="18597"/>
          </draw:enhanced-geometry>
        </draw:custom-shape>
        <presentation:notes draw:style-name="dp3">
          <draw:page-thumbnail draw:style-name="gr3" draw:layer="layout" svg:width="14.847cm" svg:height="11.134cm" svg:x="3.074cm" svg:y="2.258cm" draw:page-number="16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17" draw:style-name="dp1" draw:master-page-name="Titre4" presentation:presentation-page-layout-name="AL1T19">
        <draw:custom-shape draw:style-name="gr33" draw:text-style-name="P5" draw:layer="layout" svg:width="15.072cm" svg:height="3.722cm" svg:x="20.726cm" svg:y="2.337cm">
          <text:p/>
          <draw:enhanced-geometry svg:viewBox="0 0 0 0" draw:text-areas="0 0 ?f3 ?f2" draw:type="rectangle" draw:enhanced-path="M 0 0 L ?f3 0 ?f3 ?f2 0 ?f2 Z N">
            <draw:equation draw:name="f0" draw:formula="7537"/>
            <draw:equation draw:name="f1" draw:formula="1861"/>
            <draw:equation draw:name="f2" draw:formula="3722"/>
            <draw:equation draw:name="f3" draw:formula="15074"/>
          </draw:enhanced-geometry>
        </draw:custom-shape>
        <draw:custom-shape draw:style-name="gr35" draw:text-style-name="P20" draw:layer="layout" svg:width="18.596cm" svg:height="23.795cm" svg:x="0.198cm" svg:y="0.6cm">
          <text:list text:style-name="L9">
            <text:list-header>
              <text:p text:style-name="P19"><text:span text:style-name="T18"/></text:p>
              <text:p text:style-name="P19"><text:span text:style-name="T15">2</text:span><text:span text:style-name="T17">.</text:span></text:p>
              <text:p text:style-name="P19"><text:span text:style-name="T15">Soliste :</text:span></text:p>
              <text:p text:style-name="P19"><text:span text:style-name="T17">Si je trahis, je sais que Toi, Seigneur, tu ne trahis pas</text:span></text:p>
              <text:p text:style-name="P19"><text:span text:style-name="T16"/></text:p>
              <text:p text:style-name="P19"><text:span text:style-name="T17"><text:s/></text:span><text:span text:style-name="T15">Tous :</text:span></text:p>
              <text:p text:style-name="P19"><text:span text:style-name="T17">Si je trahis, je sais que Toi, Seigneur, tu ne trahis pas</text:span></text:p>
              <text:p text:style-name="P19"><text:span text:style-name="T17"><text:s/></text:span></text:p>
              <text:p text:style-name="P19"><text:span text:style-name="T15">Solite :</text:span></text:p>
              <text:p text:style-name="P19"><text:span text:style-name="T17">Tu m'offres ton amour qui désire mon amour, Seigneur, </text:span></text:p>
              <text:p text:style-name="P19"><text:span text:style-name="T16"/></text:p>
              <text:p text:style-name="P19"><text:span text:style-name="T15">Tous :</text:span></text:p>
              <text:p text:style-name="P19"><text:span text:style-name="T17">je t'en prie, prends pitié de moi. Seigneur je t'en prie, prends pitié de moi.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8597/2"/>
            <draw:equation draw:name="f1" draw:formula="1*23797/2"/>
            <draw:equation draw:name="f2" draw:formula="23797"/>
            <draw:equation draw:name="f3" draw:formula="18597"/>
          </draw:enhanced-geometry>
        </draw:custom-shape>
        <presentation:notes draw:style-name="dp3">
          <draw:page-thumbnail draw:style-name="gr3" draw:layer="layout" svg:width="8.352cm" svg:height="11.134cm" svg:x="6.324cm" svg:y="2.258cm" draw:page-number="17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18" draw:style-name="dp1" draw:master-page-name="Titre4" presentation:presentation-page-layout-name="AL1T19">
        <draw:custom-shape draw:style-name="gr33" draw:text-style-name="P5" draw:layer="layout" svg:width="15.072cm" svg:height="3.722cm" svg:x="20.726cm" svg:y="2.337cm">
          <text:p/>
          <draw:enhanced-geometry svg:viewBox="0 0 0 0" draw:text-areas="0 0 ?f3 ?f2" draw:type="rectangle" draw:enhanced-path="M 0 0 L ?f3 0 ?f3 ?f2 0 ?f2 Z N">
            <draw:equation draw:name="f0" draw:formula="7537"/>
            <draw:equation draw:name="f1" draw:formula="1861"/>
            <draw:equation draw:name="f2" draw:formula="3722"/>
            <draw:equation draw:name="f3" draw:formula="15074"/>
          </draw:enhanced-geometry>
        </draw:custom-shape>
        <draw:custom-shape draw:style-name="gr36" draw:text-style-name="P23" draw:layer="layout" svg:width="18.596cm" svg:height="23.795cm" svg:x="0.198cm" svg:y="0.6cm">
          <text:list text:style-name="L9">
            <text:list-header>
              <text:p text:style-name="P22"><text:span text:style-name="T15">3.</text:span></text:p>
              <text:p text:style-name="P22"><text:span text:style-name="T16"/></text:p>
              <text:p text:style-name="P22"><text:span text:style-name="T15">Soliste :</text:span><text:span text:style-name="T17"> </text:span></text:p>
              <text:p text:style-name="P22"><text:span text:style-name="T17">Si je reviens, je sais que toi Seigneur, tu m'ouvres les bras.</text:span></text:p>
              <text:p text:style-name="P22"><text:span text:style-name="T16"/></text:p>
              <text:p text:style-name="P22"><text:span text:style-name="T15">Tous :</text:span><text:span text:style-name="T17"> </text:span></text:p>
              <text:p text:style-name="P22"><text:span text:style-name="T17">Si je reviens, je sais que toi Seigneur, tu m'ouvres les bras. </text:span></text:p>
              <text:p text:style-name="P22"><text:span text:style-name="T16"/></text:p>
              <text:p text:style-name="P22"><text:span text:style-name="T15">Soliste :</text:span></text:p>
              <text:p text:style-name="P22"><text:span text:style-name="T17">Ton amour est plus fort que tous mes refus d'amour, Seigneur,</text:span></text:p>
              <text:p text:style-name="P22"><text:span text:style-name="T17"><text:s/></text:span></text:p>
              <text:p text:style-name="P22"><text:span text:style-name="T15">Tous :</text:span><text:span text:style-name="T17"> </text:span></text:p>
              <text:p text:style-name="P22"><text:span text:style-name="T17"><text:s/></text:span><text:span text:style-name="T17">je t'en prie, prends pitié de moi. Seigneur je t'en prie, prends pitié de moi.</text:span></text:p>
              <text:p text:style-name="P22"><text:span text:style-name="T17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8597/2"/>
            <draw:equation draw:name="f1" draw:formula="1*23797/2"/>
            <draw:equation draw:name="f2" draw:formula="23797"/>
            <draw:equation draw:name="f3" draw:formula="18597"/>
          </draw:enhanced-geometry>
        </draw:custom-shape>
        <presentation:notes draw:style-name="dp3">
          <draw:page-thumbnail draw:style-name="gr3" draw:layer="layout" svg:width="8.352cm" svg:height="11.134cm" svg:x="6.324cm" svg:y="2.258cm" draw:page-number="18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19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0" draw:style-name="dp1" draw:master-page-name="Standard">
        <draw:custom-shape draw:style-name="gr37" draw:text-style-name="P25" draw:layer="layout" svg:width="19.522cm" svg:height="10.896cm" svg:x="-0.728cm" svg:y="0.9cm">
          <text:list text:style-name="L9">
            <text:list-header>
              <text:p text:style-name="P24"><text:span text:style-name="T19">Au plus haut du ciel</text:span></text:p>
              <text:p text:style-name="P24"><text:span text:style-name="T20"/></text:p>
              <text:p text:style-name="P24"><text:span text:style-name="T17">Au plus haut du ciel</text:span></text:p>
              <text:p text:style-name="P24"><text:span text:style-name="T17">la Gloire de Dieu</text:span></text:p>
              <text:p text:style-name="P24"><text:span text:style-name="T17">Sur toute la terre </text:span></text:p>
              <text:p text:style-name="P24"><text:span text:style-name="T17">aux hommes la paix. (bis)</text:span></text:p>
              <text:p text:style-name="P24"><text:span text:style-name="T16"/></text:p>
              <text:p text:style-name="P24"><text:span text:style-name="T17">1. Jusqu’aux cieux,</text:span></text:p>
              <text:p text:style-name="P24"><text:span text:style-name="T17">ta splendeur est chantée</text:span></text:p>
              <text:p text:style-name="P24"><text:span text:style-name="T17">par la bouche des tout-petits !</text:span></text:p>
              <text:p text:style-name="P24"><text:span text:style-name="T16"/></text:p>
              <text:p text:style-name="P24"><text:span text:style-name="T17">2. Qui donc est l’homme</text:span></text:p>
              <text:p text:style-name="P24"><text:span text:style-name="T17">pour que tu penses à lui ?</text:span></text:p>
              <text:p text:style-name="P24"><text:span text:style-name="T17">Qui donc est l’homme</text:span></text:p>
              <text:p text:style-name="P24"><text:span text:style-name="T17">pour que tu l’aimes ?</text:span></text:p>
              <text:p text:style-name="P24"><text:span text:style-name="T17"/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525"/>
            <draw:equation draw:name="f1" draw:formula="10898"/>
          </draw:enhanced-geometry>
        </draw:custom-shape>
        <presentation:notes draw:style-name="dp2">
          <draw:custom-shape draw:style-name="gr38" draw:text-style-name="P5" draw:layer="layout" svg:width="15.236cm" svg:height="11.426cm" svg:x="1.905cm" svg:y="12.065cm">
            <text:p/>
            <draw:enhanced-geometry svg:viewBox="0 0 0 0" draw:text-areas="0 0 ?f0 ?f1" draw:type="" draw:enhanced-path="M 0 0 L 21600 0 21600 21600 0 21600 0 0 Z N">
              <draw:equation draw:name="f0" draw:formula="15238"/>
              <draw:equation draw:name="f1" draw:formula="11428"/>
            </draw:enhanced-geometry>
          </draw:custom-shape>
        </presentation:notes>
      </draw:page>
      <draw:page draw:name="page21" draw:style-name="dp1" draw:master-page-name="Standard">
        <draw:custom-shape draw:style-name="gr39" draw:text-style-name="P27" draw:layer="layout" svg:width="19.522cm" svg:height="10.896cm" svg:x="-0.728cm" svg:y="0.9cm">
          <text:list text:style-name="L9">
            <text:list-header>
              <text:p text:style-name="P26"><text:span text:style-name="T18"/></text:p>
              <text:p text:style-name="P26"><text:span text:style-name="T17">Au plus haut du ciel</text:span></text:p>
              <text:p text:style-name="P26"><text:span text:style-name="T17">la Gloire de Dieu</text:span></text:p>
              <text:p text:style-name="P26"><text:span text:style-name="T17">Sur toute la terre</text:span></text:p>
              <text:p text:style-name="P26"><text:span text:style-name="T17">aux hommes la paix. (bis)</text:span></text:p>
              <text:p text:style-name="P26"><text:span text:style-name="T16"/></text:p>
              <text:p text:style-name="P26"><text:span text:style-name="T16"/></text:p>
              <text:p text:style-name="P26"><text:span text:style-name="T16"/></text:p>
              <text:p text:style-name="P26"><text:span text:style-name="T17">3. Tu l’établis sur </text:span></text:p>
              <text:p text:style-name="P26"><text:span text:style-name="T17">les œuvres de tes mains,</text:span></text:p>
              <text:p text:style-name="P26"><text:span text:style-name="T17">et tu as mis </text:span></text:p>
              <text:p text:style-name="P26"><text:span text:style-name="T17">toute chose à ses pieds.</text:span></text:p>
              <text:p text:style-name="P26"><text:span text:style-name="T16"/></text:p>
              <text:p text:style-name="P26"><text:span text:style-name="T16"/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525"/>
            <draw:equation draw:name="f1" draw:formula="10898"/>
          </draw:enhanced-geometry>
        </draw:custom-shape>
        <presentation:notes draw:style-name="dp2">
          <draw:custom-shape draw:style-name="gr38" draw:text-style-name="P5" draw:layer="layout" svg:width="15.236cm" svg:height="11.426cm" svg:x="1.905cm" svg:y="12.065cm">
            <text:p/>
            <draw:enhanced-geometry svg:viewBox="0 0 0 0" draw:text-areas="0 0 ?f0 ?f1" draw:type="" draw:enhanced-path="M 0 0 L 21600 0 21600 21600 0 21600 0 0 Z N">
              <draw:equation draw:name="f0" draw:formula="15238"/>
              <draw:equation draw:name="f1" draw:formula="11428"/>
            </draw:enhanced-geometry>
          </draw:custom-shape>
        </presentation:notes>
      </draw:page>
      <draw:page draw:name="page22" draw:style-name="dp1" draw:master-page-name="Standard">
        <draw:custom-shape draw:style-name="gr40" draw:text-style-name="P27" draw:layer="layout" svg:width="19.522cm" svg:height="10.896cm" svg:x="-0.728cm" svg:y="0.9cm">
          <text:list text:style-name="L9">
            <text:list-header>
              <text:p text:style-name="P26"><text:span text:style-name="T18"/></text:p>
              <text:p text:style-name="P26"><text:span text:style-name="T17"/></text:p>
              <text:p text:style-name="P26"><text:span text:style-name="T17"/></text:p>
              <text:p text:style-name="P26"><text:span text:style-name="T17"/></text:p>
              <text:p text:style-name="P26"><text:span text:style-name="T17"/></text:p>
              <text:p text:style-name="P26"><text:span text:style-name="T17"/></text:p>
              <text:p text:style-name="P26"><text:span text:style-name="T17">Au plus haut du ciel</text:span></text:p>
              <text:p text:style-name="P26"><text:span text:style-name="T17">la Gloire de Dieu</text:span></text:p>
              <text:p text:style-name="P26"><text:span text:style-name="T17">Sur toute la terre</text:span></text:p>
              <text:p text:style-name="P26"><text:span text:style-name="T17">aux hommes la paix. (bis)</text:span></text:p>
              <text:p text:style-name="P26"><text:span text:style-name="T16"/></text:p>
              <text:p text:style-name="P26"><text:span text:style-name="T16"/></text:p>
              <text:p text:style-name="P26"><text:span text:style-name="T16"/></text:p>
              <text:p text:style-name="P26"><text:span text:style-name="T17"/></text:p>
              <text:p text:style-name="P26"><text:span text:style-name="T17"/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525"/>
            <draw:equation draw:name="f1" draw:formula="10898"/>
          </draw:enhanced-geometry>
        </draw:custom-shape>
        <presentation:notes draw:style-name="dp2">
          <draw:custom-shape draw:style-name="gr38" draw:text-style-name="P5" draw:layer="layout" svg:width="15.236cm" svg:height="11.426cm" svg:x="1.905cm" svg:y="12.065cm">
            <text:p/>
            <draw:enhanced-geometry svg:viewBox="0 0 0 0" draw:text-areas="0 0 ?f0 ?f1" draw:type="" draw:enhanced-path="M 0 0 L 21600 0 21600 21600 0 21600 0 0 Z N">
              <draw:equation draw:name="f0" draw:formula="15238"/>
              <draw:equation draw:name="f1" draw:formula="11428"/>
            </draw:enhanced-geometry>
          </draw:custom-shape>
        </presentation:notes>
      </draw:page>
      <draw:page draw:name="page23" draw:style-name="dp1" draw:master-page-name="Standard" presentation:use-date-time-name="dtd1">
        <presentation:notes draw:style-name="dp3">
          <draw:page-thumbnail draw:style-name="gr3" draw:layer="layout" svg:width="5.358cm" svg:height="7.139cm" svg:x="10.019cm" svg:y="1.429cm" draw:page-number="23" presentation:class="page"/>
          <draw:custom-shape draw:style-name="gr32" draw:text-style-name="P5" draw:layer="layout" svg:width="20.316cm" svg:height="8.568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4" draw:style-name="dp1" draw:master-page-name="Standard" presentation:use-date-time-name="dtd1">
        <draw:custom-shape draw:style-name="gr41" draw:text-style-name="P29" draw:layer="layout" svg:width="19.05cm" svg:height="22cm" svg:x="0cm" svg:y="0.6cm">
          <text:list text:style-name="L1">
            <text:list-header>
              <text:p text:style-name="P28"><text:span text:style-name="T21">Psaume </text:span><text:span text:style-name="T22">144</text:span></text:p>
              <text:p text:style-name="P28"><text:span text:style-name="T23">Musique : Michel Wackenheim</text:span></text:p>
              <text:p text:style-name="P28"><text:span text:style-name="T22"/></text:p>
              <text:p text:style-name="P28"><text:span text:style-name="T24">Proche est le Seigneur </text:span></text:p>
              <text:p text:style-name="P28"><text:span text:style-name="T24">de ceux qui l'invoquent</text:span></text:p>
              <text:p text:style-name="P28"><text:span text:style-name="T22"/></text:p>
              <text:p text:style-name="P28"><text:span text:style-name="T22">1. Chaque jour je te bénirai,</text:span></text:p>
              <text:p text:style-name="P28"><text:span text:style-name="T22">je louerai ton nom toujours et à jamais.</text:span></text:p>
              <text:p text:style-name="P28"><text:span text:style-name="T22">Il est grand, le Seigneur, hautement loué;</text:span></text:p>
              <text:p text:style-name="P28"><text:span text:style-name="T22">à sa grandeur, il n’est pas de limite.</text:span></text:p>
              <text:p text:style-name="P28"><text:span text:style-name="T22"/></text:p>
              <text:p text:style-name="P28"><text:span text:style-name="T22">2. Le Seigneur est tendresse et pitié,</text:span></text:p>
              <text:p text:style-name="P28"><text:span text:style-name="T22">lent à la colère et plein d’amour;</text:span></text:p>
              <text:p text:style-name="P28"><text:span text:style-name="T22">la bonté du Seigneur est pour tous,</text:span></text:p>
              <text:p text:style-name="P28"><text:span text:style-name="T22">sa tendresse, pour toutes ses œuvres.</text:span></text:p>
              <text:p text:style-name="P28"><text:span text:style-name="T22"/></text:p>
              <text:p text:style-name="P28"><text:span text:style-name="T22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24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5" draw:style-name="dp1" draw:master-page-name="Standard" presentation:use-date-time-name="dtd1">
        <draw:custom-shape draw:style-name="gr42" draw:text-style-name="P29" draw:layer="layout" svg:width="19.05cm" svg:height="5.402cm" svg:x="0cm" svg:y="2.399cm">
          <text:list text:style-name="L1">
            <text:list-header>
              <text:p text:style-name="P28"><text:span text:style-name="T22"/></text:p>
              <text:p text:style-name="P28"><text:span text:style-name="T24">Proche est le Seigneur </text:span></text:p>
              <text:p text:style-name="P28"><text:span text:style-name="T24">de ceux qui l'invoquent</text:span></text:p>
              <text:p text:style-name="P28"><text:span text:style-name="T22"/></text:p>
              <text:p text:style-name="P28"><text:span text:style-name="T22"/></text:p>
              <text:p text:style-name="P28"><text:span text:style-name="T22"/></text:p>
              <text:p text:style-name="P28"><text:span text:style-name="T22">3. Le Seigneur est juste</text:span></text:p>
              <text:p text:style-name="P28"><text:span text:style-name="T22">en toutes ses voies,</text:span></text:p>
              <text:p text:style-name="P28"><text:span text:style-name="T22">fidèle en tout ce qu’il fait.</text:span></text:p>
              <text:p text:style-name="P28"><text:span text:style-name="T22">Il est proche de ceux qui l’invoquent,</text:span></text:p>
              <text:p text:style-name="P28"><text:span text:style-name="T22">de tous ceux qui l’invoquent en vérité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25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6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26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27" draw:style-name="dp4" draw:master-page-name="Standard_20_8" presentation:presentation-page-layout-name="AL1T19">
        <draw:custom-shape draw:name="CustomShape 20" draw:style-name="gr43" draw:text-style-name="P30" draw:layer="layout" svg:width="15.075cm" svg:height="3.723cm" svg:x="20.725cm" svg:y="2.33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2" draw:style-name="gr44" draw:text-style-name="P36" draw:layer="layout" svg:width="17.398cm" svg:height="23.798cm" svg:x="1.4cm" svg:y="0.6cm">
          <text:p text:style-name="P31"><text:span text:style-name="T25"/></text:p>
          <text:p text:style-name="P32"><text:span text:style-name="T26"><text:s text:c="5"/></text:span><text:span text:style-name="T27">Acclamez Dieu toute la terre </text:span></text:p>
          <text:p text:style-name="P33"><text:span text:style-name="T28"/></text:p>
          <text:p text:style-name="P33"><text:span text:style-name="T29"/></text:p>
          <text:p text:style-name="P33"><text:span text:style-name="T29"><text:s/></text:span></text:p>
          <text:p text:style-name="P34"><text:span text:style-name="T29">1. Acclamez Dieu</text:span></text:p>
          <text:p text:style-name="P34"><text:span text:style-name="T29">toute la terre,</text:span></text:p>
          <text:p text:style-name="P34"><text:span text:style-name="T29">Servez-le dans l’allégresse.</text:span></text:p>
          <text:p text:style-name="P34"><text:span text:style-name="T29">Allez à lui</text:span></text:p>
          <text:p text:style-name="P34"><text:span text:style-name="T29">avec des chants de joie.</text:span></text:p>
          <text:p text:style-name="P34"><text:span text:style-name="T29">Car éternel est son amour.</text:span></text:p>
          <text:p text:style-name="P34"><text:span text:style-name="T29"/></text:p>
          <text:p text:style-name="P35"><text:span text:style-name="T29">Alléluia (X 4) </text:span></text:p>
          <text:p text:style-name="P33"><text:span text:style-name="T30"/></text:p>
          <text:p text:style-name="P33"><text:span text:style-name="T30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27" presentation:class="page"/>
          <draw:frame presentation:style-name="pr3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4" draw:master-page-name="Standard_20_8" presentation:presentation-page-layout-name="AL1T19">
        <draw:custom-shape draw:name="CustomShape 23" draw:style-name="gr45" draw:text-style-name="P30" draw:layer="layout" svg:width="15.075cm" svg:height="3.723cm" svg:x="20.725cm" svg:y="2.336cm">
          <text:p/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4" draw:style-name="gr46" draw:text-style-name="P36" draw:layer="layout" svg:width="17.398cm" svg:height="23.798cm" svg:x="1.4cm" svg:y="0.6cm">
          <text:p text:style-name="P31"><text:span text:style-name="T25"/></text:p>
          <text:p text:style-name="P32"><text:span text:style-name="T26"><text:s text:c="5"/></text:span><text:span text:style-name="T29"><text:s/></text:span></text:p>
          <text:p text:style-name="P37"><text:span text:style-name="T31">2. <text:s text:c="2"/>Lui le Seigneur est notre Dieu.</text:span></text:p>
          <text:p text:style-name="P37"><text:span text:style-name="T31">Nous le troupeau de son bercail.</text:span></text:p>
          <text:p text:style-name="P37"><text:span text:style-name="T31">Il nous a faits et nous sommes à lui.</text:span></text:p>
          <text:p text:style-name="P37"><text:span text:style-name="T31">Car éternel est son amour. </text:span></text:p>
          <text:p text:style-name="P38"><text:span text:style-name="T31"/></text:p>
          <text:p text:style-name="P34"><text:span text:style-name="T29">Alléluia (X 4) </text:span></text:p>
          <text:p text:style-name="P33"><text:span text:style-name="T30"/></text:p>
          <text:p text:style-name="P33"><text:span text:style-name="T30"/></text:p>
          <draw:enhanced-geometry draw:mirror-horizontal="false" draw:mirror-vertical="false" svg:viewBox="0 0 0 0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28" presentation:class="page"/>
          <draw:frame presentation:style-name="pr3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4" draw:master-page-name="Standard_20_8" presentation:presentation-page-layout-name="AL1T19">
        <presentation:notes draw:style-name="dp3">
          <draw:page-thumbnail draw:style-name="gr21" draw:layer="layout" svg:width="0.001cm" svg:height="0.001cm" svg:x="0cm" svg:y="2.257cm" draw:page-number="29" presentation:class="page"/>
          <draw:frame presentation:style-name="pr3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47" draw:text-style-name="P10" draw:layer="layout" svg:width="16.802cm" svg:height="4.385cm" svg:x="1.124cm" svg:y="6.3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8" draw:text-style-name="P10" draw:layer="layout" svg:width="14.8cm" svg:height="7.493cm" svg:x="2.125cm" svg:y="5.9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49" draw:text-style-name="P10" draw:layer="layout" svg:width="16.126cm" svg:height="9.047cm" svg:x="1.46cm" svg:y="5.9cm">
          <text:list text:style-name="L1">
            <text:list-header>
              <text:p text:style-name="P9"><text:span text:style-name="T4"><text:s/></text:span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0" draw:text-style-name="P10" draw:layer="layout" svg:width="17.202cm" svg:height="10.601cm" svg:x="0.922cm" svg:y="4.7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11" draw:text-style-name="P8" draw:layer="layout" svg:width="13.516cm" svg:height="18.203cm" svg:x="2.725cm" svg:y="1.698cm">
          <draw:image xlink:href="Pictures/100000000000035A000004B34FEED732.jpg" xlink:type="simple" xlink:show="embed" xlink:actuate="onLoad" draw:mime-type="image/jpeg">
            <text:p/>
          </draw:image>
        </draw:frame>
        <draw:custom-shape draw:style-name="gr51" draw:text-style-name="P40" draw:layer="layout" svg:width="15.461cm" svg:height="5.19cm" svg:x="2.125cm" svg:y="19.901cm">
          <text:list text:style-name="L12">
            <text:list-header>
              <text:p text:style-name="P39"><text:span text:style-name="T32">Avec Dieu :</text:span></text:p>
              <text:p text:style-name="P39"><text:span text:style-name="T32">  </text:span><text:span text:style-name="T32"><text:tab/></text:span><text:span text:style-name="T32">…</text:span><text:span text:style-name="T32">pas de chômeurs</text:span></text:p>
              <text:p text:style-name="P39"><text:span text:style-name="T32"><text:s/></text:span><text:span text:style-name="T32"><text:tab/></text:span><text:span text:style-name="T32">…</text:span><text:span text:style-name="T32">il n’est jamais trop tar</text:span><text:span text:style-name="T33">d</text:span></text:p>
            </text:list-header>
          </text:list>
          <draw:enhanced-geometry svg:viewBox="0 0 21600 21600" draw:type="rectangle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30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1" draw:style-name="dp1" draw:master-page-name="Standard" presentation:use-date-time-name="dtd1">
        <presentation:notes draw:style-name="dp3">
          <draw:page-thumbnail draw:style-name="gr3" draw:layer="layout" svg:width="5.344cm" svg:height="7.126cm" svg:x="10.019cm" svg:y="1.429cm" draw:page-number="31" presentation:class="page"/>
          <draw:frame presentation:style-name="pr4" draw:text-style-name="P21" draw:layer="layout" svg:width="20.302cm" svg:height="8.555cm" svg:x="2.54cm" svg:y="9.048cm" presentation:class="notes" presentation:placeholder="true">
            <draw:text-box/>
          </draw:frame>
        </presentation:notes>
      </draw:page>
      <draw:page draw:name="page32" draw:style-name="dp1" draw:master-page-name="Standard" presentation:use-date-time-name="dtd1">
        <draw:custom-shape draw:style-name="gr52" draw:text-style-name="P5" draw:layer="layout" svg:width="0.512cm" svg:height="1.27cm" svg:x="9.269cm" svg:y="12.069cm">
          <text:p/>
          <draw:enhanced-geometry svg:viewBox="0 0 21600 21600" draw:type="rectangle" draw:enhanced-path="M 0 0 L 21600 0 21600 21600 0 21600 0 0 Z N"/>
        </draw:custom-shape>
        <draw:custom-shape draw:style-name="gr53" draw:text-style-name="P2" draw:layer="layout" svg:width="17.591cm" svg:height="23.805cm" svg:x="0.723cm" svg:y="1.406cm">
          <text:list text:style-name="L1">
            <text:list-header>
              <text:p text:style-name="P1"><text:span text:style-name="T1">« SYMBOLE <text:s/>DES <text:s/>APÔTRES »</text:span></text:p>
              <text:p text:style-name="P1"><text:span text:style-name="T34"/></text:p>
              <text:p text:style-name="P1"><text:span text:style-name="T2">Je crois en Dieu, le Père tout-puissant,</text:span></text:p>
              <text:p text:style-name="P1"><text:span text:style-name="T2">Créateur du ciel et de la terre.</text:span></text:p>
              <text:p text:style-name="P1"><text:span text:style-name="T2">Et en Jésus Christ, son fils unique,</text:span></text:p>
              <text:p text:style-name="P1"><text:span text:style-name="T2">notre Seigneur,</text:span></text:p>
              <text:p text:style-name="P1"><text:span text:style-name="T2">qui a été conçu du Saint Esprit,</text:span></text:p>
              <text:p text:style-name="P1"><text:span text:style-name="T2">est né de la Vierge Marie,</text:span></text:p>
              <text:p text:style-name="P1"><text:span text:style-name="T2">a souffert sous Ponce Pilate,</text:span></text:p>
              <text:p text:style-name="P1"><text:span text:style-name="T2">a été crucifié, est mort et a été enseveli,</text:span></text:p>
              <text:p text:style-name="P1"><text:span text:style-name="T2">est descendu aux enfers,</text:span></text:p>
              <text:p text:style-name="P1"><text:span text:style-name="T2">le troisième jour est ressuscité des morts,</text:span></text:p>
              <text:p text:style-name="P1"><text:span text:style-name="T2">est monté aux cieux,</text:span></text:p>
              <text:p text:style-name="P1"><text:span text:style-name="T2">est assis à la droite de Dieu</text:span></text:p>
              <text:p text:style-name="P1"><text:span text:style-name="T2">le Père tout-puissant,</text:span></text:p>
              <text:p text:style-name="P1"><text:span text:style-name="T2">d’où il viendra juger les vivants et les morts.</text:span></text:p>
              <text:p text:style-name="P1"><text:span text:style-name="T2">Je crois en l’Esprit Saint,</text:span></text:p>
              <text:p text:style-name="P1"><text:span text:style-name="T2">à la sainte Église catholique,</text:span></text:p>
              <text:p text:style-name="P1"><text:span text:style-name="T2">à la communion des saints,</text:span></text:p>
              <text:p text:style-name="P1"><text:span text:style-name="T2">à la rémission des péchés,</text:span></text:p>
              <text:p text:style-name="P1"><text:span text:style-name="T2">à la résurrection de la chair,</text:span></text:p>
              <text:p text:style-name="P1"><text:span text:style-name="T2">à la vie éternelle.</text:span></text:p>
              <text:p text:style-name="P1"><text:span text:style-name="T2">Amen</text:span></text:p>
            </text:list-header>
          </text:list>
          <draw:enhanced-geometry svg:viewBox="0 0 21600 21600" draw:type="rectangle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32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3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54" draw:text-style-name="P10" draw:layer="layout" svg:width="16.802cm" svg:height="4.385cm" svg:x="1.124cm" svg:y="6.3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5" draw:text-style-name="P10" draw:layer="layout" svg:width="14.8cm" svg:height="7.493cm" svg:x="2.125cm" svg:y="5.9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6" draw:text-style-name="P10" draw:layer="layout" svg:width="16.126cm" svg:height="9.047cm" svg:x="1.46cm" svg:y="5.9cm">
          <text:list text:style-name="L1">
            <text:list-header>
              <text:p text:style-name="P9"><text:span text:style-name="T4"><text:s/></text:span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57" draw:text-style-name="P10" draw:layer="layout" svg:width="17.202cm" svg:height="10.601cm" svg:x="0.922cm" svg:y="4.7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33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4" draw:style-name="dp1" draw:master-page-name="Standard" presentation:use-date-time-name="dtd1">
        <draw:custom-shape draw:style-name="gr58" draw:text-style-name="P42" draw:layer="layout" svg:width="19.05cm" svg:height="12.527cm" svg:x="0cm" svg:y="10.601cm">
          <text:list text:style-name="L1">
            <text:list-header>
              <text:p text:style-name="P41"><text:span text:style-name="T35">INTENTIONS</text:span></text:p>
              <text:p text:style-name="P41"><text:span text:style-name="T35"/></text:p>
              <text:p text:style-name="P41"><text:span text:style-name="T35"/></text:p>
              <text:p text:style-name="P41"><text:span text:style-name="T36"/></text:p>
              <text:p text:style-name="P41"><text:span text:style-name="T37">ÉCOUTE-NOUS,</text:span></text:p>
              <text:p text:style-name="P41"><text:span text:style-name="T37">ÉCOUTE-NOUS, SEIGNEUR,</text:span></text:p>
              <text:p text:style-name="P41"><text:span text:style-name="T37">EXAUCE NOS PRIÈRES !</text:span></text:p>
              <text:p text:style-name="P41"><text:span text:style-name="T37">ÉCOUTE-NOUS,</text:span></text:p>
              <text:p text:style-name="P41"><text:span text:style-name="T37">ÉCOUTE-NOUS, SEIGNEUR,</text:span></text:p>
              <text:p text:style-name="P41"><text:span text:style-name="T37">QUE VIENNE TON ROYAUME 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34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5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35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6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59" draw:text-style-name="P7" draw:layer="layout" svg:width="16.802cm" svg:height="4.385cm" svg:x="1.124cm" svg:y="6.301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0" draw:text-style-name="P7" draw:layer="layout" svg:width="14.8cm" svg:height="7.493cm" svg:x="2.125cm" svg:y="5.9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1" draw:text-style-name="P7" draw:layer="layout" svg:width="16.126cm" svg:height="9.047cm" svg:x="1.46cm" svg:y="5.9cm">
          <text:list text:style-name="L1">
            <text:list-header>
              <text:p text:style-name="P6"><text:span text:style-name="T4"><text:s/></text:span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62" draw:text-style-name="P7" draw:layer="layout" svg:width="17.202cm" svg:height="10.601cm" svg:x="0.922cm" svg:y="4.701cm">
          <text:list text:style-name="L1">
            <text:list-header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  <text:p text:style-name="P6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11" draw:text-style-name="P8" draw:layer="layout" svg:width="19.05cm" svg:height="25.532cm" svg:x="0cm" svg:y="0cm">
          <draw:image xlink:href="Pictures/10000000000000C20000010497E650AB.png" xlink:type="simple" xlink:show="embed" xlink:actuate="onLoad" draw:mime-type="image/png">
            <text:p/>
          </draw:image>
        </draw:frame>
        <presentation:notes draw:style-name="dp3">
          <draw:page-thumbnail draw:style-name="gr3" draw:layer="layout" svg:width="5.362cm" svg:height="7.144cm" svg:x="10.019cm" svg:y="1.429cm" draw:page-number="36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7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37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8" draw:style-name="dp1" draw:master-page-name="Standard" presentation:presentation-page-layout-name="AL2T1">
        <draw:custom-shape draw:style-name="gr63" draw:text-style-name="P45" draw:layer="layout" svg:width="18.601cm" svg:height="17.441cm" svg:x="0.198cm" svg:y="0.798cm">
          <text:list text:style-name="L9">
            <text:list-header>
              <text:p text:style-name="P43"><text:span text:style-name="T38">Accueille notre offrande aujourd’hui</text:span></text:p>
              <text:p text:style-name="P43"><text:span text:style-name="T39"/></text:p>
              <text:p text:style-name="P44"><text:span text:style-name="T39">ACCUEILLE NOTRE</text:span><text:span text:style-name="T39"><text:line-break/></text:span><text:span text:style-name="T39">OFFRANDE AUJOURD’HUI :</text:span></text:p>
              <text:p text:style-name="P44"><text:span text:style-name="T39">LE CHANT DE NOS MÉTIERS,</text:span></text:p>
              <text:p text:style-name="P44"><text:span text:style-name="T39">LES CRIS DE NOS CITÉS,</text:span></text:p>
              <text:p text:style-name="P44"><text:span text:style-name="T39">LE PAIN DU MONDE ET TOUS SES FRUITS,</text:span></text:p>
              <text:p text:style-name="P44"><text:span text:style-name="T39">LE VIN DES JOIES PARTAGÉES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38" presentation:class="page"/>
          <draw:custom-shape draw:style-name="gr64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39" draw:style-name="dp1" draw:master-page-name="Standard" presentation:presentation-page-layout-name="AL2T1">
        <draw:custom-shape draw:style-name="gr65" draw:text-style-name="P47" draw:layer="layout" svg:width="18.601cm" svg:height="17.441cm" svg:x="0.198cm" svg:y="0.798cm">
          <text:list text:style-name="L1">
            <text:list-header>
              <text:p text:style-name="P46"><text:span text:style-name="T40"/></text:p>
              <text:p text:style-name="P46"><text:span text:style-name="T40"/></text:p>
            </text:list-header>
          </text:list>
          <text:list text:style-name="L9">
            <text:list-header>
              <text:p text:style-name="P43"><text:span text:style-name="T39">1.</text:span></text:p>
              <text:p text:style-name="P43"><text:span text:style-name="T39">Ce que nos mains ont façonné</text:span></text:p>
              <text:p text:style-name="P43"><text:span text:style-name="T39">Sur tous les lieux de nos labeurs,</text:span></text:p>
              <text:p text:style-name="P43"><text:span text:style-name="T39">Nous le portons vers toi, Seigneur,</text:span></text:p>
              <text:p text:style-name="P43"><text:span text:style-name="T39">Tu es Celui qui nous a faits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39" presentation:class="page"/>
          <draw:custom-shape draw:style-name="gr64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0" draw:style-name="dp1" draw:master-page-name="Standard" presentation:presentation-page-layout-name="AL2T1">
        <draw:custom-shape draw:style-name="gr66" draw:text-style-name="P47" draw:layer="layout" svg:width="18.601cm" svg:height="17.441cm" svg:x="0.198cm" svg:y="0.798cm">
          <text:list text:style-name="L1">
            <text:list-header>
              <text:p text:style-name="P46"><text:span text:style-name="T41"/></text:p>
              <text:p text:style-name="P46"><text:span text:style-name="T41"/></text:p>
              <text:p text:style-name="P46"><text:span text:style-name="T41"/></text:p>
            </text:list-header>
          </text:list>
          <text:list text:style-name="L9">
            <text:list-header>
              <text:p text:style-name="P43"><text:span text:style-name="T39">ACCUEILLE NOTRE</text:span><text:span text:style-name="T39"><text:line-break/></text:span><text:span text:style-name="T39">OFFRANDE AUJOURD’HUI :</text:span></text:p>
              <text:p text:style-name="P44"><text:span text:style-name="T39">LE CHANT DE NOS MÉTIERS,</text:span></text:p>
              <text:p text:style-name="P44"><text:span text:style-name="T39">LES CRIS DE NOS CITÉS,</text:span></text:p>
              <text:p text:style-name="P44"><text:span text:style-name="T39">LE PAIN DU MONDE ET TOUS SES FRUITS,</text:span></text:p>
              <text:p text:style-name="P44"><text:span text:style-name="T39">LE VIN DES JOIES PARTAGÉES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40" presentation:class="page"/>
          <draw:custom-shape draw:style-name="gr64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1" draw:style-name="dp1" draw:master-page-name="Standard" presentation:presentation-page-layout-name="AL2T1">
        <draw:custom-shape draw:style-name="gr67" draw:text-style-name="P47" draw:layer="layout" svg:width="18.601cm" svg:height="17.441cm" svg:x="0.198cm" svg:y="0.798cm">
          <text:list text:style-name="L1">
            <text:list-header>
              <text:p text:style-name="P46"><text:span text:style-name="T41"/></text:p>
            </text:list-header>
          </text:list>
          <text:list text:style-name="L9">
            <text:list-header>
              <text:p text:style-name="P46"><text:span text:style-name="T39">2. </text:span></text:p>
              <text:p text:style-name="P43"><text:span text:style-name="T39">Ce que nos cœurs ont inventé</text:span></text:p>
              <text:p text:style-name="P43"><text:span text:style-name="T39">Pour que des hommes soient debout,</text:span></text:p>
              <text:p text:style-name="P43"><text:span text:style-name="T39">Nous le confions à ton amour,</text:span></text:p>
              <text:p text:style-name="P43"><text:span text:style-name="T39">Tu es Celui qui nous recrée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41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2" draw:style-name="dp1" draw:master-page-name="Standard" presentation:presentation-page-layout-name="AL2T1">
        <draw:custom-shape draw:style-name="gr69" draw:text-style-name="P47" draw:layer="layout" svg:width="18.601cm" svg:height="17.441cm" svg:x="0.198cm" svg:y="0.798cm">
          <text:list text:style-name="L1">
            <text:list-header>
              <text:p text:style-name="P46"><text:span text:style-name="T41"/></text:p>
              <text:p text:style-name="P46"><text:span text:style-name="T41"/></text:p>
              <text:p text:style-name="P46"><text:span text:style-name="T41"/></text:p>
            </text:list-header>
          </text:list>
          <text:list text:style-name="L9">
            <text:list-header>
              <text:p text:style-name="P43"><text:span text:style-name="T39">ACCUEILLE NOTRE</text:span><text:span text:style-name="T39"><text:line-break/></text:span><text:span text:style-name="T39">OFFRANDE AUJOURD’HUI :</text:span></text:p>
              <text:p text:style-name="P44"><text:span text:style-name="T39">LE CHANT DE NOS MÉTIERS,</text:span></text:p>
              <text:p text:style-name="P44"><text:span text:style-name="T39">LES CRIS DE NOS CITÉS,</text:span></text:p>
              <text:p text:style-name="P44"><text:span text:style-name="T39">LE PAIN DU MONDE ET TOUS SES FRUITS,</text:span></text:p>
              <text:p text:style-name="P44"><text:span text:style-name="T39">LE VIN DES JOIES PARTAGÉES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42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3" draw:style-name="dp1" draw:master-page-name="Standard" presentation:presentation-page-layout-name="AL2T1">
        <draw:custom-shape draw:style-name="gr70" draw:text-style-name="P47" draw:layer="layout" svg:width="18.601cm" svg:height="17.441cm" svg:x="0.198cm" svg:y="0.798cm">
          <text:list text:style-name="L1">
            <text:list-header>
              <text:p text:style-name="P46"><text:span text:style-name="T41"/></text:p>
            </text:list-header>
          </text:list>
          <text:list text:style-name="L9">
            <text:list-header>
              <text:p text:style-name="P46"><text:span text:style-name="T39">3.</text:span></text:p>
              <text:p text:style-name="P43"><text:span text:style-name="T39">L’immense vide</text:span></text:p>
              <text:p text:style-name="P43"><text:span text:style-name="T39">où l’on se perd</text:span></text:p>
              <text:p text:style-name="P43"><text:span text:style-name="T39">Dans nos usines désertées,</text:span></text:p>
              <text:p text:style-name="P43"><text:span text:style-name="T39">Viens nous aider à le combler,</text:span></text:p>
              <text:p text:style-name="P43"><text:span text:style-name="T39">Que nous changions cet univers 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43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4" draw:style-name="dp1" draw:master-page-name="Standard" presentation:presentation-page-layout-name="AL2T1">
        <draw:custom-shape draw:style-name="gr71" draw:text-style-name="P47" draw:layer="layout" svg:width="18.601cm" svg:height="17.441cm" svg:x="0.198cm" svg:y="0.798cm">
          <text:list text:style-name="L1">
            <text:list-header>
              <text:p text:style-name="P46"><text:span text:style-name="T41"/></text:p>
              <text:p text:style-name="P46"><text:span text:style-name="T41"/></text:p>
              <text:p text:style-name="P46"><text:span text:style-name="T41"/></text:p>
            </text:list-header>
          </text:list>
          <text:list text:style-name="L9">
            <text:list-header>
              <text:p text:style-name="P43"><text:span text:style-name="T39">ACCUEILLE NOTRE</text:span><text:span text:style-name="T39"><text:line-break/></text:span><text:span text:style-name="T39">OFFRANDE AUJOURD’HUI :</text:span></text:p>
              <text:p text:style-name="P44"><text:span text:style-name="T39">LE CHANT DE NOS MÉTIERS,</text:span></text:p>
              <text:p text:style-name="P44"><text:span text:style-name="T39">LES CRIS DE NOS CITÉS,</text:span></text:p>
              <text:p text:style-name="P44"><text:span text:style-name="T39">LE PAIN DU MONDE ET TOUS SES FRUITS,</text:span></text:p>
              <text:p text:style-name="P44"><text:span text:style-name="T39">LE VIN DES JOIES PARTAGÉES!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44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5" draw:style-name="dp6" draw:master-page-name="Standard" presentation:presentation-page-layout-name="AL2T1">
        <presentation:notes draw:style-name="dp7">
          <draw:page-thumbnail draw:style-name="gr21" draw:layer="layout" svg:width="5.336cm" svg:height="7.117cm" svg:x="10.019cm" svg:y="1.428cm" draw:page-number="45" presentation:class="page"/>
          <draw:frame presentation:style-name="pr5" draw:text-style-name="P17" draw:layer="layout" svg:width="20.294cm" svg:height="8.546cm" svg:x="2.54cm" svg:y="9.049cm" presentation:class="notes" presentation:placeholder="true">
            <draw:text-box/>
          </draw:frame>
        </presentation:notes>
      </draw:page>
      <draw:page draw:name="page46" draw:style-name="dp1" draw:master-page-name="Titre5">
        <draw:custom-shape draw:style-name="gr72" draw:text-style-name="P5" draw:layer="layout" svg:width="0.507cm" svg:height="1.265cm" svg:x="9.269cm" svg:y="10.319cm">
          <text:p/>
          <draw:enhanced-geometry svg:viewBox="0 0 0 0" draw:text-areas="0 0 ?f3 ?f2" draw:type="rectangle" draw:enhanced-path="M 0 0 L ?f3 0 ?f3 ?f2 0 ?f2 Z N">
            <draw:equation draw:name="f0" draw:formula="254"/>
            <draw:equation draw:name="f1" draw:formula="633"/>
            <draw:equation draw:name="f2" draw:formula="1266"/>
            <draw:equation draw:name="f3" draw:formula="508"/>
          </draw:enhanced-geometry>
        </draw:custom-shape>
        <draw:custom-shape draw:style-name="gr73" draw:text-style-name="P49" draw:layer="layout" svg:width="18.199cm" svg:height="22.071cm" svg:x="0.6cm" svg:y="1.001cm">
          <text:list text:style-name="L9">
            <text:list-header>
              <text:p text:style-name="P48"><text:span text:style-name="T17">Messe de l'Alliance</text:span></text:p>
              <text:p text:style-name="P48"><text:span text:style-name="T17">Saint, le Très-Haut</text:span></text:p>
              <text:p text:style-name="P48"><text:span text:style-name="T42">(Bernard/Akepsimas/Belliard/Studio SM)</text:span></text:p>
            </text:list-header>
          </text:list>
          <text:list text:style-name="L2">
            <text:list-header>
              <text:p text:style-name="P48"><text:span text:style-name="T43"/></text:p>
              <text:p text:style-name="P48"><text:span text:style-name="T43"/></text:p>
            </text:list-header>
          </text:list>
          <text:list text:style-name="L9">
            <text:list-header>
              <text:p text:style-name="P48"><text:span text:style-name="T15">Refrain : </text:span></text:p>
              <text:p text:style-name="P48"><text:span text:style-name="T17">Saint le Très-Haut,</text:span></text:p>
              <text:p text:style-name="P48"><text:span text:style-name="T17">Saint le Vivant,</text:span></text:p>
              <text:p text:style-name="P48"><text:span text:style-name="T17">Saint le Seigneur de l’univers !</text:span></text:p>
              <text:p text:style-name="P48"><text:span text:style-name="T17">Saint le Très-Haut,</text:span></text:p>
              <text:p text:style-name="P48"><text:span text:style-name="T17">Saint le Vivant,</text:span></text:p>
              <text:p text:style-name="P48"><text:span text:style-name="T17">Saint le Seigneur de l’univers !</text:span></text:p>
            </text:list-header>
          </text:list>
          <text:list text:style-name="L2">
            <text:list-header>
              <text:p text:style-name="P48"><text:span text:style-name="T44"/></text:p>
              <text:p text:style-name="P48"><text:span text:style-name="T44"/></text:p>
            </text:list-header>
          </text:list>
          <text:list text:style-name="L9">
            <text:list-header>
              <text:p text:style-name="P48"><text:span text:style-name="T17">1. Gloire à toi dans le ciel</text:span></text:p>
              <text:p text:style-name="P48"><text:span text:style-name="T17">et sur la terre,</text:span></text:p>
              <text:p text:style-name="P48"><text:span text:style-name="T17">Gloire à toi, Hosanna, notre Dieu !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9100"/>
            <draw:equation draw:name="f1" draw:formula="11035"/>
            <draw:equation draw:name="f2" draw:formula="22070"/>
            <draw:equation draw:name="f3" draw:formula="18200"/>
          </draw:enhanced-geometry>
        </draw:custom-shape>
        <presentation:notes draw:style-name="dp3">
          <draw:page-thumbnail draw:style-name="gr3" draw:layer="layout" svg:width="14.847cm" svg:height="11.134cm" svg:x="3.074cm" svg:y="2.258cm" draw:page-number="46" presentation:class="page"/>
          <draw:frame presentation:style-name="pr6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47" draw:style-name="dp1" draw:master-page-name="Standard" presentation:presentation-page-layout-name="AL2T1">
        <presentation:notes draw:style-name="dp3">
          <draw:page-thumbnail draw:style-name="gr3" draw:layer="layout" svg:width="5.358cm" svg:height="7.139cm" svg:x="10.019cm" svg:y="1.429cm" draw:page-number="47" presentation:class="page"/>
          <draw:custom-shape draw:style-name="gr32" draw:text-style-name="P5" draw:layer="layout" svg:width="20.316cm" svg:height="8.568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8" draw:style-name="dp1" draw:master-page-name="Titre6">
        <draw:custom-shape draw:style-name="gr74" draw:text-style-name="P51" draw:layer="layout" svg:width="14.8cm" svg:height="7.02cm" svg:x="2.125cm" svg:y="5.9cm">
          <text:list text:style-name="L9">
            <text:list-header>
              <text:p text:style-name="P50"><text:span text:style-name="T18"/></text:p>
              <text:p text:style-name="P50"><text:span text:style-name="T18"/></text:p>
              <text:p text:style-name="P50"><text:span text:style-name="T18"/></text:p>
              <text:p text:style-name="P50"><text:span text:style-name="T18"/></text:p>
              <text:p text:style-name="P50"><text:span text:style-name="T18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7399"/>
            <draw:equation draw:name="f1" draw:formula="1*7023/2"/>
            <draw:equation draw:name="f2" draw:formula="7023"/>
            <draw:equation draw:name="f3" draw:formula="14798"/>
          </draw:enhanced-geometry>
        </draw:custom-shape>
        <draw:custom-shape draw:style-name="gr75" draw:text-style-name="P51" draw:layer="layout" svg:width="16.122cm" svg:height="8.462cm" svg:x="1.46cm" svg:y="5.9cm">
          <text:list text:style-name="L1">
            <text:list-header>
              <text:p text:style-name="P50"><text:span text:style-name="T45"/></text:p>
            </text:list-header>
          </text:list>
          <text:list text:style-name="L9">
            <text:list-header>
              <text:p text:style-name="P50"><text:span text:style-name="T46"/></text:p>
              <text:p text:style-name="P50"><text:span text:style-name="T46"/></text:p>
              <text:p text:style-name="P50"><text:span text:style-name="T46"/></text:p>
              <text:p text:style-name="P50"><text:span text:style-name="T46"/></text:p>
              <text:p text:style-name="P50"><text:span text:style-name="T46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6125/2"/>
            <draw:equation draw:name="f1" draw:formula="4231"/>
            <draw:equation draw:name="f2" draw:formula="8462"/>
            <draw:equation draw:name="f3" draw:formula="16125"/>
          </draw:enhanced-geometry>
        </draw:custom-shape>
        <draw:custom-shape draw:style-name="gr76" draw:text-style-name="P53" draw:layer="layout" svg:width="11.752cm" svg:height="9.397cm" svg:x="3.647cm" svg:y="5.406cm">
          <text:list text:style-name="L2">
            <text:list-header>
              <text:p text:style-name="P52"><text:span text:style-name="T47"><text:line-break/></text:span><text:span text:style-name="T47"/></text:p>
            </text:list-header>
          </text:list>
          <text:list text:style-name="L1">
            <text:list-header>
              <text:p text:style-name="P52"><text:span text:style-name="T48"/></text:p>
              <text:p text:style-name="P52"><text:span text:style-name="T48"/></text:p>
              <text:p text:style-name="P52"><text:span text:style-name="T48"/></text:p>
              <text:p text:style-name="P52"><text:span text:style-name="T48"/></text:p>
              <text:p text:style-name="P52"><text:span text:style-name="T48">Anamnèse </text:span></text:p>
            </text:list-header>
          </text:list>
          <text:list text:style-name="L9">
            <text:list-header>
              <text:p text:style-name="P52"><text:span text:style-name="T16"/></text:p>
            </text:list-header>
          </text:list>
          <text:list text:style-name="L1">
            <text:list-header>
              <text:p text:style-name="P52"><text:span text:style-name="T49">Christ est venu</text:span></text:p>
              <text:p text:style-name="P52"><text:span text:style-name="T49">Christ est né</text:span></text:p>
              <text:p text:style-name="P52"><text:span text:style-name="T49">Christ a souffert</text:span></text:p>
              <text:p text:style-name="P52"><text:span text:style-name="T49">Christ est mort</text:span></text:p>
              <text:p text:style-name="P52"><text:span text:style-name="T49">Christ est ressuscité</text:span></text:p>
              <text:p text:style-name="P52"><text:span text:style-name="T49">Christ est vivant</text:span></text:p>
              <text:p text:style-name="P52"><text:span text:style-name="T49">[Christ reviendra</text:span></text:p>
              <text:p text:style-name="P52"><text:span text:style-name="T49">Christ est là]. [bis]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1755/2"/>
            <draw:equation draw:name="f1" draw:formula="4698"/>
            <draw:equation draw:name="f2" draw:formula="9396"/>
            <draw:equation draw:name="f3" draw:formula="11755"/>
          </draw:enhanced-geometry>
        </draw:custom-shape>
        <presentation:notes draw:style-name="dp3">
          <draw:page-thumbnail draw:style-name="gr3" draw:layer="layout" svg:width="14.847cm" svg:height="11.134cm" svg:x="3.074cm" svg:y="2.258cm" draw:page-number="48" presentation:class="page"/>
          <draw:custom-shape draw:style-name="gr77" draw:text-style-name="P5" draw:layer="layout" svg:width="16.801cm" svg:height="13.366cm" svg:x="2.099cm" svg:y="14.107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49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49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0" draw:style-name="dp1" draw:master-page-name="Standard" presentation:use-date-time-name="dtd1">
        <draw:custom-shape draw:style-name="gr52" draw:text-style-name="P5" draw:layer="layout" svg:width="0.512cm" svg:height="1.27cm" svg:x="9.269cm" svg:y="10.319cm">
          <text:p/>
          <draw:enhanced-geometry svg:viewBox="0 0 21600 21600" draw:type="rectangle" draw:enhanced-path="M 0 0 L 21600 0 21600 21600 0 21600 0 0 Z N"/>
        </draw:custom-shape>
        <draw:custom-shape draw:style-name="gr78" draw:text-style-name="P2" draw:layer="layout" svg:width="0.688cm" svg:height="1.277cm" svg:x="9.181cm" svg:y="7.549cm">
          <text:list text:style-name="L1">
            <text:list-header>
              <text:p text:style-name="P1"><text:span text:style-name="T4"><text:s/></text:span></text:p>
            </text:list-header>
          </text:list>
          <draw:enhanced-geometry svg:viewBox="0 0 21600 21600" draw:type="mso-spt202" draw:enhanced-path="M 0 0 L 21600 0 21600 21600 0 21600 0 0 Z N"/>
        </draw:custom-shape>
        <draw:frame draw:style-name="gr11" draw:text-style-name="P8" draw:layer="layout" svg:width="19.068cm" svg:height="27.009cm" svg:x="-0.018cm" svg:y="-0.119cm">
          <draw:image xlink:href="Pictures/10000000000001EC000002B98EEE450E.jpg" xlink:type="simple" xlink:show="embed" xlink:actuate="onLoad" draw:mime-type="image/jpeg">
            <text:p/>
          </draw:image>
        </draw:frame>
        <presentation:notes draw:style-name="dp3">
          <draw:page-thumbnail draw:style-name="gr3" draw:layer="layout" svg:width="5.362cm" svg:height="7.144cm" svg:x="10.019cm" svg:y="1.429cm" draw:page-number="50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1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51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2" draw:style-name="dp1" draw:master-page-name="Standard">
        <draw:custom-shape draw:style-name="gr79" draw:text-style-name="P5" draw:layer="layout" svg:width="17cm" svg:height="1.266cm" svg:x="1.023cm" svg:y="5.9cm">
          <text:p/>
          <draw:enhanced-geometry svg:viewBox="0 0 0 0" draw:text-areas="0 0 ?f3 ?f2" draw:type="rectangle" draw:enhanced-path="M 0 0 L ?f3 0 ?f3 ?f2 0 ?f2 Z N">
            <draw:equation draw:name="f0" draw:formula="1*17001/2"/>
            <draw:equation draw:name="f1" draw:formula="1*1267/2"/>
            <draw:equation draw:name="f2" draw:formula="1267"/>
            <draw:equation draw:name="f3" draw:formula="17001"/>
          </draw:enhanced-geometry>
        </draw:custom-shape>
        <draw:custom-shape draw:style-name="gr80" draw:text-style-name="P55" draw:layer="layout" svg:width="16.797cm" svg:height="4.141cm" svg:x="1.124cm" svg:y="6.301cm">
          <text:list text:style-name="L9">
            <text:list-header>
              <text:p text:style-name="P54"><text:span text:style-name="T18"/></text:p>
              <text:p text:style-name="P54"><text:span text:style-name="T18"/></text:p>
              <text:p text:style-name="P54"><text:span text:style-name="T18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8399"/>
            <draw:equation draw:name="f1" draw:formula="1*4143/2"/>
            <draw:equation draw:name="f2" draw:formula="4143"/>
            <draw:equation draw:name="f3" draw:formula="16798"/>
          </draw:enhanced-geometry>
        </draw:custom-shape>
        <draw:custom-shape draw:style-name="gr81" draw:text-style-name="P5" draw:layer="layout" svg:width="18.997cm" svg:height="1.265cm" svg:x="0cm" svg:y="2.699cm">
          <text:p/>
          <draw:enhanced-geometry svg:viewBox="0 0 0 0" draw:text-areas="0 0 ?f3 ?f2" draw:type="rectangle" draw:enhanced-path="M 0 0 L ?f3 0 ?f3 ?f2 0 ?f2 Z N">
            <draw:equation draw:name="f0" draw:formula="9499"/>
            <draw:equation draw:name="f1" draw:formula="1*1267/2"/>
            <draw:equation draw:name="f2" draw:formula="1267"/>
            <draw:equation draw:name="f3" draw:formula="18998"/>
          </draw:enhanced-geometry>
        </draw:custom-shape>
        <draw:custom-shape draw:style-name="gr82" draw:text-style-name="P55" draw:layer="layout" svg:width="19.72cm" svg:height="15.654cm" svg:x="-0.476cm" svg:y="8.101cm">
          <text:list text:style-name="L1">
            <text:list-header>
              <text:p text:style-name="P54"><text:span text:style-name="T50">PRIÈRE POUR LA PAIX</text:span></text:p>
            </text:list-header>
          </text:list>
          <text:list text:style-name="L9">
            <text:list-header>
              <text:p text:style-name="P54"><text:span text:style-name="T46"/></text:p>
            </text:list-header>
          </text:list>
          <text:list text:style-name="L1">
            <text:list-header>
              <text:p text:style-name="P54"><text:span text:style-name="T50">Seigneur Jésus Christ, tu as dit à tes apôtres :</text:span></text:p>
              <text:p text:style-name="P54"><text:span text:style-name="T50">« Je vous laisse la paix, je vous donne ma paix » ,</text:span></text:p>
              <text:p text:style-name="P54"><text:span text:style-name="T50">ne regarde pas nos péchés </text:span></text:p>
              <text:p text:style-name="P54"><text:span text:style-name="T50">mais la foi de ton Église :</text:span></text:p>
              <text:p text:style-name="P54"><text:span text:style-name="T50">pour que ta volonté s’accomplisse, </text:span></text:p>
              <text:p text:style-name="P54"><text:span text:style-name="T50">donne-lui toujours cette paix,</text:span></text:p>
              <text:p text:style-name="P54"><text:span text:style-name="T50">et conduis-la vers l’unité parfaite, </text:span></text:p>
              <text:p text:style-name="P54"><text:span text:style-name="T50">Toi qui règnes pour les siècles des siècles. </text:span></text:p>
              <text:p text:style-name="P54"><text:span text:style-name="T50">Amen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9861"/>
            <draw:equation draw:name="f1" draw:formula="1*15655/2"/>
            <draw:equation draw:name="f2" draw:formula="15655"/>
            <draw:equation draw:name="f3" draw:formula="19722"/>
          </draw:enhanced-geometry>
        </draw:custom-shape>
        <presentation:notes draw:style-name="dp3">
          <draw:page-thumbnail draw:style-name="gr3" draw:layer="layout" svg:width="14.847cm" svg:height="11.134cm" svg:x="3.074cm" svg:y="2.258cm" draw:page-number="52" presentation:class="page"/>
          <draw:custom-shape draw:style-name="gr77" draw:text-style-name="P5" draw:layer="layout" svg:width="16.801cm" svg:height="13.366cm" svg:x="2.099cm" svg:y="14.107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3" draw:style-name="dp1" draw:master-page-name="Standard">
        <presentation:notes draw:style-name="dp3">
          <draw:page-thumbnail draw:style-name="gr3" draw:layer="layout" svg:width="5.358cm" svg:height="7.139cm" svg:x="10.019cm" svg:y="1.429cm" draw:page-number="53" presentation:class="page"/>
          <draw:custom-shape draw:style-name="gr32" draw:text-style-name="P5" draw:layer="layout" svg:width="20.316cm" svg:height="8.568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4" draw:style-name="dp1" draw:master-page-name="Standard" presentation:use-date-time-name="dtd1">
        <draw:frame draw:style-name="gr11" draw:text-style-name="P8" draw:layer="layout" svg:width="17.484cm" svg:height="21.802cm" svg:x="1.041cm" svg:y="2.906cm">
          <draw:image xlink:href="Pictures/10000000000001B9000002265AF7AA3F.jpg" xlink:type="simple" xlink:show="embed" xlink:actuate="onLoad" draw:mime-type="image/jpeg">
            <text:p/>
          </draw:image>
        </draw:frame>
        <presentation:notes draw:style-name="dp3">
          <draw:page-thumbnail draw:style-name="gr3" draw:layer="layout" svg:width="5.362cm" svg:height="7.144cm" svg:x="10.019cm" svg:y="1.429cm" draw:page-number="54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5" draw:style-name="dp1" draw:master-page-name="Standard" presentation:use-date-time-name="dtd1">
        <presentation:notes draw:style-name="dp3">
          <draw:page-thumbnail draw:style-name="gr3" draw:layer="layout" svg:width="5.362cm" svg:height="7.144cm" svg:x="10.019cm" svg:y="1.429cm" draw:page-number="55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56" draw:style-name="dp1" draw:master-page-name="Titre4" presentation:presentation-page-layout-name="AL1T19">
        <draw:custom-shape draw:style-name="gr83" draw:text-style-name="P49" draw:layer="layout" svg:width="18.724cm" svg:height="22cm" svg:x="0.198cm" svg:y="0.798cm">
          <text:list text:style-name="L9">
            <text:list-header>
              <text:p text:style-name="P48"><text:span text:style-name="T15">Evenou shalom alerhem</text:span></text:p>
              <text:p text:style-name="P48"><text:span text:style-name="T16"/></text:p>
              <text:p text:style-name="P48"><text:span text:style-name="T17">Evenou shalom alerhem (X3)</text:span><text:span text:style-name="T51"><text:line-break/></text:span><text:span text:style-name="T17">Evenou shalom, shalom, shalom alerhem</text:span><text:span text:style-name="T51"><text:line-break/></text:span><text:span text:style-name="T51"><text:line-break/></text:span><text:span text:style-name="T52">1. Nous vous annonçons la paix (X3)</text:span><text:span text:style-name="T51"><text:line-break/></text:span><text:span text:style-name="T52">Nous vous annonçons la paix,</text:span><text:span text:style-name="T51"><text:line-break/></text:span><text:span text:style-name="T52">la paix, la paix de Jésus</text:span><text:span text:style-name="T51"><text:line-break/></text:span><text:span text:style-name="T51"><text:line-break/></text:span><text:span text:style-name="T52">2. Nous vous annonçons la joie (X3)</text:span><text:span text:style-name="T51"><text:line-break/></text:span><text:span text:style-name="T52">Nous vous annonçons la joie,</text:span><text:span text:style-name="T51"><text:line-break/></text:span><text:span text:style-name="T52">la joie, la joie de Jésus-Christ</text:span><text:span text:style-name="T51"><text:line-break/></text:span><text:span text:style-name="T51"><text:line-break/></text:span><text:span text:style-name="T52">3. Nous vous annonçons l'amour (X3)</text:span><text:span text:style-name="T51"><text:line-break/></text:span><text:span text:style-name="T52">Nous vous annonçons l'amour,</text:span><text:span text:style-name="T51"><text:line-break/></text:span><text:span text:style-name="T52">l’amour, l'amour de Jésus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8723/2"/>
            <draw:equation draw:name="f1" draw:formula="1*21999/2"/>
            <draw:equation draw:name="f2" draw:formula="21999"/>
            <draw:equation draw:name="f3" draw:formula="18723"/>
          </draw:enhanced-geometry>
        </draw:custom-shape>
        <presentation:notes draw:style-name="dp3">
          <draw:page-thumbnail draw:style-name="gr3" draw:layer="layout" svg:width="14.847cm" svg:height="11.134cm" svg:x="3.074cm" svg:y="2.258cm" draw:page-number="56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57" draw:style-name="dp1" draw:master-page-name="Titre4" presentation:presentation-page-layout-name="AL1T19">
        <draw:custom-shape draw:style-name="gr84" draw:text-style-name="P57" draw:layer="layout" svg:width="18.724cm" svg:height="4.903cm" svg:x="0.075cm" svg:y="1.094cm">
          <text:list text:style-name="L9">
            <text:list-header>
              <text:p text:style-name="P56"><text:span text:style-name="T18"/></text:p>
              <text:p text:style-name="P56"><text:span text:style-name="T18"/></text:p>
              <text:p text:style-name="P56"><text:span text:style-name="T18"/></text:p>
              <text:p text:style-name="P56"><text:span text:style-name="T17">Evenou shalom alerhem (X3)</text:span><text:span text:style-name="T51"><text:line-break/></text:span><text:span text:style-name="T17">Evenou shalom, shalom,</text:span></text:p>
              <text:p text:style-name="P56"><text:span text:style-name="T17">shalom alerhem</text:span><text:span text:style-name="T51"><text:line-break/></text:span><text:span text:style-name="T51"><text:line-break/></text:span><text:span text:style-name="T51"><text:line-break/></text:span><text:span text:style-name="T52">4. Nous vous annonçons la paix</text:span><text:span text:style-name="T51"><text:line-break/></text:span><text:span text:style-name="T52">Nous vous annonçons la joie</text:span><text:span text:style-name="T51"><text:line-break/></text:span><text:span text:style-name="T52">Nous vous annonçons l'amour</text:span><text:span text:style-name="T51"><text:line-break/></text:span><text:span text:style-name="T52">Nous vous annonçons la paix, la joie</text:span><text:span text:style-name="T51"><text:line-break/></text:span><text:span text:style-name="T52">L'amour de Jésus.</text:span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1*18723/2"/>
            <draw:equation draw:name="f1" draw:formula="1*4905/2"/>
            <draw:equation draw:name="f2" draw:formula="4905"/>
            <draw:equation draw:name="f3" draw:formula="18723"/>
          </draw:enhanced-geometry>
        </draw:custom-shape>
        <presentation:notes draw:style-name="dp3">
          <draw:page-thumbnail draw:style-name="gr3" draw:layer="layout" svg:width="8.352cm" svg:height="11.134cm" svg:x="6.324cm" svg:y="2.258cm" draw:page-number="57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58" draw:style-name="dp1" draw:master-page-name="Titre4" presentation:presentation-page-layout-name="AL1T19">
        <draw:frame presentation:style-name="pr7" draw:text-style-name="P21" draw:layer="layout" svg:width="17.14cm" svg:height="4.238cm" svg:x="0.953cm" svg:y="1.014cm" presentation:class="title" presentation:placeholder="true" presentation:user-transformed="true">
          <draw:text-box/>
        </draw:frame>
        <presentation:notes draw:style-name="dp3">
          <draw:page-thumbnail draw:style-name="gr3" draw:layer="layout" svg:width="8.352cm" svg:height="11.134cm" svg:x="6.324cm" svg:y="2.258cm" draw:page-number="58" presentation:class="page"/>
          <draw:frame presentation:style-name="pr2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draw:page draw:name="page59" draw:style-name="dp1" draw:master-page-name="Standard" presentation:use-date-time-name="dtd1">
        <draw:custom-shape draw:style-name="gr5" draw:text-style-name="P5" draw:layer="layout" svg:width="17.004cm" svg:height="1.27cm" svg:x="1.023cm" svg:y="5.9cm">
          <text:p/>
          <draw:enhanced-geometry svg:viewBox="0 0 21600 21600" draw:type="mso-spt202" draw:enhanced-path="M 0 0 L 21600 0 21600 21600 0 21600 0 0 Z N"/>
        </draw:custom-shape>
        <draw:custom-shape draw:style-name="gr85" draw:text-style-name="P10" draw:layer="layout" svg:width="16.802cm" svg:height="4.385cm" svg:x="1.124cm" svg:y="6.301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86" draw:text-style-name="P10" draw:layer="layout" svg:width="14.8cm" svg:height="7.493cm" svg:x="2.125cm" svg:y="5.9cm">
          <text:list text:style-name="L1">
            <text:list-header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  <text:p text:style-name="P9"><text:span text:style-name="T4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87" draw:text-style-name="P5" draw:layer="layout" svg:width="19.001cm" svg:height="1.27cm" svg:x="0cm" svg:y="2.699cm">
          <text:p/>
          <draw:enhanced-geometry svg:viewBox="0 0 21600 21600" draw:type="mso-spt202" draw:enhanced-path="M 0 0 L 21600 0 21600 21600 0 21600 0 0 Z N"/>
        </draw:custom-shape>
        <draw:custom-shape draw:style-name="gr88" draw:text-style-name="P59" draw:layer="layout" svg:width="19.05cm" svg:height="3.325cm" svg:x="0cm" svg:y="5.098cm">
          <text:list text:style-name="L13">
            <text:list-header>
              <text:p text:style-name="P58"><text:span text:style-name="T53"/></text:p>
              <text:p text:style-name="P58"><text:span text:style-name="T53"/></text:p>
              <text:p text:style-name="P58"><text:span text:style-name="T53"/></text:p>
            </text:list-header>
          </text:list>
          <draw:enhanced-geometry svg:viewBox="0 0 21600 21600" draw:type="mso-spt202" draw:enhanced-path="M 0 0 L 21600 0 21600 21600 0 21600 0 0 Z N"/>
        </draw:custom-shape>
        <draw:custom-shape draw:style-name="gr89" draw:text-style-name="P12" draw:layer="layout" svg:width="18.503cm" svg:height="3.45cm" svg:x="0.322cm" svg:y="21.101cm">
          <text:list text:style-name="L14">
            <text:list-header>
              <text:p text:style-name="P11"><text:span text:style-name="T54">Ta générosité Seigneur</text:span></text:p>
              <text:p text:style-name="P11"><text:span text:style-name="T54"><text:s/></text:span><text:span text:style-name="T54">dépasse notre justice</text:span></text:p>
            </text:list-header>
          </text:list>
          <draw:enhanced-geometry svg:viewBox="0 0 21600 21600" draw:type="rectangle" draw:enhanced-path="M 0 0 L 21600 0 21600 21600 0 21600 0 0 Z N"/>
        </draw:custom-shape>
        <draw:frame draw:style-name="gr11" draw:text-style-name="P8" draw:layer="layout" svg:width="19.063cm" svg:height="16.55cm" svg:x="-0.013cm" svg:y="0cm">
          <draw:image xlink:href="Pictures/100000000000017300000142266BE2C0.png" xlink:type="simple" xlink:show="embed" xlink:actuate="onLoad" draw:mime-type="image/png">
            <text:p/>
          </draw:image>
        </draw:frame>
        <presentation:notes draw:style-name="dp3">
          <draw:page-thumbnail draw:style-name="gr3" draw:layer="layout" svg:width="5.362cm" svg:height="7.144cm" svg:x="10.019cm" svg:y="1.429cm" draw:page-number="59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60" draw:style-name="dp1" draw:master-page-name="Standard">
        <draw:custom-shape draw:style-name="gr90" draw:text-style-name="P49" draw:layer="layout" svg:width="19.39cm" svg:height="23.768cm" svg:x="0cm" svg:y="0.6cm">
          <text:list text:style-name="L1">
            <text:list-header>
              <text:p text:style-name="P48"><text:span text:style-name="T48"/></text:p>
              <text:p text:style-name="P48"><text:span text:style-name="T50"><text:s/></text:span><text:span text:style-name="T55">Ô prends mon âme, </text:span></text:p>
              <text:p text:style-name="P48"><text:span text:style-name="T55">prends-la, Seigneur</text:span></text:p>
              <text:p text:style-name="P48"><text:span text:style-name="T55">Et que ta flamme </text:span></text:p>
              <text:p text:style-name="P48"><text:span text:style-name="T55">brûle en mon cœur</text:span></text:p>
              <text:p text:style-name="P48"><text:span text:style-name="T55">Que tout mon être </text:span></text:p>
              <text:p text:style-name="P48"><text:span text:style-name="T55">vibre pour toi</text:span></text:p>
              <text:p text:style-name="P48"><text:span text:style-name="T55">Sois seul mon maître, </text:span></text:p>
              <text:p text:style-name="P48"><text:span text:style-name="T55">ô divin roi</text:span></text:p>
              <text:p text:style-name="P48"><text:span text:style-name="T55">Source de vie, de paix, d'amour</text:span></text:p>
              <text:p text:style-name="P48"><text:span text:style-name="T55">Vers toi je crie la nuit, le jour</text:span></text:p>
              <text:p text:style-name="P48"><text:span text:style-name="T55">Guide mon âme, </text:span></text:p>
              <text:p text:style-name="P48"><text:span text:style-name="T55">sois mon soutien</text:span></text:p>
              <text:p text:style-name="P48"><text:span text:style-name="T55">Remplis ma vie,</text:span></text:p>
              <text:p text:style-name="P48"><text:span text:style-name="T55">toi mon seul bien</text:span></text:p>
            </text:list-header>
          </text:list>
          <text:list text:style-name="L9">
            <text:list-header>
              <text:p text:style-name="P48"><text:span text:style-name="T56"/></text:p>
              <text:p text:style-name="P48"><text:span text:style-name="T56"/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392"/>
            <draw:equation draw:name="f1" draw:formula="23768"/>
          </draw:enhanced-geometry>
        </draw:custom-shape>
        <presentation:notes draw:style-name="dp2">
          <draw:custom-shape draw:style-name="gr91" draw:text-style-name="P5" draw:layer="layout" svg:width="15.231cm" svg:height="11.421cm" svg:x="1.905cm" svg:y="12.065cm">
            <text:p/>
            <draw:enhanced-geometry svg:viewBox="0 0 0 0" draw:text-areas="0 0 ?f3 ?f2" draw:type="rectangle" draw:enhanced-path="M 0 0 L ?f3 0 ?f3 ?f2 0 ?f2 Z N">
              <draw:equation draw:name="f0" draw:formula="7617"/>
              <draw:equation draw:name="f1" draw:formula="5712"/>
              <draw:equation draw:name="f2" draw:formula="11424"/>
              <draw:equation draw:name="f3" draw:formula="15234"/>
            </draw:enhanced-geometry>
          </draw:custom-shape>
        </presentation:notes>
      </draw:page>
      <draw:page draw:name="page61" draw:style-name="dp1" draw:master-page-name="Standard">
        <draw:custom-shape draw:style-name="gr92" draw:text-style-name="P49" draw:layer="layout" svg:width="19.39cm" svg:height="23.768cm" svg:x="0cm" svg:y="0.6cm">
          <text:list text:style-name="L9">
            <text:list-header>
              <text:p text:style-name="P48"><text:span text:style-name="T18"/></text:p>
              <text:p text:style-name="P48"><text:span text:style-name="T18"/></text:p>
            </text:list-header>
          </text:list>
          <text:list text:style-name="L1">
            <text:list-header>
              <text:p text:style-name="P48"><text:span text:style-name="T55">Du mal perfide, ô garde-moi</text:span></text:p>
              <text:p text:style-name="P48"><text:span text:style-name="T55">Viens, sois mon guide,</text:span></text:p>
              <text:p text:style-name="P48"><text:span text:style-name="T55">chef de ma foi</text:span></text:p>
              <text:p text:style-name="P48"><text:span text:style-name="T55">Quand la nuit voile</text:span></text:p>
              <text:p text:style-name="P48"><text:span text:style-name="T55">tout à mes yeux</text:span></text:p>
              <text:p text:style-name="P48"><text:span text:style-name="T55">Sois mon étoile, </text:span></text:p>
              <text:p text:style-name="P48"><text:span text:style-name="T55">brille des cieux</text:span></text:p>
              <text:p text:style-name="P48"><text:span text:style-name="T55">Source de vie, de paix, d'amour</text:span></text:p>
              <text:p text:style-name="P48"><text:span text:style-name="T55">Vers toi je crie la nuit, le jour</text:span></text:p>
              <text:p text:style-name="P48"><text:span text:style-name="T55">Guide mon âme,</text:span></text:p>
              <text:p text:style-name="P48"><text:span text:style-name="T55">sois mon soutien</text:span></text:p>
              <text:p text:style-name="P48"><text:span text:style-name="T55">Remplis ma vie,</text:span></text:p>
              <text:p text:style-name="P48"><text:span text:style-name="T55">toi mon seul bien</text:span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392"/>
            <draw:equation draw:name="f1" draw:formula="23768"/>
          </draw:enhanced-geometry>
        </draw:custom-shape>
        <presentation:notes draw:style-name="dp2">
          <draw:custom-shape draw:style-name="gr91" draw:text-style-name="P5" draw:layer="layout" svg:width="15.231cm" svg:height="11.421cm" svg:x="1.905cm" svg:y="12.065cm">
            <text:p/>
            <draw:enhanced-geometry svg:viewBox="0 0 0 0" draw:text-areas="0 0 ?f3 ?f2" draw:type="rectangle" draw:enhanced-path="M 0 0 L ?f3 0 ?f3 ?f2 0 ?f2 Z N">
              <draw:equation draw:name="f0" draw:formula="7617"/>
              <draw:equation draw:name="f1" draw:formula="5712"/>
              <draw:equation draw:name="f2" draw:formula="11424"/>
              <draw:equation draw:name="f3" draw:formula="15234"/>
            </draw:enhanced-geometry>
          </draw:custom-shape>
        </presentation:notes>
      </draw:page>
      <draw:page draw:name="page62" draw:style-name="dp1" draw:master-page-name="Standard">
        <draw:custom-shape draw:style-name="gr93" draw:text-style-name="P57" draw:layer="layout" svg:width="19.39cm" svg:height="23.768cm" svg:x="0cm" svg:y="0.6cm">
          <text:list text:style-name="L9">
            <text:list-header>
              <text:p text:style-name="P56"><text:span text:style-name="T18"/></text:p>
            </text:list-header>
          </text:list>
          <text:list text:style-name="L1">
            <text:list-header>
              <text:p text:style-name="P56"><text:span text:style-name="T55">Voici l'aurore</text:span></text:p>
              <text:p text:style-name="P56"><text:span text:style-name="T55">d'un jour nouveau</text:span></text:p>
              <text:p text:style-name="P56"><text:span text:style-name="T55">Le ciel se dore </text:span></text:p>
              <text:p text:style-name="P56"><text:span text:style-name="T55">de feux plus beaux</text:span></text:p>
              <text:p text:style-name="P56"><text:span text:style-name="T55">Jésus s'apprête,</text:span></text:p>
              <text:p text:style-name="P56"><text:span text:style-name="T55">pourquoi gémir</text:span></text:p>
              <text:p text:style-name="P56"><text:span text:style-name="T55">Levons nos têtes, il va venir</text:span></text:p>
            </text:list-header>
          </text:list>
          <text:list text:style-name="L9">
            <text:list-header>
              <text:p text:style-name="P56"><text:span text:style-name="T56"/></text:p>
            </text:list-header>
          </text:list>
          <text:list text:style-name="L1">
            <text:list-header>
              <text:p text:style-name="P56"><text:span text:style-name="T55">Source de vie, de paix, d'amour</text:span></text:p>
              <text:p text:style-name="P56"><text:span text:style-name="T55">Vers toi je crie la nuit, le jour</text:span></text:p>
              <text:p text:style-name="P56"><text:span text:style-name="T55">Guide mon âme,</text:span></text:p>
              <text:p text:style-name="P56"><text:span text:style-name="T55">sois mon soutien</text:span></text:p>
              <text:p text:style-name="P56"><text:span text:style-name="T55">Remplis ma vie, toi mon seul bien</text:span></text:p>
            </text:list-header>
          </text:list>
          <text:list text:style-name="L9">
            <text:list-header>
              <text:p text:style-name="P56"><text:span text:style-name="T56"/></text:p>
              <text:p text:style-name="P56"><text:span text:style-name="T56"/></text:p>
            </text:list-header>
          </text:list>
          <draw:enhanced-geometry svg:viewBox="0 0 0 0" draw:text-areas="0 0 ?f0 ?f1" draw:type="" draw:enhanced-path="M 0 0 L 21600 0 21600 21600 0 21600 0 0 Z N">
            <draw:equation draw:name="f0" draw:formula="19392"/>
            <draw:equation draw:name="f1" draw:formula="23768"/>
          </draw:enhanced-geometry>
        </draw:custom-shape>
        <presentation:notes draw:style-name="dp2">
          <draw:custom-shape draw:style-name="gr91" draw:text-style-name="P5" draw:layer="layout" svg:width="15.231cm" svg:height="11.421cm" svg:x="1.905cm" svg:y="12.065cm">
            <text:p/>
            <draw:enhanced-geometry svg:viewBox="0 0 0 0" draw:text-areas="0 0 ?f3 ?f2" draw:type="rectangle" draw:enhanced-path="M 0 0 L ?f3 0 ?f3 ?f2 0 ?f2 Z N">
              <draw:equation draw:name="f0" draw:formula="7617"/>
              <draw:equation draw:name="f1" draw:formula="5712"/>
              <draw:equation draw:name="f2" draw:formula="11424"/>
              <draw:equation draw:name="f3" draw:formula="15234"/>
            </draw:enhanced-geometry>
          </draw:custom-shape>
        </presentation:notes>
      </draw:page>
      <draw:page draw:name="page63" draw:style-name="dp1" draw:master-page-name="Standard">
        <presentation:notes draw:style-name="dp2">
          <draw:page-thumbnail draw:style-name="gr3" draw:layer="layout" svg:width="5.344cm" svg:height="7.126cm" svg:x="10.019cm" svg:y="1.429cm" draw:page-number="63" presentation:class="page"/>
          <draw:frame presentation:style-name="pr4" draw:text-style-name="P21" draw:layer="layout" svg:width="20.302cm" svg:height="8.555cm" svg:x="2.54cm" svg:y="9.048cm" presentation:class="notes" presentation:placeholder="true">
            <draw:text-box/>
          </draw:frame>
        </presentation:notes>
      </draw:page>
      <draw:page draw:name="page64" draw:style-name="dp1" draw:master-page-name="Standard" presentation:use-date-time-name="dtd1">
        <draw:frame draw:style-name="gr11" draw:text-style-name="P8" draw:layer="layout" svg:width="10.804cm" svg:height="15.398cm" svg:x="0.123cm" svg:y="0.9cm">
          <draw:image xlink:href="Pictures/100000000000015E00000224956E5F29.jpg" xlink:type="simple" xlink:show="embed" xlink:actuate="onLoad" draw:mime-type="image/jpeg">
            <text:p/>
          </draw:image>
        </draw:frame>
        <draw:custom-shape draw:style-name="gr94" draw:text-style-name="P40" draw:layer="layout" svg:width="7.201cm" svg:height="5.19cm" svg:x="11.324cm" svg:y="5.684cm">
          <text:list text:style-name="L14">
            <text:list-header>
              <text:p text:style-name="P39"><text:span text:style-name="T54">Allez, </text:span></text:p>
              <text:p text:style-name="P39"><text:span text:style-name="T54">vous aussi, </text:span></text:p>
              <text:p text:style-name="P39"><text:span text:style-name="T54">à ma vigne.’</text:span></text:p>
            </text:list-header>
          </text:list>
          <draw:enhanced-geometry svg:viewBox="0 0 21600 21600" draw:type="rectangle" draw:enhanced-path="M 0 0 L 21600 0 21600 21600 0 21600 0 0 Z N"/>
        </draw:custom-shape>
        <draw:custom-shape draw:style-name="gr95" draw:text-style-name="P12" draw:layer="layout" svg:width="18.525cm" svg:height="5.191cm" svg:x="0cm" svg:y="18.23cm">
          <text:list text:style-name="L5">
            <text:list-header>
              <text:p text:style-name="P11"><text:span text:style-name="T7">Nous demandons la grâce d’entrer dans la gratuité </text:span></text:p>
              <text:p text:style-name="P11"><text:span text:style-name="T7">de l’amour infini de Dieu </text:span></text:p>
              <text:p text:style-name="P11"><text:span text:style-name="T7">et de la communiquer !</text:span></text:p>
            </text:list-header>
          </text:list>
          <draw:enhanced-geometry svg:viewBox="0 0 21600 21600" draw:type="rectangle" draw:enhanced-path="M 0 0 L 21600 0 21600 21600 0 21600 0 0 Z N"/>
        </draw:custom-shape>
        <presentation:notes draw:style-name="dp3">
          <draw:page-thumbnail draw:style-name="gr3" draw:layer="layout" svg:width="5.362cm" svg:height="7.144cm" svg:x="10.019cm" svg:y="1.429cm" draw:page-number="64" presentation:class="page"/>
          <draw:custom-shape draw:style-name="gr4" draw:text-style-name="P5" draw:layer="layout" svg:width="20.32cm" svg:height="8.572cm" svg:x="2.54cm" svg:y="9.049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65" draw:style-name="dp6" draw:master-page-name="Standard" presentation:use-date-time-name="dtd1">
        <presentation:notes draw:style-name="dp3">
          <draw:page-thumbnail draw:style-name="gr21" draw:layer="layout" svg:width="5.336cm" svg:height="7.117cm" svg:x="10.019cm" svg:y="1.428cm" draw:page-number="65" presentation:class="page"/>
          <draw:frame presentation:style-name="pr5" draw:text-style-name="P17" draw:layer="layout" svg:width="20.294cm" svg:height="8.546cm" svg:x="2.54cm" svg:y="9.049cm" presentation:class="notes" presentation:placeholder="true">
            <draw:text-box/>
          </draw:frame>
        </presentation:notes>
      </draw:page>
      <draw:page draw:name="page66" draw:style-name="dp1" draw:master-page-name="Standard" presentation:use-date-time-name="dtd1">
        <draw:custom-shape draw:style-name="gr96" draw:text-style-name="P62" draw:layer="layout" svg:width="18.001cm" svg:height="21.057cm" svg:x="0.798cm" svg:y="1.543cm">
          <text:list text:style-name="L9">
            <text:list-header>
              <text:p text:style-name="P60"><text:span text:style-name="T57">Pour tes merveilles</text:span></text:p>
              <text:p text:style-name="P60"><text:span text:style-name="T57"/></text:p>
            </text:list-header>
          </text:list>
          <text:list text:style-name="L15">
            <text:list-header>
              <text:p text:style-name="P61"><text:span text:style-name="T58">Lent :</text:span></text:p>
            </text:list-header>
          </text:list>
          <text:list text:style-name="L9">
            <text:list-header>
              <text:p text:style-name="P60"><text:span text:style-name="T59">Pour tes merveilles</text:span></text:p>
              <text:p text:style-name="P60"><text:span text:style-name="T59">Je veux chanter ton nom</text:span></text:p>
            </text:list-header>
          </text:list>
          <text:list text:style-name="L15">
            <text:list-header>
              <text:p text:style-name="P61"><text:span text:style-name="T58">Accélérer :</text:span><text:span text:style-name="T60"> </text:span></text:p>
            </text:list-header>
          </text:list>
          <text:list text:style-name="L9">
            <text:list-header>
              <text:p text:style-name="P60"><text:span text:style-name="T59">Proclamer combien</text:span></text:p>
              <text:p text:style-name="P60"><text:span text:style-name="T59">tu es bon.</text:span></text:p>
              <text:p text:style-name="P60"><text:span text:style-name="T59">De toi, et de toi seul</text:span></text:p>
              <text:p text:style-name="P60"><text:span text:style-name="T59">Seigneur, dépend mon sort.</text:span></text:p>
              <text:p text:style-name="P60"><text:span text:style-name="T59">Ô mon roi, mon Dieu, je t'ador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66" presentation:class="page"/>
          <draw:custom-shape draw:style-name="gr97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67" draw:style-name="dp1" draw:master-page-name="Standard" presentation:use-date-time-name="dtd1">
        <draw:custom-shape draw:style-name="gr98" draw:text-style-name="P62" draw:layer="layout" svg:width="19.998cm" svg:height="21.056cm" svg:x="-0.6cm" svg:y="5.001cm">
          <text:list text:style-name="L9">
            <text:list-header>
              <text:p text:style-name="P60"><text:span text:style-name="T59">1. Quand je t'appelle</text:span></text:p>
              <text:p text:style-name="P60"><text:span text:style-name="T59">dans la détresse</text:span></text:p>
              <text:p text:style-name="P60"><text:span text:style-name="T59">Sensible à mon cri,</text:span></text:p>
              <text:p text:style-name="P60"><text:span text:style-name="T59">tu t'abaisses.</text:span></text:p>
              <text:p text:style-name="P60"><text:span text:style-name="T59">Ta droite douce</text:span></text:p>
              <text:p text:style-name="P60"><text:span text:style-name="T59">et forte me redresse,</text:span></text:p>
              <text:p text:style-name="P60"><text:span text:style-name="T59">Contre ton sein,</text:span></text:p>
              <text:p text:style-name="P60"><text:span text:style-name="T59">me tient sans cesse.</text:span></text:p>
              <text:p text:style-name="P60"><text:span text:style-name="T59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67" presentation:class="page"/>
          <draw:custom-shape draw:style-name="gr97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68" draw:style-name="dp1" draw:master-page-name="Standard" presentation:use-date-time-name="dtd1">
        <draw:custom-shape draw:style-name="gr99" draw:text-style-name="P62" draw:layer="layout" svg:width="18.001cm" svg:height="21.057cm" svg:x="0.798cm" svg:y="1.543cm">
          <text:list text:style-name="L9">
            <text:list-header>
              <text:p text:style-name="P60"><text:span text:style-name="T57"/></text:p>
              <text:p text:style-name="P60"><text:span text:style-name="T61"/></text:p>
            </text:list-header>
          </text:list>
          <text:list text:style-name="L15">
            <text:list-header>
              <text:p text:style-name="P61"><text:span text:style-name="T58">Lent :</text:span></text:p>
            </text:list-header>
          </text:list>
          <text:list text:style-name="L9">
            <text:list-header>
              <text:p text:style-name="P60"><text:span text:style-name="T59">Pour tes merveilles</text:span></text:p>
              <text:p text:style-name="P60"><text:span text:style-name="T59">Je veux chanter ton nom</text:span></text:p>
            </text:list-header>
          </text:list>
          <text:list text:style-name="L15">
            <text:list-header>
              <text:p text:style-name="P61"><text:span text:style-name="T58">Accélérer :</text:span><text:span text:style-name="T60"> </text:span></text:p>
            </text:list-header>
          </text:list>
          <text:list text:style-name="L9">
            <text:list-header>
              <text:p text:style-name="P60"><text:span text:style-name="T59">Proclamer combien</text:span></text:p>
              <text:p text:style-name="P60"><text:span text:style-name="T59">tu es bon.</text:span></text:p>
              <text:p text:style-name="P60"><text:span text:style-name="T59">De toi, et de toi seul</text:span></text:p>
              <text:p text:style-name="P60"><text:span text:style-name="T59">Seigneur, dépend mon sort.</text:span></text:p>
              <text:p text:style-name="P60"><text:span text:style-name="T59">Ô mon roi, mon Dieu, je t'ador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68" presentation:class="page"/>
          <draw:custom-shape draw:style-name="gr97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69" draw:style-name="dp1" draw:master-page-name="Standard" presentation:use-date-time-name="dtd1">
        <draw:custom-shape draw:style-name="gr100" draw:text-style-name="P62" draw:layer="layout" svg:width="18.199cm" svg:height="21.056cm" svg:x="0.401cm" svg:y="5.001cm">
          <text:list text:style-name="L9">
            <text:list-header>
              <text:p text:style-name="P60"><text:span text:style-name="T59">2. À ta tendresse,</text:span></text:p>
              <text:p text:style-name="P60"><text:span text:style-name="T59">je m'abandonne</text:span></text:p>
              <text:p text:style-name="P60"><text:span text:style-name="T59">Car sûre est ta miséricorde</text:span></text:p>
              <text:p text:style-name="P60"><text:span text:style-name="T59">Qui comme toi, Seigneur, sauve et pardonne ?</text:span></text:p>
              <text:p text:style-name="P60"><text:span text:style-name="T59">Pas de salut que tu n'accordes.</text:span></text:p>
              <text:p text:style-name="P60"><text:span text:style-name="T59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69" presentation:class="page"/>
          <draw:custom-shape draw:style-name="gr97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70" draw:style-name="dp1" draw:master-page-name="Standard" presentation:use-date-time-name="dtd1">
        <draw:custom-shape draw:style-name="gr101" draw:text-style-name="P62" draw:layer="layout" svg:width="18.001cm" svg:height="21.057cm" svg:x="0.798cm" svg:y="1.543cm">
          <text:list text:style-name="L9">
            <text:list-header>
              <text:p text:style-name="P60"><text:span text:style-name="T57"/></text:p>
              <text:p text:style-name="P60"><text:span text:style-name="T61"/></text:p>
            </text:list-header>
          </text:list>
          <text:list text:style-name="L15">
            <text:list-header>
              <text:p text:style-name="P61"><text:span text:style-name="T58">Lent :</text:span></text:p>
            </text:list-header>
          </text:list>
          <text:list text:style-name="L9">
            <text:list-header>
              <text:p text:style-name="P60"><text:span text:style-name="T59">Pour tes merveilles</text:span></text:p>
              <text:p text:style-name="P60"><text:span text:style-name="T59">Je veux chanter ton nom</text:span></text:p>
            </text:list-header>
          </text:list>
          <text:list text:style-name="L15">
            <text:list-header>
              <text:p text:style-name="P61"><text:span text:style-name="T58">Accélérer :</text:span><text:span text:style-name="T60"> </text:span></text:p>
            </text:list-header>
          </text:list>
          <text:list text:style-name="L9">
            <text:list-header>
              <text:p text:style-name="P60"><text:span text:style-name="T59">Proclamer combien</text:span></text:p>
              <text:p text:style-name="P60"><text:span text:style-name="T59">tu es bon.</text:span></text:p>
              <text:p text:style-name="P60"><text:span text:style-name="T59">De toi, et de toi seul</text:span></text:p>
              <text:p text:style-name="P60"><text:span text:style-name="T59">Seigneur, dépend mon sort.</text:span></text:p>
              <text:p text:style-name="P60"><text:span text:style-name="T59">Ô mon roi, mon Dieu, je t'ador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70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71" draw:style-name="dp1" draw:master-page-name="Standard" presentation:use-date-time-name="dtd1">
        <draw:custom-shape draw:style-name="gr102" draw:text-style-name="P62" draw:layer="layout" svg:width="19.998cm" svg:height="21.056cm" svg:x="-0.6cm" svg:y="5.001cm">
          <text:list text:style-name="L9">
            <text:list-header>
              <text:p text:style-name="P60"><text:span text:style-name="T59"/></text:p>
              <text:p text:style-name="P60"><text:span text:style-name="T59">3. Je ne peux vivre</text:span></text:p>
              <text:p text:style-name="P60"><text:span text:style-name="T59">qu'en ta présence.</text:span></text:p>
              <text:p text:style-name="P60"><text:span text:style-name="T59">Que ne me soit</text:span></text:p>
              <text:p text:style-name="P60"><text:span text:style-name="T59">cachée ta face.</text:span></text:p>
              <text:p text:style-name="P60"><text:span text:style-name="T59">Ne déçois pas, Seigneur,</text:span></text:p>
              <text:p text:style-name="P60"><text:span text:style-name="T59">Mon espérance.</text:span></text:p>
              <text:p text:style-name="P60"><text:span text:style-name="T59">À tout jamais,</text:span></text:p>
              <text:p text:style-name="P60"><text:span text:style-name="T59">je rendrai grâce.</text:span></text:p>
              <text:p text:style-name="P60"><text:span text:style-name="T59"><text:s/></text:span></text:p>
              <text:p text:style-name="P60"><text:span text:style-name="T59"/></text:p>
              <text:p text:style-name="P60"><text:span text:style-name="T59"/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71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72" draw:style-name="dp1" draw:master-page-name="Standard" presentation:use-date-time-name="dtd1">
        <draw:custom-shape draw:style-name="gr103" draw:text-style-name="P62" draw:layer="layout" svg:width="18.001cm" svg:height="21.057cm" svg:x="0.798cm" svg:y="1.543cm">
          <text:list text:style-name="L9">
            <text:list-header>
              <text:p text:style-name="P60"><text:span text:style-name="T57"/></text:p>
              <text:p text:style-name="P60"><text:span text:style-name="T61"/></text:p>
            </text:list-header>
          </text:list>
          <text:list text:style-name="L15">
            <text:list-header>
              <text:p text:style-name="P61"><text:span text:style-name="T58">Lent :</text:span></text:p>
            </text:list-header>
          </text:list>
          <text:list text:style-name="L9">
            <text:list-header>
              <text:p text:style-name="P60"><text:span text:style-name="T59">Pour tes merveilles</text:span></text:p>
              <text:p text:style-name="P60"><text:span text:style-name="T59">Je veux chanter ton nom</text:span></text:p>
            </text:list-header>
          </text:list>
          <text:list text:style-name="L15">
            <text:list-header>
              <text:p text:style-name="P61"><text:span text:style-name="T58">Accélérer :</text:span><text:span text:style-name="T60"> </text:span></text:p>
            </text:list-header>
          </text:list>
          <text:list text:style-name="L9">
            <text:list-header>
              <text:p text:style-name="P60"><text:span text:style-name="T59">Proclamer combien</text:span></text:p>
              <text:p text:style-name="P60"><text:span text:style-name="T59">tu es bon.</text:span></text:p>
              <text:p text:style-name="P60"><text:span text:style-name="T59">De toi, et de toi seul</text:span></text:p>
              <text:p text:style-name="P60"><text:span text:style-name="T59">Seigneur, dépend mon sort.</text:span></text:p>
              <text:p text:style-name="P60"><text:span text:style-name="T59">Ô mon roi, mon Dieu, je t'ador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72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73" draw:style-name="dp1" draw:master-page-name="Standard" presentation:use-date-time-name="dtd1">
        <draw:custom-shape draw:style-name="gr104" draw:text-style-name="P62" draw:layer="layout" svg:width="18.001cm" svg:height="21.057cm" svg:x="0.798cm" svg:y="1.543cm">
          <text:list text:style-name="L9">
            <text:list-header>
              <text:p text:style-name="P60"><text:span text:style-name="T57">Pour tes merveilles</text:span></text:p>
              <text:p text:style-name="P60"><text:span text:style-name="T61"/></text:p>
            </text:list-header>
          </text:list>
          <text:list text:style-name="L15">
            <text:list-header>
              <text:p text:style-name="P61"><text:span text:style-name="T58">Lent :</text:span></text:p>
            </text:list-header>
          </text:list>
          <text:list text:style-name="L9">
            <text:list-header>
              <text:p text:style-name="P60"><text:span text:style-name="T59">Pour tes merveilles</text:span></text:p>
              <text:p text:style-name="P60"><text:span text:style-name="T59">Je veux chanter ton nom</text:span></text:p>
            </text:list-header>
          </text:list>
          <text:list text:style-name="L15">
            <text:list-header>
              <text:p text:style-name="P61"><text:span text:style-name="T58">Accélérer :</text:span><text:span text:style-name="T60"> </text:span></text:p>
            </text:list-header>
          </text:list>
          <text:list text:style-name="L9">
            <text:list-header>
              <text:p text:style-name="P60"><text:span text:style-name="T59">Proclamer combien</text:span></text:p>
              <text:p text:style-name="P60"><text:span text:style-name="T59">tu es bon.</text:span></text:p>
              <text:p text:style-name="P60"><text:span text:style-name="T59">De toi, et de toi seul</text:span></text:p>
              <text:p text:style-name="P60"><text:span text:style-name="T59">Seigneur, dépend mon sort.</text:span></text:p>
              <text:p text:style-name="P60"><text:span text:style-name="T59">Ô mon roi, mon Dieu, je t'adore.</text:span></text:p>
            </text:list-header>
          </text:list>
          <draw:enhanced-geometry svg:viewBox="0 0 21600 21600" draw:type="mso-spt202" draw:enhanced-path="M 0 0 L 21600 0 21600 21600 0 21600 0 0 Z N"/>
        </draw:custom-shape>
        <presentation:notes draw:style-name="dp5">
          <draw:page-thumbnail draw:style-name="gr3" draw:layer="layout" svg:width="7.144cm" svg:height="9.525cm" svg:x="5.953cm" svg:y="1.931cm" draw:page-number="73" presentation:class="page"/>
          <draw:custom-shape draw:style-name="gr68" draw:text-style-name="P5" draw:layer="layout" svg:width="15.24cm" svg:height="11.43cm" svg:x="1.905cm" svg:y="12.065cm">
            <text:p/>
            <draw:enhanced-geometry svg:viewBox="0 0 21600 21600" draw:type="mso-spt202" draw:enhanced-path="M 0 0 L 21600 0 21600 21600 0 21600 0 0 Z N"/>
          </draw:custom-shape>
        </presentation:notes>
      </draw:page>
      <draw:page draw:name="page74" draw:style-name="dp1" draw:master-page-name="Titre7">
        <presentation:notes draw:style-name="dp2">
          <draw:page-thumbnail draw:style-name="gr3" draw:layer="layout" svg:width="7.144cm" svg:height="9.525cm" svg:x="5.953cm" svg:y="1.931cm" draw:page-number="74" presentation:class="page"/>
          <draw:frame presentation:style-name="pr8" draw:text-style-name="P21" draw:layer="layout" svg:width="15.24cm" svg:height="11.43cm" svg:x="1.905cm" svg:y="12.065cm" presentation:class="notes" presentation:placeholder="true">
            <draw:text-box/>
          </draw:frame>
        </presentation:notes>
      </draw:page>
      <draw:page draw:name="page75" draw:style-name="dp4" draw:master-page-name="Blank_20_Slide">
        <draw:custom-shape draw:name="CustomShape 25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6" draw:style-name="gr105" draw:text-style-name="P16" draw:layer="layout" svg:width="18.045cm" svg:height="22.597cm" svg:x="0.6cm" svg:y="0.6cm">
          <text:p text:style-name="P14"><text:span text:style-name="T8">Vigne du Père, Jésus fils de Dieu - </text:span><text:span text:style-name="T9"><text:s/>(X54-50)</text:span></text:p>
          <text:p text:style-name="P14"><text:span text:style-name="T9">Claude Bernard – Michel Wackenheim</text:span></text:p>
          <text:p text:style-name="P14"><text:span text:style-name="T10"/></text:p>
          <text:p text:style-name="P15"><text:span text:style-name="T11">VIGNE DU PÈRE,</text:span></text:p>
          <text:p text:style-name="P15"><text:span text:style-name="T11">JÉSUS, FILS DE DIEU,</text:span></text:p>
          <text:p text:style-name="P15"><text:span text:style-name="T11">VIGNE PLANTÉE</text:span></text:p>
          <text:p text:style-name="P15"><text:span text:style-name="T11">POUR NOTRE VIE,</text:span></text:p>
          <text:p text:style-name="P15"><text:span text:style-name="T11">FAIS-NOUS PORTER</text:span></text:p>
          <text:p text:style-name="P15"><text:span text:style-name="T11">BEAUCOUP DE FRUIT.</text:span><text:span text:style-name="T13"> (bis)</text:span></text:p>
          <text:p text:style-name="P15"><text:span text:style-name="T12"/></text:p>
          <text:p text:style-name="P15"><text:span text:style-name="T13">1. Dans une terre préparée</text:span></text:p>
          <text:p text:style-name="P15"><text:span text:style-name="T13">Dieu t’a plantée avec amour</text:span></text:p>
          <text:p text:style-name="P15"><text:span text:style-name="T13">Là-bas en Galilée.</text:span></text:p>
          <text:p text:style-name="P15"><text:span text:style-name="T13">Vigne habitée par la Vie d’éternité,</text:span></text:p>
          <text:p text:style-name="P15"><text:span text:style-name="T13">Ta sève puise au terreau d’humanité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5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6" draw:style-name="dp4" draw:master-page-name="Blank_20_Slide">
        <draw:custom-shape draw:name="CustomShape 27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28" draw:style-name="gr106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VIGNE DU PÈRE,</text:span></text:p>
          <text:p text:style-name="P15"><text:span text:style-name="T13">JÉSUS, FILS DE DIEU,</text:span></text:p>
          <text:p text:style-name="P15"><text:span text:style-name="T13">VIGNE PLANTÉE</text:span></text:p>
          <text:p text:style-name="P15"><text:span text:style-name="T13">POUR NOTRE VIE,</text:span></text:p>
          <text:p text:style-name="P15"><text:span text:style-name="T13">FAIS-NOUS PORTER</text:span></text:p>
          <text:p text:style-name="P15"><text:span text:style-name="T13">BEAUCOUP DE FRUIT. (bis)</text:span></text:p>
          <text:p text:style-name="P15"><text:span text:style-name="T12"/></text:p>
          <text:p text:style-name="P15"><text:span text:style-name="T13">2. À notre terre travaillée</text:span></text:p>
          <text:p text:style-name="P15"><text:span text:style-name="T13">Par la recherche du bonheur</text:span></text:p>
          <text:p text:style-name="P15"><text:span text:style-name="T13">Tu livres ton secret.</text:span></text:p>
          <text:p text:style-name="P15"><text:span text:style-name="T13">Vigne éclairée</text:span></text:p>
          <text:p text:style-name="P15"><text:span text:style-name="T13">par la joie du Bien-Aimé,</text:span></text:p>
          <text:p text:style-name="P15"><text:span text:style-name="T13">Tes fleurs de paix ont parfum de vérité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6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7" draw:style-name="dp4" draw:master-page-name="Blank_20_Slide">
        <draw:custom-shape draw:name="CustomShape 29" draw:style-name="gr19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0" draw:style-name="gr107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VIGNE DU PÈRE,</text:span></text:p>
          <text:p text:style-name="P15"><text:span text:style-name="T13">JÉSUS, FILS DE DIEU,</text:span></text:p>
          <text:p text:style-name="P15"><text:span text:style-name="T13">VIGNE PLANTÉE</text:span></text:p>
          <text:p text:style-name="P15"><text:span text:style-name="T13">POUR NOTRE VIE,</text:span></text:p>
          <text:p text:style-name="P15"><text:span text:style-name="T13">FAIS-NOUS PORTER</text:span></text:p>
          <text:p text:style-name="P15"><text:span text:style-name="T13">BEAUCOUP DE FRUIT. (bis)</text:span></text:p>
          <text:p text:style-name="P15"><text:span text:style-name="T12"/></text:p>
          <text:p text:style-name="P15"><text:span text:style-name="T13">3. Dans notre monde écartelé</text:span></text:p>
          <text:p text:style-name="P15"><text:span text:style-name="T13">Par les violences et les combats</text:span></text:p>
          <text:p text:style-name="P15"><text:span text:style-name="T13">Tes grappes sont pressées.</text:span></text:p>
          <text:p text:style-name="P15"><text:span text:style-name="T13">Vigne de Dieu que la Pâque a réveillée,</text:span></text:p>
          <text:p text:style-name="P15"><text:span text:style-name="T13">Tu donnes jour à des pampres déployé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7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8" draw:style-name="dp4" draw:master-page-name="Blank_20_Slide">
        <draw:custom-shape draw:name="CustomShape 31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2" draw:style-name="gr108" draw:text-style-name="P16" draw:layer="layout" svg:width="18.045cm" svg:height="22.597cm" svg:x="0.6cm" svg:y="0.6cm">
          <text:p text:style-name="P14"><text:span text:style-name="T14"/></text:p>
          <text:p text:style-name="P14"><text:span text:style-name="T14"/></text:p>
          <text:p text:style-name="P15"><text:span text:style-name="T13">VIGNE DU PÈRE,</text:span></text:p>
          <text:p text:style-name="P15"><text:span text:style-name="T13">JÉSUS, FILS DE DIEU,</text:span></text:p>
          <text:p text:style-name="P15"><text:span text:style-name="T13">VIGNE PLANTÉE</text:span></text:p>
          <text:p text:style-name="P15"><text:span text:style-name="T13">POUR NOTRE VIE,</text:span></text:p>
          <text:p text:style-name="P15"><text:span text:style-name="T13">FAIS-NOUS PORTER</text:span></text:p>
          <text:p text:style-name="P15"><text:span text:style-name="T13">BEAUCOUP DE FRUIT. (bis)</text:span></text:p>
          <text:p text:style-name="P15"><text:span text:style-name="T12"/></text:p>
          <text:p text:style-name="P15"><text:span text:style-name="T13">4. Dans ton Église rénovée</text:span></text:p>
          <text:p text:style-name="P15"><text:span text:style-name="T13">Par la puissance de l’Esprit</text:span></text:p>
          <text:p text:style-name="P15"><text:span text:style-name="T13">L’espoir nous est donné.</text:span></text:p>
          <text:p text:style-name="P15"><text:span text:style-name="T13">Vigne où chacun voit mûrir les fruits du cœur,</text:span></text:p>
          <text:p text:style-name="P15"><text:span text:style-name="T13">Tu es promise aux vendanges du Seigneur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8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9" draw:style-name="dp4" draw:master-page-name="Blank_20_Slide">
        <draw:custom-shape draw:name="CustomShape 33" draw:style-name="gr26" draw:text-style-name="P13" draw:layer="layout" svg:width="0.001cm" svg:height="0.762cm" svg:x="9.525cm" svg:y="0.2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CustomShape 34" draw:style-name="gr109" draw:text-style-name="P16" draw:layer="layout" svg:width="18.045cm" svg:height="22.597cm" svg:x="1cm" svg:y="8cm">
          <text:p text:style-name="P14"><text:span text:style-name="T14"/></text:p>
          <text:p text:style-name="P14"><text:span text:style-name="T14"/></text:p>
          <text:p text:style-name="P15"><text:span text:style-name="T13">VIGNE DU PÈRE,</text:span></text:p>
          <text:p text:style-name="P15"><text:span text:style-name="T13">JÉSUS, FILS DE DIEU,</text:span></text:p>
          <text:p text:style-name="P15"><text:span text:style-name="T13">VIGNE PLANTÉE</text:span></text:p>
          <text:p text:style-name="P15"><text:span text:style-name="T13">POUR NOTRE VIE,</text:span></text:p>
          <text:p text:style-name="P15"><text:span text:style-name="T13">FAIS-NOUS PORTER</text:span></text:p>
          <text:p text:style-name="P15"><text:span text:style-name="T13">BEAUCOUP DE FRUIT. (bis)</text:span></text:p>
          <text:p text:style-name="P15"><text:span text:style-name="T12"/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5">
          <draw:page-thumbnail draw:style-name="gr21" draw:layer="layout" svg:width="8.351cm" svg:height="11.136cm" svg:x="6.324cm" svg:y="2.257cm" draw:page-number="79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0" draw:style-name="dp4" draw:master-page-name="Blank_20_Slide">
        <presentation:notes draw:style-name="dp3">
          <draw:page-thumbnail draw:style-name="gr21" draw:layer="layout" svg:width="0.003cm" svg:height="0.002cm" svg:x="0.003cm" svg:y="0cm" draw:page-number="80" presentation:class="page"/>
          <draw:frame presentation:style-name="pr1" draw:text-style-name="P17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1" draw:style-name="dp8" draw:master-page-name="Standard">
        <draw:custom-shape draw:style-name="gr110" draw:text-style-name="P49" draw:layer="layout" svg:width="19.037cm" svg:height="3.788cm" svg:x="0cm" svg:y="1.098cm">
          <text:list text:style-name="L16">
            <text:list-header>
              <text:p text:style-name="P48"><text:span text:style-name="T62">BON DIMANCHE À TOUS !</text:span></text:p>
            </text:list-header>
          </text:list>
          <text:list text:style-name="L2">
            <text:list-header>
              <text:p text:style-name="P48"><text:span text:style-name="T63"/></text:p>
            </text:list-header>
          </text:list>
          <text:list text:style-name="L16">
            <text:list-header>
              <text:p text:style-name="P48"><text:span text:style-name="T64">Les paroles des chants sont disponibles</text:span><text:span text:style-name="T51"><text:line-break/></text:span><text:span text:style-name="T64">une semaine avant la messe sur notre site internet : <text:s/></text:span></text:p>
            </text:list-header>
          </text:list>
          <text:list text:style-name="L17">
            <text:list-header>
              <text:p text:style-name="P48"><text:span text:style-name="T65">www.chorale-saint-vincent.be</text:span></text:p>
            </text:list-header>
          </text:list>
          <text:list text:style-name="L2">
            <text:list-header>
              <text:p text:style-name="P48"><text:span text:style-name="T66"/></text:p>
              <text:p text:style-name="P48"><text:span text:style-name="T66"/></text:p>
            </text:list-header>
          </text:list>
          <draw:enhanced-geometry svg:viewBox="0 0 0 0" draw:text-areas="0 0 ?f3 ?f2" draw:type="rectangle" draw:enhanced-path="M 0 0 L ?f3 0 ?f3 ?f2 0 ?f2 Z N">
            <draw:equation draw:name="f0" draw:formula="9518"/>
            <draw:equation draw:name="f1" draw:formula="1894"/>
            <draw:equation draw:name="f2" draw:formula="3788"/>
            <draw:equation draw:name="f3" draw:formula="19036"/>
          </draw:enhanced-geometry>
        </draw:custom-shape>
        <draw:frame draw:style-name="gr11" draw:text-style-name="P8" draw:layer="layout" svg:width="14.98cm" svg:height="14.962cm" svg:x="2.399cm" svg:y="9.419cm">
          <draw:image xlink:href="Pictures/1000000100000941000009BF46EB13C6.png" xlink:type="simple" xlink:show="embed" xlink:actuate="onLoad" draw:mime-type="image/png">
            <text:p/>
          </draw:image>
        </draw:frame>
        <presentation:notes draw:style-name="dp3">
          <draw:page-thumbnail draw:style-name="gr3" draw:layer="layout" svg:width="14.847cm" svg:height="11.134cm" svg:x="3.074cm" svg:y="2.258cm" draw:page-number="81" presentation:class="page"/>
          <draw:frame presentation:style-name="pr9" draw:text-style-name="P21" draw:layer="layout" svg:width="16.801cm" svg:height="13.366cm" svg:x="2.098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Arial" svg:font-family="Arial" style:font-pitch="variable"/>
    <style:font-face style:name="Arial1" svg:font-family="Arial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CGOmega-Bold" svg:font-family="CGOmega-Bold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ambria1" svg:font-family="Cambria"/>
    <style:font-face style:name="DejaVu Sans" svg:font-family="'DejaVu Sans'" style:font-pitch="variable"/>
    <style:font-face style:name="DejaVu Sans1" svg:font-family="'DejaVu Sans'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</office:font-face-decls>
  <office:styles>
    <draw:gradient draw:name="Form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lein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lein_20_bleu" draw:display-name="Plein ble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lein_20_jaune" draw:display-name="Plein jaune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lein_20_rouge" draw:display-name="Plein rouge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Plein_20_vert" draw:display-name="Plein vert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fr" fo:country="BE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 style:writing-mode="lr-tb">
        <text:list-style style:name="standard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04cm" fo:margin-bottom="0.004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family="Cambria" style:font-family-generic="roman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draw:fill-gradient-name="Plein_20_ble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lein_20_vert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lein_20_rouge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lein_20_jaune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yle_20_de_20_dessin_20_par_20_défaut_5f_1" style:display-name="Style de dessin par défaut_1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yle_20_de_20_dessin_20_par_20_défaut_5f_1" style:display-name="Style de dessin par défaut_1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Arial3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Style_20_de_20_dessin_20_par_20_défaut_5f_2" style:display-name="Style de dessin par défaut_2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yle_20_de_20_dessin_20_par_20_défaut_5f_2" style:display-name="Style de dessin par défaut_2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1" style:font-family-asian="'Microsoft YaHei'" style:font-family-generic-asian="system" style:font-pitch-asian="variable" style:font-size-asian="18pt" style:font-style-asian="normal" style:font-weight-asian="normal" style:font-name-complex="Arial3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Style_20_de_20_dessin_20_par_20_défaut_5f_3" style:display-name="Style de dessin par défaut_3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 style:writing-mode="lr-tb">
        <text:list-style style:name="Style_20_de_20_dessin_20_par_20_défaut_5f_3" style:display-name="Style de dessin par défaut_3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13cm" fo:margin-bottom="0.013cm" fo:line-height="100%" fo:text-align="start" fo:text-indent="0cm" style:punctuation-wrap="hanging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18pt" fo:font-style="normal" fo:text-shadow="none" style:text-underline-style="none" fo:font-weight="normal" style:font-name-asian="Microsoft YaHei" style:font-family-asian="'Microsoft YaHei'" style:font-pitch-asian="variable" style:font-size-asian="18pt" style:font-style-asian="normal" style:font-weight-asian="normal" style:font-name-complex="Microsoft YaHei" style:font-family-complex="'Microsoft YaHei'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Style_20_de_20_dessin_20_par_20_défaut_5f_4" style:display-name="Style de dessin par défaut_4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 style:writing-mode="lr-tb">
        <text:list-style style:name="Style_20_de_20_dessin_20_par_20_défaut_5f_4" style:display-name="Style de dessin par défaut_4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13cm" fo:margin-bottom="0.013cm" fo:line-height="100%" fo:text-align="center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family="Cambria" style:font-family-generic="roman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text-emphasize="none" style:font-relief="none" style:text-overline-style="none" style:text-overline-color="font-color"/>
    </style:style>
    <style:style style:name="Standard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 style:writing-mode="lr-tb">
        <text:list-style style:name="Standard-backgroundobject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004cm" fo:margin-bottom="0.004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color="#ffffff" loext:opacity="100%" style:text-line-through-style="none" style:text-line-through-type="none" style:text-position="0% 100%" style:font-name="Cambria" fo:font-family="Cambria" style:font-family-generic="roman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Standard-notes" style:family="presentation">
      <style:graphic-properties draw:stroke="none" draw:fill="none" style:writing-mode="lr-tb">
        <text:list-style style:name="Standard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cm" fo:padding-bottom="0cm" fo:padding-left="0cm" fo:padding-right="0cm" style:writing-mode="lr-tb">
        <text:list-style style:name="Standard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287cm" fo:margin-bottom="0.004cm" fo:line-height="100%" fo:text-align="start" fo:text-indent="-0.953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graphic-properties style:writing-mode="lr-tb">
        <text:list-style style:name="Standard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251cm" fo:margin-bottom="0.004cm" fo:line-height="100%" fo:text-align="start" fo:text-indent="-0.794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Standard-outline3" style:family="presentation" style:parent-style-name="Standard-outline2">
      <style:graphic-properties style:writing-mode="lr-tb"/>
      <style:paragraph-properties fo:margin-left="3.175cm" fo:margin-right="0cm" fo:margin-top="0.216cm" fo:margin-bottom="0.004cm" fo:line-height="100%" fo:text-align="start" fo:text-indent="-0.635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Standard-outline4" style:family="presentation" style:parent-style-name="Standard-outline3">
      <style:graphic-properties style:writing-mode="lr-tb"/>
      <style:paragraph-properties fo:margin-left="4.445cm" fo:margin-right="0cm" fo:margin-top="0.181cm" fo:margin-bottom="0.004cm" fo:line-height="100%" fo:text-align="start" fo:text-indent="-0.635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outline5" style:family="presentation" style:parent-style-name="Standard-outline4">
      <style:graphic-properties style:writing-mode="lr-tb"/>
      <style:paragraph-properties fo:margin-left="5.715cm" fo:margin-right="0cm" fo:margin-top="0.181cm" fo:margin-bottom="0.004cm" fo:line-height="100%" fo:text-align="start" fo:text-indent="-0.635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outline6" style:family="presentation" style:parent-style-name="Standard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outline7" style:family="presentation" style:parent-style-name="Standard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outline8" style:family="presentation" style:parent-style-name="Standard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outline9" style:family="presentation" style:parent-style-name="Standard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Standard-subtitle" style:family="presentation">
      <style:graphic-properties draw:stroke="none" draw:fill="none" draw:textarea-vertical-align="middle" style:writing-mode="lr-tb">
        <text:list-style style:name="Standard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287cm" fo:margin-bottom="0.004cm" fo:line-height="100%" fo:text-align="center" fo:text-indent="-0.953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Standard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100%" fo:text-align="center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1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1-notes" style:family="presentation">
      <style:graphic-properties draw:stroke="none" draw:fill="none" style:writing-mode="lr-tb">
        <text:list-style style:name="Titre1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1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cm" fo:padding-bottom="0cm" fo:padding-left="0cm" fo:padding-right="0cm" style:writing-mode="lr-tb">
        <text:list-style style:name="Titre1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1-outline2" style:family="presentation" style:parent-style-name="Titre1-outline1">
      <style:graphic-properties style:writing-mode="lr-tb">
        <text:list-style style:name="Titre1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1-outline3" style:family="presentation" style:parent-style-name="Titre1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1-outline4" style:family="presentation" style:parent-style-name="Titre1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outline5" style:family="presentation" style:parent-style-name="Titre1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outline6" style:family="presentation" style:parent-style-name="Titre1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outline7" style:family="presentation" style:parent-style-name="Titre1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outline8" style:family="presentation" style:parent-style-name="Titre1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outline9" style:family="presentation" style:parent-style-name="Titre1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1-subtitle" style:family="presentation">
      <style:graphic-properties draw:stroke="none" draw:fill="none" draw:textarea-vertical-align="middle" style:writing-mode="lr-tb">
        <text:list-style style:name="Titre1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1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1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2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2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2-notes" style:family="presentation">
      <style:graphic-properties draw:stroke="none" draw:fill="none" style:writing-mode="lr-tb">
        <text:list-style style:name="Titre2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2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079cm" fo:padding-bottom="0cm" fo:padding-left="0cm" fo:padding-right="0cm" style:writing-mode="lr-tb">
        <text:list-style style:name="Titre2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2-outline2" style:family="presentation" style:parent-style-name="Titre2-outline1">
      <style:graphic-properties style:writing-mode="lr-tb">
        <text:list-style style:name="Titre2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2-outline3" style:family="presentation" style:parent-style-name="Titre2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2-outline4" style:family="presentation" style:parent-style-name="Titre2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outline5" style:family="presentation" style:parent-style-name="Titre2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outline6" style:family="presentation" style:parent-style-name="Titre2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outline7" style:family="presentation" style:parent-style-name="Titre2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outline8" style:family="presentation" style:parent-style-name="Titre2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outline9" style:family="presentation" style:parent-style-name="Titre2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2-subtitle" style:family="presentation">
      <style:graphic-properties draw:stroke="none" draw:fill="none" draw:textarea-vertical-align="middle" style:writing-mode="lr-tb">
        <text:list-style style:name="Titre2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2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2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3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3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3-notes" style:family="presentation">
      <style:graphic-properties draw:stroke="none" draw:fill="none" style:writing-mode="lr-tb">
        <text:list-style style:name="Titre3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3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079cm" fo:padding-bottom="0cm" fo:padding-left="0cm" fo:padding-right="0cm" style:writing-mode="lr-tb">
        <text:list-style style:name="Titre3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3-outline2" style:family="presentation" style:parent-style-name="Titre3-outline1">
      <style:graphic-properties style:writing-mode="lr-tb">
        <text:list-style style:name="Titre3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3-outline3" style:family="presentation" style:parent-style-name="Titre3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3-outline4" style:family="presentation" style:parent-style-name="Titre3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outline5" style:family="presentation" style:parent-style-name="Titre3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outline6" style:family="presentation" style:parent-style-name="Titre3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outline7" style:family="presentation" style:parent-style-name="Titre3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outline8" style:family="presentation" style:parent-style-name="Titre3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outline9" style:family="presentation" style:parent-style-name="Titre3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3-subtitle" style:family="presentation">
      <style:graphic-properties draw:stroke="none" draw:fill="none" draw:textarea-vertical-align="middle" style:writing-mode="lr-tb">
        <text:list-style style:name="Titre3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3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3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4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4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4-notes" style:family="presentation">
      <style:graphic-properties draw:stroke="none" draw:fill="none" style:writing-mode="lr-tb">
        <text:list-style style:name="Titre4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4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079cm" fo:padding-bottom="0cm" fo:padding-left="0cm" fo:padding-right="0cm" style:writing-mode="lr-tb">
        <text:list-style style:name="Titre4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4-outline2" style:family="presentation" style:parent-style-name="Titre4-outline1">
      <style:graphic-properties style:writing-mode="lr-tb">
        <text:list-style style:name="Titre4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4-outline3" style:family="presentation" style:parent-style-name="Titre4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4-outline4" style:family="presentation" style:parent-style-name="Titre4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outline5" style:family="presentation" style:parent-style-name="Titre4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outline6" style:family="presentation" style:parent-style-name="Titre4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outline7" style:family="presentation" style:parent-style-name="Titre4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outline8" style:family="presentation" style:parent-style-name="Titre4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outline9" style:family="presentation" style:parent-style-name="Titre4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4-subtitle" style:family="presentation">
      <style:graphic-properties draw:stroke="none" draw:fill="none" draw:textarea-vertical-align="middle" style:writing-mode="lr-tb">
        <text:list-style style:name="Titre4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4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4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5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5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5-notes" style:family="presentation">
      <style:graphic-properties draw:stroke="none" draw:fill="none" style:writing-mode="lr-tb">
        <text:list-style style:name="Titre5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5-outline1" style:family="presentation">
      <style:graphic-properties draw:stroke="none" draw:fill="none" draw:auto-grow-height="false" draw:fit-to-size="false" style:shrink-to-fit="true" style:writing-mode="lr-tb">
        <text:list-style style:name="Titre5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5-outline2" style:family="presentation" style:parent-style-name="Titre5-outline1">
      <style:graphic-properties style:writing-mode="lr-tb">
        <text:list-style style:name="Titre5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5-outline3" style:family="presentation" style:parent-style-name="Titre5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5-outline4" style:family="presentation" style:parent-style-name="Titre5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outline5" style:family="presentation" style:parent-style-name="Titre5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outline6" style:family="presentation" style:parent-style-name="Titre5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outline7" style:family="presentation" style:parent-style-name="Titre5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outline8" style:family="presentation" style:parent-style-name="Titre5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outline9" style:family="presentation" style:parent-style-name="Titre5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5-subtitle" style:family="presentation">
      <style:graphic-properties draw:stroke="none" draw:fill="none" draw:textarea-vertical-align="middle" style:writing-mode="lr-tb">
        <text:list-style style:name="Titre5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5-title" style:family="presentation">
      <style:graphic-properties draw:stroke="none" draw:fill="none" draw:textarea-vertical-align="middle" style:writing-mode="lr-tb">
        <text:list-style style:name="Titre5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6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6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6-notes" style:family="presentation">
      <style:graphic-properties draw:stroke="none" draw:fill="none" style:writing-mode="lr-tb">
        <text:list-style style:name="Titre6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6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079cm" fo:padding-bottom="0cm" fo:padding-left="0cm" fo:padding-right="0cm" style:writing-mode="lr-tb">
        <text:list-style style:name="Titre6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6-outline2" style:family="presentation" style:parent-style-name="Titre6-outline1">
      <style:graphic-properties style:writing-mode="lr-tb">
        <text:list-style style:name="Titre6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6-outline3" style:family="presentation" style:parent-style-name="Titre6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6-outline4" style:family="presentation" style:parent-style-name="Titre6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outline5" style:family="presentation" style:parent-style-name="Titre6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outline6" style:family="presentation" style:parent-style-name="Titre6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outline7" style:family="presentation" style:parent-style-name="Titre6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outline8" style:family="presentation" style:parent-style-name="Titre6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outline9" style:family="presentation" style:parent-style-name="Titre6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6-subtitle" style:family="presentation">
      <style:graphic-properties draw:stroke="none" draw:fill="none" draw:textarea-vertical-align="middle" style:writing-mode="lr-tb">
        <text:list-style style:name="Titre6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6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6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Titre7-background" style:family="presentation">
      <style:graphic-properties draw:stroke="none" draw:fill="solid" draw:fill-color="#000066" draw:textarea-horizontal-align="center" draw:textarea-vertical-align="middle" draw:shadow-color="#808080"/>
      <style:paragraph-properties fo:text-align="center"/>
    </style:style>
    <style:style style:name="Titre7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7-notes" style:family="presentation">
      <style:graphic-properties draw:stroke="none" draw:fill="none" style:writing-mode="lr-tb">
        <text:list-style style:name="Titre7-notes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cm" fo:margin-right="0cm" fo:margin-top="0.159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12pt" style:font-style-asian="normal" style:font-weight-asian="normal" style:font-name-complex="Arial3" style:font-family-complex="Arial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Titre7-outline1" style:family="presentation">
      <style:graphic-properties draw:stroke="none" draw:fill="none" draw:textarea-horizontal-align="justify" draw:textarea-vertical-align="top" draw:auto-grow-height="false" draw:fit-to-size="false" style:shrink-to-fit="true" fo:padding-top="0.079cm" fo:padding-bottom="0cm" fo:padding-left="0cm" fo:padding-right="0cm" style:writing-mode="lr-tb">
        <text:list-style style:name="Titre7-outline1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507cm" fo:margin-bottom="0.004cm" fo:line-height="93%" fo:text-align="start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7-outline2" style:family="presentation" style:parent-style-name="Titre7-outline1">
      <style:graphic-properties style:writing-mode="lr-tb">
        <text:list-style style:name="Titre7-outline2">
          <text:list-level-style-bullet text:level="1" text:bullet-char="•">
            <style:list-level-properties text:min-label-width="0.953cm"/>
            <style:text-properties style:font-name="Times New Roman" fo:color="#000000" fo:font-size="100%"/>
          </text:list-level-style-bullet>
          <text:list-level-style-number text:level="2" style:num-format="">
            <style:list-level-properties/>
            <style:text-properties fo:color="#000000" fo:font-size="100%"/>
          </text:list-level-style-number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2.064cm" fo:margin-right="0cm" fo:margin-top="0.406cm" fo:margin-bottom="0.004cm" fo:line-height="93%" fo:text-align="start" fo:text-indent="-0.794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8pt" fo:font-style="normal" fo:text-shadow="none" style:text-underline-style="none" fo:font-weight="normal" style:font-name-asian="Microsoft YaHei" style:font-family-asian="'Microsoft YaHei'" style:font-pitch-asian="variable" style:font-size-asian="28pt" style:font-style-asian="normal" style:font-weight-asian="normal" style:font-name-complex="Microsoft YaHei" style:font-family-complex="'Microsoft YaHei'" style:font-pitch-complex="variable" style:font-size-complex="28pt" style:font-style-complex="normal" style:font-weight-complex="normal" style:font-relief="none"/>
    </style:style>
    <style:style style:name="Titre7-outline3" style:family="presentation" style:parent-style-name="Titre7-outline2">
      <style:graphic-properties style:writing-mode="lr-tb"/>
      <style:paragraph-properties fo:margin-left="3.175cm" fo:margin-right="0cm" fo:margin-top="0.304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4pt" fo:font-style="normal" fo:text-shadow="none" style:text-underline-style="none" fo:font-weight="normal" style:font-name-asian="Microsoft YaHei" style:font-family-asian="'Microsoft YaHei'" style:font-pitch-asian="variable" style:font-size-asian="24pt" style:font-style-asian="normal" style:font-weight-asian="normal" style:font-name-complex="Microsoft YaHei" style:font-family-complex="'Microsoft YaHei'" style:font-pitch-complex="variable" style:font-size-complex="24pt" style:font-style-complex="normal" style:font-weight-complex="normal" style:font-relief="none"/>
    </style:style>
    <style:style style:name="Titre7-outline4" style:family="presentation" style:parent-style-name="Titre7-outline3">
      <style:graphic-properties style:writing-mode="lr-tb"/>
      <style:paragraph-properties fo:margin-left="4.445cm" fo:margin-right="0cm" fo:margin-top="0.207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outline5" style:family="presentation" style:parent-style-name="Titre7-outline4">
      <style:graphic-properties style:writing-mode="lr-tb"/>
      <style:paragraph-properties fo:margin-left="5.715cm" fo:margin-right="0cm" fo:margin-top="0.106cm" fo:margin-bottom="0.004cm" fo:line-height="93%" fo:text-align="start" fo:text-indent="-0.635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outline6" style:family="presentation" style:parent-style-name="Titre7-outline5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outline7" style:family="presentation" style:parent-style-name="Titre7-outline6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outline8" style:family="presentation" style:parent-style-name="Titre7-outline7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outline9" style:family="presentation" style:parent-style-name="Titre7-outline8">
      <style:graphic-properties style:writing-mode="lr-tb"/>
      <style:paragraph-properties fo:margin-left="0cm" fo:margin-right="0cm" fo:margin-top="0.176cm" fo:margin-bottom="0cm" fo:line-height="100%" fo:text-align="start" fo:text-indent="0cm" style:punctuation-wrap="simple" style:line-break="normal" loext:tab-stop-distance="0cm" style:writing-mode="lr-tb" style:font-independent-line-spacing="true">
        <style:tab-stops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ffffff" loext:opacity="100%" style:text-line-through-style="none" style:text-line-through-type="none" style:text-position="0% 100%" style:font-name="Arial" fo:font-family="Arial" style:font-pitch="variable" fo:font-size="20pt" fo:font-style="normal" fo:text-shadow="none" style:text-underline-style="none" fo:font-weight="normal" style:font-name-asian="Microsoft YaHei" style:font-family-asian="'Microsoft YaHei'" style:font-pitch-asian="variable" style:font-size-asian="20pt" style:font-style-asian="normal" style:font-weight-asian="normal" style:font-name-complex="Microsoft YaHei" style:font-family-complex="'Microsoft YaHei'" style:font-pitch-complex="variable" style:font-size-complex="20pt" style:font-style-complex="normal" style:font-weight-complex="normal" style:font-relief="none"/>
    </style:style>
    <style:style style:name="Titre7-subtitle" style:family="presentation">
      <style:graphic-properties draw:stroke="none" draw:fill="none" draw:textarea-vertical-align="middle" style:writing-mode="lr-tb">
        <text:list-style style:name="Titre7-subtitle">
          <text:list-level-style-number text:level="1" style:num-format="">
            <style:list-level-properties/>
            <style:text-properties fo:color="#000000" fo:font-size="100%"/>
          </text:list-level-style-number>
          <text:list-level-style-bullet text:level="2" text:bullet-char="–">
            <style:list-level-properties text:space-before="1.27cm" text:min-label-width="0.794cm"/>
            <style:text-properties style:font-name="Times New Roman" fo:color="#000000" fo:font-size="100%"/>
          </text:list-level-style-bullet>
          <text:list-level-style-bullet text:level="3" text:bullet-char="•">
            <style:list-level-properties text:space-before="2.54cm" text:min-label-width="0.635cm"/>
            <style:text-properties style:font-name="Times New Roman" fo:color="#000000" fo:font-size="100%"/>
          </text:list-level-style-bullet>
          <text:list-level-style-bullet text:level="4" text:bullet-char="–">
            <style:list-level-properties text:space-before="3.81cm" text:min-label-width="0.635cm"/>
            <style:text-properties style:font-name="Times New Roman" fo:color="#000000" fo:font-size="100%"/>
          </text:list-level-style-bullet>
          <text:list-level-style-bullet text:level="5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6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7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8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9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  <text:list-level-style-bullet text:level="10" text:bullet-char="»">
            <style:list-level-properties text:space-before="5.08cm" text:min-label-width="0.635cm"/>
            <style:text-properties style:font-name="Times New Roman" fo:color="#000000" fo:font-size="100%"/>
          </text:list-level-style-bullet>
        </text:list-style>
      </style:graphic-properties>
      <style:paragraph-properties fo:margin-left="0.953cm" fo:margin-right="0cm" fo:margin-top="0.004cm" fo:margin-bottom="0.004cm" fo:line-height="93%" fo:text-align="center" fo:text-indent="-0.953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32pt" style:font-style-asian="normal" style:font-weight-asian="normal" style:font-name-complex="Microsoft YaHei" style:font-family-complex="'Microsoft YaHei'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7-title" style:family="presentation">
      <style:graphic-properties draw:stroke="none" draw:fill="none" draw:textarea-horizontal-align="justify" draw:textarea-vertical-align="middle" fo:padding-top="0cm" fo:padding-bottom="0cm" fo:padding-left="0cm" fo:padding-right="0cm" style:writing-mode="lr-tb">
        <text:list-style style:name="Titre7-title">
          <text:list-level-style-number text:level="1" style:num-format="">
            <style:list-level-properties/>
            <style:text-properties fo:color="#000000" fo:font-size="100%"/>
          </text:list-level-style-number>
        </text:list-style>
      </style:graphic-properties>
      <style:paragraph-properties fo:margin-left="0cm" fo:margin-right="0cm" fo:margin-top="0.004cm" fo:margin-bottom="0.004cm" fo:line-height="93%" fo:text-align="center" fo:text-indent="0cm" style:punctuation-wrap="simple" style:line-break="strict" loext:tab-stop-distance="0cm" style:writing-mode="lr-tb" style:font-independent-line-spacing="true">
        <style:tab-stops>
          <style:tab-stop style:position="0cm"/>
          <style:tab-stop style:position="1.248cm"/>
          <style:tab-stop style:position="2.496cm"/>
          <style:tab-stop style:position="3.744cm"/>
          <style:tab-stop style:position="4.992cm"/>
          <style:tab-stop style:position="6.24cm"/>
          <style:tab-stop style:position="7.488cm"/>
          <style:tab-stop style:position="8.736cm"/>
          <style:tab-stop style:position="9.984cm"/>
          <style:tab-stop style:position="11.232cm"/>
          <style:tab-stop style:position="12.48cm"/>
          <style:tab-stop style:position="13.727cm"/>
          <style:tab-stop style:position="14.975cm"/>
          <style:tab-stop style:position="16.223cm"/>
          <style:tab-stop style:position="17.471cm"/>
          <style:tab-stop style:position="18.719cm"/>
          <style:tab-stop style:position="19.967cm"/>
          <style:tab-stop style:position="21.215cm"/>
          <style:tab-stop style:position="22.463cm"/>
          <style:tab-stop style:position="23.711cm"/>
          <style:tab-stop style:position="24.959cm"/>
        </style:tab-stops>
      </style:paragraph-properties>
      <style:text-properties fo:font-variant="normal" fo:text-transform="none" fo:color="#ffffff" loext:opacity="100%" style:text-outline="false" style:text-line-through-style="none" style:text-line-through-type="none" style:text-position="0% 100%" style:font-name="Arial" fo:font-family="Arial" style:font-pitch="variable" fo:font-size="44pt" fo:font-style="normal" fo:text-shadow="none" style:text-underline-style="none" fo:font-weight="normal" style:letter-kerning="true" fo:background-color="transparent" style:font-name-asian="Microsoft YaHei" style:font-family-asian="'Microsoft YaHei'" style:font-pitch-asian="variable" style:font-size-asian="44pt" style:font-style-asian="normal" style:font-weight-asian="normal" style:font-name-complex="Microsoft YaHei" style:font-family-complex="'Microsoft YaHei'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Blank_20_Slide-background" style:display-name="Blank Slide-background" style:family="presentation">
      <style:graphic-properties draw:stroke="none" draw:fill="solid" draw:fill-color="#000066"/>
      <style:text-properties style:letter-kerning="true"/>
    </style:style>
    <style:style style:name="Blank_20_Slide-backgroundobjects" style:display-name="Blank Slide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Blank_20_Slide-notes" style:display-name="Blank Slide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Blank_20_Slide-outline1" style:display-name="Blank Slide-outline1" style:family="presentation">
      <style:graphic-properties draw:stroke="none" draw:fill="none" draw:auto-grow-height="false" draw:fit-to-size="false" style:shrink-to-fit="true">
        <text:list-style style:name="Blank_20_Slide-outline1" style:display-name="Blank Slide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outline2" style:display-name="Blank Slide-outline2" style:family="presentation" style:parent-style-name="Blank_20_Slide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Blank_20_Slide-outline3" style:display-name="Blank Slide-outline3" style:family="presentation" style:parent-style-name="Blank_20_Slide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Blank_20_Slide-outline4" style:display-name="Blank Slide-outline4" style:family="presentation" style:parent-style-name="Blank_20_Slide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Blank_20_Slide-outline5" style:display-name="Blank Slide-outline5" style:family="presentation" style:parent-style-name="Blank_20_Slide-outline4">
      <style:paragraph-properties fo:margin-top="0.1cm" fo:margin-bottom="0cm"/>
      <style:text-properties fo:font-size="20pt" style:font-size-asian="20pt" style:font-size-complex="20pt"/>
    </style:style>
    <style:style style:name="Blank_20_Slide-outline6" style:display-name="Blank Slide-outline6" style:family="presentation" style:parent-style-name="Blank_20_Slide-outline5">
      <style:paragraph-properties fo:margin-top="0.1cm" fo:margin-bottom="0cm"/>
      <style:text-properties fo:font-size="20pt" style:font-size-asian="20pt" style:font-size-complex="20pt"/>
    </style:style>
    <style:style style:name="Blank_20_Slide-outline7" style:display-name="Blank Slide-outline7" style:family="presentation" style:parent-style-name="Blank_20_Slide-outline6">
      <style:paragraph-properties fo:margin-top="0.1cm" fo:margin-bottom="0cm"/>
      <style:text-properties fo:font-size="20pt" style:font-size-asian="20pt" style:font-size-complex="20pt"/>
    </style:style>
    <style:style style:name="Blank_20_Slide-outline8" style:display-name="Blank Slide-outline8" style:family="presentation" style:parent-style-name="Blank_20_Slide-outline7">
      <style:paragraph-properties fo:margin-top="0.1cm" fo:margin-bottom="0cm"/>
      <style:text-properties fo:font-size="20pt" style:font-size-asian="20pt" style:font-size-complex="20pt"/>
    </style:style>
    <style:style style:name="Blank_20_Slide-outline9" style:display-name="Blank Slide-outline9" style:family="presentation" style:parent-style-name="Blank_20_Slide-outline8">
      <style:paragraph-properties fo:margin-top="0.1cm" fo:margin-bottom="0cm"/>
      <style:text-properties fo:font-size="20pt" style:font-size-asian="20pt" style:font-size-complex="20pt"/>
    </style:style>
    <style:style style:name="Blank_20_Slide-subtitle" style:display-name="Blank Slide-subtitle" style:family="presentation">
      <style:graphic-properties draw:stroke="none" draw:fill="none" draw:textarea-vertical-align="middle">
        <text:list-style style:name="Blank_20_Slide-subtitle" style:display-name="Blank Slide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Blank_20_Slide-title" style:display-name="Blank Slide-title" style:family="presentation">
      <style:graphic-properties draw:stroke="none" draw:fill="none" draw:textarea-vertical-align="middle">
        <text:list-style style:name="Blank_20_Slide-title" style:display-name="Blank Slide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44pt" style:font-style-asian="normal" style:font-weight-asian="normal" style:font-name-complex="Arial3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Standard_20_8-background" style:display-name="Standard 8-background" style:family="presentation">
      <style:graphic-properties draw:stroke="none" draw:fill="solid" draw:fill-color="#000066"/>
      <style:text-properties style:letter-kerning="true"/>
    </style:style>
    <style:style style:name="Standard_20_8-backgroundobjects" style:display-name="Standard 8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_20_8-notes" style:display-name="Standard 8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20pt" style:font-style-asian="normal" style:font-weight-asian="normal" style:font-name-complex="Arial3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_20_8-outline1" style:display-name="Standard 8-outline1" style:family="presentation">
      <style:graphic-properties draw:stroke="none" draw:fill="none" draw:auto-grow-height="false" draw:fit-to-size="false" style:shrink-to-fit="true">
        <text:list-style style:name="Standard_20_8-outline1" style:display-name="Standard 8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32pt" fo:letter-spacing="normal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outline2" style:display-name="Standard 8-outline2" style:family="presentation" style:parent-style-name="Standard_20_8-outline1">
      <style:paragraph-properties fo:margin-top="0.4cm" fo:margin-bottom="0cm"/>
      <style:text-properties fo:font-variant="normal" fo:text-transform="none" style:text-line-through-style="none" style:text-line-through-type="none" style:text-position="0% 100%" fo:font-size="28pt" fo:letter-spacing="normal" fo:font-style="normal" style:text-underline-style="none" fo:font-weight="normal" fo:background-color="transparent" style:font-size-asian="28pt" style:font-style-asian="normal" style:font-weight-asian="normal" style:font-size-complex="28pt" style:font-style-complex="normal" style:font-weight-complex="normal"/>
    </style:style>
    <style:style style:name="Standard_20_8-outline3" style:display-name="Standard 8-outline3" style:family="presentation" style:parent-style-name="Standard_20_8-outline2">
      <style:paragraph-properties fo:margin-top="0.3cm" fo:margin-bottom="0cm"/>
      <style:text-properties fo:font-variant="normal" fo:text-transform="none" style:text-line-through-style="none" style:text-line-through-type="none" style:text-position="0% 100%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/>
    </style:style>
    <style:style style:name="Standard_20_8-outline4" style:display-name="Standard 8-outline4" style:family="presentation" style:parent-style-name="Standard_20_8-outline3">
      <style:paragraph-properties fo:margin-top="0.2cm" fo:margin-bottom="0cm"/>
      <style:text-properties fo:font-variant="normal" fo:text-transform="none" style:text-line-through-style="none" style:text-line-through-type="none" style:text-position="0% 100%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Standard_20_8-outline5" style:display-name="Standard 8-outline5" style:family="presentation" style:parent-style-name="Standard_20_8-outline4">
      <style:paragraph-properties fo:margin-top="0.1cm" fo:margin-bottom="0cm"/>
      <style:text-properties fo:font-size="20pt" style:font-size-asian="20pt" style:font-size-complex="20pt"/>
    </style:style>
    <style:style style:name="Standard_20_8-outline6" style:display-name="Standard 8-outline6" style:family="presentation" style:parent-style-name="Standard_20_8-outline5">
      <style:paragraph-properties fo:margin-top="0.1cm" fo:margin-bottom="0cm"/>
      <style:text-properties fo:font-size="20pt" style:font-size-asian="20pt" style:font-size-complex="20pt"/>
    </style:style>
    <style:style style:name="Standard_20_8-outline7" style:display-name="Standard 8-outline7" style:family="presentation" style:parent-style-name="Standard_20_8-outline6">
      <style:paragraph-properties fo:margin-top="0.1cm" fo:margin-bottom="0cm"/>
      <style:text-properties fo:font-size="20pt" style:font-size-asian="20pt" style:font-size-complex="20pt"/>
    </style:style>
    <style:style style:name="Standard_20_8-outline8" style:display-name="Standard 8-outline8" style:family="presentation" style:parent-style-name="Standard_20_8-outline7">
      <style:paragraph-properties fo:margin-top="0.1cm" fo:margin-bottom="0cm"/>
      <style:text-properties fo:font-size="20pt" style:font-size-asian="20pt" style:font-size-complex="20pt"/>
    </style:style>
    <style:style style:name="Standard_20_8-outline9" style:display-name="Standard 8-outline9" style:family="presentation" style:parent-style-name="Standard_20_8-outline8">
      <style:paragraph-properties fo:margin-top="0.1cm" fo:margin-bottom="0cm"/>
      <style:text-properties fo:font-size="20pt" style:font-size-asian="20pt" style:font-size-complex="20pt"/>
    </style:style>
    <style:style style:name="Standard_20_8-subtitle" style:display-name="Standard 8-subtitle" style:family="presentation">
      <style:graphic-properties draw:stroke="none" draw:fill="none" draw:textarea-vertical-align="middle">
        <text:list-style style:name="Standard_20_8-subtitle" style:display-name="Standard 8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32pt" style:font-style-asian="normal" style:font-weight-asian="normal" style:font-name-complex="Arial3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_20_8-title" style:display-name="Standard 8-title" style:family="presentation">
      <style:graphic-properties draw:stroke="none" draw:fill="none" draw:textarea-vertical-align="middle">
        <text:list-style style:name="Standard_20_8-title" style:display-name="Standard 8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ans" fo:font-family="'Liberation Sans'" style:font-family-generic="roman" style:font-pitch="variable" fo:font-size="44pt" fo:letter-spacing="normal" fo:font-style="normal" fo:text-shadow="none" style:text-underline-style="none" fo:font-weight="normal" style:letter-kerning="true" fo:background-color="transparent" style:font-name-asian="Microsoft YaHei1" style:font-family-asian="'Microsoft YaHei'" style:font-family-generic-asian="system" style:font-pitch-asian="variable" style:font-size-asian="44pt" style:font-style-asian="normal" style:font-weight-asian="normal" style:font-name-complex="Arial3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5.4cm" fo:page-height="19.05cm" style:print-orientation="landscape"/>
    </style:page-layout>
    <style:page-layout style:name="PM1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000066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0.952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0.952cm" loext:decorative="false"/>
      <style:paragraph-properties style:writing-mode="lr-tb"/>
    </style:style>
    <style:style style:name="Mgr3" style:family="graphic" style:parent-style-name="standard">
      <style:graphic-properties draw:stroke="none" svg:stroke-width="0.026cm" svg:stroke-color="#000000" draw:stroke-linejoin="miter" draw:fill="solid" draw:fill-color="#ffffff" draw:textarea-horizontal-align="center" draw:textarea-vertical-align="middle" draw:shadow-color="#808080" style:protect="position size" loext:decorative="false"/>
    </style:style>
    <style:style style:name="Mgr4" style:family="graphic">
      <style:graphic-properties draw:stroke="none" draw:fill="solid" draw:fill-color="#ffffff" draw:textarea-horizontal-align="left" draw:textarea-vertical-align="middle" draw:auto-grow-height="false" fo:min-height="18.788cm" fo:min-width="24.898cm" fo:padding-top="0.13cm" fo:padding-bottom="0.13cm" fo:padding-left="0.25cm" fo:padding-right="0.25cm" fo:wrap-option="no-wrap" draw:shadow-color="#808080" loext:decorative="false"/>
    </style:style>
    <style:style style:name="Mgr5" style:family="graphic">
      <style:graphic-properties draw:stroke="none" draw:fill="none" draw:fill-color="#ffffff" draw:textarea-horizontal-align="left" draw:textarea-vertical-align="middle" draw:auto-grow-height="false" fo:min-height="0.693cm" fo:min-width="10.507cm" fo:padding-top="0.13cm" fo:padding-bottom="0.13cm" fo:padding-left="0.25cm" fo:padding-right="0.25cm" fo:wrap-option="no-wrap" draw:shadow-color="#808080" loext:decorative="false"/>
    </style:style>
    <style:style style:name="Mgr6" style:family="graphic" style:parent-style-name="standard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gr7" style:family="graphic" style:parent-style-name="standard">
      <style:graphic-properties draw:stroke="none" draw:fill="solid" draw:fill-color="#ffffff" draw:textarea-horizontal-align="left" draw:textarea-vertical-align="middle" draw:auto-grow-height="false" fo:min-height="18.788cm" fo:min-width="24.898cm" fo:padding-top="0.13cm" fo:padding-bottom="0.13cm" fo:padding-left="0.25cm" fo:padding-right="0.25cm" fo:wrap-option="no-wrap" draw:shadow-color="#808080" loext:decorative="false"/>
    </style:style>
    <style:style style:name="Mgr8" style:family="graphic" style:parent-style-name="standard">
      <style:graphic-properties draw:stroke="none" draw:fill="none" draw:fill-color="#ffffff" draw:textarea-horizontal-align="left" draw:textarea-vertical-align="middle" draw:auto-grow-height="false" fo:min-height="0.693cm" fo:min-width="10.507cm" fo:padding-top="0.13cm" fo:padding-bottom="0.13cm" fo:padding-left="0.25cm" fo:padding-right="0.25cm" fo:wrap-option="no-wrap" draw:shadow-color="#808080" loext:decorative="false"/>
    </style:style>
    <style:style style:name="Mgr9" style:family="graphic">
      <style:graphic-properties draw:stroke="none" draw:fill="none" draw:fill-color="#ffffff" draw:textarea-horizontal-align="left" draw:textarea-vertical-align="middle" draw:auto-grow-height="false" fo:min-height="8.202cm" fo:min-width="12.196cm" fo:padding-top="0.13cm" fo:padding-bottom="0.13cm" fo:padding-left="0.25cm" fo:padding-right="0.25cm" fo:wrap-option="no-wrap" draw:shadow-color="#808080" loext:decorative="false"/>
    </style:style>
    <style:style style:name="Mgr10" style:family="graphic">
      <style:graphic-properties draw:stroke="none" draw:fill="none" draw:fill-color="#ffffff" draw:textarea-horizontal-align="left" draw:textarea-vertical-align="middle" draw:auto-grow-height="false" fo:min-height="8.206cm" fo:min-width="12.2cm" fo:padding-top="0.13cm" fo:padding-bottom="0.13cm" fo:padding-left="0.25cm" fo:padding-right="0.25cm" fo:wrap-option="no-wrap" draw:shadow-color="#808080" loext:decorative="false"/>
    </style:style>
    <style:style style:name="Mgr11" style:family="graphic" style:parent-style-name="standard">
      <style:graphic-properties draw:stroke="none" svg:stroke-width="0cm" draw:fill="none" loext:fill-use-slide-background="false" draw:textarea-vertical-align="top" draw:auto-grow-height="false" fo:min-height="8.215cm" fo:min-width="12.199cm" fo:padding-top="0.125cm" fo:padding-bottom="0.125cm" fo:padding-left="0.25cm" fo:padding-right="0.25cm" fo:wrap-option="wrap" loext:decorative="false"/>
    </style:style>
    <style:style style:name="Mpr1" style:family="presentation" style:parent-style-name="Titre1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2" style:family="presentation" style:parent-style-name="Titre2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3" style:family="presentation" style:parent-style-name="Titre3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4" style:family="presentation" style:parent-style-name="Titre4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5" style:family="presentation" style:parent-style-name="Titre5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6" style:family="presentation" style:parent-style-name="Titre6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7" style:family="presentation" style:parent-style-name="Titre7-backgroundobjects" style:list-style-name="ML2">
      <style:graphic-properties draw:stroke="none" draw:fill="none" draw:fill-color="#ffffff" draw:textarea-horizontal-align="justify" draw:textarea-vertical-align="bottom" draw:auto-grow-height="false" draw:auto-grow-width="false" fo:min-height="0.927cm" fo:min-width="0cm" fo:padding-top="0.13cm" fo:padding-bottom="0.13cm" fo:padding-left="0.25cm" fo:padding-right="0.25cm" fo:wrap-option="wrap" draw:shadow-color="#808080" loext:decorative="false"/>
      <style:paragraph-properties style:writing-mode="lr-tb"/>
    </style:style>
    <style:style style:name="Mpr8" style:family="presentation" style:parent-style-name="Blank_20_Slide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9" style:family="presentation" style:parent-style-name="Blank_20_Slide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0" style:family="presentation" style:parent-style-name="Standard_20_8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11" style:family="presentation" style:parent-style-name="Standard_20_8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loext:graphic-properties draw:fill="solid" draw:fill-color="#ffffff"/>
      <style:paragraph-properties fo:text-align="center"/>
    </style:style>
    <style:style style:name="MP6" style:family="paragraph">
      <loext:graphic-properties draw:fill="solid" draw:fill-color="#ffffff"/>
      <style:paragraph-properties style:font-independent-line-spacing="true"/>
    </style:style>
    <style:style style:name="MP7" style:family="paragraph">
      <loext:graphic-properties draw:fill="none" draw:fill-color="#ffffff"/>
      <style:paragraph-properties style:font-independent-line-spacing="true"/>
    </style:style>
    <style:style style:name="MP8" style:family="paragraph">
      <style:paragraph-properties fo:margin-left="0cm" fo:margin-right="0cm" fo:margin-top="0.004cm" fo:margin-bottom="0.004cm" fo:line-height="100%" fo:text-align="end" fo:text-indent="0cm" style:punctuation-wrap="hanging" style:line-break="strict" loext:tab-stop-distance="0cm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MP9" style:family="paragraph">
      <loext:graphic-properties draw:fill="none" draw:fill-color="#ffffff"/>
      <style:paragraph-properties fo:margin-left="0cm" fo:margin-right="0cm" fo:margin-top="0.004cm" fo:margin-bottom="0.004cm" fo:line-height="100%" fo:text-align="end" fo:text-indent="0cm" style:punctuation-wrap="hanging" style:line-break="strict" loext:tab-stop-distance="0cm" style:font-independent-line-spacing="true">
        <style:tab-stops>
          <style:tab-stop style:position="0cm"/>
          <style:tab-stop style:position="1.244cm"/>
          <style:tab-stop style:position="2.491cm"/>
          <style:tab-stop style:position="3.739cm"/>
          <style:tab-stop style:position="4.987cm"/>
          <style:tab-stop style:position="6.235cm"/>
          <style:tab-stop style:position="7.483cm"/>
          <style:tab-stop style:position="8.731cm"/>
          <style:tab-stop style:position="9.979cm"/>
          <style:tab-stop style:position="11.227cm"/>
          <style:tab-stop style:position="12.475cm"/>
          <style:tab-stop style:position="13.723cm"/>
          <style:tab-stop style:position="14.971cm"/>
          <style:tab-stop style:position="16.219cm"/>
          <style:tab-stop style:position="17.467cm"/>
          <style:tab-stop style:position="18.715cm"/>
          <style:tab-stop style:position="19.963cm"/>
          <style:tab-stop style:position="21.211cm"/>
          <style:tab-stop style:position="22.459cm"/>
          <style:tab-stop style:position="23.707cm"/>
          <style:tab-stop style:position="24.955cm"/>
          <style:tab-stop style:position="24.959cm"/>
          <style:tab-stop style:position="26.207cm"/>
          <style:tab-stop style:position="27.455cm"/>
          <style:tab-stop style:position="28.703cm"/>
          <style:tab-stop style:position="29.951cm"/>
        </style:tab-stops>
      </style:paragraph-properties>
    </style:style>
    <style:style style:name="MP10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color="#000000" loext:opacity="100%" style:font-name="Arial" fo:font-size="12pt" fo:language="fr" fo:country="FR" style:font-name-asian="Segoe UI" style:font-size-asian="12pt" style:language-asian="fr" style:country-asian="FR" style:font-name-complex="Segoe UI" style:font-size-complex="12pt" style:language-complex="fr" style:country-complex="FR"/>
    </style:style>
    <style:style style:name="MT2" style:family="text">
      <style:text-properties fo:font-size="14pt" style:font-size-asian="14pt" style:font-size-complex="14pt"/>
    </style:style>
    <text:list-style style:name="ML1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ML2">
      <text:list-level-style-number text:level="1" style:num-format="">
        <style:list-level-properties/>
        <style:text-properties fo:color="#000000" fo:font-size="100%"/>
      </text:list-level-style-number>
      <text:list-level-style-bullet text:level="2" text:bullet-char="–">
        <style:list-level-properties text:space-before="1.27cm" text:min-label-width="0.794cm"/>
        <style:text-properties style:font-name="Times New Roman" fo:color="#000000" fo:font-size="100%"/>
      </text:list-level-style-bullet>
      <text:list-level-style-bullet text:level="3" text:bullet-char="•">
        <style:list-level-properties text:space-before="2.54cm" text:min-label-width="0.635cm"/>
        <style:text-properties style:font-name="Times New Roman" fo:color="#000000" fo:font-size="100%"/>
      </text:list-level-style-bullet>
      <text:list-level-style-bullet text:level="4" text:bullet-char="–">
        <style:list-level-properties text:space-before="3.81cm" text:min-label-width="0.635cm"/>
        <style:text-properties style:font-name="Times New Roman" fo:color="#000000" fo:font-size="100%"/>
      </text:list-level-style-bullet>
      <text:list-level-style-bullet text:level="5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6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7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8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9" text:bullet-char="»">
        <style:list-level-properties text:space-before="5.08cm" text:min-label-width="0.635cm"/>
        <style:text-properties style:font-name="Times New Roman" fo:color="#000000" fo:font-size="100%"/>
      </text:list-level-style-bullet>
      <text:list-level-style-bullet text:level="10" text:bullet-char="»">
        <style:list-level-properties text:space-before="5.08cm" text:min-label-width="0.635cm"/>
        <style:text-properties style:font-name="Times New Roman" fo:color="#000000" fo:font-size="100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5.303cm" svg:height="7.072cm" svg:x="1.914cm" svg:y="1.952cm"/>
      <draw:page-thumbnail draw:layer="backgroundobjects" svg:width="5.303cm" svg:height="7.072cm" svg:x="1.914cm" svg:y="10.025cm"/>
      <draw:page-thumbnail draw:layer="backgroundobjects" svg:width="5.303cm" svg:height="7.072cm" svg:x="10.047cm" svg:y="1.952cm"/>
      <draw:page-thumbnail draw:layer="backgroundobjects" svg:width="5.303cm" svg:height="7.072cm" svg:x="10.047cm" svg:y="10.025cm"/>
      <draw:page-thumbnail draw:layer="backgroundobjects" svg:width="5.303cm" svg:height="7.072cm" svg:x="18.18cm" svg:y="1.952cm"/>
      <draw:page-thumbnail draw:layer="backgroundobjects" svg:width="5.303cm" svg:height="7.072cm" svg:x="18.18cm" svg:y="10.025cm"/>
      <draw:frame draw:style-name="Mgr1" draw:text-style-name="MP2" draw:layer="backgroundobjects" svg:width="11.022cm" svg:height="0.951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11.022cm" svg:height="0.951cm" svg:x="14.377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11.022cm" svg:height="0.951cm" svg:x="0cm" svg:y="18.098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11.022cm" svg:height="0.951cm" svg:x="14.377cm" svg:y="18.098cm" presentation:class="page-number">
        <draw:text-box>
          <text:p text:style-name="MP3"><text:page-number>&lt;numéro&gt;</text:page-number></text:p>
        </draw:text-box>
      </draw:frame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17.122cm" svg:height="4.22cm" svg:x="0.953cm" svg:y="1.014cm" presentation:class="title" presentation:placeholder="true">
        <draw:text-box/>
      </draw:frame>
      <draw:frame presentation:style-name="Standard-outline1" draw:layer="backgroundobjects" svg:width="17.122cm" svg:height="14.707cm" svg:x="0.953cm" svg:y="5.943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4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5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5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Standard-title" draw:layer="backgroundobjects" svg:width="5.336cm" svg:height="7.117cm" svg:x="10.019cm" svg:y="1.428cm" presentation:class="page"/>
        <draw:frame presentation:style-name="Standard-notes" draw:layer="backgroundobjects" svg:width="20.294cm" svg:height="8.546cm" svg:x="2.54cm" svg:y="9.049cm" presentation:class="notes" presentation:placeholder="true">
          <draw:text-box/>
        </draw:frame>
        <draw:custom-shape draw:style-name="Mgr5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draw:style-name="Mgr6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1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Titre1-title" draw:layer="backgroundobjects" svg:width="17.114cm" svg:height="4.207cm" svg:x="0.953cm" svg:y="1.013cm" presentation:class="title" presentation:placeholder="true">
        <draw:text-box/>
      </draw:frame>
      <draw:frame presentation:style-name="Titre1-outline1" draw:layer="backgroundobjects" svg:width="17.114cm" svg:height="14.698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1-title" draw:layer="backgroundobjects" svg:width="5.336cm" svg:height="7.117cm" svg:x="10.019cm" svg:y="1.428cm" presentation:class="page"/>
        <draw:frame presentation:style-name="Titre1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1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2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Titre2-title" draw:layer="backgroundobjects" svg:width="17.114cm" svg:height="4.212cm" svg:x="0.953cm" svg:y="1.014cm" presentation:class="title" presentation:placeholder="true">
        <draw:text-box/>
      </draw:frame>
      <draw:frame presentation:style-name="Titre2-outline1" draw:layer="backgroundobjects" svg:width="17.114cm" svg:height="14.698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2-title" draw:layer="backgroundobjects" svg:width="5.336cm" svg:height="7.117cm" svg:x="10.019cm" svg:y="1.428cm" presentation:class="page"/>
        <draw:frame presentation:style-name="Titre2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2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3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9" draw:text-style-name="MP7" draw:layer="backgroundobjects" drawooo:display="none" svg:width="12.696cm" svg:height="8.462cm" svg:x="3.175cm" svg:y="8.467cm">
        <text:p/>
        <draw:enhanced-geometry svg:viewBox="0 0 0 0" draw:text-areas="0 0 ?f3 ?f2" draw:type="rectangle" draw:enhanced-path="M 0 0 L ?f3 0 ?f3 ?f2 0 ?f2 Z N">
          <draw:equation draw:name="f0" draw:formula="1*12697/2"/>
          <draw:equation draw:name="f1" draw:formula="1*8463/2"/>
          <draw:equation draw:name="f2" draw:formula="8463"/>
          <draw:equation draw:name="f3" draw:formula="12697"/>
        </draw:enhanced-geometry>
      </draw:custom-shape>
      <draw:frame presentation:style-name="Titre3-title" draw:layer="backgroundobjects" svg:width="17.131cm" svg:height="4.229cm" svg:x="0.952cm" svg:y="1.013cm" presentation:class="title" presentation:placeholder="true">
        <draw:text-box/>
      </draw:frame>
      <draw:frame presentation:style-name="Titre3-outline1" draw:layer="backgroundobjects" svg:width="17.136cm" svg:height="14.72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3-title" draw:layer="backgroundobjects" svg:width="5.336cm" svg:height="7.117cm" svg:x="10.019cm" svg:y="1.428cm" presentation:class="page"/>
        <draw:frame presentation:style-name="Titre3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3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4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9" draw:text-style-name="MP7" draw:layer="backgroundobjects" drawooo:display="none" svg:width="12.696cm" svg:height="8.462cm" svg:x="3.175cm" svg:y="8.467cm">
        <text:p/>
        <draw:enhanced-geometry svg:viewBox="0 0 0 0" draw:text-areas="0 0 ?f3 ?f2" draw:type="rectangle" draw:enhanced-path="M 0 0 L ?f3 0 ?f3 ?f2 0 ?f2 Z N">
          <draw:equation draw:name="f0" draw:formula="1*12697/2"/>
          <draw:equation draw:name="f1" draw:formula="1*8463/2"/>
          <draw:equation draw:name="f2" draw:formula="8463"/>
          <draw:equation draw:name="f3" draw:formula="12697"/>
        </draw:enhanced-geometry>
      </draw:custom-shape>
      <draw:frame presentation:style-name="Titre4-title" draw:layer="backgroundobjects" svg:width="17.131cm" svg:height="4.229cm" svg:x="0.952cm" svg:y="1.013cm" presentation:class="title" presentation:placeholder="true">
        <draw:text-box/>
      </draw:frame>
      <draw:frame presentation:style-name="Titre4-outline1" draw:layer="backgroundobjects" svg:width="17.136cm" svg:height="14.72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4-title" draw:layer="backgroundobjects" svg:width="5.336cm" svg:height="7.117cm" svg:x="10.019cm" svg:y="1.428cm" presentation:class="page"/>
        <draw:frame presentation:style-name="Titre4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4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5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5-title" draw:layer="backgroundobjects" svg:width="5.336cm" svg:height="7.117cm" svg:x="10.019cm" svg:y="1.428cm" presentation:class="page"/>
        <draw:frame presentation:style-name="Titre5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5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6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Titre6-title" draw:layer="backgroundobjects" svg:width="17.114cm" svg:height="4.212cm" svg:x="0.953cm" svg:y="1.014cm" presentation:class="title" presentation:placeholder="true">
        <draw:text-box/>
      </draw:frame>
      <draw:frame presentation:style-name="Titre6-outline1" draw:layer="backgroundobjects" svg:width="17.114cm" svg:height="14.698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6-title" draw:layer="backgroundobjects" svg:width="5.336cm" svg:height="7.117cm" svg:x="10.019cm" svg:y="1.428cm" presentation:class="page"/>
        <draw:frame presentation:style-name="Titre6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6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Titre7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custom-shape draw:style-name="Mgr10" draw:text-style-name="MP7" draw:layer="backgroundobjects" drawooo:display="none" svg:width="12.7cm" svg:height="8.466cm" svg:x="3.175cm" svg:y="8.467cm">
        <text:p/>
        <draw:enhanced-geometry svg:viewBox="0 0 0 0" draw:text-areas="0 0 ?f3 ?f2" draw:type="rectangle" draw:enhanced-path="M 0 0 L ?f3 0 ?f3 ?f2 0 ?f2 Z N">
          <draw:equation draw:name="f0" draw:formula="6350"/>
          <draw:equation draw:name="f1" draw:formula="4233"/>
          <draw:equation draw:name="f2" draw:formula="8466"/>
          <draw:equation draw:name="f3" draw:formula="12700"/>
        </draw:enhanced-geometry>
      </draw:custom-shape>
      <draw:frame presentation:style-name="Titre7-title" draw:layer="backgroundobjects" svg:width="17.136cm" svg:height="4.234cm" svg:x="0.953cm" svg:y="1.014cm" presentation:class="title" presentation:placeholder="true">
        <draw:text-box/>
      </draw:frame>
      <draw:frame presentation:style-name="Titre7-outline1" draw:layer="backgroundobjects" svg:width="17.136cm" svg:height="14.72cm" svg:x="0.953cm" svg:y="5.944cm" presentation:class="outline" presentation:placeholder="true">
        <draw:text-box/>
      </draw:frame>
      <presentation:notes style:page-layout-name="PM0">
        <draw:rect draw:style-name="Mgr3" draw:text-style-name="MP5" draw:layer="backgroundobjects" svg:width="25.4cm" svg:height="19.05cm" svg:x="0cm" svg:y="0cm">
          <text:p/>
        </draw:rect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7" draw:text-style-name="MP6" draw:layer="backgroundobjects" svg:width="25.4cm" svg:height="19.05cm" svg:x="0cm" svg:y="0cm">
          <text:p/>
          <draw:enhanced-geometry svg:viewBox="0 0 21600 21600" draw:path-stretchpoint-x="10800" draw:path-stretchpoint-y="10800" draw:text-areas="?f3 ?f4 ?f5 ?f6" draw:type="round-rectangle" draw:modifiers="5" draw:enhanced-path="M ?f7 0 X 0 ?f8 L 0 ?f9 Y ?f7 21600 L ?f10 21600 X 21600 ?f9 L 21600 ?f8 Y ?f10 0 Z N">
            <draw:equation draw:name="f0" draw:formula="45"/>
            <draw:equation draw:name="f1" draw:formula="$0 *sin(?f0 *(pi/180))"/>
            <draw:equation draw:name="f2" draw:formula="?f1 *3163/7636"/>
            <draw:equation draw:name="f3" draw:formula="left+?f2 "/>
            <draw:equation draw:name="f4" draw:formula="top+?f2 "/>
            <draw:equation draw:name="f5" draw:formula="right-?f2 "/>
            <draw:equation draw:name="f6" draw:formula="bottom-?f2 "/>
            <draw:equation draw:name="f7" draw:formula="left+$0 "/>
            <draw:equation draw:name="f8" draw:formula="top+$0 "/>
            <draw:equation draw:name="f9" draw:formula="bottom-$0 "/>
            <draw:equation draw:name="f10" draw:formula="right-$0 "/>
            <draw:handle draw:handle-position="$0 top" draw:handle-switched="true" draw:handle-range-x-minimum="0" draw:handle-range-x-maximum="10800"/>
          </draw:enhanced-geometry>
        </draw:custom-shape>
        <draw:custom-shape draw:style-name="Mgr8" draw:text-style-name="MP7" draw:layer="backgroundobjects" svg:width="11.007cm" svg:height="0.953cm" svg:x="0cm" svg:y="0cm">
          <text:p/>
          <draw:enhanced-geometry svg:viewBox="0 0 21600 21600" draw:type="mso-spt202" draw:enhanced-path="M 0 0 L 21600 0 21600 21600 0 21600 0 0 Z N"/>
        </draw:custom-shape>
        <draw:custom-shape draw:style-name="Mgr8" draw:text-style-name="MP7" draw:layer="backgroundobjects" svg:width="11.007cm" svg:height="0.953cm" svg:x="14.389cm" svg:y="0cm">
          <text:p/>
          <draw:enhanced-geometry svg:viewBox="0 0 21600 21600" draw:type="mso-spt202" draw:enhanced-path="M 0 0 L 21600 0 21600 21600 0 21600 0 0 Z N"/>
        </draw:custom-shape>
        <draw:page-thumbnail presentation:style-name="Titre7-title" draw:layer="backgroundobjects" svg:width="5.336cm" svg:height="7.117cm" svg:x="10.019cm" svg:y="1.428cm" presentation:class="page"/>
        <draw:frame presentation:style-name="Titre7-notes" draw:layer="backgroundobjects" svg:width="20.294cm" svg:height="8.546cm" svg:x="2.54cm" svg:y="9.049cm" presentation:class="notes" presentation:placeholder="true">
          <draw:text-box/>
        </draw:frame>
        <draw:custom-shape draw:style-name="Mgr8" draw:text-style-name="MP7" draw:layer="backgroundobjects" svg:width="11.007cm" svg:height="0.953cm" svg:x="0cm" svg:y="18.093cm">
          <text:p/>
          <draw:enhanced-geometry svg:viewBox="0 0 21600 21600" draw:type="mso-spt202" draw:enhanced-path="M 0 0 L 21600 0 21600 21600 0 21600 0 0 Z N"/>
        </draw:custom-shape>
        <draw:frame presentation:style-name="Mpr7" draw:text-style-name="MP9" draw:layer="backgroundobjects" svg:width="10.98cm" svg:height="0.926cm" svg:x="14.389cm" svg:y="18.093cm" presentation:class="page-number">
          <draw:text-box>
            <text:list text:style-name="ML2">
              <text:list-header>
                <text:p text:style-name="MP8"><text:span text:style-name="MT1"><text:page-number>&lt;numéro&gt;</text:page-number></text:span></text:p>
              </text:list-header>
            </text:list>
          </draw:text-box>
        </draw:frame>
      </presentation:notes>
    </style:master-page>
    <style:master-page style:name="Blank_20_Slide" style:display-name="Blank Slide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frame presentation:style-name="Blank_20_Slide-title" draw:layer="backgroundobjects" svg:width="17.144cm" svg:height="4.24cm" svg:x="0.952cm" svg:y="1.013cm" presentation:class="title" presentation:placeholder="true">
        <draw:text-box/>
      </draw:frame>
      <draw:frame presentation:style-name="Blank_20_Slide-outline1" draw:layer="backgroundobjects" svg:width="17.144cm" svg:height="14.73cm" svg:x="0.952cm" svg:y="5.943cm" presentation:class="outline" presentation:placeholder="true">
        <draw:text-box/>
      </draw:frame>
      <presentation:notes style:page-layout-name="PM0">
        <draw:page-thumbnail presentation:style-name="Blank_20_Slide-title" draw:layer="backgroundobjects" svg:width="0cm" svg:height="0cm" svg:x="0cm" svg:y="2.257cm" presentation:class="page"/>
        <draw:frame presentation:style-name="Blank_20_Slide-notes" draw:layer="backgroundobjects" svg:width="16.799cm" svg:height="13.364cm" svg:x="2.1cm" svg:y="14.107cm" presentation:class="notes" presentation:placeholder="true">
          <draw:text-box/>
        </draw:frame>
        <draw:frame presentation:style-name="Mpr8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8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9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9" draw:text-style-name="MP4" draw:layer="backgroundobjects" svg:width="9.113cm" svg:height="1.484cm" svg:x="11.886cm" svg:y="28.215cm" presentation:class="page-number">
          <draw:text-box>
            <text:p text:style-name="MP3"><text:page-number>&lt;numéro&gt;</text:page-number></text:p>
          </draw:text-box>
        </draw:frame>
      </presentation:notes>
    </style:master-page>
    <style:master-page style:name="Standard_20_8" style:display-name="Standard 8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1f497d"/>
          <loext:color loext:name="light2" loext:color="#eeece1"/>
          <loext:color loext:name="accent1" loext:color="#4f81bd"/>
          <loext:color loext:name="accent2" loext:color="#c0504d"/>
          <loext:color loext:name="accent3" loext:color="#9bbb59"/>
          <loext:color loext:name="accent4" loext:color="#8064a2"/>
          <loext:color loext:name="accent5" loext:color="#4bacc6"/>
          <loext:color loext:name="accent6" loext:color="#f79646"/>
          <loext:color loext:name="hyperlink" loext:color="#0000ff"/>
          <loext:color loext:name="followed-hyperlink" loext:color="#800080"/>
        </loext:theme-colors>
      </loext:theme>
      <draw:custom-shape draw:name="CustomShape 1" draw:style-name="Mgr11" draw:text-style-name="MP10" draw:layer="backgroundobjects" drawooo:display="none" svg:width="12.698cm" svg:height="8.464cm" svg:x="3.175cm" svg:y="8.467cm">
        <text:p/>
        <draw:enhanced-geometry draw:mirror-horizontal="false" draw:mirror-vertical="false" svg:viewBox="0 0 0 0" draw:text-areas="0 0 ?f3 ?f2" draw:type="ooxml-rect" draw:enhanced-path="M 0 0 L ?f3 0 ?f3 ?f2 0 ?f2 Z N">
          <draw:equation draw:name="f0" draw:formula="logwidth/2"/>
          <draw:equation draw:name="f1" draw:formula="logheight/2"/>
          <draw:equation draw:name="f2" draw:formula="logheight"/>
          <draw:equation draw:name="f3" draw:formula="logwidth"/>
        </draw:enhanced-geometry>
      </draw:custom-shape>
      <draw:frame draw:name="PlaceHolder 1" presentation:style-name="Standard_20_8-title" draw:layer="backgroundobjects" svg:width="17.142cm" svg:height="4.238cm" svg:x="0.952cm" svg:y="1.013cm" presentation:class="title" presentation:placeholder="true" presentation:user-transformed="true">
        <draw:text-box/>
      </draw:frame>
      <draw:frame presentation:style-name="Standard_20_8-outline1" draw:layer="backgroundobjects" svg:width="17.144cm" svg:height="14.73cm" svg:x="0.952cm" svg:y="5.943cm" presentation:class="outline" presentation:placeholder="true">
        <draw:text-box/>
      </draw:frame>
      <presentation:notes style:page-layout-name="PM0">
        <draw:page-thumbnail presentation:style-name="Standard_20_8-title" draw:layer="backgroundobjects" svg:width="0.001cm" svg:height="0.001cm" svg:x="0cm" svg:y="2.257cm" presentation:class="page"/>
        <draw:frame presentation:style-name="Standard_20_8-notes" draw:layer="backgroundobjects" svg:width="16.799cm" svg:height="13.364cm" svg:x="2.1cm" svg:y="14.107cm" presentation:class="notes" presentation:placeholder="true">
          <draw:text-box/>
        </draw:frame>
        <draw:frame presentation:style-name="Mpr10" draw:text-style-name="MP2" draw:layer="backgroundobjects" svg:width="9.113cm" svg:height="1.484cm" svg:x="0cm" svg:y="0cm" presentation:class="header">
          <draw:text-box>
            <text:p text:style-name="MP1"><text:span text:style-name="MT2"><presentation:header/></text:span></text:p>
          </draw:text-box>
        </draw:frame>
        <draw:frame presentation:style-name="Mpr10" draw:text-style-name="MP4" draw:layer="backgroundobjects" svg:width="9.113cm" svg:height="1.484cm" svg:x="11.886cm" svg:y="0cm" presentation:class="date-time">
          <draw:text-box>
            <text:p text:style-name="MP3"><text:span text:style-name="MT2"><presentation:date-time/></text:span></text:p>
          </draw:text-box>
        </draw:frame>
        <draw:frame presentation:style-name="Mpr11" draw:text-style-name="MP2" draw:layer="backgroundobjects" svg:width="9.113cm" svg:height="1.484cm" svg:x="0cm" svg:y="28.215cm" presentation:class="footer">
          <draw:text-box>
            <text:p text:style-name="MP1"><text:span text:style-name="MT2"><presentation:footer/></text:span></text:p>
          </draw:text-box>
        </draw:frame>
        <draw:frame presentation:style-name="Mpr11" draw:text-style-name="MP4" draw:layer="backgroundobjects" svg:width="9.113cm" svg:height="1.484cm" svg:x="11.886cm" svg:y="28.215cm" presentation:class="page-number">
          <draw:text-box>
            <text:p text:style-name="MP3"><text:span text:style-name="MT2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dc:title>Diapositive 1</dc:title>
    <meta:initial-creator>MALBROUCK Gilbert</meta:initial-creator>
    <meta:creation-date>2011-11-13T16:02:22.937000000</meta:creation-date>
    <dc:date>2026-09-14T17:20:40.760000000</dc:date>
    <meta:editing-cycles>251</meta:editing-cycles>
    <meta:editing-duration>P5DT16H52M30S</meta:editing-duration>
    <meta:generator>LibreOffice/24.2.0.3$Windows_X86_64 LibreOffice_project/da48488a73ddd66ea24cf16bbc4f7b9c08e9bea1</meta:generator>
    <meta:document-statistic meta:object-count="435"/>
  </office:meta>
</office:document-meta>
</file>