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67F000004DF7EF7F9FE.jpg" manifest:media-type="image/jpeg"/>
  <manifest:file-entry manifest:full-path="Pictures/1000000000000640000004B0C8EE7822.jpg" manifest:media-type="image/jpeg"/>
  <manifest:file-entry manifest:full-path="Pictures/100000000000084800000636974490A8.jpg" manifest:media-type="image/jpeg"/>
  <manifest:file-entry manifest:full-path="Pictures/1000000000000113000000B782CC58EC.png" manifest:media-type="image/png"/>
  <manifest:file-entry manifest:full-path="Pictures/10000000000001B9000002265AF7AA3F.jpg" manifest:media-type="image/jpeg"/>
  <manifest:file-entry manifest:full-path="Pictures/100000000000019000000109F8A53574.jpg" manifest:media-type="image/jpeg"/>
  <manifest:file-entry manifest:full-path="Pictures/1000000000000245000001918022C5B3.png" manifest:media-type="image/png"/>
  <manifest:file-entry manifest:full-path="Pictures/1000000100000173000001422D2AD240.gif" manifest:media-type="image/gif"/>
  <manifest:file-entry manifest:full-path="Pictures/10000000000001EC000002B98EEE450E.jpg" manifest:media-type="image/jpeg"/>
  <manifest:file-entry manifest:full-path="Pictures/10000000000001F2000000C873018F86.jpg" manifest:media-type="image/jpe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+mn-ea" svg:font-family="+mn-ea"/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Cambria" svg:font-family="Cambria"/>
    <style:font-face style:name="DejaVu Sans" svg:font-family="'DejaVu Sans'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Verdana" svg:font-family="Verdana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false" presentation:display-footer="false" presentation:display-page-number="false" presentation:display-date-time="false"/>
    </style:style>
    <style:style style:name="dp3" style:family="drawing-page">
      <style:drawing-page-properties presentation:display-header="true" presentation:display-footer="true" presentation:display-page-number="false" presentation:display-date-time="true"/>
    </style:style>
    <style:style style:name="dp4" style:family="drawing-page">
      <style:drawing-page-properties presentation:background-visible="true" presentation:background-objects-visible="true" draw:fill="solid" draw:fill-color="#000066" presentation:display-footer="false" presentation:display-page-number="false" presentation:display-date-time="false"/>
    </style:style>
    <style:style style:name="dp5" style:family="drawing-page">
      <style:drawing-page-properties presentation:background-visible="true" presentation:background-objects-visible="true" draw:fill="solid" draw:fill-color="#ffffff" presentation:display-footer="false" presentation:display-page-number="false" presentation:display-date-time="false"/>
    </style:style>
    <style:style style:name="gr1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no-wrap" loext:decorative="false"/>
      <style:paragraph-properties style:writing-mode="lr-tb"/>
    </style:style>
    <style:style style:name="gr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bottom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3" style:family="graphic" style:parent-style-name="standard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</style:style>
    <style:style style:name="gr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6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-4.311cm, 2cm, 4.311cm, 2.001cm)" draw:image-opacity="100%" style:mirror="none" loext:decorative="false"/>
    </style:style>
    <style:style style:name="gr8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9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0" style:family="graphic">
      <style:graphic-properties style:protect="size" loext:decorative="false"/>
    </style:style>
    <style:style style:name="gr1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3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5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1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8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30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3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3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3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34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3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36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3cm" fo:padding-bottom="0.13cm" fo:padding-left="0.25cm" fo:padding-right="0.25cm" fo:wrap-option="no-wrap" loext:decorative="false"/>
      <style:paragraph-properties style:writing-mode="lr-tb"/>
    </style:style>
    <style:style style:name="gr3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3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39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4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41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3cm" fo:padding-bottom="0.13cm" fo:padding-left="0.25cm" fo:padding-right="0.25cm" fo:wrap-option="no-wrap" loext:decorative="false"/>
      <style:paragraph-properties style:writing-mode="lr-tb"/>
    </style:style>
    <style:style style:name="gr4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4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44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4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4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3cm" fo:padding-bottom="0.13cm" fo:padding-left="0.25cm" fo:padding-right="0.25cm" fo:wrap-option="no-wrap" loext:decorative="false"/>
      <style:paragraph-properties style:writing-mode="lr-tb"/>
    </style:style>
    <style:style style:name="gr4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4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49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1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2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4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5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6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60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6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6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63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6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6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3cm" fo:padding-bottom="0.13cm" fo:padding-left="0.25cm" fo:padding-right="0.25cm" fo:wrap-option="no-wrap" loext:decorative="false"/>
      <style:paragraph-properties style:writing-mode="lr-tb"/>
    </style:style>
    <style:style style:name="gr6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6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68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69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0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1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2" style:family="graphic" style:parent-style-name="standard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3cm" fo:padding-bottom="0.13cm" fo:padding-left="0.25cm" fo:padding-right="0.25cm" fo:wrap-option="no-wrap" loext:decorative="false"/>
    </style:style>
    <style:style style:name="gr7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5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tru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7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tru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7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tru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7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tru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8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tru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81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8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83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8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8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86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8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8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8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90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9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9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9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94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tru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9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tru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9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tru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97" style:family="graphic" style:parent-style-name="standard" style:list-style-name="L2">
      <style:graphic-properties draw:stroke="solid" svg:stroke-width="0.026cm" svg:stroke-color="#000000" draw:stroke-linejoin="round" draw:fill="hatch" draw:fill-color="#ffffff" draw:fill-hatch-name="Red_20_90_20_Degrees_20_Crossed_20_1" draw:fill-hatch-solid="tru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glow-radius="0.635cm" loext:glow-color="#ff953e" loext:glow-transparency="60%" loext:decorative="false"/>
      <style:paragraph-properties style:writing-mode="lr-tb"/>
    </style:style>
    <style:style style:name="gr98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99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10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101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10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10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10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105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10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0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08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0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10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1.533cm, 5.83cm, 0.598cm, 0.954cm)" draw:image-opacity="100%" style:mirror="none" loext:decorative="false"/>
    </style:style>
    <style:style style:name="gr111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9.032cm, 1.074cm, 0.426cm, 9.935cm)" draw:image-opacity="100%" style:mirror="none" loext:decorative="false"/>
    </style:style>
    <style:style style:name="gr112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2.729cm, 1.422cm, 5.817cm, 9.934cm)" draw:image-opacity="100%" style:mirror="none" loext:decorative="false"/>
    </style:style>
    <style:style style:name="gr11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tru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11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tru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11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tru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11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tru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11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tru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pr1" style:family="presentation" style:parent-style-name="Blank_20_Slide-notes" style:list-style-name="L8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8.572cm" fo:padding-top="0cm" fo:padding-bottom="0cm" fo:padding-left="0cm" fo:padding-right="0cm" fo:wrap-option="wrap" loext:decorative="false"/>
      <style:paragraph-properties style:writing-mode="lr-tb"/>
    </style:style>
    <style:style style:name="pr2" style:family="presentation" style:parent-style-name="Standard-notes">
      <style:graphic-properties draw:fill-color="#ffffff" fo:min-height="13.364cm" loext:decorative="false"/>
      <style:paragraph-properties style:writing-mode="lr-tb"/>
    </style:style>
    <style:style style:name="pr3" style:family="presentation" style:parent-style-name="Blank_20_Slide-notes">
      <style:graphic-properties draw:fill-color="#ffffff" fo:min-height="13.364cm" loext:decorative="false"/>
      <style:paragraph-properties style:writing-mode="lr-tb"/>
    </style:style>
    <style:style style:name="pr4" style:family="presentation" style:parent-style-name="Standard_20_4_5f_-notes">
      <style:graphic-properties draw:fill-color="#ffffff" fo:min-height="13.364cm" loext:decorative="false"/>
      <style:paragraph-properties style:writing-mode="lr-tb"/>
    </style:style>
    <style:style style:name="pr5" style:family="presentation" style:parent-style-name="Standard_20_8_5f_-notes">
      <style:graphic-properties draw:fill-color="#ffffff" fo:min-height="13.364cm" loext:decorative="false"/>
      <style:paragraph-properties style:writing-mode="lr-tb"/>
    </style:style>
    <style:style style:name="pr6" style:family="presentation" style:parent-style-name="Standard_20_24-notes">
      <style:graphic-properties draw:fill-color="#ffffff" fo:min-height="13.364cm" loext:decorative="false"/>
      <style:paragraph-properties style:writing-mode="lr-tb"/>
    </style:style>
    <style:style style:name="pr7" style:family="presentation" style:parent-style-name="Standard_20_60-notes">
      <style:graphic-properties draw:fill-color="#ffffff" fo:min-height="13.364cm" loext:decorative="false"/>
      <style:paragraph-properties style:writing-mode="lr-tb"/>
    </style:style>
    <style:style style:name="P1" style:family="paragraph">
      <style:paragraph-properties fo:margin-left="0cm" fo:margin-right="0cm" fo:margin-top="0cm" fo:margin-bottom="0cm" fo:line-height="100%" fo:text-align="center" fo:text-indent="0cm" loext:tab-stop-distance="2.54cm">
        <style:tab-stops/>
      </style:paragraph-properties>
    </style:style>
    <style:style style:name="P2" style:family="paragraph">
      <loext:graphic-properties draw:fill="none"/>
      <style:paragraph-properties fo:margin-left="0cm" fo:margin-right="0cm" fo:margin-top="0cm" fo:margin-bottom="0cm" fo:line-height="100%" fo:text-align="center" fo:text-indent="0cm" loext:tab-stop-distance="2.54cm" style:font-independent-line-spacing="true">
        <style:tab-stops/>
      </style:paragraph-properties>
      <style:text-properties fo:font-size="18pt"/>
    </style:style>
    <style:style style:name="P3" style:family="paragraph">
      <style:paragraph-properties fo:margin-left="0cm" fo:margin-right="0cm" fo:margin-top="0cm" fo:margin-bottom="0cm" fo:line-height="100%" fo:text-align="end" fo:text-indent="0cm" loext:tab-stop-distance="2.54cm">
        <style:tab-stops/>
      </style:paragraph-properties>
    </style:style>
    <style:style style:name="P4" style:family="paragraph">
      <loext:graphic-properties draw:fill="none"/>
      <style:paragraph-properties fo:margin-left="0cm" fo:margin-right="0cm" fo:margin-top="0cm" fo:margin-bottom="0cm" fo:line-height="100%" fo:text-align="end" fo:text-indent="0cm" loext:tab-stop-distance="2.54cm" style:font-independent-line-spacing="true">
        <style:tab-stops/>
      </style:paragraph-properties>
      <style:text-properties fo:font-size="18pt"/>
    </style:style>
    <style:style style:name="P5" style:family="paragraph">
      <loext:graphic-properties draw:fill="none" draw:fill-color="#ffffff"/>
      <style:paragraph-properties fo:margin-left="0.6cm" fo:margin-right="0cm" fo:margin-top="0cm" fo:margin-bottom="0cm" fo:line-height="100%" fo:text-align="start" fo:text-indent="0cm" style:font-independent-line-spacing="true"/>
      <style:text-properties fo:font-variant="normal" fo:text-transform="none" style:text-line-through-style="none" style:text-line-through-type="none" style:text-position="0% 100%" fo:font-size="18pt" fo:letter-spacing="normal" fo:font-style="normal" style:text-underline-style="none" fo:font-weight="normal" fo:background-color="transparent" style:font-style-asian="normal" style:font-weight-asian="normal" style:font-style-complex="normal" style:font-weight-complex="normal"/>
    </style:style>
    <style:style style:name="P6" style:family="paragraph">
      <style:paragraph-properties fo:margin-left="0cm" fo:margin-right="0cm" fo:margin-top="0cm" fo:margin-bottom="0cm" fo:line-height="100%" fo:text-align="start" fo:text-indent="0cm"/>
    </style:style>
    <style:style style:name="P7" style:family="paragraph">
      <loext:graphic-properties draw:fill="none"/>
      <style:paragraph-properties fo:text-align="start" style:font-independent-line-spacing="true"/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18pt" fo:letter-spacing="normal" fo:language="fr" fo:country="BE" fo:font-style="normal" style:text-underline-style="none" fo:font-weight="normal" fo:background-color="transparent" style:font-name-asian="DejaVu Sans" style:font-size-asian="18pt" style:font-style-asian="normal" style:font-weight-asian="normal" style:font-name-complex="DejaVu Sans" style:font-size-complex="18pt" style:font-style-complex="normal" style:font-weight-complex="normal"/>
    </style:style>
    <style:style style:name="P8" style:family="paragraph">
      <style:paragraph-properties fo:margin-left="0cm" fo:margin-right="0cm" fo:margin-top="0.423cm" fo:margin-bottom="0cm" fo:line-height="100%" fo:text-align="start" fo:text-indent="0cm" loext:tab-stop-distance="2.54cm">
        <style:tab-stops/>
      </style:paragraph-properties>
    </style:style>
    <style:style style:name="P9" style:family="paragraph">
      <loext:graphic-properties draw:fill="none"/>
      <style:paragraph-properties fo:margin-left="0cm" fo:margin-right="0cm" fo:margin-top="0.423cm" fo:margin-bottom="0cm" fo:line-height="100%" fo:text-align="start" fo:text-indent="0cm" loext:tab-stop-distance="2.54cm" style:font-independent-line-spacing="true">
        <style:tab-stops/>
      </style:paragraph-properties>
      <style:text-properties fo:font-size="18pt"/>
    </style:style>
    <style:style style:name="P10" style:family="paragraph">
      <loext:graphic-properties draw:fill="none"/>
      <style:paragraph-properties fo:text-align="start"/>
      <style:text-properties fo:font-size="18pt"/>
    </style:style>
    <style:style style:name="P11" style:family="paragraph">
      <loext:graphic-properties draw:fill-color="#ffffff"/>
    </style:style>
    <style:style style:name="P12" style:family="paragraph">
      <style:paragraph-properties fo:margin-left="0cm" fo:margin-right="0cm" fo:margin-top="0.423cm" fo:margin-bottom="0cm" fo:line-height="100%" fo:text-align="center" fo:text-indent="0cm" loext:tab-stop-distance="2.54cm">
        <style:tab-stops/>
      </style:paragraph-properties>
    </style:style>
    <style:style style:name="P13" style:family="paragraph">
      <loext:graphic-properties draw:fill="none"/>
      <style:paragraph-properties fo:margin-left="0cm" fo:margin-right="0cm" fo:margin-top="0.423cm" fo:margin-bottom="0cm" fo:line-height="100%" fo:text-align="center" fo:text-indent="0cm" loext:tab-stop-distance="2.54cm" style:font-independent-line-spacing="true">
        <style:tab-stops/>
      </style:paragraph-properties>
      <style:text-properties fo:font-size="18pt"/>
    </style:style>
    <style:style style:name="P14" style:family="paragraph">
      <style:paragraph-properties fo:margin-left="0cm" fo:margin-right="0cm" fo:margin-top="0.423cm" fo:margin-bottom="0cm" fo:line-height="100%" fo:text-align="center" fo:text-indent="0cm"/>
    </style:style>
    <style:style style:name="P15" style:family="paragraph">
      <loext:graphic-properties draw:fill="none"/>
      <style:paragraph-properties fo:margin-left="0cm" fo:margin-right="0cm" fo:margin-top="0.423cm" fo:margin-bottom="0cm" fo:line-height="100%" fo:text-align="center" fo:text-indent="0cm" style:font-independent-line-spacing="true"/>
      <style:text-properties fo:font-size="18pt"/>
    </style:style>
    <style:style style:name="P16" style:family="paragraph">
      <style:paragraph-properties fo:margin-left="0cm" fo:margin-right="0cm" fo:margin-top="0cm" fo:margin-bottom="0cm" fo:line-height="100%" fo:text-align="center" fo:text-indent="0cm"/>
    </style:style>
    <style:style style:name="P17" style:family="paragraph">
      <loext:graphic-properties draw:fill="none"/>
      <style:paragraph-properties fo:margin-left="0cm" fo:margin-right="0cm" fo:margin-top="0cm" fo:margin-bottom="0cm" fo:line-height="100%" fo:text-align="center" fo:text-indent="0cm" style:font-independent-line-spacing="true"/>
      <style:text-properties fo:font-size="18pt"/>
    </style:style>
    <style:style style:name="P18" style:family="paragraph">
      <style:paragraph-properties fo:margin-left="0cm" fo:margin-right="0cm" fo:margin-top="0.529cm" fo:margin-bottom="0cm" fo:line-height="100%" fo:text-align="center" fo:text-indent="0cm" loext:tab-stop-distance="2.54cm">
        <style:tab-stops/>
      </style:paragraph-properties>
    </style:style>
    <style:style style:name="P19" style:family="paragraph">
      <loext:graphic-properties draw:fill="none"/>
      <style:paragraph-properties fo:margin-left="0cm" fo:margin-right="0cm" fo:margin-top="0.529cm" fo:margin-bottom="0cm" fo:line-height="100%" fo:text-align="center" fo:text-indent="0cm" loext:tab-stop-distance="2.54cm" style:font-independent-line-spacing="true">
        <style:tab-stops/>
      </style:paragraph-properties>
      <style:text-properties fo:font-size="18pt"/>
    </style:style>
    <style:style style:name="P20" style:family="paragraph">
      <loext:graphic-properties draw:fill="none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size="18pt" fo:letter-spacing="normal" fo:language="fr" fo:country="BE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P21" style:family="paragraph">
      <style:paragraph-properties fo:margin-left="0.953cm" fo:margin-right="0cm" fo:margin-top="0.198cm" fo:margin-bottom="0cm" fo:line-height="100%" fo:text-align="center" fo:text-indent="-0.95cm" loext:tab-stop-distance="2.54cm">
        <style:tab-stops>
          <style:tab-stop style:position="0cm"/>
        </style:tab-stops>
      </style:paragraph-properties>
    </style:style>
    <style:style style:name="P22" style:family="paragraph">
      <loext:graphic-properties draw:fill="none"/>
      <style:paragraph-properties fo:margin-left="0.953cm" fo:margin-right="0cm" fo:margin-top="0.198cm" fo:margin-bottom="0cm" fo:line-height="100%" fo:text-align="center" fo:text-indent="-0.95cm" loext:tab-stop-distance="2.54cm" style:font-independent-line-spacing="true">
        <style:tab-stops>
          <style:tab-stop style:position="0cm"/>
        </style:tab-stops>
      </style:paragraph-properties>
      <style:text-properties fo:font-size="18pt"/>
    </style:style>
    <style:style style:name="P23" style:family="paragraph">
      <loext:graphic-properties draw:fill="none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size="18pt" fo:letter-spacing="normal" fo:language="fr" fo:country="BE" fo:font-style="normal" style:text-underline-style="none" fo:font-weight="normal" fo:background-color="transparent" style:font-name-asian="DejaVu Sans" style:font-size-asian="18pt" style:font-style-asian="normal" style:font-weight-asian="normal" style:font-name-complex="DejaVu Sans" style:font-size-complex="18pt" style:font-style-complex="normal" style:font-weight-complex="normal"/>
    </style:style>
    <style:style style:name="P24" style:family="paragraph">
      <style:paragraph-properties fo:margin-left="0cm" fo:margin-right="0cm" fo:margin-top="0.423cm" fo:margin-bottom="0cm" fo:line-height="100%" fo:text-align="center" fo:text-indent="0cm" loext:tab-stop-distance="0cm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25" style:family="paragraph">
      <loext:graphic-properties draw:fill="none"/>
      <style:paragraph-properties fo:margin-left="0cm" fo:margin-right="0cm" fo:margin-top="0.423cm" fo:margin-bottom="0cm" fo:line-height="100%" fo:text-align="center" fo:text-indent="0cm" loext:tab-stop-distance="0cm" style:font-independent-line-spacing="true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  <style:text-properties fo:font-size="18pt"/>
    </style:style>
    <style:style style:name="P26" style:family="paragraph">
      <style:paragraph-properties fo:margin-left="0cm" fo:margin-right="0cm" fo:margin-top="0cm" fo:margin-bottom="0cm" fo:line-height="100%" fo:text-align="center" fo:text-indent="0cm" loext:tab-stop-distance="0cm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27" style:family="paragraph">
      <loext:graphic-properties draw:fill="none"/>
      <style:paragraph-properties fo:margin-left="0cm" fo:margin-right="0cm" fo:margin-top="0cm" fo:margin-bottom="0cm" fo:line-height="100%" fo:text-align="center" fo:text-indent="0cm" loext:tab-stop-distance="0cm" style:font-independent-line-spacing="true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  <style:text-properties fo:font-size="18pt"/>
    </style:style>
    <style:style style:name="P28" style:family="paragraph">
      <style:paragraph-properties fo:margin-left="0.952cm" fo:margin-right="0cm" fo:margin-top="0.052cm" fo:margin-bottom="0cm" fo:line-height="80%" fo:text-align="center" fo:text-indent="-0.951cm" loext:tab-stop-distance="0cm">
        <style:tab-stops>
          <style:tab-stop style:position="0cm"/>
        </style:tab-stops>
      </style:paragraph-properties>
    </style:style>
    <style:style style:name="P29" style:family="paragraph">
      <style:paragraph-properties fo:margin-left="0.952cm" fo:margin-right="0cm" fo:margin-top="0.211cm" fo:margin-bottom="0cm" fo:line-height="80%" fo:text-align="center" fo:text-indent="-0.951cm" loext:tab-stop-distance="0cm">
        <style:tab-stops>
          <style:tab-stop style:position="0cm"/>
        </style:tab-stops>
      </style:paragraph-properties>
    </style:style>
    <style:style style:name="P30" style:family="paragraph">
      <loext:graphic-properties draw:fill="none"/>
      <style:paragraph-properties fo:margin-left="0.952cm" fo:margin-right="0cm" fo:margin-top="0.052cm" fo:margin-bottom="0cm" fo:line-height="80%" fo:text-align="center" fo:text-indent="-0.951cm" loext:tab-stop-distance="0cm" style:font-independent-line-spacing="true">
        <style:tab-stops>
          <style:tab-stop style:position="0cm"/>
        </style:tab-stops>
      </style:paragraph-properties>
      <style:text-properties fo:font-size="18pt"/>
    </style:style>
    <style:style style:name="P31" style:family="paragraph">
      <style:paragraph-properties fo:margin-left="0.952cm" fo:margin-right="0cm" fo:margin-top="0.42cm" fo:margin-bottom="0.35cm" fo:line-height="80%" fo:text-align="center" fo:text-indent="-0.951cm" loext:tab-stop-distance="0cm">
        <style:tab-stops>
          <style:tab-stop style:position="0cm"/>
        </style:tab-stops>
      </style:paragraph-properties>
    </style:style>
    <style:style style:name="P32" style:family="paragraph">
      <style:paragraph-properties fo:margin-left="0.952cm" fo:margin-right="0cm" fo:margin-top="0.6cm" fo:margin-bottom="0cm" fo:line-height="80%" fo:text-align="center" fo:text-indent="-0.951cm" loext:tab-stop-distance="0cm">
        <style:tab-stops>
          <style:tab-stop style:position="0cm"/>
        </style:tab-stops>
      </style:paragraph-properties>
    </style:style>
    <style:style style:name="P33" style:family="paragraph">
      <loext:graphic-properties draw:fill="none"/>
      <style:paragraph-properties fo:margin-left="0.952cm" fo:margin-right="0cm" fo:margin-top="0.6cm" fo:margin-bottom="0cm" fo:line-height="80%" fo:text-align="center" fo:text-indent="-0.951cm" loext:tab-stop-distance="0cm" style:font-independent-line-spacing="true">
        <style:tab-stops>
          <style:tab-stop style:position="0cm"/>
        </style:tab-stops>
      </style:paragraph-properties>
      <style:text-properties fo:font-size="18pt"/>
    </style:style>
    <style:style style:name="P34" style:family="paragraph">
      <loext:graphic-properties draw:fill="hatch" draw:fill-color="#ffffff" draw:fill-hatch-name="Red_20_90_20_Degrees_20_Crossed_20_1" draw:fill-hatch-solid="true"/>
      <style:paragraph-properties fo:margin-left="0cm" fo:margin-right="0cm" fo:margin-top="0cm" fo:margin-bottom="0cm" fo:line-height="100%" fo:text-align="center" fo:text-indent="0cm" loext:tab-stop-distance="2.54cm" style:font-independent-line-spacing="true">
        <style:tab-stops/>
      </style:paragraph-properties>
      <style:text-properties fo:font-size="18pt"/>
    </style:style>
    <style:style style:name="P35" style:family="paragraph">
      <style:paragraph-properties fo:margin-left="0.953cm" fo:margin-right="0cm" fo:margin-top="0.225cm" fo:margin-bottom="0.013cm" fo:line-height="100%" fo:text-align="center" fo:text-indent="-0.927cm" loext:tab-stop-distance="0cm">
        <style:tab-stops>
          <style:tab-stop style:position="0cm"/>
        </style:tab-stops>
      </style:paragraph-properties>
    </style:style>
    <style:style style:name="P36" style:family="paragraph">
      <style:paragraph-properties fo:margin-left="0.953cm" fo:margin-right="0cm" fo:margin-top="0.225cm" fo:margin-bottom="0.013cm" fo:line-height="100%" fo:text-align="start" fo:text-indent="-0.927cm" loext:tab-stop-distance="0cm">
        <style:tab-stops>
          <style:tab-stop style:position="0cm"/>
        </style:tab-stops>
      </style:paragraph-properties>
    </style:style>
    <style:style style:name="P37" style:family="paragraph">
      <loext:graphic-properties draw:fill="none"/>
      <style:paragraph-properties fo:margin-left="0.953cm" fo:margin-right="0cm" fo:margin-top="0.225cm" fo:margin-bottom="0.013cm" fo:line-height="100%" fo:text-align="center" fo:text-indent="-0.927cm" loext:tab-stop-distance="0cm" style:font-independent-line-spacing="true">
        <style:tab-stops>
          <style:tab-stop style:position="0cm"/>
        </style:tab-stops>
      </style:paragraph-properties>
      <style:text-properties fo:font-size="18pt"/>
    </style:style>
    <style:style style:name="P38" style:family="paragraph">
      <style:paragraph-properties fo:margin-left="0cm" fo:margin-right="0cm" fo:margin-top="0.013cm" fo:margin-bottom="0.013cm" fo:line-height="100%" fo:text-align="center" fo:text-indent="0cm" loext:tab-stop-distance="0cm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</style:style>
    <style:style style:name="P39" style:family="paragraph">
      <loext:graphic-properties draw:fill="none"/>
      <style:paragraph-properties fo:text-align="center" style:font-independent-line-spacing="true"/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24pt" fo:letter-spacing="normal" fo:language="fr" fo:country="BE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P40" style:family="paragraph">
      <style:paragraph-properties fo:margin-left="0.952cm" fo:margin-right="0cm" fo:margin-top="0.052cm" fo:margin-bottom="0cm" fo:line-height="80%" fo:text-align="center" fo:text-indent="-0.949cm" loext:tab-stop-distance="0cm">
        <style:tab-stops>
          <style:tab-stop style:position="0cm"/>
        </style:tab-stops>
      </style:paragraph-properties>
    </style:style>
    <style:style style:name="P41" style:family="paragraph">
      <style:paragraph-properties fo:margin-left="0.952cm" fo:margin-right="0cm" fo:margin-top="0.211cm" fo:margin-bottom="0cm" fo:line-height="80%" fo:text-align="center" fo:text-indent="-0.949cm" loext:tab-stop-distance="0cm">
        <style:tab-stops>
          <style:tab-stop style:position="0cm"/>
        </style:tab-stops>
      </style:paragraph-properties>
    </style:style>
    <style:style style:name="P42" style:family="paragraph">
      <loext:graphic-properties draw:fill="none"/>
      <style:paragraph-properties fo:margin-left="0.952cm" fo:margin-right="0cm" fo:margin-top="0.052cm" fo:margin-bottom="0cm" fo:line-height="80%" fo:text-align="center" fo:text-indent="-0.949cm" loext:tab-stop-distance="0cm" style:font-independent-line-spacing="true">
        <style:tab-stops>
          <style:tab-stop style:position="0cm"/>
        </style:tab-stops>
      </style:paragraph-properties>
      <style:text-properties fo:font-size="18pt"/>
    </style:style>
    <style:style style:name="T1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24pt" fo:letter-spacing="normal" fo:language="fr" fo:country="BE" fo:font-style="normal" style:text-underline-style="solid" style:text-underline-width="auto" style:text-underline-color="#ffffff" fo:font-weight="bold" fo:background-color="transparent" style:font-name-asian="DejaVu Sans" style:font-size-asian="24pt" style:font-style-asian="normal" style:font-weight-asian="bold" style:font-name-complex="DejaVu Sans" style:font-size-complex="24pt" style:font-style-complex="normal" style:font-weight-complex="bold"/>
    </style:style>
    <style:style style:name="T2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24pt" fo:letter-spacing="normal" fo:language="fr" fo:country="BE" fo:font-style="normal" style:text-underline-style="none" fo:font-weight="normal" fo:background-color="transparent" style:font-name-asian="DejaVu Sans" style:font-size-asian="24pt" style:font-style-asian="normal" style:font-weight-asian="normal" style:font-name-complex="DejaVu Sans" style:font-size-complex="24pt" style:font-style-complex="normal" style:font-weight-complex="normal"/>
    </style:style>
    <style:style style:name="T3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size="12pt" fo:letter-spacing="normal" fo:language="fr" fo:country="BE" fo:font-style="normal" style:text-underline-style="none" fo:font-weight="normal" fo:background-color="transparent" style:font-name-asian="+mn-ea" style:font-size-asian="12pt" style:font-style-asian="normal" style:font-weight-asian="normal" style:font-size-complex="12pt" style:font-style-complex="normal" style:font-weight-complex="normal"/>
    </style:style>
    <style:style style:name="T4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18pt" fo:letter-spacing="normal" fo:language="fr" fo:country="BE" fo:font-style="normal" style:text-underline-style="none" fo:font-weight="normal" fo:background-color="transparent" style:font-name-asian="DejaVu Sans" style:font-size-asian="18pt" style:font-style-asian="normal" style:font-weight-asian="normal" style:font-name-complex="DejaVu Sans" style:font-size-complex="18pt" style:font-style-complex="normal" style:font-weight-complex="normal"/>
    </style:style>
    <style:style style:name="T5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24pt" fo:letter-spacing="normal" fo:language="fr" fo:country="BE" fo:font-style="normal" style:text-underline-style="none" fo:font-weight="normal" fo:background-color="transparent" style:font-name-asian="DejaVu Sans" style:font-size-asian="24pt" style:font-style-asian="normal" style:font-weight-asian="normal" style:font-name-complex="DejaVu Sans" style:font-size-complex="24pt" style:font-style-complex="normal" style:font-weight-complex="normal"/>
    </style:style>
    <style:style style:name="T6" style:family="text">
      <style:text-properties fo:font-variant="normal" fo:text-transform="none" fo:color="#ff6600" loext:opacity="100%" style:text-outline="false" style:text-line-through-style="none" style:text-line-through-type="none" style:text-position="0% 100%" style:font-name="Verdana" fo:font-size="24pt" fo:letter-spacing="normal" fo:language="fr" fo:country="BE" fo:font-style="italic" style:text-underline-style="none" fo:font-weight="bold" fo:background-color="transparent" style:font-name-asian="Calibri" style:font-size-asian="24pt" style:font-style-asian="italic" style:font-weight-asian="bold" style:font-name-complex="DejaVu Sans" style:font-size-complex="24pt" style:font-style-complex="italic" style:font-weight-complex="bold"/>
    </style:style>
    <style:style style:name="T7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32pt" fo:letter-spacing="normal" fo:language="fr" fo:country="BE" fo:font-style="normal" style:text-underline-style="solid" style:text-underline-width="auto" style:text-underline-color="font-color" fo:font-weight="bold" fo:background-color="transparent" style:font-name-asian="DejaVu Sans" style:font-size-asian="32pt" style:font-style-asian="normal" style:font-weight-asian="bold" style:font-name-complex="DejaVu Sans" style:font-size-complex="32pt" style:font-style-complex="normal" style:font-weight-complex="bold"/>
    </style:style>
    <style:style style:name="T8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32pt" fo:letter-spacing="normal" fo:language="fr" fo:country="BE" fo:font-style="normal" style:text-underline-style="none" fo:font-weight="bold" fo:background-color="transparent" style:font-name-asian="DejaVu Sans" style:font-size-asian="32pt" style:font-style-asian="normal" style:font-weight-asian="bold" style:font-name-complex="DejaVu Sans" style:font-size-complex="32pt" style:font-style-complex="normal" style:font-weight-complex="bold"/>
    </style:style>
    <style:style style:name="T9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32pt" fo:letter-spacing="normal" fo:language="fr" fo:country="BE" fo:font-style="normal" style:text-underline-style="none" fo:font-weight="normal" fo:background-color="transparent" style:font-name-asian="DejaVu Sans" style:font-size-asian="32pt" style:font-style-asian="normal" style:font-weight-asian="normal" style:font-name-complex="DejaVu Sans" style:font-size-complex="32pt" style:font-style-complex="normal" style:font-weight-complex="normal"/>
    </style:style>
    <style:style style:name="T10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32pt" fo:letter-spacing="normal" fo:language="fr" fo:country="BE" fo:font-style="normal" style:text-underline-style="solid" style:text-underline-width="auto" style:text-underline-color="#ffffff" fo:font-weight="bold" fo:background-color="transparent" style:font-name-asian="DejaVu Sans" style:font-size-asian="32pt" style:font-style-asian="normal" style:font-weight-asian="bold" style:font-name-complex="DejaVu Sans" style:font-size-complex="32pt" style:font-style-complex="normal" style:font-weight-complex="bold"/>
    </style:style>
    <style:style style:name="T11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20pt" fo:letter-spacing="normal" fo:language="fr" fo:country="BE" fo:font-style="normal" style:text-underline-style="none" fo:font-weight="normal" fo:background-color="transparent" style:font-name-asian="DejaVu Sans" style:font-size-asian="20pt" style:font-style-asian="normal" style:font-weight-asian="normal" style:font-name-complex="DejaVu Sans" style:font-size-complex="20pt" style:font-style-complex="normal" style:font-weight-complex="normal"/>
    </style:style>
    <style:style style:name="T12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16pt" fo:letter-spacing="normal" fo:language="fr" fo:country="BE" fo:font-style="normal" style:text-underline-style="none" fo:font-weight="normal" fo:background-color="transparent" style:font-name-asian="DejaVu Sans" style:font-size-asian="16pt" style:font-style-asian="normal" style:font-weight-asian="normal" style:font-name-complex="DejaVu Sans" style:font-size-complex="16pt" style:font-style-complex="normal" style:font-weight-complex="normal"/>
    </style:style>
    <style:style style:name="T13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36pt" fo:letter-spacing="normal" fo:language="fr" fo:country="BE" fo:font-style="normal" style:text-underline-style="none" fo:font-weight="normal" fo:background-color="transparent" style:font-name-asian="DejaVu Sans" style:font-size-asian="36pt" style:font-style-asian="normal" style:font-weight-asian="normal" style:font-name-complex="DejaVu Sans" style:font-size-complex="36pt" style:font-style-complex="normal" style:font-weight-complex="normal"/>
    </style:style>
    <style:style style:name="T14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size="18pt" fo:letter-spacing="normal" fo:language="fr" fo:country="BE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T15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40pt" fo:letter-spacing="normal" fo:language="fr" fo:country="BE" fo:font-style="normal" style:text-underline-style="none" fo:font-weight="normal" fo:background-color="transparent" style:font-name-asian="DejaVu Sans" style:font-size-asian="40pt" style:font-style-asian="normal" style:font-weight-asian="normal" style:font-name-complex="DejaVu Sans" style:font-size-complex="40pt" style:font-style-complex="normal" style:font-weight-complex="normal"/>
    </style:style>
    <style:style style:name="T16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size="18pt" fo:letter-spacing="normal" fo:language="fr" fo:country="BE" fo:font-style="normal" style:text-underline-style="none" fo:font-weight="normal" fo:background-color="transparent" style:font-name-asian="DejaVu Sans" style:font-size-asian="18pt" style:font-style-asian="normal" style:font-weight-asian="normal" style:font-name-complex="DejaVu Sans" style:font-size-complex="18pt" style:font-style-complex="normal" style:font-weight-complex="normal"/>
    </style:style>
    <style:style style:name="T17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36pt" fo:letter-spacing="normal" fo:language="fr" fo:country="BE" fo:font-style="normal" style:text-underline-style="none" fo:font-weight="bold" fo:background-color="transparent" style:font-name-asian="DejaVu Sans" style:font-size-asian="36pt" style:font-style-asian="normal" style:font-weight-asian="bold" style:font-name-complex="DejaVu Sans" style:font-size-complex="36pt" style:font-style-complex="normal" style:font-weight-complex="bold"/>
    </style:style>
    <style:style style:name="T18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36pt" fo:letter-spacing="normal" fo:language="fr" fo:country="BE" fo:font-style="normal" style:text-underline-style="none" fo:font-weight="normal" fo:background-color="transparent" style:font-name-asian="DejaVu Sans" style:font-size-asian="36pt" style:font-style-asian="normal" style:font-weight-asian="normal" style:font-name-complex="DejaVu Sans" style:font-size-complex="36pt" style:font-style-complex="normal" style:font-weight-complex="normal"/>
    </style:style>
    <style:style style:name="T19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size="18pt" fo:letter-spacing="normal" fo:font-style="normal" style:text-underline-style="none" fo:font-weight="normal" fo:background-color="transparent" style:font-name-asian="DejaVu Sans" style:font-size-asian="18pt" style:font-style-asian="normal" style:font-weight-asian="normal" style:font-name-complex="DejaVu Sans" style:font-size-complex="18pt" style:font-style-complex="normal" style:font-weight-complex="normal"/>
    </style:style>
    <style:style style:name="T20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28pt" fo:letter-spacing="normal" fo:language="fr" fo:country="BE" fo:font-style="normal" style:text-underline-style="none" fo:font-weight="bold" fo:background-color="transparent" style:font-name-asian="DejaVu Sans" style:font-size-asian="28pt" style:font-style-asian="normal" style:font-weight-asian="bold" style:font-name-complex="DejaVu Sans" style:font-size-complex="28pt" style:font-style-complex="normal" style:font-weight-complex="bold"/>
    </style:style>
    <style:style style:name="T21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20pt" fo:letter-spacing="normal" fo:language="fr" fo:country="BE" fo:font-style="normal" style:text-underline-style="none" fo:font-weight="bold" fo:background-color="transparent" style:font-name-asian="DejaVu Sans" style:font-size-asian="20pt" style:font-style-asian="normal" style:font-weight-asian="bold" style:font-name-complex="DejaVu Sans" style:font-size-complex="20pt" style:font-style-complex="normal" style:font-weight-complex="bold"/>
    </style:style>
    <style:style style:name="T22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28pt" fo:letter-spacing="normal" fo:language="fr" fo:country="BE" fo:font-style="normal" style:text-underline-style="solid" style:text-underline-width="auto" style:text-underline-color="#ffffff" fo:font-weight="bold" fo:background-color="transparent" style:font-name-asian="DejaVu Sans" style:font-size-asian="28pt" style:font-style-asian="normal" style:font-weight-asian="bold" style:font-name-complex="DejaVu Sans" style:font-size-complex="28pt" style:font-style-complex="normal" style:font-weight-complex="bold"/>
    </style:style>
    <style:style style:name="T23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28pt" fo:letter-spacing="normal" fo:language="fr" fo:country="BE" fo:font-style="normal" style:text-underline-style="none" fo:font-weight="normal" fo:background-color="transparent" style:font-name-asian="DejaVu Sans" style:font-size-asian="28pt" style:font-style-asian="normal" style:font-weight-asian="normal" style:font-name-complex="DejaVu Sans" style:font-size-complex="28pt" style:font-style-complex="normal" style:font-weight-complex="normal"/>
    </style:style>
    <style:style style:name="T24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24pt" fo:letter-spacing="normal" fo:language="fr" fo:country="BE" fo:font-style="normal" style:text-underline-style="none" fo:font-weight="bold" fo:background-color="transparent" style:font-name-asian="DejaVu Sans" style:font-size-asian="24pt" style:font-style-asian="normal" style:font-weight-asian="bold" style:font-name-complex="DejaVu Sans" style:font-size-complex="24pt" style:font-style-complex="normal" style:font-weight-complex="bold"/>
    </style:style>
    <style:style style:name="T25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28pt" fo:letter-spacing="normal" fo:language="fr" fo:country="BE" fo:font-style="normal" style:text-underline-style="solid" style:text-underline-width="auto" style:text-underline-color="font-color" fo:font-weight="normal" fo:background-color="transparent" style:font-name-asian="DejaVu Sans" style:font-size-asian="28pt" style:font-style-asian="normal" style:font-weight-asian="normal" style:font-name-complex="DejaVu Sans" style:font-size-complex="28pt" style:font-style-complex="normal" style:font-weight-complex="normal"/>
    </style:style>
    <style:style style:name="T26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size="28pt" fo:letter-spacing="normal" fo:language="fr" fo:country="BE" fo:font-style="normal" style:text-underline-style="none" fo:font-weight="normal" fo:background-color="transparent" style:font-name-asian="DejaVu Sans" style:font-size-asian="28pt" style:font-style-asian="normal" style:font-weight-asian="normal" style:font-name-complex="DejaVu Sans" style:font-size-complex="28pt" style:font-style-complex="normal" style:font-weight-complex="normal"/>
    </style:style>
    <style:style style:name="T27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size="32pt" fo:letter-spacing="normal" fo:language="fr" fo:country="BE" fo:font-style="normal" style:text-underline-style="none" fo:font-weight="normal" fo:background-color="transparent" style:font-name-asian="DejaVu Sans" style:font-size-asian="32pt" style:font-style-asian="normal" style:font-weight-asian="normal" style:font-name-complex="DejaVu Sans" style:font-size-complex="32pt" style:font-style-complex="normal" style:font-weight-complex="normal"/>
    </style:style>
    <style:style style:name="T28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28pt" fo:letter-spacing="normal" fo:language="fr" fo:country="BE" fo:font-style="normal" style:text-underline-style="solid" style:text-underline-width="auto" style:text-underline-color="#ffffff" fo:font-weight="bold" fo:background-color="transparent" style:font-name-asian="DejaVu Sans" style:font-size-asian="28pt" style:font-style-asian="normal" style:font-weight-asian="bold" style:font-name-complex="DejaVu Sans" style:font-size-complex="28pt" style:font-style-complex="normal" style:font-weight-complex="bold"/>
    </style:style>
    <style:style style:name="T29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36pt" fo:letter-spacing="normal" fo:language="fr" fo:country="BE" fo:font-style="normal" style:text-underline-style="solid" style:text-underline-width="auto" style:text-underline-color="#ffffff" fo:font-weight="bold" fo:background-color="transparent" style:font-name-asian="DejaVu Sans" style:font-size-asian="36pt" style:font-style-asian="normal" style:font-weight-asian="bold" style:font-name-complex="DejaVu Sans" style:font-size-complex="36pt" style:font-style-complex="normal" style:font-weight-complex="bold"/>
    </style:style>
    <style:style style:name="T30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36pt" fo:letter-spacing="normal" fo:language="fr" fo:country="BE" fo:font-style="normal" style:text-underline-style="none" fo:font-weight="bold" fo:background-color="transparent" style:font-name-asian="DejaVu Sans" style:font-size-asian="36pt" style:font-style-asian="normal" style:font-weight-asian="bold" style:font-name-complex="DejaVu Sans" style:font-size-complex="36pt" style:font-style-complex="normal" style:font-weight-complex="bold"/>
    </style:style>
    <style:style style:name="T31" style:family="text">
      <style:text-properties fo:font-variant="normal" fo:text-transform="none" fo:color="#00ffff" loext:opacity="100%" style:text-outline="false" style:text-line-through-style="none" style:text-line-through-type="none" style:text-position="0% 100%" style:font-name="Cambria" fo:font-size="28pt" fo:letter-spacing="normal" fo:language="fr" fo:country="BE" fo:font-style="normal" style:text-underline-style="solid" style:text-underline-width="auto" style:text-underline-color="#ffffff" fo:font-weight="bold" fo:background-color="transparent" style:font-name-asian="DejaVu Sans" style:font-size-asian="28pt" style:font-style-asian="normal" style:font-weight-asian="bold" style:font-name-complex="DejaVu Sans" style:font-size-complex="28pt" style:font-style-complex="normal" style:font-weight-complex="bold"/>
    </style:style>
    <style:style style:name="T32" style:family="text">
      <style:text-properties fo:font-variant="normal" fo:text-transform="none" fo:color="#00ffff" loext:opacity="100%" style:text-outline="false" style:text-line-through-style="none" style:text-line-through-type="none" style:text-position="0% 100%" style:font-name="Cambria" fo:font-size="28pt" fo:letter-spacing="normal" fo:language="fr" fo:country="BE" fo:font-style="normal" style:text-underline-style="none" fo:font-weight="bold" fo:background-color="transparent" style:font-name-asian="DejaVu Sans" style:font-size-asian="28pt" style:font-style-asian="normal" style:font-weight-asian="bold" style:font-name-complex="DejaVu Sans" style:font-size-complex="28pt" style:font-style-complex="normal" style:font-weight-complex="bold"/>
    </style:style>
    <style:style style:name="T33" style:family="text">
      <style:text-properties fo:font-variant="normal" fo:text-transform="none" fo:color="#00ffff" loext:opacity="100%" style:text-outline="false" style:text-line-through-style="none" style:text-line-through-type="none" style:text-position="0% 100%" style:font-name="Cambria" fo:font-size="32pt" fo:letter-spacing="normal" fo:language="fr" fo:country="BE" fo:font-style="normal" style:text-underline-style="solid" style:text-underline-width="auto" style:text-underline-color="#ffffff" fo:font-weight="bold" fo:background-color="transparent" style:font-name-asian="DejaVu Sans" style:font-size-asian="32pt" style:font-style-asian="normal" style:font-weight-asian="bold" style:font-name-complex="DejaVu Sans" style:font-size-complex="32pt" style:font-style-complex="normal" style:font-weight-complex="bold"/>
    </style:style>
    <style:style style:name="T34" style:family="text">
      <style:text-properties fo:font-variant="normal" fo:text-transform="none" fo:color="#00ffff" loext:opacity="100%" style:text-outline="false" style:text-line-through-style="none" style:text-line-through-type="none" style:text-position="0% 100%" style:font-name="Cambria" fo:font-size="36pt" fo:letter-spacing="normal" fo:language="fr" fo:country="BE" fo:font-style="normal" style:text-underline-style="none" fo:font-weight="bold" fo:background-color="transparent" style:font-name-asian="DejaVu Sans" style:font-size-asian="36pt" style:font-style-asian="normal" style:font-weight-asian="bold" style:font-name-complex="DejaVu Sans" style:font-size-complex="36pt" style:font-style-complex="normal" style:font-weight-complex="bold"/>
    </style:style>
    <style:style style:name="T35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36pt" fo:letter-spacing="normal" fo:language="fr" fo:country="BE" fo:font-style="normal" style:text-underline-style="solid" style:text-underline-width="auto" style:text-underline-color="#ffffff" fo:font-weight="bold" fo:background-color="transparent" style:font-name-asian="DejaVu Sans" style:font-size-asian="36pt" style:font-style-asian="normal" style:font-weight-asian="bold" style:font-name-complex="DejaVu Sans" style:font-size-complex="36pt" style:font-style-complex="normal" style:font-weight-complex="bold"/>
    </style:style>
    <style:style style:name="T36" style:family="text">
      <style:text-properties fo:font-variant="normal" fo:text-transform="none" fo:color="#00ffff" loext:opacity="100%" style:text-outline="false" style:text-line-through-style="none" style:text-line-through-type="none" style:text-position="0% 100%" style:font-name="Cambria" fo:font-size="36pt" fo:letter-spacing="normal" fo:language="fr" fo:country="BE" fo:font-style="normal" style:text-underline-style="solid" style:text-underline-width="auto" style:text-underline-color="#ffffff" fo:font-weight="bold" fo:background-color="transparent" style:font-name-asian="DejaVu Sans" style:font-size-asian="36pt" style:font-style-asian="normal" style:font-weight-asian="bold" style:font-name-complex="DejaVu Sans" style:font-size-complex="36pt" style:font-style-complex="normal" style:font-weight-complex="bold"/>
    </style:style>
    <style:style style:name="T37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40pt" fo:letter-spacing="normal" fo:language="fr" fo:country="BE" fo:font-style="normal" style:text-underline-style="none" fo:font-weight="bold" fo:background-color="transparent" style:font-name-asian="DejaVu Sans" style:font-size-asian="40pt" style:font-style-asian="normal" style:font-weight-asian="bold" style:font-name-complex="DejaVu Sans" style:font-size-complex="40pt" style:font-style-complex="normal" style:font-weight-complex="bold"/>
    </style:style>
    <style:style style:name="T38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24pt" fo:letter-spacing="normal" fo:language="fr" fo:country="BE" fo:font-style="normal" style:text-underline-style="solid" style:text-underline-width="auto" style:text-underline-color="#ffffff" fo:font-weight="bold" fo:background-color="transparent" style:font-name-asian="DejaVu Sans" style:font-size-asian="24pt" style:font-style-asian="normal" style:font-weight-asian="bold" style:font-name-complex="DejaVu Sans" style:font-size-complex="24pt" style:font-style-complex="normal" style:font-weight-complex="bold"/>
    </style:style>
    <style:style style:name="T39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size="36pt" fo:letter-spacing="normal" fo:language="fr" fo:country="BE" fo:font-style="normal" style:text-underline-style="none" fo:font-weight="normal" fo:background-color="transparent" style:font-name-asian="DejaVu Sans" style:font-size-asian="36pt" style:font-style-asian="normal" style:font-weight-asian="normal" style:font-name-complex="DejaVu Sans" style:font-size-complex="36pt" style:font-style-complex="normal" style:font-weight-complex="normal"/>
    </style:style>
    <style:style style:name="T40" style:family="text">
      <style:text-properties fo:font-variant="normal" fo:text-transform="none" fo:color="#c00000" loext:opacity="100%" style:text-outline="false" style:text-line-through-style="none" style:text-line-through-type="none" style:text-position="0% 100%" style:font-name="Cambria" fo:font-size="32pt" fo:letter-spacing="normal" fo:language="fr" fo:country="BE" fo:font-style="italic" style:text-underline-style="none" fo:font-weight="bold" fo:background-color="transparent" style:font-name-asian="DejaVu Sans" style:font-size-asian="32pt" style:font-style-asian="italic" style:font-weight-asian="bold" style:font-name-complex="DejaVu Sans" style:font-size-complex="32pt" style:font-style-complex="italic" style:font-weight-complex="bold"/>
    </style:style>
    <style:style style:name="T41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32pt" fo:letter-spacing="normal" fo:language="fr" fo:country="BE" fo:font-style="normal" style:text-underline-style="none" fo:font-weight="normal" fo:background-color="transparent" style:font-name-asian="DejaVu Sans" style:font-size-asian="32pt" style:font-style-asian="normal" style:font-weight-asian="normal" style:font-name-complex="DejaVu Sans" style:font-size-complex="32pt" style:font-style-complex="normal" style:font-weight-complex="normal"/>
    </style:style>
    <style:style style:name="T42" style:family="text">
      <style:text-properties fo:font-variant="normal" fo:text-transform="none" fo:color="#38e0fd" loext:opacity="100%" style:text-outline="false" style:text-line-through-style="none" style:text-line-through-type="none" style:text-position="0% 100%" style:font-name="Arial" fo:font-size="36pt" fo:letter-spacing="normal" fo:language="fr" fo:country="BE" fo:font-style="normal" style:text-underline-style="solid" style:text-underline-width="auto" style:text-underline-color="font-color" fo:font-weight="bold" fo:background-color="transparent" style:font-name-asian="DejaVu Sans" style:font-size-asian="36pt" style:font-style-asian="normal" style:font-weight-asian="bold" style:font-name-complex="DejaVu Sans" style:font-size-complex="36pt" style:font-style-complex="normal" style:font-weight-complex="bold"/>
    </style:style>
    <style:style style:name="T43" style:family="text">
      <style:text-properties fo:font-variant="normal" fo:text-transform="none" fo:color="#38e0fd" loext:opacity="100%" style:text-outline="false" style:text-line-through-style="none" style:text-line-through-type="none" style:text-position="0% 100%" style:font-name="Arial" fo:font-size="36pt" fo:letter-spacing="normal" fo:language="fr" fo:country="BE" fo:font-style="normal" style:text-underline-style="none" fo:font-weight="bold" fo:background-color="transparent" style:font-name-asian="DejaVu Sans" style:font-size-asian="36pt" style:font-style-asian="normal" style:font-weight-asian="bold" style:font-name-complex="DejaVu Sans" style:font-size-complex="36pt" style:font-style-complex="normal" style:font-weight-complex="bold"/>
    </style:style>
    <style:style style:name="T44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24pt" fo:letter-spacing="normal" fo:language="fr" fo:country="BE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T45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16pt" fo:letter-spacing="normal" fo:language="fr" fo:country="BE" fo:font-style="normal" style:text-underline-style="none" fo:font-weight="normal" fo:background-color="transparent" style:font-name-asian="DejaVu Sans" style:font-size-asian="16pt" style:font-style-asian="normal" style:font-weight-asian="normal" style:font-name-complex="DejaVu Sans" style:font-size-complex="16pt" style:font-style-complex="normal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OpenSymbol" fo:color="#ffffff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OpenSymbol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4">
      <text:list-level-style-bullet text:level="1" text:bullet-char="●">
        <style:list-level-properties text:min-label-width="0.6cm"/>
        <style:text-properties fo:font-family="OpenSymbol" fo:color="#ff66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5">
      <text:list-level-style-bullet text:level="1" text:bullet-char="●">
        <style:list-level-properties text:min-label-width="0.6cm"/>
        <style:text-properties fo:font-family="OpenSymbol" fo:color="#00ffff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6">
      <text:list-level-style-bullet text:level="1" text:bullet-char="●">
        <style:list-level-properties text:min-label-width="0.6cm"/>
        <style:text-properties fo:font-family="OpenSymbol" fo:color="#c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7">
      <text:list-level-style-bullet text:level="1" text:bullet-char="●">
        <style:list-level-properties text:min-label-width="0.6cm"/>
        <style:text-properties fo:font-family="OpenSymbol" fo:color="#38e0fd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8">
      <text:list-level-style-bullet text:level="1" text:bullet-char="●">
        <style:list-level-properties text:space-before="-0.6cm" text:min-label-width="0.6cm"/>
        <style:text-properties fo:font-family="Open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Blank_20_Slide">
        <draw:custom-shape draw:name="CustomShape 1" draw:style-name="gr1" draw:text-style-name="P2" draw:layer="layout" svg:width="13.491cm" svg:height="6.343cm" svg:x="2.741cm" svg:y="14.803cm">
          <text:p text:style-name="P1"><text:span text:style-name="T1">Messe du 06 septembre 2026</text:span></text:p>
          <text:p text:style-name="P1"><text:span text:style-name="T2"/></text:p>
          <text:p text:style-name="P1"><text:span text:style-name="T2"/></text:p>
          <text:p text:style-name="P1"><text:span text:style-name="T1">23° dimanche du temps ordinaire</text:span></text:p>
          <text:p text:style-name="P1"><text:span text:style-name="T2"/></text:p>
          <text:p text:style-name="P1"><text:span text:style-name="T1">Année A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custom-shape draw:name="CustomShape 1" draw:style-name="gr2" draw:text-style-name="P4" draw:layer="layout" svg:width="11.002cm" svg:height="0.948cm" svg:x="14.389cm" svg:y="18.093cm">
            <text:p text:style-name="P3"><text:span text:style-name="T3"><text:page-number>&lt;numéro&gt;</text:page-number></text:span></text:p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frame draw:name="PlaceHolder 1" presentation:style-name="pr1" draw:text-style-name="P5" draw:layer="layout" svg:width="20.315cm" svg:height="8.568cm" svg:x="2.54cm" svg:y="9.049cm" presentation:class="notes" presentation:placeholder="true" presentation:user-transformed="true">
            <draw:text-box/>
          </draw:frame>
        </presentation:notes>
      </draw:page>
      <draw:page draw:name="page2" draw:style-name="dp1" draw:master-page-name="Standard">
        <draw:custom-shape draw:name="CustomShape 1" draw:style-name="gr3" draw:text-style-name="P7" draw:layer="layout" svg:width="16.999cm" svg:height="1.265cm" svg:x="1.023cm" svg:y="5.9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4" draw:text-style-name="P9" draw:layer="layout" svg:width="16.796cm" svg:height="4.141cm" svg:x="1.124cm" svg:y="6.301cm">
          <text:p text:style-name="P8"><text:span text:style-name="T4"/></text:p>
          <text:p text:style-name="P8"><text:span text:style-name="T4"/></text:p>
          <text:p text:style-name="P8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5" draw:text-style-name="P9" draw:layer="layout" svg:width="14.794cm" svg:height="7.019cm" svg:x="2.125cm" svg:y="5.9cm">
          <text:p text:style-name="P8"><text:span text:style-name="T4"/></text:p>
          <text:p text:style-name="P8"><text:span text:style-name="T4"/></text:p>
          <text:p text:style-name="P8"><text:span text:style-name="T4"/></text:p>
          <text:p text:style-name="P8"><text:span text:style-name="T4"/></text:p>
          <text:p text:style-name="P8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6" draw:text-style-name="P9" draw:layer="layout" svg:width="16.121cm" svg:height="8.458cm" svg:x="1.46cm" svg:y="5.9cm">
          <text:p text:style-name="P8"><text:span text:style-name="T5"><text:s/></text:span></text:p>
          <text:p text:style-name="P8"><text:span text:style-name="T2"/></text:p>
          <text:p text:style-name="P8"><text:span text:style-name="T2"/></text:p>
          <text:p text:style-name="P8"><text:span text:style-name="T2"/></text:p>
          <text:p text:style-name="P8"><text:span text:style-name="T2"/></text:p>
          <text:p text:style-name="P8"><text:span text:style-name="T2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Image 6" draw:style-name="gr7" draw:text-style-name="P10" draw:layer="layout" svg:width="22.996cm" svg:height="16.196cm" svg:x="-1.676cm" svg:y="2.514cm">
          <draw:image xlink:href="Pictures/1000000000000640000004B0C8EE7822.jpg" xlink:type="simple" xlink:show="embed" xlink:actuate="onLoad" draw:mime-type="image/jpeg">
            <text:p/>
          </draw:image>
        </draw:frame>
        <draw:custom-shape draw:name="CustomShape 5" draw:style-name="gr8" draw:text-style-name="P2" draw:layer="layout" svg:width="18.723cm" svg:height="2.279cm" svg:x="0cm" svg:y="19.584cm">
          <text:p text:style-name="P1"><text:span text:style-name="T6">Si ton frère a commis un péché, </text:span></text:p>
          <text:p text:style-name="P1"><text:span text:style-name="T6">va lui parler 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6" draw:style-name="gr9" draw:text-style-name="P2" draw:layer="layout" svg:width="15.795cm" svg:height="2.279cm" svg:x="1.724cm" svg:y="22.04cm">
          <text:p text:style-name="P1"><text:span text:style-name="T6">S’il t’écoute, </text:span></text:p>
          <text:p text:style-name="P1"><text:span text:style-name="T6">tu auras gagné ton frère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19.798cm" svg:height="11.136cm" svg:x="0.6cm" svg:y="2.257cm" draw:page-number="2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Standard">
        <draw:custom-shape draw:name="CustomShape 1" draw:style-name="gr3" draw:text-style-name="P7" draw:layer="layout" svg:width="16.999cm" svg:height="1.265cm" svg:x="1.023cm" svg:y="5.9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11" draw:text-style-name="P13" draw:layer="layout" svg:width="16.796cm" svg:height="4.141cm" svg:x="1.124cm" svg:y="6.301cm">
          <text:p text:style-name="P12"><text:span text:style-name="T4"/></text:p>
          <text:p text:style-name="P12"><text:span text:style-name="T4"/></text:p>
          <text:p text:style-name="P12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12" draw:text-style-name="P13" draw:layer="layout" svg:width="14.794cm" svg:height="7.019cm" svg:x="2.125cm" svg:y="5.9cm">
          <text:p text:style-name="P12"><text:span text:style-name="T4"/></text:p>
          <text:p text:style-name="P12"><text:span text:style-name="T4"/></text:p>
          <text:p text:style-name="P12"><text:span text:style-name="T4"/></text:p>
          <text:p text:style-name="P12"><text:span text:style-name="T4"/></text:p>
          <text:p text:style-name="P12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13" draw:text-style-name="P13" draw:layer="layout" svg:width="16.121cm" svg:height="8.458cm" svg:x="1.46cm" svg:y="5.9cm">
          <text:p text:style-name="P12"><text:span text:style-name="T5"><text:s/></text:span></text:p>
          <text:p text:style-name="P12"><text:span text:style-name="T2"/></text:p>
          <text:p text:style-name="P12"><text:span text:style-name="T2"/></text:p>
          <text:p text:style-name="P12"><text:span text:style-name="T2"/></text:p>
          <text:p text:style-name="P12"><text:span text:style-name="T2"/></text:p>
          <text:p text:style-name="P12"><text:span text:style-name="T2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14" draw:text-style-name="P13" draw:layer="layout" svg:width="17.197cm" svg:height="9.897cm" svg:x="0.944cm" svg:y="4.379cm">
          <text:p text:style-name="P12"><text:span text:style-name="T4"/></text:p>
          <text:p text:style-name="P12"><text:span text:style-name="T4"/></text:p>
          <text:p text:style-name="P12"><text:span text:style-name="T4"/></text:p>
          <text:p text:style-name="P12"><text:span text:style-name="T4"/></text:p>
          <text:p text:style-name="P12"><text:span text:style-name="T4"/></text:p>
          <text:p text:style-name="P12"><text:span text:style-name="T4"/></text:p>
          <text:p text:style-name="P12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Image 1" draw:style-name="gr15" draw:text-style-name="P10" draw:layer="layout" svg:width="19.198cm" svg:height="14.397cm" svg:x="0.001cm" svg:y="4.002cm">
          <draw:image xlink:href="Pictures/100000000000067F000004DF7EF7F9FE.jpg" xlink:type="simple" xlink:show="embed" xlink:actuate="onLoad" draw:mime-type="image/jpeg">
            <text:p/>
          </draw:image>
        </draw:frame>
        <presentation:notes draw:style-name="dp3">
          <draw:page-thumbnail draw:style-name="gr10" draw:layer="layout" svg:width="5.356cm" svg:height="7.142cm" svg:x="10.021cm" svg:y="1.447cm" draw:page-number="3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Blank_20_Slide">
        <draw:custom-shape draw:name="CustomShape 8" draw:style-name="gr16" draw:text-style-name="P15" draw:layer="layout" svg:width="16.789cm" svg:height="4.134cm" svg:x="1.124cm" svg:y="6.301cm">
          <text:p text:style-name="P14"><text:span text:style-name="T4"/></text:p>
          <text:p text:style-name="P14"><text:span text:style-name="T4"/></text:p>
          <text:p text:style-name="P14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9" draw:style-name="gr17" draw:text-style-name="P15" draw:layer="layout" svg:width="14.787cm" svg:height="7.012cm" svg:x="2.125cm" svg:y="5.9cm">
          <text:p text:style-name="P14"><text:span text:style-name="T4"/></text:p>
          <text:p text:style-name="P14"><text:span text:style-name="T4"/></text:p>
          <text:p text:style-name="P14"><text:span text:style-name="T4"/></text:p>
          <text:p text:style-name="P14"><text:span text:style-name="T4"/></text:p>
          <text:p text:style-name="P14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10" draw:style-name="gr3" draw:text-style-name="P7" draw:layer="layout" svg:width="18.989cm" svg:height="1.258cm" svg:x="0cm" svg:y="2.699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11" draw:style-name="gr18" draw:text-style-name="P17" draw:layer="layout" svg:width="19.038cm" svg:height="26.074cm" svg:x="0cm" svg:y="0.6cm">
          <text:p text:style-name="P16"><text:span text:style-name="T7">Chant d’entrée</text:span><text:span text:style-name="T8"> : </text:span></text:p>
          <text:p text:style-name="P16"><text:span text:style-name="T9"/></text:p>
          <text:p text:style-name="P16"><text:span text:style-name="T8">Allons à la rencontre du Seigneur,</text:span></text:p>
          <text:p text:style-name="P16"><text:span text:style-name="T8">Allons à sa rencontre,</text:span></text:p>
          <text:p text:style-name="P16"><text:span text:style-name="T8">Il nous appelle !</text:span></text:p>
          <text:p text:style-name="P16"><text:span text:style-name="T8">Allons à la rencontre du Seigneur,</text:span></text:p>
          <text:p text:style-name="P16"><text:span text:style-name="T8">Allons à sa rencontre,</text:span></text:p>
          <text:p text:style-name="P16"><text:span text:style-name="T8">Il nous attend !</text:span></text:p>
          <text:p text:style-name="P16"><text:span text:style-name="T9"/></text:p>
          <text:p text:style-name="P16"><text:span text:style-name="T8">1 - Notre Dieu</text:span></text:p>
          <text:p text:style-name="P16"><text:span text:style-name="T8">veut la joie de ses enfants,</text:span></text:p>
          <text:p text:style-name="P16"><text:span text:style-name="T8">Il nous aime comme un Père,</text:span></text:p>
          <text:p text:style-name="P16"><text:span text:style-name="T8">Notre Dieu</text:span></text:p>
          <text:p text:style-name="P16"><text:span text:style-name="T8">fait alliance avec la terre,</text:span></text:p>
          <text:p text:style-name="P16"><text:span text:style-name="T8">Dieu nous appelle,</text:span></text:p>
          <text:p text:style-name="P16"><text:span text:style-name="T8">Dieu nous attend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4" presentation:class="page"/>
          <draw:frame presentation:style-name="pr3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Standard_20_4_5f_">
        <draw:custom-shape draw:name="CustomShape 7" draw:style-name="gr19" draw:text-style-name="P15" draw:layer="layout" svg:width="16.789cm" svg:height="4.134cm" svg:x="1.124cm" svg:y="6.301cm">
          <text:p text:style-name="P14"><text:span text:style-name="T4"/></text:p>
          <text:p text:style-name="P14"><text:span text:style-name="T4"/></text:p>
          <text:p text:style-name="P14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12" draw:style-name="gr20" draw:text-style-name="P15" draw:layer="layout" svg:width="14.787cm" svg:height="7.012cm" svg:x="2.125cm" svg:y="5.9cm">
          <text:p text:style-name="P14"><text:span text:style-name="T4"/></text:p>
          <text:p text:style-name="P14"><text:span text:style-name="T4"/></text:p>
          <text:p text:style-name="P14"><text:span text:style-name="T4"/></text:p>
          <text:p text:style-name="P14"><text:span text:style-name="T4"/></text:p>
          <text:p text:style-name="P14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13" draw:style-name="gr3" draw:text-style-name="P7" draw:layer="layout" svg:width="18.989cm" svg:height="1.258cm" svg:x="0cm" svg:y="2.699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14" draw:style-name="gr21" draw:text-style-name="P17" draw:layer="layout" svg:width="19.038cm" svg:height="26.074cm" svg:x="0cm" svg:y="0.6cm">
          <text:p text:style-name="P16"><text:span text:style-name="T4"/></text:p>
          <text:p text:style-name="P16"><text:span text:style-name="T10">Refrain </text:span><text:span text:style-name="T8">: </text:span></text:p>
          <text:p text:style-name="P16"><text:span text:style-name="T8">Allons à la rencontre du Seigneur,</text:span></text:p>
          <text:p text:style-name="P16"><text:span text:style-name="T8">Allons à sa rencontre,</text:span></text:p>
          <text:p text:style-name="P16"><text:span text:style-name="T8">Il nous appelle !</text:span></text:p>
          <text:p text:style-name="P16"><text:span text:style-name="T8">Allons à la rencontre du Seigneur,</text:span></text:p>
          <text:p text:style-name="P16"><text:span text:style-name="T8">Allons à sa rencontre,</text:span></text:p>
          <text:p text:style-name="P16"><text:span text:style-name="T8">Il nous attend !</text:span></text:p>
          <text:p text:style-name="P16"><text:span text:style-name="T9"/></text:p>
          <text:p text:style-name="P16"><text:span text:style-name="T9"/></text:p>
          <text:p text:style-name="P16"><text:span text:style-name="T8">2 - Notre Dieu</text:span></text:p>
          <text:p text:style-name="P16"><text:span text:style-name="T8">veut la joie de ses enfants,</text:span></text:p>
          <text:p text:style-name="P16"><text:span text:style-name="T8">Il nous a donné son Fils.</text:span></text:p>
          <text:p text:style-name="P16"><text:span text:style-name="T8">En Jésus,</text:span></text:p>
          <text:p text:style-name="P16"><text:span text:style-name="T8">nous trouverons la vraie vie.</text:span></text:p>
          <text:p text:style-name="P16"><text:span text:style-name="T8">Il nous appelle, Il nous attend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19.798cm" svg:height="11.136cm" svg:x="0.6cm" svg:y="2.257cm" draw:page-number="5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Standard_20_4_5f_">
        <draw:custom-shape draw:name="CustomShape 16" draw:style-name="gr22" draw:text-style-name="P15" draw:layer="layout" svg:width="16.789cm" svg:height="4.134cm" svg:x="1.124cm" svg:y="6.301cm">
          <text:p text:style-name="P14"><text:span text:style-name="T4"/></text:p>
          <text:p text:style-name="P14"><text:span text:style-name="T4"/></text:p>
          <text:p text:style-name="P14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17" draw:style-name="gr23" draw:text-style-name="P15" draw:layer="layout" svg:width="14.787cm" svg:height="7.012cm" svg:x="2.125cm" svg:y="5.9cm">
          <text:p text:style-name="P14"><text:span text:style-name="T4"/></text:p>
          <text:p text:style-name="P14"><text:span text:style-name="T4"/></text:p>
          <text:p text:style-name="P14"><text:span text:style-name="T4"/></text:p>
          <text:p text:style-name="P14"><text:span text:style-name="T4"/></text:p>
          <text:p text:style-name="P14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18" draw:style-name="gr3" draw:text-style-name="P7" draw:layer="layout" svg:width="18.989cm" svg:height="1.258cm" svg:x="0cm" svg:y="2.699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19" draw:style-name="gr24" draw:text-style-name="P17" draw:layer="layout" svg:width="19.038cm" svg:height="26.074cm" svg:x="0cm" svg:y="0.6cm">
          <text:p text:style-name="P16"><text:span text:style-name="T4"/></text:p>
          <text:p text:style-name="P16"><text:span text:style-name="T10">Refrain </text:span><text:span text:style-name="T8">: </text:span></text:p>
          <text:p text:style-name="P16"><text:span text:style-name="T8">Allons à la rencontre du Seigneur,</text:span></text:p>
          <text:p text:style-name="P16"><text:span text:style-name="T8">Allons à sa rencontre,</text:span></text:p>
          <text:p text:style-name="P16"><text:span text:style-name="T8">Il nous appelle !</text:span></text:p>
          <text:p text:style-name="P16"><text:span text:style-name="T8">Allons à la rencontre du Seigneur,</text:span></text:p>
          <text:p text:style-name="P16"><text:span text:style-name="T8">Allons à sa rencontre,</text:span></text:p>
          <text:p text:style-name="P16"><text:span text:style-name="T8">Il nous attend !</text:span></text:p>
          <text:p text:style-name="P16"><text:span text:style-name="T9"/></text:p>
          <text:p text:style-name="P16"><text:span text:style-name="T9"/></text:p>
          <text:p text:style-name="P16"><text:span text:style-name="T8">3 – Notre Dieu</text:span></text:p>
          <text:p text:style-name="P16"><text:span text:style-name="T8">Veut la joie de ses enfants,</text:span></text:p>
          <text:p text:style-name="P16"><text:span text:style-name="T8">Il envoie son Esprit-Saint.</text:span></text:p>
          <text:p text:style-name="P16"><text:span text:style-name="T8">Pleins de force</text:span></text:p>
          <text:p text:style-name="P16"><text:span text:style-name="T8">nous prenons le chemin.</text:span></text:p>
          <text:p text:style-name="P16"><text:span text:style-name="T8">Le monde appelle,</text:span></text:p>
          <text:p text:style-name="P16"><text:span text:style-name="T8">le monde attend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6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Standard_20_4_5f_">
        <draw:custom-shape draw:name="CustomShape 15" draw:style-name="gr25" draw:text-style-name="P15" draw:layer="layout" svg:width="16.789cm" svg:height="4.134cm" svg:x="1.124cm" svg:y="6.301cm">
          <text:p text:style-name="P14"><text:span text:style-name="T4"/></text:p>
          <text:p text:style-name="P14"><text:span text:style-name="T4"/></text:p>
          <text:p text:style-name="P14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0" draw:style-name="gr26" draw:text-style-name="P15" draw:layer="layout" svg:width="14.787cm" svg:height="7.012cm" svg:x="2.125cm" svg:y="5.9cm">
          <text:p text:style-name="P14"><text:span text:style-name="T4"/></text:p>
          <text:p text:style-name="P14"><text:span text:style-name="T4"/></text:p>
          <text:p text:style-name="P14"><text:span text:style-name="T4"/></text:p>
          <text:p text:style-name="P14"><text:span text:style-name="T4"/></text:p>
          <text:p text:style-name="P14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1" draw:style-name="gr3" draw:text-style-name="P7" draw:layer="layout" svg:width="18.989cm" svg:height="1.258cm" svg:x="0cm" svg:y="2.699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2" draw:style-name="gr27" draw:text-style-name="P17" draw:layer="layout" svg:width="19.038cm" svg:height="26.074cm" svg:x="0cm" svg:y="0.6cm">
          <text:p text:style-name="P16"><text:span text:style-name="T4"/></text:p>
          <text:p text:style-name="P16"><text:span text:style-name="T4"/></text:p>
          <text:p text:style-name="P16"><text:span text:style-name="T4"/></text:p>
          <text:p text:style-name="P16"><text:span text:style-name="T4"/></text:p>
          <text:p text:style-name="P16"><text:span text:style-name="T4"/></text:p>
          <text:p text:style-name="P16"><text:span text:style-name="T4"/></text:p>
          <text:p text:style-name="P16"><text:span text:style-name="T10">Refrain </text:span><text:span text:style-name="T8">: </text:span></text:p>
          <text:p text:style-name="P16"><text:span text:style-name="T8">Allons à la rencontre</text:span></text:p>
          <text:p text:style-name="P16"><text:span text:style-name="T8">du Seigneur,</text:span></text:p>
          <text:p text:style-name="P16"><text:span text:style-name="T8">Allons à sa rencontre,</text:span></text:p>
          <text:p text:style-name="P16"><text:span text:style-name="T8">Il nous appelle !</text:span></text:p>
          <text:p text:style-name="P16"><text:span text:style-name="T8">Allons à la rencontre</text:span></text:p>
          <text:p text:style-name="P16"><text:span text:style-name="T8">du Seigneur,</text:span></text:p>
          <text:p text:style-name="P16"><text:span text:style-name="T8">Allons à sa rencontre,</text:span></text:p>
          <text:p text:style-name="P16"><text:span text:style-name="T8">Il nous attend !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7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Standard">
        <draw:custom-shape draw:name="CustomShape 1" draw:style-name="gr3" draw:text-style-name="P7" draw:layer="layout" svg:width="16.999cm" svg:height="1.265cm" svg:x="1.023cm" svg:y="5.9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28" draw:text-style-name="P9" draw:layer="layout" svg:width="16.796cm" svg:height="4.141cm" svg:x="1.124cm" svg:y="6.301cm">
          <text:p text:style-name="P8"><text:span text:style-name="T4"/></text:p>
          <text:p text:style-name="P8"><text:span text:style-name="T4"/></text:p>
          <text:p text:style-name="P8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29" draw:text-style-name="P9" draw:layer="layout" svg:width="14.794cm" svg:height="7.019cm" svg:x="2.125cm" svg:y="5.9cm">
          <text:p text:style-name="P8"><text:span text:style-name="T4"/></text:p>
          <text:p text:style-name="P8"><text:span text:style-name="T4"/></text:p>
          <text:p text:style-name="P8"><text:span text:style-name="T4"/></text:p>
          <text:p text:style-name="P8"><text:span text:style-name="T4"/></text:p>
          <text:p text:style-name="P8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30" draw:text-style-name="P9" draw:layer="layout" svg:width="16.121cm" svg:height="8.458cm" svg:x="1.46cm" svg:y="5.9cm">
          <text:p text:style-name="P8"><text:span text:style-name="T5"><text:s/></text:span></text:p>
          <text:p text:style-name="P8"><text:span text:style-name="T2"/></text:p>
          <text:p text:style-name="P8"><text:span text:style-name="T2"/></text:p>
          <text:p text:style-name="P8"><text:span text:style-name="T2"/></text:p>
          <text:p text:style-name="P8"><text:span text:style-name="T2"/></text:p>
          <text:p text:style-name="P8"><text:span text:style-name="T2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31" draw:text-style-name="P9" draw:layer="layout" svg:width="17.197cm" svg:height="9.897cm" svg:x="0.922cm" svg:y="4.701cm">
          <text:p text:style-name="P8"><text:span text:style-name="T4"/></text:p>
          <text:p text:style-name="P8"><text:span text:style-name="T4"/></text:p>
          <text:p text:style-name="P8"><text:span text:style-name="T4"/></text:p>
          <text:p text:style-name="P8"><text:span text:style-name="T4"/></text:p>
          <text:p text:style-name="P8"><text:span text:style-name="T4"/></text:p>
          <text:p text:style-name="P8"><text:span text:style-name="T4"/></text:p>
          <text:p text:style-name="P8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8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4" draw:master-page-name="Standard">
        <draw:custom-shape draw:name="CustomShape 1" draw:style-name="gr3" draw:text-style-name="P7" draw:layer="layout" svg:width="16.993cm" svg:height="1.259cm" svg:x="1.023cm" svg:y="5.9cm">
          <text:p text:style-name="P6"><text:span text:style-name="T4"/></text:p>
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<draw:equation draw:name="f0" draw:formula="0*logwidth/6117840"/>
            <draw:equation draw:name="f1" draw:formula="6118200*logwidth/6117840"/>
            <draw:equation draw:name="f2" draw:formula="0*logheight/453600"/>
            <draw:equation draw:name="f3" draw:formula="453960*logheight/453600"/>
          </draw:enhanced-geometry>
        </draw:custom-shape>
        <draw:custom-shape draw:name="CustomShape 2" draw:style-name="gr32" draw:text-style-name="P19" draw:layer="layout" svg:width="16.795cm" svg:height="4.359cm" svg:x="1.124cm" svg:y="6.301cm">
          <text:p text:style-name="P18"><text:span text:style-name="T4"/></text:p>
          <text:p text:style-name="P18"><text:span text:style-name="T4"/></text:p>
          <text:p text:style-name="P18"><text:span text:style-name="T4"/></text:p>
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<draw:equation draw:name="f0" draw:formula="0*logwidth/6046560"/>
            <draw:equation draw:name="f1" draw:formula="6046920*logwidth/6046560"/>
            <draw:equation draw:name="f2" draw:formula="0*logheight/1569600"/>
            <draw:equation draw:name="f3" draw:formula="1569960*logheight/1569600"/>
          </draw:enhanced-geometry>
        </draw:custom-shape>
        <draw:custom-shape draw:name="CustomShape 3" draw:style-name="gr33" draw:text-style-name="P19" draw:layer="layout" svg:width="14.793cm" svg:height="7.446cm" svg:x="2.125cm" svg:y="5.9cm">
          <text:p text:style-name="P18"><text:span text:style-name="T4"/></text:p>
          <text:p text:style-name="P18"><text:span text:style-name="T4"/></text:p>
          <text:p text:style-name="P18"><text:span text:style-name="T4"/></text:p>
          <text:p text:style-name="P18"><text:span text:style-name="T4"/></text:p>
          <text:p text:style-name="P18"><text:span text:style-name="T4"/></text:p>
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<draw:equation draw:name="f0" draw:formula="0*logwidth/5325840"/>
            <draw:equation draw:name="f1" draw:formula="5326200*logwidth/5325840"/>
            <draw:equation draw:name="f2" draw:formula="0*logheight/2680920"/>
            <draw:equation draw:name="f3" draw:formula="2681280*logheight/2680920"/>
          </draw:enhanced-geometry>
        </draw:custom-shape>
        <draw:custom-shape draw:name="CustomShape 4" draw:style-name="gr34" draw:text-style-name="P19" draw:layer="layout" svg:width="16.115cm" svg:height="8.993cm" svg:x="1.46cm" svg:y="5.9cm">
          <text:p text:style-name="P18"><text:span text:style-name="T5"><text:s/></text:span></text:p>
          <text:p text:style-name="P18"><text:span text:style-name="T2"/></text:p>
          <text:p text:style-name="P18"><text:span text:style-name="T2"/></text:p>
          <text:p text:style-name="P18"><text:span text:style-name="T2"/></text:p>
          <text:p text:style-name="P18"><text:span text:style-name="T2"/></text:p>
          <text:p text:style-name="P18"><text:span text:style-name="T2"/></text:p>
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<draw:equation draw:name="f0" draw:formula="0*logwidth/5801760"/>
            <draw:equation draw:name="f1" draw:formula="5802120*logwidth/5801760"/>
            <draw:equation draw:name="f2" draw:formula="0*logheight/3237840"/>
            <draw:equation draw:name="f3" draw:formula="3238200*logheight/3237840"/>
          </draw:enhanced-geometry>
        </draw:custom-shape>
        <draw:custom-shape draw:name="CustomShape 5" draw:style-name="gr35" draw:text-style-name="P19" draw:layer="layout" svg:width="17.191cm" svg:height="10.536cm" svg:x="0.922cm" svg:y="4.701cm">
          <text:p text:style-name="P18"><text:span text:style-name="T4"/></text:p>
          <text:p text:style-name="P18"><text:span text:style-name="T4"/></text:p>
          <text:p text:style-name="P18"><text:span text:style-name="T4"/></text:p>
          <text:p text:style-name="P18"><text:span text:style-name="T4"/></text:p>
          <text:p text:style-name="P18"><text:span text:style-name="T4"/></text:p>
          <text:p text:style-name="P18"><text:span text:style-name="T4"/></text:p>
          <text:p text:style-name="P18"><text:span text:style-name="T4"/></text:p>
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<draw:equation draw:name="f0" draw:formula="0*logwidth/6189120"/>
            <draw:equation draw:name="f1" draw:formula="6189480*logwidth/6189120"/>
            <draw:equation draw:name="f2" draw:formula="0*logheight/3793320"/>
            <draw:equation draw:name="f3" draw:formula="3793680*logheight/3793320"/>
          </draw:enhanced-geometry>
        </draw:custom-shape>
        <draw:custom-shape draw:name="CustomShape 6" draw:style-name="gr36" draw:text-style-name="P2" draw:layer="layout" svg:width="17.601cm" svg:height="22.994cm" svg:x="0.794cm" svg:y="0.798cm">
          <text:p text:style-name="P1"><text:span text:style-name="T10">Seigneur, prends pitié</text:span></text:p>
          <text:p text:style-name="P1"><text:span text:style-name="T11">Messe avec des familles</text:span><text:span text:style-name="T2"> </text:span></text:p>
          <text:p text:style-name="P1"><text:span text:style-name="T12">Patrick Richard</text:span></text:p>
          <text:p text:style-name="P1"><text:span text:style-name="T12"/></text:p>
          <text:p text:style-name="P1"><text:span text:style-name="T13">1.</text:span></text:p>
          <text:p text:style-name="P1"><text:span text:style-name="T13">Ô Seigneur notre ami</text:span></text:p>
          <text:p text:style-name="P1"><text:span text:style-name="T13">Tu appelles au bonheur</text:span></text:p>
          <text:p text:style-name="P1"><text:span text:style-name="T13">Ô Seigneur notre ami</text:span></text:p>
          <text:p text:style-name="P1"><text:span text:style-name="T13">Tu connais notre cœur !</text:span></text:p>
          <text:p text:style-name="P1"><text:span text:style-name="T13">Pour nos manques d'amour</text:span></text:p>
          <text:p text:style-name="P1"><text:span text:style-name="T13">Pour nos manques de foi</text:span></text:p>
          <text:p text:style-name="P1"><text:span text:style-name="T13">Seigneur, Seigneur, </text:span></text:p>
          <text:p text:style-name="P1"><text:span text:style-name="T13">prends pitié.</text:span></text:p>
          <text:p text:style-name="P1"><text:span text:style-name="T13">SEIGNEUR, SEIGNEUR,</text:span></text:p>
          <text:p text:style-name="P1"><text:span text:style-name="T13">PRENDS PITIÉ.</text:span></text:p>
          <text:p text:style-name="P1"><text:span text:style-name="T13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custom-shape draw:name="CustomShape 1" draw:style-name="gr3" draw:text-style-name="P20" draw:layer="layout" svg:width="15.229cm" svg:height="11.419cm" svg:x="1.905cm" svg:y="12.065cm">
            <text:p text:style-name="P6"><text:span text:style-name="T14"/></text:p>
  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  <draw:equation draw:name="f0" draw:formula="0*logwidth/5482800"/>
              <draw:equation draw:name="f1" draw:formula="5483160*logwidth/5482800"/>
              <draw:equation draw:name="f2" draw:formula="0*logheight/4111200"/>
              <draw:equation draw:name="f3" draw:formula="4111560*logheight/4111200"/>
            </draw:enhanced-geometry>
          </draw:custom-shape>
        </presentation:notes>
      </draw:page>
      <draw:page draw:name="page10" draw:style-name="dp4" draw:master-page-name="Standard">
        <draw:custom-shape draw:name="CustomShape 1" draw:style-name="gr3" draw:text-style-name="P7" draw:layer="layout" svg:width="16.993cm" svg:height="1.259cm" svg:x="1.023cm" svg:y="5.9cm">
          <text:p text:style-name="P6"><text:span text:style-name="T4"/></text:p>
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<draw:equation draw:name="f0" draw:formula="0*logwidth/6117840"/>
            <draw:equation draw:name="f1" draw:formula="6118200*logwidth/6117840"/>
            <draw:equation draw:name="f2" draw:formula="0*logheight/453600"/>
            <draw:equation draw:name="f3" draw:formula="453960*logheight/453600"/>
          </draw:enhanced-geometry>
        </draw:custom-shape>
        <draw:custom-shape draw:name="CustomShape 2" draw:style-name="gr37" draw:text-style-name="P19" draw:layer="layout" svg:width="16.795cm" svg:height="4.359cm" svg:x="1.124cm" svg:y="6.301cm">
          <text:p text:style-name="P18"><text:span text:style-name="T4"/></text:p>
          <text:p text:style-name="P18"><text:span text:style-name="T4"/></text:p>
          <text:p text:style-name="P18"><text:span text:style-name="T4"/></text:p>
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<draw:equation draw:name="f0" draw:formula="0*logwidth/6046560"/>
            <draw:equation draw:name="f1" draw:formula="6046920*logwidth/6046560"/>
            <draw:equation draw:name="f2" draw:formula="0*logheight/1569600"/>
            <draw:equation draw:name="f3" draw:formula="1569960*logheight/1569600"/>
          </draw:enhanced-geometry>
        </draw:custom-shape>
        <draw:custom-shape draw:name="CustomShape 3" draw:style-name="gr38" draw:text-style-name="P19" draw:layer="layout" svg:width="14.793cm" svg:height="7.446cm" svg:x="2.125cm" svg:y="5.9cm">
          <text:p text:style-name="P18"><text:span text:style-name="T4"/></text:p>
          <text:p text:style-name="P18"><text:span text:style-name="T4"/></text:p>
          <text:p text:style-name="P18"><text:span text:style-name="T4"/></text:p>
          <text:p text:style-name="P18"><text:span text:style-name="T4"/></text:p>
          <text:p text:style-name="P18"><text:span text:style-name="T4"/></text:p>
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<draw:equation draw:name="f0" draw:formula="0*logwidth/5325840"/>
            <draw:equation draw:name="f1" draw:formula="5326200*logwidth/5325840"/>
            <draw:equation draw:name="f2" draw:formula="0*logheight/2680920"/>
            <draw:equation draw:name="f3" draw:formula="2681280*logheight/2680920"/>
          </draw:enhanced-geometry>
        </draw:custom-shape>
        <draw:custom-shape draw:name="CustomShape 4" draw:style-name="gr39" draw:text-style-name="P19" draw:layer="layout" svg:width="16.115cm" svg:height="8.993cm" svg:x="1.46cm" svg:y="5.9cm">
          <text:p text:style-name="P18"><text:span text:style-name="T5"><text:s/></text:span></text:p>
          <text:p text:style-name="P18"><text:span text:style-name="T2"/></text:p>
          <text:p text:style-name="P18"><text:span text:style-name="T2"/></text:p>
          <text:p text:style-name="P18"><text:span text:style-name="T2"/></text:p>
          <text:p text:style-name="P18"><text:span text:style-name="T2"/></text:p>
          <text:p text:style-name="P18"><text:span text:style-name="T2"/></text:p>
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<draw:equation draw:name="f0" draw:formula="0*logwidth/5801760"/>
            <draw:equation draw:name="f1" draw:formula="5802120*logwidth/5801760"/>
            <draw:equation draw:name="f2" draw:formula="0*logheight/3237840"/>
            <draw:equation draw:name="f3" draw:formula="3238200*logheight/3237840"/>
          </draw:enhanced-geometry>
        </draw:custom-shape>
        <draw:custom-shape draw:name="CustomShape 5" draw:style-name="gr40" draw:text-style-name="P19" draw:layer="layout" svg:width="17.191cm" svg:height="10.536cm" svg:x="0.922cm" svg:y="4.701cm">
          <text:p text:style-name="P18"><text:span text:style-name="T4"/></text:p>
          <text:p text:style-name="P18"><text:span text:style-name="T4"/></text:p>
          <text:p text:style-name="P18"><text:span text:style-name="T4"/></text:p>
          <text:p text:style-name="P18"><text:span text:style-name="T4"/></text:p>
          <text:p text:style-name="P18"><text:span text:style-name="T4"/></text:p>
          <text:p text:style-name="P18"><text:span text:style-name="T4"/></text:p>
          <text:p text:style-name="P18"><text:span text:style-name="T4"/></text:p>
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<draw:equation draw:name="f0" draw:formula="0*logwidth/6189120"/>
            <draw:equation draw:name="f1" draw:formula="6189480*logwidth/6189120"/>
            <draw:equation draw:name="f2" draw:formula="0*logheight/3793320"/>
            <draw:equation draw:name="f3" draw:formula="3793680*logheight/3793320"/>
          </draw:enhanced-geometry>
        </draw:custom-shape>
        <draw:custom-shape draw:name="CustomShape 6" draw:style-name="gr41" draw:text-style-name="P2" draw:layer="layout" svg:width="17.601cm" svg:height="22.994cm" svg:x="0.794cm" svg:y="0.798cm">
          <text:p text:style-name="P1"><text:span text:style-name="T15">2.</text:span></text:p>
          <text:p text:style-name="P1"><text:span text:style-name="T15">Toi le Christ, Toi qui viens</text:span></text:p>
          <text:p text:style-name="P1"><text:span text:style-name="T15">Pour ceux qui sont tombés</text:span></text:p>
          <text:p text:style-name="P1"><text:span text:style-name="T15">Tu viens tendre la main</text:span></text:p>
          <text:p text:style-name="P1"><text:span text:style-name="T15">Et jamais condamner !</text:span></text:p>
          <text:p text:style-name="P1"><text:span text:style-name="T15">Pour nos méchancetés</text:span></text:p>
          <text:p text:style-name="P1"><text:span text:style-name="T15">Et pour tous nos faux-pas</text:span></text:p>
          <text:p text:style-name="P1"><text:span text:style-name="T15">Ô Christ, Ô Christ,</text:span></text:p>
          <text:p text:style-name="P1"><text:span text:style-name="T15">prends pitié.</text:span></text:p>
          <text:p text:style-name="P1"><text:span text:style-name="T15">Ô CHRIST, Ô CHRIST,</text:span></text:p>
          <text:p text:style-name="P1"><text:span text:style-name="T15">PRENDS PITIÉ.</text:span></text:p>
          <text:p text:style-name="P1"><text:span text:style-name="T1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custom-shape draw:name="CustomShape 1" draw:style-name="gr3" draw:text-style-name="P20" draw:layer="layout" svg:width="15.229cm" svg:height="11.419cm" svg:x="1.905cm" svg:y="12.065cm">
            <text:p text:style-name="P6"><text:span text:style-name="T14"/></text:p>
  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  <draw:equation draw:name="f0" draw:formula="0*logwidth/5482800"/>
              <draw:equation draw:name="f1" draw:formula="5483160*logwidth/5482800"/>
              <draw:equation draw:name="f2" draw:formula="0*logheight/4111200"/>
              <draw:equation draw:name="f3" draw:formula="4111560*logheight/4111200"/>
            </draw:enhanced-geometry>
          </draw:custom-shape>
        </presentation:notes>
      </draw:page>
      <draw:page draw:name="page11" draw:style-name="dp4" draw:master-page-name="Standard">
        <draw:custom-shape draw:name="CustomShape 1" draw:style-name="gr3" draw:text-style-name="P7" draw:layer="layout" svg:width="16.993cm" svg:height="1.259cm" svg:x="1.023cm" svg:y="5.9cm">
          <text:p text:style-name="P6"><text:span text:style-name="T4"/></text:p>
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<draw:equation draw:name="f0" draw:formula="0*logwidth/6117840"/>
            <draw:equation draw:name="f1" draw:formula="6118200*logwidth/6117840"/>
            <draw:equation draw:name="f2" draw:formula="0*logheight/453600"/>
            <draw:equation draw:name="f3" draw:formula="453960*logheight/453600"/>
          </draw:enhanced-geometry>
        </draw:custom-shape>
        <draw:custom-shape draw:name="CustomShape 2" draw:style-name="gr42" draw:text-style-name="P19" draw:layer="layout" svg:width="16.795cm" svg:height="4.359cm" svg:x="1.124cm" svg:y="6.301cm">
          <text:p text:style-name="P18"><text:span text:style-name="T4"/></text:p>
          <text:p text:style-name="P18"><text:span text:style-name="T4"/></text:p>
          <text:p text:style-name="P18"><text:span text:style-name="T4"/></text:p>
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<draw:equation draw:name="f0" draw:formula="0*logwidth/6046560"/>
            <draw:equation draw:name="f1" draw:formula="6046920*logwidth/6046560"/>
            <draw:equation draw:name="f2" draw:formula="0*logheight/1569600"/>
            <draw:equation draw:name="f3" draw:formula="1569960*logheight/1569600"/>
          </draw:enhanced-geometry>
        </draw:custom-shape>
        <draw:custom-shape draw:name="CustomShape 3" draw:style-name="gr43" draw:text-style-name="P19" draw:layer="layout" svg:width="14.793cm" svg:height="7.446cm" svg:x="2.125cm" svg:y="5.9cm">
          <text:p text:style-name="P18"><text:span text:style-name="T4"/></text:p>
          <text:p text:style-name="P18"><text:span text:style-name="T4"/></text:p>
          <text:p text:style-name="P18"><text:span text:style-name="T4"/></text:p>
          <text:p text:style-name="P18"><text:span text:style-name="T4"/></text:p>
          <text:p text:style-name="P18"><text:span text:style-name="T4"/></text:p>
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<draw:equation draw:name="f0" draw:formula="0*logwidth/5325840"/>
            <draw:equation draw:name="f1" draw:formula="5326200*logwidth/5325840"/>
            <draw:equation draw:name="f2" draw:formula="0*logheight/2680920"/>
            <draw:equation draw:name="f3" draw:formula="2681280*logheight/2680920"/>
          </draw:enhanced-geometry>
        </draw:custom-shape>
        <draw:custom-shape draw:name="CustomShape 4" draw:style-name="gr44" draw:text-style-name="P19" draw:layer="layout" svg:width="16.115cm" svg:height="8.993cm" svg:x="1.46cm" svg:y="5.9cm">
          <text:p text:style-name="P18"><text:span text:style-name="T5"><text:s/></text:span></text:p>
          <text:p text:style-name="P18"><text:span text:style-name="T2"/></text:p>
          <text:p text:style-name="P18"><text:span text:style-name="T2"/></text:p>
          <text:p text:style-name="P18"><text:span text:style-name="T2"/></text:p>
          <text:p text:style-name="P18"><text:span text:style-name="T2"/></text:p>
          <text:p text:style-name="P18"><text:span text:style-name="T2"/></text:p>
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<draw:equation draw:name="f0" draw:formula="0*logwidth/5801760"/>
            <draw:equation draw:name="f1" draw:formula="5802120*logwidth/5801760"/>
            <draw:equation draw:name="f2" draw:formula="0*logheight/3237840"/>
            <draw:equation draw:name="f3" draw:formula="3238200*logheight/3237840"/>
          </draw:enhanced-geometry>
        </draw:custom-shape>
        <draw:custom-shape draw:name="CustomShape 5" draw:style-name="gr45" draw:text-style-name="P19" draw:layer="layout" svg:width="17.191cm" svg:height="10.536cm" svg:x="0.922cm" svg:y="4.701cm">
          <text:p text:style-name="P18"><text:span text:style-name="T4"/></text:p>
          <text:p text:style-name="P18"><text:span text:style-name="T4"/></text:p>
          <text:p text:style-name="P18"><text:span text:style-name="T4"/></text:p>
          <text:p text:style-name="P18"><text:span text:style-name="T4"/></text:p>
          <text:p text:style-name="P18"><text:span text:style-name="T4"/></text:p>
          <text:p text:style-name="P18"><text:span text:style-name="T4"/></text:p>
          <text:p text:style-name="P18"><text:span text:style-name="T4"/></text:p>
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<draw:equation draw:name="f0" draw:formula="0*logwidth/6189120"/>
            <draw:equation draw:name="f1" draw:formula="6189480*logwidth/6189120"/>
            <draw:equation draw:name="f2" draw:formula="0*logheight/3793320"/>
            <draw:equation draw:name="f3" draw:formula="3793680*logheight/3793320"/>
          </draw:enhanced-geometry>
        </draw:custom-shape>
        <draw:custom-shape draw:name="CustomShape 6" draw:style-name="gr46" draw:text-style-name="P2" draw:layer="layout" svg:width="17.601cm" svg:height="22.994cm" svg:x="0.794cm" svg:y="0.798cm">
          <text:p text:style-name="P1"><text:span text:style-name="T4"/></text:p>
          <text:p text:style-name="P1"><text:span text:style-name="T15">3.</text:span></text:p>
          <text:p text:style-name="P1"><text:span text:style-name="T15">Ô Seigneur de la vie</text:span></text:p>
          <text:p text:style-name="P1"><text:span text:style-name="T15">Tu veux nous envoyer</text:span></text:p>
          <text:p text:style-name="P1"><text:span text:style-name="T15">Dans le vent de l'Esprit</text:span></text:p>
          <text:p text:style-name="P1"><text:span text:style-name="T15">Pour semer l'amitié !</text:span></text:p>
          <text:p text:style-name="P1"><text:span text:style-name="T15">Viens éloigner le mal</text:span></text:p>
          <text:p text:style-name="P1"><text:span text:style-name="T15">Effacer nos péchés</text:span></text:p>
          <text:p text:style-name="P1"><text:span text:style-name="T15">Seigneur, Seigneur,</text:span></text:p>
          <text:p text:style-name="P1"><text:span text:style-name="T15">prends pitié.</text:span></text:p>
          <text:p text:style-name="P1"><text:span text:style-name="T15">SEIGNEUR, SEIGNEUR,</text:span></text:p>
          <text:p text:style-name="P1"><text:span text:style-name="T15">PRENDS PITIÉ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custom-shape draw:name="CustomShape 1" draw:style-name="gr3" draw:text-style-name="P20" draw:layer="layout" svg:width="15.229cm" svg:height="11.419cm" svg:x="1.905cm" svg:y="12.065cm">
            <text:p text:style-name="P6"><text:span text:style-name="T14"/></text:p>
  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  <draw:equation draw:name="f0" draw:formula="0*logwidth/5482800"/>
              <draw:equation draw:name="f1" draw:formula="5483160*logwidth/5482800"/>
              <draw:equation draw:name="f2" draw:formula="0*logheight/4111200"/>
              <draw:equation draw:name="f3" draw:formula="4111560*logheight/4111200"/>
            </draw:enhanced-geometry>
          </draw:custom-shape>
        </presentation:notes>
      </draw:page>
      <draw:page draw:name="page12" draw:style-name="dp1" draw:master-page-name="Standard">
        <draw:custom-shape draw:name="CustomShape 1" draw:style-name="gr3" draw:text-style-name="P7" draw:layer="layout" svg:width="16.999cm" svg:height="1.265cm" svg:x="1.023cm" svg:y="5.9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47" draw:text-style-name="P9" draw:layer="layout" svg:width="16.796cm" svg:height="4.141cm" svg:x="1.124cm" svg:y="6.301cm">
          <text:p text:style-name="P8"><text:span text:style-name="T4"/></text:p>
          <text:p text:style-name="P8"><text:span text:style-name="T4"/></text:p>
          <text:p text:style-name="P8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48" draw:text-style-name="P9" draw:layer="layout" svg:width="14.794cm" svg:height="7.019cm" svg:x="2.125cm" svg:y="5.9cm">
          <text:p text:style-name="P8"><text:span text:style-name="T4"/></text:p>
          <text:p text:style-name="P8"><text:span text:style-name="T4"/></text:p>
          <text:p text:style-name="P8"><text:span text:style-name="T4"/></text:p>
          <text:p text:style-name="P8"><text:span text:style-name="T4"/></text:p>
          <text:p text:style-name="P8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49" draw:text-style-name="P9" draw:layer="layout" svg:width="16.121cm" svg:height="8.458cm" svg:x="1.46cm" svg:y="5.9cm">
          <text:p text:style-name="P8"><text:span text:style-name="T5"><text:s/></text:span></text:p>
          <text:p text:style-name="P8"><text:span text:style-name="T2"/></text:p>
          <text:p text:style-name="P8"><text:span text:style-name="T2"/></text:p>
          <text:p text:style-name="P8"><text:span text:style-name="T2"/></text:p>
          <text:p text:style-name="P8"><text:span text:style-name="T2"/></text:p>
          <text:p text:style-name="P8"><text:span text:style-name="T2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50" draw:text-style-name="P9" draw:layer="layout" svg:width="17.197cm" svg:height="9.897cm" svg:x="0.922cm" svg:y="4.701cm">
          <text:p text:style-name="P8"><text:span text:style-name="T4"/></text:p>
          <text:p text:style-name="P8"><text:span text:style-name="T4"/></text:p>
          <text:p text:style-name="P8"><text:span text:style-name="T4"/></text:p>
          <text:p text:style-name="P8"><text:span text:style-name="T4"/></text:p>
          <text:p text:style-name="P8"><text:span text:style-name="T4"/></text:p>
          <text:p text:style-name="P8"><text:span text:style-name="T4"/></text:p>
          <text:p text:style-name="P8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12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4" draw:master-page-name="Standard_20_12">
        <draw:custom-shape draw:name="CustomShape 1" draw:style-name="gr51" draw:text-style-name="P2" draw:layer="layout" svg:width="19.396cm" svg:height="24.035cm" svg:x="-0.075cm" svg:y="0.701cm">
          <text:p text:style-name="P1"><text:span text:style-name="T1">Gloire à Dieu </text:span></text:p>
          <text:p text:style-name="P1"><text:span text:style-name="T5">(Patrick Richard)</text:span><text:span text:style-name="T16"><text:line-break/></text:span><text:span text:style-name="T16"><text:line-break/></text:span><text:span text:style-name="T17">Gloire à Dieu </text:span></text:p>
          <text:p text:style-name="P1"><text:span text:style-name="T17">au plus haut des cieux </text:span></text:p>
          <text:p text:style-name="P1"><text:span text:style-name="T17">et paix sur la terre</text:span></text:p>
          <text:p text:style-name="P1"><text:span text:style-name="T17">aux hommes qu’il aime!</text:span><text:span text:style-name="T16"><text:line-break/></text:span><text:span text:style-name="T17">Gloire à Dieu</text:span></text:p>
          <text:p text:style-name="P1"><text:span text:style-name="T17">au plus haut des cieux. </text:span></text:p>
          <text:p text:style-name="P1"><text:span text:style-name="T17">Gloire, Gloire, Gloire à Dieu!</text:span><text:span text:style-name="T16"><text:line-break/></text:span><text:span text:style-name="T18">1</text:span></text:p>
          <text:p text:style-name="P1"><text:span text:style-name="T18"> </text:span><text:span text:style-name="T18">Nous te louons </text:span></text:p>
          <text:p text:style-name="P1"><text:span text:style-name="T18">nous te bénissons. </text:span></text:p>
          <text:p text:style-name="P1"><text:span text:style-name="T18">Nous t’adorons</text:span></text:p>
          <text:p text:style-name="P1"><text:span text:style-name="T18">nous te glorifions</text:span><text:span text:style-name="T16"><text:line-break/></text:span><text:span text:style-name="T18">Et nous te rendons grâce</text:span></text:p>
          <text:p text:style-name="P1"><text:span text:style-name="T18">Pour ton immense Gloir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custom-shape draw:name="CustomShape 1" draw:style-name="gr3" draw:text-style-name="P20" draw:layer="layout" svg:width="16.794cm" svg:height="13.359cm" svg:x="2.099cm" svg:y="14.107cm">
            <text:p text:style-name="P6"><text:span text:style-name="T14"/></text:p>
  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  <draw:equation draw:name="f0" draw:formula="0*logwidth/6046200"/>
              <draw:equation draw:name="f1" draw:formula="6046560*logwidth/6046200"/>
              <draw:equation draw:name="f2" draw:formula="0*logheight/4809600"/>
              <draw:equation draw:name="f3" draw:formula="4809960*logheight/4809600"/>
            </draw:enhanced-geometry>
          </draw:custom-shape>
        </presentation:notes>
      </draw:page>
      <draw:page draw:name="page14" draw:style-name="dp4" draw:master-page-name="Standard_20_12">
        <draw:custom-shape draw:name="CustomShape 1" draw:style-name="gr52" draw:text-style-name="P2" draw:layer="layout" svg:width="19.396cm" svg:height="23.104cm" svg:x="-0.075cm" svg:y="0.701cm">
          <text:p text:style-name="P1"><text:span text:style-name="T17">Gloire à Dieu </text:span></text:p>
          <text:p text:style-name="P1"><text:span text:style-name="T17">au plus haut des cieux </text:span></text:p>
          <text:p text:style-name="P1"><text:span text:style-name="T17">et paix sur la terre</text:span></text:p>
          <text:p text:style-name="P1"><text:span text:style-name="T17">aux hommes qu’il aime!</text:span><text:span text:style-name="T16"><text:line-break/></text:span><text:span text:style-name="T17">Gloire à Dieu</text:span></text:p>
          <text:p text:style-name="P1"><text:span text:style-name="T17">au plus haut des cieux. </text:span></text:p>
          <text:p text:style-name="P1"><text:span text:style-name="T17">Gloire, Gloire, Gloire à Dieu!</text:span><text:span text:style-name="T16"><text:line-break/></text:span><text:span text:style-name="T16"><text:line-break/></text:span><text:span text:style-name="T18">2</text:span></text:p>
          <text:p text:style-name="P1"><text:span text:style-name="T18"> </text:span><text:span text:style-name="T18">Seigneur Dieu le père</text:span></text:p>
          <text:p text:style-name="P1"><text:span text:style-name="T18">tout puissant, </text:span></text:p>
          <text:p text:style-name="P1"><text:span text:style-name="T18">Seigneur fils unique,</text:span></text:p>
          <text:p text:style-name="P1"><text:span text:style-name="T18">Jésus Christ,</text:span><text:span text:style-name="T16"><text:line-break/></text:span><text:span text:style-name="T18">Seigneur agneau de Dieu</text:span></text:p>
          <text:p text:style-name="P1"><text:span text:style-name="T18">le Fils du Pèr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custom-shape draw:name="CustomShape 1" draw:style-name="gr3" draw:text-style-name="P20" draw:layer="layout" svg:width="16.794cm" svg:height="13.359cm" svg:x="2.099cm" svg:y="14.107cm">
            <text:p text:style-name="P6"><text:span text:style-name="T14"/></text:p>
  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  <draw:equation draw:name="f0" draw:formula="0*logwidth/6046200"/>
              <draw:equation draw:name="f1" draw:formula="6046560*logwidth/6046200"/>
              <draw:equation draw:name="f2" draw:formula="0*logheight/4809600"/>
              <draw:equation draw:name="f3" draw:formula="4809960*logheight/4809600"/>
            </draw:enhanced-geometry>
          </draw:custom-shape>
        </presentation:notes>
      </draw:page>
      <draw:page draw:name="page15" draw:style-name="dp4" draw:master-page-name="Standard_20_12">
        <draw:custom-shape draw:name="CustomShape 1" draw:style-name="gr53" draw:text-style-name="P2" draw:layer="layout" svg:width="19.396cm" svg:height="20.479cm" svg:x="0.004cm" svg:y="1.42cm">
          <text:p text:style-name="P1"><text:span text:style-name="T19"><text:line-break/></text:span><text:span text:style-name="T17">Gloire à Dieu</text:span></text:p>
          <text:p text:style-name="P1"><text:span text:style-name="T17">au plus haut des cieux </text:span></text:p>
          <text:p text:style-name="P1"><text:span text:style-name="T17">et paix sur la terre</text:span></text:p>
          <text:p text:style-name="P1"><text:span text:style-name="T17">aux hommes qu’il aime!</text:span><text:span text:style-name="T16"><text:line-break/></text:span><text:span text:style-name="T17">Gloire à Dieu</text:span></text:p>
          <text:p text:style-name="P1"><text:span text:style-name="T17">au plus haut des cieux. </text:span></text:p>
          <text:p text:style-name="P1"><text:span text:style-name="T17">Gloire, Gloire, Gloire à Dieu!</text:span><text:span text:style-name="T16"><text:line-break/></text:span><text:span text:style-name="T16"><text:line-break/></text:span><text:span text:style-name="T18">3</text:span></text:p>
          <text:p text:style-name="P1"><text:span text:style-name="T18"> </text:span><text:span text:style-name="T18">Toi qui enlève les tous les péchés, </text:span></text:p>
          <text:p text:style-name="P1"><text:span text:style-name="T18">Sauve-nous du mal, prends pitié,</text:span><text:span text:style-name="T16"><text:line-break/></text:span><text:span text:style-name="T18">Assis auprès du Père,</text:span></text:p>
          <text:p text:style-name="P1"><text:span text:style-name="T18">Écoute nos prières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custom-shape draw:name="CustomShape 1" draw:style-name="gr3" draw:text-style-name="P20" draw:layer="layout" svg:width="16.794cm" svg:height="13.359cm" svg:x="2.099cm" svg:y="14.107cm">
            <text:p text:style-name="P6"><text:span text:style-name="T14"/></text:p>
  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  <draw:equation draw:name="f0" draw:formula="0*logwidth/6046200"/>
              <draw:equation draw:name="f1" draw:formula="6046560*logwidth/6046200"/>
              <draw:equation draw:name="f2" draw:formula="0*logheight/4809600"/>
              <draw:equation draw:name="f3" draw:formula="4809960*logheight/4809600"/>
            </draw:enhanced-geometry>
          </draw:custom-shape>
        </presentation:notes>
      </draw:page>
      <draw:page draw:name="page16" draw:style-name="dp4" draw:master-page-name="Standard_20_12">
        <draw:custom-shape draw:name="CustomShape 1" draw:style-name="gr54" draw:text-style-name="P2" draw:layer="layout" svg:width="19.396cm" svg:height="23.104cm" svg:x="-0.075cm" svg:y="0.701cm">
          <text:p text:style-name="P1"><text:span text:style-name="T17">Gloire à Dieu</text:span></text:p>
          <text:p text:style-name="P1"><text:span text:style-name="T17">au plus haut des cieux </text:span></text:p>
          <text:p text:style-name="P1"><text:span text:style-name="T17">et paix sur la terre</text:span></text:p>
          <text:p text:style-name="P1"><text:span text:style-name="T17">aux hommes qu’il aime!</text:span><text:span text:style-name="T16"><text:line-break/></text:span><text:span text:style-name="T17">Gloire à Dieu</text:span></text:p>
          <text:p text:style-name="P1"><text:span text:style-name="T17">au plus haut des cieux. </text:span></text:p>
          <text:p text:style-name="P1"><text:span text:style-name="T17">Gloire, Gloire, Gloire à Dieu!</text:span></text:p>
          <text:p text:style-name="P1"><text:span text:style-name="T13"/></text:p>
          <text:p text:style-name="P1"><text:span text:style-name="T18"> </text:span><text:span text:style-name="T18">4.</text:span></text:p>
          <text:p text:style-name="P1"><text:span text:style-name="T18">Car toi seul es Saint</text:span></text:p>
          <text:p text:style-name="P1"><text:span text:style-name="T18">et Seigneur, </text:span></text:p>
          <text:p text:style-name="P1"><text:span text:style-name="T18">toi seul es le très haut</text:span></text:p>
          <text:p text:style-name="P1"><text:span text:style-name="T18">Jésus-Christ,</text:span><text:span text:style-name="T16"><text:line-break/></text:span><text:span text:style-name="T18">Avec le Saint Esprit,</text:span></text:p>
          <text:p text:style-name="P1"><text:span text:style-name="T18">Dans la gloire du Père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custom-shape draw:name="CustomShape 1" draw:style-name="gr3" draw:text-style-name="P20" draw:layer="layout" svg:width="16.794cm" svg:height="13.359cm" svg:x="2.099cm" svg:y="14.107cm">
            <text:p text:style-name="P6"><text:span text:style-name="T14"/></text:p>
  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  <draw:equation draw:name="f0" draw:formula="0*logwidth/6046200"/>
              <draw:equation draw:name="f1" draw:formula="6046560*logwidth/6046200"/>
              <draw:equation draw:name="f2" draw:formula="0*logheight/4809600"/>
              <draw:equation draw:name="f3" draw:formula="4809960*logheight/4809600"/>
            </draw:enhanced-geometry>
          </draw:custom-shape>
        </presentation:notes>
      </draw:page>
      <draw:page draw:name="page17" draw:style-name="dp4" draw:master-page-name="Standard_20_12">
        <draw:custom-shape draw:name="CustomShape 1" draw:style-name="gr55" draw:text-style-name="P2" draw:layer="layout" svg:width="19.396cm" svg:height="13.96cm" svg:x="0cm" svg:y="6.601cm">
          <text:p text:style-name="P1"><text:span text:style-name="T17">Gloire à Dieu</text:span></text:p>
          <text:p text:style-name="P1"><text:span text:style-name="T17">au plus haut des cieux </text:span></text:p>
          <text:p text:style-name="P1"><text:span text:style-name="T17">et paix sur la terre</text:span></text:p>
          <text:p text:style-name="P1"><text:span text:style-name="T17">aux hommes qu’il aime!</text:span><text:span text:style-name="T16"><text:line-break/></text:span><text:span text:style-name="T17">Gloire à Dieu</text:span></text:p>
          <text:p text:style-name="P1"><text:span text:style-name="T17">au plus haut des cieux. </text:span></text:p>
          <text:p text:style-name="P1"><text:span text:style-name="T17">Gloire, Gloire, Gloire à Dieu!</text:span></text:p>
          <text:p text:style-name="P1"><text:span text:style-name="T13"/></text:p>
          <text:p text:style-name="P1"><text:span text:style-name="T13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custom-shape draw:name="CustomShape 1" draw:style-name="gr3" draw:text-style-name="P20" draw:layer="layout" svg:width="16.794cm" svg:height="13.359cm" svg:x="2.099cm" svg:y="14.107cm">
            <text:p text:style-name="P6"><text:span text:style-name="T14"/></text:p>
  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  <draw:equation draw:name="f0" draw:formula="0*logwidth/6046200"/>
              <draw:equation draw:name="f1" draw:formula="6046560*logwidth/6046200"/>
              <draw:equation draw:name="f2" draw:formula="0*logheight/4809600"/>
              <draw:equation draw:name="f3" draw:formula="4809960*logheight/4809600"/>
            </draw:enhanced-geometry>
          </draw:custom-shape>
        </presentation:notes>
      </draw:page>
      <draw:page draw:name="page18" draw:style-name="dp1" draw:master-page-name="Standard">
        <presentation:notes draw:style-name="dp3">
          <draw:page-thumbnail draw:style-name="gr10" draw:layer="layout" svg:width="5.356cm" svg:height="7.142cm" svg:x="10.021cm" svg:y="1.447cm" draw:page-number="18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1" draw:master-page-name="Blank_20_Slide">
        <draw:custom-shape draw:name="CustomShape 1" draw:style-name="gr56" draw:text-style-name="P22" draw:layer="layout" svg:width="19.045cm" svg:height="5.397cm" svg:x="0cm" svg:y="0.4cm">
          <text:p text:style-name="P21"><text:span text:style-name="T20">Psaume 94</text:span></text:p>
          <text:p text:style-name="P21"><text:span text:style-name="T21">Musique : Michel Wackenheim</text:span></text:p>
          <text:p text:style-name="P21"><text:span text:style-name="T11"/></text:p>
          <text:p text:style-name="P21"><text:span text:style-name="T22">Aujourd’hui,</text:span></text:p>
          <text:p text:style-name="P21"><text:span text:style-name="T22">Ne fermez pas votre cœur,</text:span></text:p>
          <text:p text:style-name="P21"><text:span text:style-name="T22">Mais écoutez la voix du Seigneur !</text:span></text:p>
          <text:p text:style-name="P21"><text:span text:style-name="T23"/></text:p>
          <text:p text:style-name="P21"><text:span text:style-name="T20">1. Venez, crions de joie pour le Seigneur,</text:span></text:p>
          <text:p text:style-name="P21"><text:span text:style-name="T20">acclamons notre Rocher, notre salut !</text:span></text:p>
          <text:p text:style-name="P21"><text:span text:style-name="T20">Allons jusqu’à lui en rendant grâce,</text:span></text:p>
          <text:p text:style-name="P21"><text:span text:style-name="T20">par nos hymnes de fête acclamons-le!</text:span></text:p>
          <text:p text:style-name="P21"><text:span text:style-name="T23"/></text:p>
          <text:p text:style-name="P21"><text:span text:style-name="T20">2. Entrez, inclinez-vous, prosternez-vous,</text:span></text:p>
          <text:p text:style-name="P21"><text:span text:style-name="T20">adorons le Seigneur qui nous a faits.</text:span></text:p>
          <text:p text:style-name="P21"><text:span text:style-name="T20">Oui, il est notre Dieu ;</text:span></text:p>
          <text:p text:style-name="P21"><text:span text:style-name="T20">nous sommes le peuple qu’il conduit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19" presentation:class="page"/>
          <draw:frame presentation:style-name="pr3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1" draw:master-page-name="Blank_20_Slide">
        <draw:custom-shape draw:name="CustomShape 1" draw:style-name="gr57" draw:text-style-name="P22" draw:layer="layout" svg:width="19.045cm" svg:height="5.397cm" svg:x="0cm" svg:y="0.4cm">
          <text:p text:style-name="P21"><text:span text:style-name="T4"/></text:p>
          <text:p text:style-name="P21"><text:span text:style-name="T4"/></text:p>
          <text:p text:style-name="P21"><text:span text:style-name="T4"/></text:p>
          <text:p text:style-name="P21"><text:span text:style-name="T4"/></text:p>
          <text:p text:style-name="P21"><text:span text:style-name="T4"/></text:p>
          <text:p text:style-name="P21"><text:span text:style-name="T22">Aujourd’hui,</text:span></text:p>
          <text:p text:style-name="P21"><text:span text:style-name="T22">Ne fermez pas votre cœur,</text:span></text:p>
          <text:p text:style-name="P21"><text:span text:style-name="T22">Mais écoutez la voix du Seigneur !</text:span></text:p>
          <text:p text:style-name="P21"><text:span text:style-name="T23"/></text:p>
          <text:p text:style-name="P21"><text:span text:style-name="T23"/></text:p>
          <text:p text:style-name="P21"><text:span text:style-name="T20">3. Aujourd’hui écouterez-vous </text:span></text:p>
          <text:p text:style-name="P21"><text:span text:style-name="T20">sa parole ?</text:span></text:p>
          <text:p text:style-name="P21"><text:span text:style-name="T20">« Ne fermez pas votre cœur</text:span></text:p>
          <text:p text:style-name="P21"><text:span text:style-name="T20">comme au désert,</text:span></text:p>
          <text:p text:style-name="P21"><text:span text:style-name="T20">où vos pères m’ont tenté et provoqué,</text:span></text:p>
          <text:p text:style-name="P21"><text:span text:style-name="T20">et pourtant ils avaient vu mon exploit. »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19.798cm" svg:height="11.136cm" svg:x="0.6cm" svg:y="2.257cm" draw:page-number="20" presentation:class="page"/>
          <draw:frame presentation:style-name="pr3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1" draw:style-name="dp1" draw:master-page-name="Standard">
        <draw:custom-shape draw:name="CustomShape 1" draw:style-name="gr3" draw:text-style-name="P7" draw:layer="layout" svg:width="16.999cm" svg:height="1.265cm" svg:x="1.023cm" svg:y="5.9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58" draw:text-style-name="P9" draw:layer="layout" svg:width="16.796cm" svg:height="4.141cm" svg:x="1.124cm" svg:y="6.301cm">
          <text:p text:style-name="P8"><text:span text:style-name="T4"/></text:p>
          <text:p text:style-name="P8"><text:span text:style-name="T4"/></text:p>
          <text:p text:style-name="P8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59" draw:text-style-name="P9" draw:layer="layout" svg:width="14.794cm" svg:height="7.019cm" svg:x="2.125cm" svg:y="5.9cm">
          <text:p text:style-name="P8"><text:span text:style-name="T4"/></text:p>
          <text:p text:style-name="P8"><text:span text:style-name="T4"/></text:p>
          <text:p text:style-name="P8"><text:span text:style-name="T4"/></text:p>
          <text:p text:style-name="P8"><text:span text:style-name="T4"/></text:p>
          <text:p text:style-name="P8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60" draw:text-style-name="P9" draw:layer="layout" svg:width="16.121cm" svg:height="8.458cm" svg:x="1.46cm" svg:y="5.9cm">
          <text:p text:style-name="P8"><text:span text:style-name="T5"><text:s/></text:span></text:p>
          <text:p text:style-name="P8"><text:span text:style-name="T2"/></text:p>
          <text:p text:style-name="P8"><text:span text:style-name="T2"/></text:p>
          <text:p text:style-name="P8"><text:span text:style-name="T2"/></text:p>
          <text:p text:style-name="P8"><text:span text:style-name="T2"/></text:p>
          <text:p text:style-name="P8"><text:span text:style-name="T2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19.798cm" svg:height="11.136cm" svg:x="0.6cm" svg:y="2.257cm" draw:page-number="21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2" draw:style-name="dp4" draw:master-page-name="Standard_20_72">
        <draw:custom-shape draw:name="CustomShape 1" draw:style-name="gr3" draw:text-style-name="P7" draw:layer="layout" svg:width="16.997cm" svg:height="1.263cm" svg:x="1.023cm" svg:y="5.9cm">
          <text:p text:style-name="P6"><text:span text:style-name="T4"/></text:p>
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<draw:equation draw:name="f0" draw:formula="0*logwidth/6119280"/>
            <draw:equation draw:name="f1" draw:formula="6119640*logwidth/6119280"/>
            <draw:equation draw:name="f2" draw:formula="0*logheight/455040"/>
            <draw:equation draw:name="f3" draw:formula="455400*logheight/455040"/>
          </draw:enhanced-geometry>
        </draw:custom-shape>
        <draw:custom-shape draw:name="CustomShape 2" draw:style-name="gr61" draw:text-style-name="P19" draw:layer="layout" svg:width="16.795cm" svg:height="4.36cm" svg:x="1.124cm" svg:y="6.301cm">
          <text:p text:style-name="P18"><text:span text:style-name="T4"/></text:p>
          <text:p text:style-name="P18"><text:span text:style-name="T4"/></text:p>
          <text:p text:style-name="P18"><text:span text:style-name="T4"/></text:p>
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<draw:equation draw:name="f0" draw:formula="0*logwidth/6046560"/>
            <draw:equation draw:name="f1" draw:formula="6046920*logwidth/6046560"/>
            <draw:equation draw:name="f2" draw:formula="0*logheight/1569960"/>
            <draw:equation draw:name="f3" draw:formula="1570320*logheight/1569960"/>
          </draw:enhanced-geometry>
        </draw:custom-shape>
        <draw:custom-shape draw:name="CustomShape 3" draw:style-name="gr62" draw:text-style-name="P19" draw:layer="layout" svg:width="14.793cm" svg:height="7.45cm" svg:x="2.125cm" svg:y="5.9cm">
          <text:p text:style-name="P18"><text:span text:style-name="T4"/></text:p>
          <text:p text:style-name="P18"><text:span text:style-name="T4"/></text:p>
          <text:p text:style-name="P18"><text:span text:style-name="T4"/></text:p>
          <text:p text:style-name="P18"><text:span text:style-name="T4"/></text:p>
          <text:p text:style-name="P18"><text:span text:style-name="T4"/></text:p>
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<draw:equation draw:name="f0" draw:formula="0*logwidth/5325840"/>
            <draw:equation draw:name="f1" draw:formula="5326200*logwidth/5325840"/>
            <draw:equation draw:name="f2" draw:formula="0*logheight/2682360"/>
            <draw:equation draw:name="f3" draw:formula="2682720*logheight/2682360"/>
          </draw:enhanced-geometry>
        </draw:custom-shape>
        <draw:custom-shape draw:name="CustomShape 4" draw:style-name="gr63" draw:text-style-name="P19" draw:layer="layout" svg:width="16.119cm" svg:height="8.995cm" svg:x="1.46cm" svg:y="5.9cm">
          <text:p text:style-name="P18"><text:span text:style-name="T5"><text:s/></text:span></text:p>
          <text:p text:style-name="P18"><text:span text:style-name="T2"/></text:p>
          <text:p text:style-name="P18"><text:span text:style-name="T2"/></text:p>
          <text:p text:style-name="P18"><text:span text:style-name="T2"/></text:p>
          <text:p text:style-name="P18"><text:span text:style-name="T2"/></text:p>
          <text:p text:style-name="P18"><text:span text:style-name="T2"/></text:p>
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<draw:equation draw:name="f0" draw:formula="0*logwidth/5803200"/>
            <draw:equation draw:name="f1" draw:formula="5803560*logwidth/5803200"/>
            <draw:equation draw:name="f2" draw:formula="0*logheight/3238560"/>
            <draw:equation draw:name="f3" draw:formula="3238920*logheight/3238560"/>
          </draw:enhanced-geometry>
        </draw:custom-shape>
        <draw:custom-shape draw:name="CustomShape 5" draw:style-name="gr64" draw:text-style-name="P19" draw:layer="layout" svg:width="17.195cm" svg:height="10.54cm" svg:x="0.922cm" svg:y="4.701cm">
          <text:p text:style-name="P18"><text:span text:style-name="T4"/></text:p>
          <text:p text:style-name="P18"><text:span text:style-name="T4"/></text:p>
          <text:p text:style-name="P18"><text:span text:style-name="T4"/></text:p>
          <text:p text:style-name="P18"><text:span text:style-name="T4"/></text:p>
          <text:p text:style-name="P18"><text:span text:style-name="T4"/></text:p>
          <text:p text:style-name="P18"><text:span text:style-name="T4"/></text:p>
          <text:p text:style-name="P18"><text:span text:style-name="T4"/></text:p>
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<draw:equation draw:name="f0" draw:formula="0*logwidth/6190560"/>
            <draw:equation draw:name="f1" draw:formula="6190920*logwidth/6190560"/>
            <draw:equation draw:name="f2" draw:formula="0*logheight/3794760"/>
            <draw:equation draw:name="f3" draw:formula="3795120*logheight/3794760"/>
          </draw:enhanced-geometry>
        </draw:custom-shape>
        <draw:custom-shape draw:name="CustomShape 6" draw:style-name="gr65" draw:text-style-name="P2" draw:layer="layout" svg:width="14.262cm" svg:height="25.304cm" svg:x="1.94cm" svg:y="-1.098cm">
          <text:p text:style-name="P1"><text:span text:style-name="T19"><text:line-break/></text:span><text:span text:style-name="T10">Alléluia</text:span></text:p>
          <text:p text:style-name="P1"><text:span text:style-name="T11">Messe avec des familles – Patrick Richard)</text:span><text:span text:style-name="T2"> </text:span></text:p>
          <text:p text:style-name="P1"><text:span text:style-name="T2"/></text:p>
          <text:p text:style-name="P1"><text:span text:style-name="T2"/></text:p>
          <text:p text:style-name="P1"><text:span text:style-name="T8">ALLÉLUIA, ALLÉLUIA,</text:span></text:p>
          <text:p text:style-name="P1"><text:span text:style-name="T8">ALLÉLUIA, ALLÉLUIA.</text:span></text:p>
          <text:p text:style-name="P1"><text:span text:style-name="T9"/></text:p>
          <text:p text:style-name="P1"><text:span text:style-name="T8">1</text:span></text:p>
          <text:p text:style-name="P1"><text:span text:style-name="T8">Louez le Seigneur</text:span></text:p>
          <text:p text:style-name="P1"><text:span text:style-name="T8">Béni soit son nom</text:span></text:p>
          <text:p text:style-name="P1"><text:span text:style-name="T8">Sa Parole écrit le Livre</text:span></text:p>
          <text:p text:style-name="P1"><text:span text:style-name="T8">du bonheur.</text:span></text:p>
          <text:p text:style-name="P1"><text:span text:style-name="T9"/></text:p>
          <text:p text:style-name="P1"><text:span text:style-name="T8">2</text:span></text:p>
          <text:p text:style-name="P1"><text:span text:style-name="T8">Louez le Seigneur</text:span></text:p>
          <text:p text:style-name="P1"><text:span text:style-name="T8">Acclamez son nom</text:span></text:p>
          <text:p text:style-name="P1"><text:span text:style-name="T8">Son Amour écrit le Livre</text:span></text:p>
          <text:p text:style-name="P1"><text:span text:style-name="T8">du bonheur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custom-shape draw:name="CustomShape 1" draw:style-name="gr3" draw:text-style-name="P20" draw:layer="layout" svg:width="15.233cm" svg:height="11.423cm" svg:x="1.905cm" svg:y="12.065cm">
            <text:p text:style-name="P6"><text:span text:style-name="T14"/></text:p>
  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  <draw:equation draw:name="f0" draw:formula="0*logwidth/5484240"/>
              <draw:equation draw:name="f1" draw:formula="5484600*logwidth/5484240"/>
              <draw:equation draw:name="f2" draw:formula="0*logheight/4112640"/>
              <draw:equation draw:name="f3" draw:formula="4113000*logheight/4112640"/>
            </draw:enhanced-geometry>
          </draw:custom-shape>
        </presentation:notes>
      </draw:page>
      <draw:page draw:name="page23" draw:style-name="dp1" draw:master-page-name="Blank_20_Slide">
        <presentation:notes draw:style-name="dp3">
          <draw:page-thumbnail draw:style-name="gr10" draw:layer="layout" svg:width="5.356cm" svg:height="7.142cm" svg:x="10.021cm" svg:y="1.447cm" draw:page-number="23" presentation:class="page"/>
          <draw:frame presentation:style-name="pr3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4" draw:style-name="dp1" draw:master-page-name="Standard">
        <draw:custom-shape draw:name="CustomShape 1" draw:style-name="gr3" draw:text-style-name="P7" draw:layer="layout" svg:width="16.999cm" svg:height="1.265cm" svg:x="1.023cm" svg:y="5.9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66" draw:text-style-name="P9" draw:layer="layout" svg:width="16.796cm" svg:height="4.141cm" svg:x="1.124cm" svg:y="6.301cm">
          <text:p text:style-name="P8"><text:span text:style-name="T4"/></text:p>
          <text:p text:style-name="P8"><text:span text:style-name="T4"/></text:p>
          <text:p text:style-name="P8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67" draw:text-style-name="P9" draw:layer="layout" svg:width="14.794cm" svg:height="7.019cm" svg:x="2.125cm" svg:y="5.9cm">
          <text:p text:style-name="P8"><text:span text:style-name="T4"/></text:p>
          <text:p text:style-name="P8"><text:span text:style-name="T4"/></text:p>
          <text:p text:style-name="P8"><text:span text:style-name="T4"/></text:p>
          <text:p text:style-name="P8"><text:span text:style-name="T4"/></text:p>
          <text:p text:style-name="P8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68" draw:text-style-name="P9" draw:layer="layout" svg:width="16.121cm" svg:height="8.458cm" svg:x="1.46cm" svg:y="5.9cm">
          <text:p text:style-name="P8"><text:span text:style-name="T5"><text:s/></text:span></text:p>
          <text:p text:style-name="P8"><text:span text:style-name="T2"/></text:p>
          <text:p text:style-name="P8"><text:span text:style-name="T2"/></text:p>
          <text:p text:style-name="P8"><text:span text:style-name="T2"/></text:p>
          <text:p text:style-name="P8"><text:span text:style-name="T2"/></text:p>
          <text:p text:style-name="P8"><text:span text:style-name="T2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Image 6" draw:style-name="gr7" draw:text-style-name="P10" draw:layer="layout" svg:width="22.996cm" svg:height="16.196cm" svg:x="-1.676cm" svg:y="2.514cm">
          <draw:image xlink:href="Pictures/1000000000000640000004B0C8EE7822.jpg" xlink:type="simple" xlink:show="embed" xlink:actuate="onLoad" draw:mime-type="image/jpeg">
            <text:p/>
          </draw:image>
        </draw:frame>
        <draw:custom-shape draw:name="CustomShape 5" draw:style-name="gr69" draw:text-style-name="P2" draw:layer="layout" svg:width="18.723cm" svg:height="2.279cm" svg:x="0cm" svg:y="19.584cm">
          <text:p text:style-name="P1"><text:span text:style-name="T6">Si ton frère a commis un péché, </text:span></text:p>
          <text:p text:style-name="P1"><text:span text:style-name="T6">va lui parler 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6" draw:style-name="gr70" draw:text-style-name="P2" draw:layer="layout" svg:width="15.795cm" svg:height="2.279cm" svg:x="1.724cm" svg:y="22.04cm">
          <text:p text:style-name="P1"><text:span text:style-name="T6">S’il t’écoute, </text:span></text:p>
          <text:p text:style-name="P1"><text:span text:style-name="T6">tu auras gagné ton frère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19.798cm" svg:height="11.136cm" svg:x="0.6cm" svg:y="2.257cm" draw:page-number="24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5" draw:style-name="dp1" draw:master-page-name="Blank_20_Slide">
        <draw:frame draw:name="Image 1" draw:style-name="gr15" draw:text-style-name="P10" draw:layer="layout" svg:width="26.932cm" svg:height="20.197cm" svg:x="-3.32cm" svg:y="-0.199cm">
          <draw:image xlink:href="Pictures/100000000000084800000636974490A8.jpg" xlink:type="simple" xlink:show="embed" xlink:actuate="onLoad" draw:mime-type="image/jpeg">
            <text:p/>
          </draw:image>
        </draw:frame>
        <presentation:notes draw:style-name="dp3">
          <draw:page-thumbnail draw:style-name="gr10" draw:layer="layout" svg:width="5.356cm" svg:height="7.142cm" svg:x="10.021cm" svg:y="1.447cm" draw:page-number="25" presentation:class="page"/>
          <draw:frame presentation:style-name="pr3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6" draw:style-name="dp1" draw:master-page-name="Blank_20_Slide">
        <draw:frame draw:name="Image 379" draw:style-name="gr15" draw:text-style-name="P10" draw:layer="layout" svg:width="34.862cm" svg:height="25.398cm" svg:x="-7.664cm" svg:y="0cm">
          <draw:image xlink:href="Pictures/1000000000000113000000B782CC58EC.png" xlink:type="simple" xlink:show="embed" xlink:actuate="onLoad" draw:mime-type="image/png">
            <text:p/>
          </draw:image>
        </draw:frame>
        <presentation:notes draw:style-name="dp3">
          <draw:page-thumbnail draw:style-name="gr10" draw:layer="layout" svg:width="19.798cm" svg:height="11.136cm" svg:x="0.6cm" svg:y="2.257cm" draw:page-number="26" presentation:class="page"/>
          <draw:frame presentation:style-name="pr3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7" draw:style-name="dp1" draw:master-page-name="Blank_20_Slide">
        <presentation:notes draw:style-name="dp3">
          <draw:page-thumbnail draw:style-name="gr10" draw:layer="layout" svg:width="19.798cm" svg:height="11.136cm" svg:x="0.6cm" svg:y="2.257cm" draw:page-number="27" presentation:class="page"/>
          <draw:frame presentation:style-name="pr3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8" draw:style-name="dp1" draw:master-page-name="Blank_20_Slide">
        <draw:custom-shape draw:name="CustomShape 1" draw:style-name="gr3" draw:text-style-name="P7" draw:layer="layout" svg:width="0.507cm" svg:height="1.265cm" svg:x="9.269cm" svg:y="12.069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71" draw:text-style-name="P2" draw:layer="layout" svg:width="17.585cm" svg:height="23.612cm" svg:x="0.723cm" svg:y="1.5cm">
          <text:p text:style-name="P1"><text:span text:style-name="T1">« SYMBOLE <text:s/>DES <text:s/>APÔTRES »</text:span></text:p>
          <text:p text:style-name="P1"><text:span text:style-name="T2"/></text:p>
          <text:p text:style-name="P1"><text:span text:style-name="T24">Je crois en Dieu, le Père tout-puissant,</text:span></text:p>
          <text:p text:style-name="P1"><text:span text:style-name="T24">Créateur du ciel et de la terre.</text:span></text:p>
          <text:p text:style-name="P1"><text:span text:style-name="T24">Et en Jésus Christ, son fils unique,</text:span></text:p>
          <text:p text:style-name="P1"><text:span text:style-name="T24">notre Seigneur,</text:span></text:p>
          <text:p text:style-name="P1"><text:span text:style-name="T24">qui a été conçu du Saint Esprit,</text:span></text:p>
          <text:p text:style-name="P1"><text:span text:style-name="T24">est né de la Vierge Marie,</text:span></text:p>
          <text:p text:style-name="P1"><text:span text:style-name="T24">a souffert sous Ponce Pilate,</text:span></text:p>
          <text:p text:style-name="P1"><text:span text:style-name="T24">a été crucifié, est mort et a été enseveli,</text:span></text:p>
          <text:p text:style-name="P1"><text:span text:style-name="T24">est descendu aux enfers,</text:span></text:p>
          <text:p text:style-name="P1"><text:span text:style-name="T24">le troisième jour est ressuscité des morts,</text:span></text:p>
          <text:p text:style-name="P1"><text:span text:style-name="T24">est monté aux cieux,</text:span></text:p>
          <text:p text:style-name="P1"><text:span text:style-name="T24">est assis à la droite de Dieu</text:span></text:p>
          <text:p text:style-name="P1"><text:span text:style-name="T24">le Père tout-puissant,</text:span></text:p>
          <text:p text:style-name="P1"><text:span text:style-name="T24">d’où il viendra juger les vivants et les morts.</text:span></text:p>
          <text:p text:style-name="P1"><text:span text:style-name="T24">Je crois en l’Esprit Saint,</text:span></text:p>
          <text:p text:style-name="P1"><text:span text:style-name="T24">à la sainte Église catholique,</text:span></text:p>
          <text:p text:style-name="P1"><text:span text:style-name="T24">à la communion des saints,</text:span></text:p>
          <text:p text:style-name="P1"><text:span text:style-name="T24">à la rémission des péchés,</text:span></text:p>
          <text:p text:style-name="P1"><text:span text:style-name="T24">à la résurrection de la chair,</text:span></text:p>
          <text:p text:style-name="P1"><text:span text:style-name="T24">à la vie éternelle.</text:span></text:p>
          <text:p text:style-name="P1"><text:span text:style-name="T24">Amen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19.798cm" svg:height="11.136cm" svg:x="0.6cm" svg:y="2.257cm" draw:page-number="28" presentation:class="page"/>
          <draw:frame presentation:style-name="pr3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9" draw:style-name="dp1" draw:master-page-name="Blank_20_Slide">
        <presentation:notes draw:style-name="dp3">
          <draw:page-thumbnail draw:style-name="gr10" draw:layer="layout" svg:width="19.798cm" svg:height="11.136cm" svg:x="0.6cm" svg:y="2.257cm" draw:page-number="29" presentation:class="page"/>
          <draw:frame presentation:style-name="pr3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0" draw:style-name="dp4" draw:master-page-name="Standard">
        <draw:custom-shape draw:style-name="gr72" draw:text-style-name="P23" draw:layer="layout" svg:width="16.999cm" svg:height="1.265cm" svg:x="1.023cm" svg:y="5.9cm">
          <text:p text:style-name="P6"><text:span text:style-name="T1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style-name="gr73" draw:text-style-name="P25" draw:layer="layout" svg:width="16.796cm" svg:height="4.145cm" svg:x="1.124cm" svg:y="6.301cm">
          <text:p text:style-name="P24"><text:span text:style-name="T16"/></text:p>
          <text:p text:style-name="P24"><text:span text:style-name="T16"/></text:p>
          <text:p text:style-name="P24"><text:span text:style-name="T1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style-name="gr74" draw:text-style-name="P25" draw:layer="layout" svg:width="14.794cm" svg:height="7.019cm" svg:x="2.125cm" svg:y="5.9cm">
          <text:p text:style-name="P24"><text:span text:style-name="T16"/></text:p>
          <text:p text:style-name="P24"><text:span text:style-name="T16"/></text:p>
          <text:p text:style-name="P24"><text:span text:style-name="T16"/></text:p>
          <text:p text:style-name="P24"><text:span text:style-name="T16"/></text:p>
          <text:p text:style-name="P24"><text:span text:style-name="T1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style-name="gr72" draw:text-style-name="P23" draw:layer="layout" svg:width="18.996cm" svg:height="1.264cm" svg:x="0cm" svg:y="2.699cm">
          <text:p text:style-name="P6"><text:span text:style-name="T1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style-name="gr75" draw:text-style-name="P27" draw:layer="layout" svg:width="19.045cm" svg:height="22.745cm" svg:x="0cm" svg:y="1.349cm">
          <text:p text:style-name="P26"><text:span text:style-name="T25">DIEU DE TENDRESSE</text:span></text:p>
          <text:p text:style-name="P26"><text:span text:style-name="T26"/></text:p>
          <text:p text:style-name="P26"><text:span text:style-name="T27"/></text:p>
          <text:p text:style-name="P26"><text:span text:style-name="T8"><text:s/></text:span></text:p>
          <text:p text:style-name="P26"><text:span text:style-name="T8"><text:s/></text:span></text:p>
          <text:p text:style-name="P26"><text:span text:style-name="T8">Dieu de tendresse, d’amour,</text:span></text:p>
          <text:p text:style-name="P26"><text:span text:style-name="T8">Dieu miséricordieux,</text:span></text:p>
          <text:p text:style-name="P26"><text:span text:style-name="T8">Que nos prières s’élèvent</text:span></text:p>
          <text:p text:style-name="P26"><text:span text:style-name="T8">Devant Toi.</text:span></text:p>
          <text:p text:style-name="P26"><text:span text:style-name="T8">Père, exauce-nous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PlaceHolder 1" draw:style-name="gr10" draw:layer="layout" svg:width="14.846cm" svg:height="11.133cm" svg:x="3.074cm" svg:y="2.258cm" draw:page-number="30" presentation:class="page"/>
          <draw:custom-shape draw:style-name="gr72" draw:text-style-name="P20" draw:layer="layout" svg:width="16.8cm" svg:height="13.365cm" svg:x="2.099cm" svg:y="14.107cm">
            <text:p text:style-name="P6"><text:span text:style-name="T14"/></text:p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presentation:notes>
      </draw:page>
      <draw:page draw:name="page31" draw:style-name="dp1" draw:master-page-name="Standard">
        <presentation:notes draw:style-name="dp3">
          <draw:page-thumbnail draw:style-name="gr10" draw:layer="layout" svg:width="5.356cm" svg:height="7.142cm" svg:x="10.021cm" svg:y="1.447cm" draw:page-number="31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2" draw:style-name="dp1" draw:master-page-name="Standard_20_8_5f_" presentation:presentation-page-layout-name="AL1T19">
        <draw:custom-shape draw:name="CustomShape 23" draw:style-name="gr3" draw:text-style-name="P7" draw:layer="layout" svg:width="15.072cm" svg:height="3.72cm" svg:x="20.725cm" svg:y="2.336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4" draw:style-name="gr76" draw:text-style-name="P30" draw:layer="layout" svg:width="18.595cm" svg:height="23.795cm" svg:x="0.2cm" svg:y="0.6cm">
          <text:p text:style-name="P28"><text:span text:style-name="T4"/></text:p>
          <text:p text:style-name="P29"><text:span text:style-name="T28">Le pain de ta vie (J-C Gianadda).</text:span></text:p>
          <text:p text:style-name="P29"><text:span text:style-name="T23"/></text:p>
          <text:p text:style-name="P29"><text:span text:style-name="T13"/></text:p>
          <text:p text:style-name="P29"><text:span text:style-name="T29">Refrain :</text:span><text:span text:style-name="T30"> </text:span></text:p>
          <text:p text:style-name="P29"><text:span text:style-name="T30">Le pain de ta vie</text:span></text:p>
          <text:p text:style-name="P29"><text:span text:style-name="T30">Ta vie dans nos mains</text:span></text:p>
          <text:p text:style-name="P29"><text:span text:style-name="T30">Nos mains sont unies</text:span></text:p>
          <text:p text:style-name="P29"><text:span text:style-name="T30">Unies en tes mains</text:span></text:p>
          <text:p text:style-name="P29"><text:span text:style-name="T13"/></text:p>
          <text:p text:style-name="P29"><text:span text:style-name="T30">1.</text:span></text:p>
          <text:p text:style-name="P29"><text:span text:style-name="T30">Au cœur de la vie</text:span></text:p>
          <text:p text:style-name="P29"><text:span text:style-name="T30">Tu nous as rejoints</text:span></text:p>
          <text:p text:style-name="P29"><text:span text:style-name="T30">Tu pris et rompis</text:span></text:p>
          <text:p text:style-name="P29"><text:span text:style-name="T30">Un morceau de pain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32" presentation:class="page"/>
          <draw:frame presentation:style-name="pr5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3" draw:style-name="dp1" draw:master-page-name="Standard_20_8_5f_" presentation:presentation-page-layout-name="AL1T19">
        <draw:custom-shape draw:name="CustomShape 25" draw:style-name="gr3" draw:text-style-name="P7" draw:layer="layout" svg:width="15.072cm" svg:height="3.72cm" svg:x="20.725cm" svg:y="2.336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6" draw:style-name="gr77" draw:text-style-name="P30" draw:layer="layout" svg:width="18.595cm" svg:height="23.795cm" svg:x="0.2cm" svg:y="0.6cm">
          <text:p text:style-name="P28"><text:span text:style-name="T13"/></text:p>
          <text:p text:style-name="P28"><text:span text:style-name="T13"/></text:p>
          <text:p text:style-name="P28"><text:span text:style-name="T29">Refrain :</text:span><text:span text:style-name="T30"> </text:span></text:p>
          <text:p text:style-name="P29"><text:span text:style-name="T30">Le pain de ta vie</text:span></text:p>
          <text:p text:style-name="P29"><text:span text:style-name="T30">Ta vie dans nos mains</text:span></text:p>
          <text:p text:style-name="P29"><text:span text:style-name="T30">Nos mains sont unies</text:span></text:p>
          <text:p text:style-name="P29"><text:span text:style-name="T30">Unies en tes mains</text:span></text:p>
          <text:p text:style-name="P29"><text:span text:style-name="T13"/></text:p>
          <text:p text:style-name="P29"><text:span text:style-name="T30">2.</text:span></text:p>
          <text:p text:style-name="P29"><text:span text:style-name="T30">Tu nous as choisis</text:span></text:p>
          <text:p text:style-name="P29"><text:span text:style-name="T30">Pour être Témoins</text:span></text:p>
          <text:p text:style-name="P29"><text:span text:style-name="T30">Et tu nous confies</text:span></text:p>
          <text:p text:style-name="P29"><text:span text:style-name="T30">Ce morceau de pain</text:span></text:p>
          <text:p text:style-name="P29"><text:span text:style-name="T13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33" presentation:class="page"/>
          <draw:frame presentation:style-name="pr5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4" draw:style-name="dp1" draw:master-page-name="Standard_20_8_5f_" presentation:presentation-page-layout-name="AL1T19">
        <draw:custom-shape draw:name="CustomShape 27" draw:style-name="gr3" draw:text-style-name="P7" draw:layer="layout" svg:width="15.072cm" svg:height="3.72cm" svg:x="20.725cm" svg:y="2.336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8" draw:style-name="gr78" draw:text-style-name="P30" draw:layer="layout" svg:width="18.595cm" svg:height="23.795cm" svg:x="0.2cm" svg:y="0.6cm">
          <text:p text:style-name="P28"><text:span text:style-name="T13"/></text:p>
          <text:p text:style-name="P28"><text:span text:style-name="T13"/></text:p>
          <text:p text:style-name="P28"><text:span text:style-name="T29">Refrain :</text:span><text:span text:style-name="T30"> </text:span></text:p>
          <text:p text:style-name="P29"><text:span text:style-name="T30">Le pain de ta vie</text:span></text:p>
          <text:p text:style-name="P29"><text:span text:style-name="T30">Ta vie dans nos mains</text:span></text:p>
          <text:p text:style-name="P29"><text:span text:style-name="T30">Nos mains sont unies</text:span></text:p>
          <text:p text:style-name="P29"><text:span text:style-name="T30">Unies en tes mains</text:span></text:p>
          <text:p text:style-name="P29"><text:span text:style-name="T13"/></text:p>
          <text:p text:style-name="P29"><text:span text:style-name="T30">3.</text:span></text:p>
          <text:p text:style-name="P29"><text:span text:style-name="T30">Seigneur nous voici</text:span></text:p>
          <text:p text:style-name="P29"><text:span text:style-name="T30">En milliers de grains</text:span></text:p>
          <text:p text:style-name="P29"><text:span text:style-name="T30">Pour donner ainsi</text:span></text:p>
          <text:p text:style-name="P29"><text:span text:style-name="T30">Ensemble un seul pain</text:span></text:p>
          <text:p text:style-name="P29"><text:span text:style-name="T13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34" presentation:class="page"/>
          <draw:frame presentation:style-name="pr5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5" draw:style-name="dp1" draw:master-page-name="Standard_20_8_5f_" presentation:presentation-page-layout-name="AL1T19">
        <draw:custom-shape draw:name="CustomShape 29" draw:style-name="gr3" draw:text-style-name="P7" draw:layer="layout" svg:width="15.072cm" svg:height="3.72cm" svg:x="20.725cm" svg:y="2.336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0" draw:style-name="gr79" draw:text-style-name="P30" draw:layer="layout" svg:width="18.595cm" svg:height="23.795cm" svg:x="0.2cm" svg:y="0.6cm">
          <text:p text:style-name="P28"><text:span text:style-name="T13"/></text:p>
          <text:p text:style-name="P28"><text:span text:style-name="T13"/></text:p>
          <text:p text:style-name="P28"><text:span text:style-name="T29">Refrain :</text:span><text:span text:style-name="T30"> </text:span></text:p>
          <text:p text:style-name="P29"><text:span text:style-name="T30">Le pain de ta vie</text:span></text:p>
          <text:p text:style-name="P29"><text:span text:style-name="T30">Ta vie dans nos mains</text:span></text:p>
          <text:p text:style-name="P29"><text:span text:style-name="T30">Nos mains sont unies</text:span></text:p>
          <text:p text:style-name="P29"><text:span text:style-name="T30">Unies en tes mains</text:span></text:p>
          <text:p text:style-name="P29"><text:span text:style-name="T13"/></text:p>
          <text:p text:style-name="P29"><text:span text:style-name="T30">4.</text:span></text:p>
          <text:p text:style-name="P29"><text:span text:style-name="T30">Et tu nous conduis</text:span></text:p>
          <text:p text:style-name="P29"><text:span text:style-name="T30">Pour ouvrir demain.</text:span></text:p>
          <text:p text:style-name="P29"><text:span text:style-name="T30">Apôtre aujourd'hui</text:span></text:p>
          <text:p text:style-name="P29"><text:span text:style-name="T30">Pour rompre le pain.</text:span></text:p>
          <text:p text:style-name="P29"><text:span text:style-name="T13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35" presentation:class="page"/>
          <draw:frame presentation:style-name="pr5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6" draw:style-name="dp1" draw:master-page-name="Standard_20_8_5f_" presentation:presentation-page-layout-name="AL1T19">
        <draw:custom-shape draw:name="CustomShape 31" draw:style-name="gr3" draw:text-style-name="P7" draw:layer="layout" svg:width="15.072cm" svg:height="3.72cm" svg:x="20.725cm" svg:y="2.336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2" draw:style-name="gr80" draw:text-style-name="P30" draw:layer="layout" svg:width="18.595cm" svg:height="23.795cm" svg:x="0.2cm" svg:y="0.6cm">
          <text:p text:style-name="P28"><text:span text:style-name="T13"/></text:p>
          <text:p text:style-name="P28"><text:span text:style-name="T13"/></text:p>
          <text:p text:style-name="P28"><text:span text:style-name="T29">Refrain :</text:span><text:span text:style-name="T30"> </text:span></text:p>
          <text:p text:style-name="P29"><text:span text:style-name="T30">Le pain de ta vie</text:span></text:p>
          <text:p text:style-name="P29"><text:span text:style-name="T30">Ta vie dans nos mains</text:span></text:p>
          <text:p text:style-name="P29"><text:span text:style-name="T30">Nos mains sont unies</text:span></text:p>
          <text:p text:style-name="P29"><text:span text:style-name="T30">Unies en tes mains</text:span></text:p>
          <text:p text:style-name="P29"><text:span text:style-name="T13"/></text:p>
          <text:p text:style-name="P29"><text:span text:style-name="T30">5.</text:span></text:p>
          <text:p text:style-name="P29"><text:span text:style-name="T30">La fleur devient fruit</text:span></text:p>
          <text:p text:style-name="P29"><text:span text:style-name="T30">Le printemps revient</text:span></text:p>
          <text:p text:style-name="P29"><text:span text:style-name="T30">La sève jaillit</text:span></text:p>
          <text:p text:style-name="P29"><text:span text:style-name="T30">D'un morceau de pain.</text:span></text:p>
          <text:p text:style-name="P29"><text:span text:style-name="T13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36" presentation:class="page"/>
          <draw:frame presentation:style-name="pr5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7" draw:style-name="dp1" draw:master-page-name="Blank_20_Slide">
        <presentation:notes draw:style-name="dp3">
          <draw:page-thumbnail draw:style-name="gr10" draw:layer="layout" svg:width="5.356cm" svg:height="7.142cm" svg:x="10.021cm" svg:y="1.447cm" draw:page-number="37" presentation:class="page"/>
          <draw:frame presentation:style-name="pr3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8" draw:style-name="dp4" draw:master-page-name="Standard_20_72">
        <draw:custom-shape draw:name="CustomShape 1" draw:style-name="gr81" draw:text-style-name="P2" draw:layer="layout" svg:width="17.919cm" svg:height="22.6cm" svg:x="0.798cm" svg:y="0.993cm">
          <text:p text:style-name="P1"><text:span text:style-name="T22">SAINT LE SEIGNEUR</text:span></text:p>
          <text:p text:style-name="P1"><text:span text:style-name="T22">(Messe avec des familles)</text:span></text:p>
          <text:p text:style-name="P1"><text:span text:style-name="T23"/></text:p>
          <text:p text:style-name="P1"><text:span text:style-name="T31">Soliste :</text:span><text:span text:style-name="T32"> </text:span></text:p>
          <text:p text:style-name="P1"><text:span text:style-name="T32">Saint, saint, saint, le Seigneur,</text:span></text:p>
          <text:p text:style-name="P1"><text:span text:style-name="T32">Dieu de l’univers !</text:span></text:p>
          <text:p text:style-name="P1"><text:span text:style-name="T23"/></text:p>
          <text:p text:style-name="P1"><text:span text:style-name="T22">Tous :</text:span></text:p>
          <text:p text:style-name="P1"><text:span text:style-name="T20">Saint, saint, saint, le Seigneur,</text:span></text:p>
          <text:p text:style-name="P1"><text:span text:style-name="T20">Dieu de l’univers !</text:span></text:p>
          <text:p text:style-name="P1"><text:span text:style-name="T23"/></text:p>
          <text:p text:style-name="P1"><text:span text:style-name="T23"/></text:p>
          <text:p text:style-name="P1"><text:span text:style-name="T31">Soliste : </text:span></text:p>
          <text:p text:style-name="P1"><text:span text:style-name="T32">Le ciel et la terre,</text:span></text:p>
          <text:p text:style-name="P1"><text:span text:style-name="T32">sont remplis de ta gloire !</text:span></text:p>
          <text:p text:style-name="P1"><text:span text:style-name="T23"/></text:p>
          <text:p text:style-name="P1"><text:span text:style-name="T22">Tous :</text:span></text:p>
          <text:p text:style-name="P1"><text:span text:style-name="T20">Le ciel et la terre,</text:span></text:p>
          <text:p text:style-name="P1"><text:span text:style-name="T20">sont remplis de ta gloire !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custom-shape draw:name="CustomShape 1" draw:style-name="gr3" draw:text-style-name="P20" draw:layer="layout" svg:width="15.233cm" svg:height="11.423cm" svg:x="1.905cm" svg:y="12.065cm">
            <text:p text:style-name="P6"><text:span text:style-name="T14"/></text:p>
  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  <draw:equation draw:name="f0" draw:formula="0*logwidth/5484240"/>
              <draw:equation draw:name="f1" draw:formula="5484600*logwidth/5484240"/>
              <draw:equation draw:name="f2" draw:formula="0*logheight/4112640"/>
              <draw:equation draw:name="f3" draw:formula="4113000*logheight/4112640"/>
            </draw:enhanced-geometry>
          </draw:custom-shape>
        </presentation:notes>
      </draw:page>
      <draw:page draw:name="page39" draw:style-name="dp4" draw:master-page-name="Standard_20_60">
        <draw:custom-shape draw:name="CustomShape 1" draw:style-name="gr82" draw:text-style-name="P2" draw:layer="layout" svg:width="17.919cm" svg:height="20.399cm" svg:x="0.798cm" svg:y="2.091cm">
          <text:p text:style-name="P1"><text:span text:style-name="T4"/></text:p>
          <text:p text:style-name="P1"><text:span text:style-name="T31">Soliste :</text:span><text:span text:style-name="T32"> </text:span></text:p>
          <text:p text:style-name="P1"><text:span text:style-name="T32">Hosanna, hosanna, au plus haut des cieux.</text:span></text:p>
          <text:p text:style-name="P1"><text:span text:style-name="T23"/></text:p>
          <text:p text:style-name="P1"><text:span text:style-name="T22">Tous :</text:span></text:p>
          <text:p text:style-name="P1"><text:span text:style-name="T20">HOSANNA, HOSANNA AU PLUS HAUT DES CIEUX</text:span></text:p>
          <text:p text:style-name="P1"><text:span text:style-name="T23"/></text:p>
          <text:p text:style-name="P1"><text:span text:style-name="T23"/></text:p>
          <text:p text:style-name="P1"><text:span text:style-name="T31">Soliste : </text:span></text:p>
          <text:p text:style-name="P1"><text:span text:style-name="T32">Béni soit celui qui vient au nom du Seigneur !</text:span></text:p>
          <text:p text:style-name="P1"><text:span text:style-name="T23"/></text:p>
          <text:p text:style-name="P1"><text:span text:style-name="T22">Tous :</text:span></text:p>
          <text:p text:style-name="P1"><text:span text:style-name="T20">Béni soit celui qui vient au nom du Seigneur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custom-shape draw:name="CustomShape 1" draw:style-name="gr3" draw:text-style-name="P20" draw:layer="layout" svg:width="15.233cm" svg:height="11.423cm" svg:x="1.905cm" svg:y="12.065cm">
            <text:p text:style-name="P6"><text:span text:style-name="T14"/></text:p>
  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  <draw:equation draw:name="f0" draw:formula="0*logwidth/5484240"/>
              <draw:equation draw:name="f1" draw:formula="5484600*logwidth/5484240"/>
              <draw:equation draw:name="f2" draw:formula="0*logheight/4112640"/>
              <draw:equation draw:name="f3" draw:formula="4113000*logheight/4112640"/>
            </draw:enhanced-geometry>
          </draw:custom-shape>
        </presentation:notes>
      </draw:page>
      <draw:page draw:name="page40" draw:style-name="dp4" draw:master-page-name="Standard_20_60">
        <draw:custom-shape draw:name="CustomShape 1" draw:style-name="gr83" draw:text-style-name="P2" draw:layer="layout" svg:width="14.792cm" svg:height="8.53cm" svg:x="2.602cm" svg:y="6.2cm">
          <text:p text:style-name="P1"><text:span text:style-name="T31">Soliste :</text:span><text:span text:style-name="T32"> </text:span></text:p>
          <text:p text:style-name="P1"><text:span text:style-name="T32">Hosanna, hosanna, au plus haut des cieux.</text:span></text:p>
          <text:p text:style-name="P1"><text:span text:style-name="T23"/></text:p>
          <text:p text:style-name="P1"><text:span text:style-name="T22">Tous :</text:span></text:p>
          <text:p text:style-name="P1"><text:span text:style-name="T20">HOSANNA, HOSANNA AU PLUS HAUT DES CIEUX</text:span></text:p>
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<draw:equation draw:name="f0" draw:formula="0*logwidth/5325480"/>
            <draw:equation draw:name="f1" draw:formula="5325840*logwidth/5325480"/>
            <draw:equation draw:name="f2" draw:formula="0*logheight/3071160"/>
            <draw:equation draw:name="f3" draw:formula="3071520*logheight/3071160"/>
          </draw:enhanced-geometry>
        </draw:custom-shape>
        <presentation:notes draw:style-name="dp2">
          <draw:custom-shape draw:name="CustomShape 1" draw:style-name="gr3" draw:text-style-name="P20" draw:layer="layout" svg:width="15.233cm" svg:height="11.423cm" svg:x="1.905cm" svg:y="12.065cm">
            <text:p text:style-name="P6"><text:span text:style-name="T14"/></text:p>
  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  <draw:equation draw:name="f0" draw:formula="0*logwidth/5484240"/>
              <draw:equation draw:name="f1" draw:formula="5484600*logwidth/5484240"/>
              <draw:equation draw:name="f2" draw:formula="0*logheight/4112640"/>
              <draw:equation draw:name="f3" draw:formula="4113000*logheight/4112640"/>
            </draw:enhanced-geometry>
          </draw:custom-shape>
        </presentation:notes>
      </draw:page>
      <draw:page draw:name="page41" draw:style-name="dp1" draw:master-page-name="Standard">
        <draw:custom-shape draw:name="CustomShape 1" draw:style-name="gr3" draw:text-style-name="P7" draw:layer="layout" svg:width="16.999cm" svg:height="1.265cm" svg:x="1.023cm" svg:y="5.9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84" draw:text-style-name="P9" draw:layer="layout" svg:width="16.796cm" svg:height="4.141cm" svg:x="1.124cm" svg:y="6.301cm">
          <text:p text:style-name="P8"><text:span text:style-name="T4"/></text:p>
          <text:p text:style-name="P8"><text:span text:style-name="T4"/></text:p>
          <text:p text:style-name="P8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85" draw:text-style-name="P9" draw:layer="layout" svg:width="14.794cm" svg:height="7.019cm" svg:x="2.125cm" svg:y="5.9cm">
          <text:p text:style-name="P8"><text:span text:style-name="T4"/></text:p>
          <text:p text:style-name="P8"><text:span text:style-name="T4"/></text:p>
          <text:p text:style-name="P8"><text:span text:style-name="T4"/></text:p>
          <text:p text:style-name="P8"><text:span text:style-name="T4"/></text:p>
          <text:p text:style-name="P8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86" draw:text-style-name="P9" draw:layer="layout" svg:width="16.121cm" svg:height="8.458cm" svg:x="1.46cm" svg:y="5.9cm">
          <text:p text:style-name="P8"><text:span text:style-name="T5"><text:s/></text:span></text:p>
          <text:p text:style-name="P8"><text:span text:style-name="T2"/></text:p>
          <text:p text:style-name="P8"><text:span text:style-name="T2"/></text:p>
          <text:p text:style-name="P8"><text:span text:style-name="T2"/></text:p>
          <text:p text:style-name="P8"><text:span text:style-name="T2"/></text:p>
          <text:p text:style-name="P8"><text:span text:style-name="T2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87" draw:text-style-name="P9" draw:layer="layout" svg:width="17.197cm" svg:height="9.897cm" svg:x="0.922cm" svg:y="4.701cm">
          <text:p text:style-name="P8"><text:span text:style-name="T4"/></text:p>
          <text:p text:style-name="P8"><text:span text:style-name="T4"/></text:p>
          <text:p text:style-name="P8"><text:span text:style-name="T4"/></text:p>
          <text:p text:style-name="P8"><text:span text:style-name="T4"/></text:p>
          <text:p text:style-name="P8"><text:span text:style-name="T4"/></text:p>
          <text:p text:style-name="P8"><text:span text:style-name="T4"/></text:p>
          <text:p text:style-name="P8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41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2" draw:style-name="dp4" draw:master-page-name="Standard_20_72">
        <draw:custom-shape draw:name="CustomShape 1" draw:style-name="gr88" draw:text-style-name="P2" draw:layer="layout" svg:width="19.241cm" svg:height="25.313cm" svg:x="-0.198cm" svg:y="-0.366cm">
          <text:p text:style-name="P1"><text:span text:style-name="T4"/></text:p>
          <text:p text:style-name="P1"><text:span text:style-name="T22">Anamnèse</text:span></text:p>
          <text:p text:style-name="P1"><text:span text:style-name="T22">(Messe avec des familles)</text:span></text:p>
          <text:p text:style-name="P1"><text:span text:style-name="T23"/></text:p>
          <text:p text:style-name="P1"><text:span text:style-name="T33">Soliste : </text:span></text:p>
          <text:p text:style-name="P1"><text:span text:style-name="T34">Gloire à toi qui étais mort.</text:span></text:p>
          <text:p text:style-name="P1"><text:span text:style-name="T35">Tous :</text:span><text:span text:style-name="T17"> GLOIRE À TOI</text:span></text:p>
          <text:p text:style-name="P1"><text:span text:style-name="T17">QUI ÉTAIS MORT.</text:span></text:p>
          <text:p text:style-name="P1"><text:span text:style-name="T13"/></text:p>
          <text:p text:style-name="P1"><text:span text:style-name="T36">S. :</text:span><text:span text:style-name="T34"> Gloire à toi ressuscité.</text:span></text:p>
          <text:p text:style-name="P1"><text:span text:style-name="T35">T. :</text:span><text:span text:style-name="T17"> GLOIRE À TOI RESSUSCITÉ.</text:span></text:p>
          <text:p text:style-name="P1"><text:span text:style-name="T13"/></text:p>
          <text:p text:style-name="P1"><text:span text:style-name="T36">Soliste :</text:span><text:span text:style-name="T34"> Tu reviendras,</text:span></text:p>
          <text:p text:style-name="P1"><text:span text:style-name="T17">nous t’attendons.</text:span></text:p>
          <text:p text:style-name="P1"><text:span text:style-name="T35">Tous :</text:span><text:span text:style-name="T17"> TU REVIENDRAS,</text:span></text:p>
          <text:p text:style-name="P1"><text:span text:style-name="T17">NOUS T’ATTENDONS.</text:span></text:p>
          <text:p text:style-name="P1"><text:span text:style-name="T13"/></text:p>
          <text:p text:style-name="P1"><text:span text:style-name="T13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custom-shape draw:name="CustomShape 1" draw:style-name="gr3" draw:text-style-name="P20" draw:layer="layout" svg:width="15.233cm" svg:height="11.423cm" svg:x="1.905cm" svg:y="12.065cm">
            <text:p text:style-name="P6"><text:span text:style-name="T14"/></text:p>
  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  <draw:equation draw:name="f0" draw:formula="0*logwidth/5484240"/>
              <draw:equation draw:name="f1" draw:formula="5484600*logwidth/5484240"/>
              <draw:equation draw:name="f2" draw:formula="0*logheight/4112640"/>
              <draw:equation draw:name="f3" draw:formula="4113000*logheight/4112640"/>
            </draw:enhanced-geometry>
          </draw:custom-shape>
        </presentation:notes>
      </draw:page>
      <draw:page draw:name="page43" draw:style-name="dp1" draw:master-page-name="Blank_20_Slide">
        <draw:frame draw:name="Picture 2" draw:style-name="gr15" draw:text-style-name="P10" draw:layer="layout" svg:width="17.48cm" svg:height="21.797cm" svg:x="1.041cm" svg:y="2.902cm">
          <draw:image xlink:href="Pictures/10000000000001B9000002265AF7AA3F.jpg" xlink:type="simple" xlink:show="embed" xlink:actuate="onLoad" draw:mime-type="image/jpeg">
            <text:p/>
          </draw:image>
        </draw:frame>
        <presentation:notes draw:style-name="dp3">
          <draw:page-thumbnail draw:style-name="gr10" draw:layer="layout" svg:width="5.356cm" svg:height="7.142cm" svg:x="10.021cm" svg:y="1.447cm" draw:page-number="43" presentation:class="page"/>
          <draw:frame presentation:style-name="pr3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4" draw:style-name="dp1" draw:master-page-name="Standard">
        <draw:frame draw:name="Image 400" draw:style-name="gr15" draw:text-style-name="P10" draw:layer="layout" svg:width="19.063cm" svg:height="27.006cm" svg:x="-0.017cm" svg:y="0cm">
          <draw:image xlink:href="Pictures/10000000000001EC000002B98EEE450E.jpg" xlink:type="simple" xlink:show="embed" xlink:actuate="onLoad" draw:mime-type="image/jpeg">
            <text:p/>
          </draw:image>
        </draw:frame>
        <presentation:notes draw:style-name="dp3">
          <draw:page-thumbnail draw:style-name="gr10" draw:layer="layout" svg:width="19.798cm" svg:height="11.136cm" svg:x="0.6cm" svg:y="2.257cm" draw:page-number="44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5" draw:style-name="dp1" draw:master-page-name="Blank_20_Slide">
        <draw:frame draw:name="Picture 4" draw:style-name="gr15" draw:text-style-name="P10" draw:layer="layout" svg:width="19.923cm" svg:height="7.968cm" svg:x="-0.6cm" svg:y="15.527cm">
          <draw:image xlink:href="Pictures/10000000000001F2000000C873018F86.jpg" xlink:type="simple" xlink:show="embed" xlink:actuate="onLoad" draw:mime-type="image/jpeg">
            <text:p/>
          </draw:image>
        </draw:frame>
        <presentation:notes draw:style-name="dp3">
          <draw:page-thumbnail draw:style-name="gr10" draw:layer="layout" svg:width="5.356cm" svg:height="7.142cm" svg:x="10.021cm" svg:y="1.447cm" draw:page-number="45" presentation:class="page"/>
          <draw:frame presentation:style-name="pr3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6" draw:style-name="dp1" draw:master-page-name="Standard">
        <draw:custom-shape draw:name="CustomShape 1" draw:style-name="gr3" draw:text-style-name="P7" draw:layer="layout" svg:width="16.999cm" svg:height="1.265cm" svg:x="1.023cm" svg:y="5.9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89" draw:text-style-name="P13" draw:layer="layout" svg:width="16.796cm" svg:height="4.141cm" svg:x="1.124cm" svg:y="6.301cm">
          <text:p text:style-name="P12"><text:span text:style-name="T4"/></text:p>
          <text:p text:style-name="P12"><text:span text:style-name="T4"/></text:p>
          <text:p text:style-name="P12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3" draw:text-style-name="P7" draw:layer="layout" svg:width="18.996cm" svg:height="1.265cm" svg:x="0cm" svg:y="2.699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90" draw:text-style-name="P13" draw:layer="layout" svg:width="19.72cm" svg:height="15.653cm" svg:x="-0.476cm" svg:y="8.099cm">
          <text:p text:style-name="P12"><text:span text:style-name="T24">PRIÈRE POUR LA PAIX</text:span></text:p>
          <text:p text:style-name="P12"><text:span text:style-name="T2"/></text:p>
          <text:p text:style-name="P12"><text:span text:style-name="T24">Seigneur Jésus Christ, tu as dit à tes apôtres :</text:span></text:p>
          <text:p text:style-name="P12"><text:span text:style-name="T24">« Je vous laisse la paix, je vous donne ma paix » ,</text:span></text:p>
          <text:p text:style-name="P12"><text:span text:style-name="T24">ne regarde pas nos péchés </text:span></text:p>
          <text:p text:style-name="P12"><text:span text:style-name="T24">mais la foi de ton Eglise :</text:span></text:p>
          <text:p text:style-name="P12"><text:span text:style-name="T24">pour que ta volonté s’accomplisse, </text:span></text:p>
          <text:p text:style-name="P12"><text:span text:style-name="T24">donne-lui toujours cette paix,</text:span></text:p>
          <text:p text:style-name="P12"><text:span text:style-name="T24">et conduis-la vers l’unité parfaite, </text:span></text:p>
          <text:p text:style-name="P12"><text:span text:style-name="T24">Toi qui règnes pour les siècles des siècles. </text:span></text:p>
          <text:p text:style-name="P12"><text:span text:style-name="T24">Amen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19.798cm" svg:height="11.136cm" svg:x="0.6cm" svg:y="2.257cm" draw:page-number="46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7" draw:style-name="dp1" draw:master-page-name="Blank_20_Slide">
        <draw:frame draw:name="Image 2" draw:style-name="gr15" draw:text-style-name="P10" draw:layer="layout" svg:width="22.088cm" svg:height="14.701cm" svg:x="-1.367cm" svg:y="8.7cm">
          <draw:image xlink:href="Pictures/100000000000019000000109F8A53574.jpg" xlink:type="simple" xlink:show="embed" xlink:actuate="onLoad" draw:mime-type="image/jpeg">
            <text:p/>
          </draw:image>
        </draw:frame>
        <presentation:notes draw:style-name="dp3">
          <draw:page-thumbnail draw:style-name="gr10" draw:layer="layout" svg:width="5.356cm" svg:height="7.142cm" svg:x="10.021cm" svg:y="1.447cm" draw:page-number="47" presentation:class="page"/>
          <draw:frame presentation:style-name="pr3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8" draw:style-name="dp4" draw:master-page-name="Standard_20_72">
        <draw:custom-shape draw:name="CustomShape 1" draw:style-name="gr91" draw:text-style-name="P2" draw:layer="layout" svg:width="18.915cm" svg:height="24.633cm" svg:x="-0.198cm" svg:y="-0.026cm">
          <text:p text:style-name="P1"><text:span text:style-name="T4"/></text:p>
          <text:p text:style-name="P1"><text:span text:style-name="T22">Agneau de Dieu</text:span></text:p>
          <text:p text:style-name="P1"><text:span text:style-name="T22">(Messe avec des familles)</text:span></text:p>
          <text:p text:style-name="P1"><text:span text:style-name="T23"/></text:p>
          <text:p text:style-name="P1"><text:span text:style-name="T23"/></text:p>
          <text:p text:style-name="P1"><text:span text:style-name="T37">Agneau de Dieu</text:span></text:p>
          <text:p text:style-name="P1"><text:span text:style-name="T37">Jésus notre berger</text:span></text:p>
          <text:p text:style-name="P1"><text:span text:style-name="T37">Agneau de Dieu</text:span></text:p>
          <text:p text:style-name="P1"><text:span text:style-name="T37">livré pour nos péchés</text:span></text:p>
          <text:p text:style-name="P1"><text:span text:style-name="T37">Prends pitié, prends pitié,</text:span></text:p>
          <text:p text:style-name="P1"><text:span text:style-name="T37">Prends pitié de nous.</text:span></text:p>
          <text:p text:style-name="P1"><text:span text:style-name="T15"/></text:p>
          <text:p text:style-name="P1"><text:span text:style-name="T37">PRENDS PITIÉ,</text:span></text:p>
          <text:p text:style-name="P1"><text:span text:style-name="T37">PRENDS PITIÉ,</text:span></text:p>
          <text:p text:style-name="P1"><text:span text:style-name="T37">PRENDS PITIÉ DE NOUS</text:span></text:p>
          <text:p text:style-name="P1"><text:span text:style-name="T1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custom-shape draw:name="CustomShape 1" draw:style-name="gr3" draw:text-style-name="P20" draw:layer="layout" svg:width="15.233cm" svg:height="11.423cm" svg:x="1.905cm" svg:y="12.065cm">
            <text:p text:style-name="P6"><text:span text:style-name="T14"/></text:p>
  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  <draw:equation draw:name="f0" draw:formula="0*logwidth/5484240"/>
              <draw:equation draw:name="f1" draw:formula="5484600*logwidth/5484240"/>
              <draw:equation draw:name="f2" draw:formula="0*logheight/4112640"/>
              <draw:equation draw:name="f3" draw:formula="4113000*logheight/4112640"/>
            </draw:enhanced-geometry>
          </draw:custom-shape>
        </presentation:notes>
      </draw:page>
      <draw:page draw:name="page49" draw:style-name="dp4" draw:master-page-name="Standard_20_72">
        <draw:custom-shape draw:name="CustomShape 1" draw:style-name="gr92" draw:text-style-name="P2" draw:layer="layout" svg:width="18.915cm" svg:height="21.925cm" svg:x="-0.198cm" svg:y="1.328cm">
          <text:p text:style-name="P1"><text:span text:style-name="T4"/></text:p>
          <text:p text:style-name="P1"><text:span text:style-name="T4"/></text:p>
          <text:p text:style-name="P1"><text:span text:style-name="T37">2</text:span></text:p>
          <text:p text:style-name="P1"><text:span text:style-name="T37">Agneau de Dieu</text:span></text:p>
          <text:p text:style-name="P1"><text:span text:style-name="T37">Jésus notre berger</text:span></text:p>
          <text:p text:style-name="P1"><text:span text:style-name="T37">Agneau de Dieu</text:span></text:p>
          <text:p text:style-name="P1"><text:span text:style-name="T37">venu nous rassembler</text:span></text:p>
          <text:p text:style-name="P1"><text:span text:style-name="T37">Prends pitié, prends pitié,</text:span></text:p>
          <text:p text:style-name="P1"><text:span text:style-name="T37">Prends pitié de nous.</text:span></text:p>
          <text:p text:style-name="P1"><text:span text:style-name="T15"/></text:p>
          <text:p text:style-name="P1"><text:span text:style-name="T37">PRENDS PITIÉ, PRENDS PITIÉ,</text:span></text:p>
          <text:p text:style-name="P1"><text:span text:style-name="T37">PRENDS PITIÉ DE NOUS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custom-shape draw:name="CustomShape 1" draw:style-name="gr3" draw:text-style-name="P20" draw:layer="layout" svg:width="15.233cm" svg:height="11.423cm" svg:x="1.905cm" svg:y="12.065cm">
            <text:p text:style-name="P6"><text:span text:style-name="T14"/></text:p>
  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  <draw:equation draw:name="f0" draw:formula="0*logwidth/5484240"/>
              <draw:equation draw:name="f1" draw:formula="5484600*logwidth/5484240"/>
              <draw:equation draw:name="f2" draw:formula="0*logheight/4112640"/>
              <draw:equation draw:name="f3" draw:formula="4113000*logheight/4112640"/>
            </draw:enhanced-geometry>
          </draw:custom-shape>
        </presentation:notes>
      </draw:page>
      <draw:page draw:name="page50" draw:style-name="dp4" draw:master-page-name="Standard_20_72">
        <draw:custom-shape draw:name="CustomShape 1" draw:style-name="gr93" draw:text-style-name="P2" draw:layer="layout" svg:width="18.915cm" svg:height="21.925cm" svg:x="-0.198cm" svg:y="1.328cm">
          <text:p text:style-name="P1"><text:span text:style-name="T4"/></text:p>
          <text:p text:style-name="P1"><text:span text:style-name="T4"/></text:p>
          <text:p text:style-name="P1"><text:span text:style-name="T37">3</text:span></text:p>
          <text:p text:style-name="P1"><text:span text:style-name="T37">Agneau de Dieu</text:span></text:p>
          <text:p text:style-name="P1"><text:span text:style-name="T37">Jésus notre berger</text:span></text:p>
          <text:p text:style-name="P1"><text:span text:style-name="T37">Agneau de Dieu</text:span></text:p>
          <text:p text:style-name="P1"><text:span text:style-name="T37">qui vient nous libérer</text:span></text:p>
          <text:p text:style-name="P1"><text:span text:style-name="T37">Donne-nous, donne-nous,</text:span></text:p>
          <text:p text:style-name="P1"><text:span text:style-name="T37">Donne-nous la paix.</text:span></text:p>
          <text:p text:style-name="P1"><text:span text:style-name="T15"/></text:p>
          <text:p text:style-name="P1"><text:span text:style-name="T37">DONNE-NOUS,</text:span></text:p>
          <text:p text:style-name="P1"><text:span text:style-name="T37">DONNE-NOUS,</text:span></text:p>
          <text:p text:style-name="P1"><text:span text:style-name="T37">DONNE-NOUS LA PAIX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custom-shape draw:name="CustomShape 1" draw:style-name="gr3" draw:text-style-name="P20" draw:layer="layout" svg:width="15.233cm" svg:height="11.423cm" svg:x="1.905cm" svg:y="12.065cm">
            <text:p text:style-name="P6"><text:span text:style-name="T14"/></text:p>
            <draw:enhanced-geometry draw:mirror-horizontal="false" draw:mirror-vertical="false" drawooo:sub-view-size="21600 21600" draw:text-areas="?f0 ?f2 ?f1 ?f3" svg:viewBox="0 0 0 0" draw:type="ooxml-non-primitive" draw:enhanced-path="M 0 0 L 21600 0 21600 21600 0 21600 0 0 Z N">
              <draw:equation draw:name="f0" draw:formula="0*logwidth/5484240"/>
              <draw:equation draw:name="f1" draw:formula="5484600*logwidth/5484240"/>
              <draw:equation draw:name="f2" draw:formula="0*logheight/4112640"/>
              <draw:equation draw:name="f3" draw:formula="4113000*logheight/4112640"/>
            </draw:enhanced-geometry>
          </draw:custom-shape>
        </presentation:notes>
      </draw:page>
      <draw:page draw:name="page51" draw:style-name="dp1" draw:master-page-name="Standard_20_24">
        <presentation:notes draw:style-name="dp3">
          <draw:page-thumbnail draw:style-name="gr10" draw:layer="layout" svg:width="5.356cm" svg:height="7.142cm" svg:x="10.021cm" svg:y="1.447cm" draw:page-number="51" presentation:class="page"/>
          <draw:frame presentation:style-name="pr6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2" draw:style-name="dp1" draw:master-page-name="Standard_20_8_5f_" presentation:presentation-page-layout-name="AL1T19">
        <draw:custom-shape draw:name="CustomShape 33" draw:style-name="gr3" draw:text-style-name="P7" draw:layer="layout" svg:width="15.072cm" svg:height="3.72cm" svg:x="20.725cm" svg:y="2.336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4" draw:style-name="gr94" draw:text-style-name="P30" draw:layer="layout" svg:width="18.595cm" svg:height="23.795cm" svg:x="0.2cm" svg:y="0.6cm">
          <text:p text:style-name="P28"><text:span text:style-name="T38">Je viens vers toi, Jésus</text:span></text:p>
          <text:p text:style-name="P31"><text:span text:style-name="T2"/></text:p>
          <text:p text:style-name="P29"><text:span text:style-name="T30">1. Comme l'argile se laisse faire entre les mains agiles du potier</text:span></text:p>
          <text:p text:style-name="P31"><text:span text:style-name="T30">Ainsi mon âme se laisse faire</text:span></text:p>
          <text:p text:style-name="P31"><text:span text:style-name="T30">Ainsi mon cœur</text:span><text:span text:style-name="T39"><text:line-break/></text:span><text:span text:style-name="T30">te cherche toi mon Dieu </text:span></text:p>
          <text:p text:style-name="P31"><text:span text:style-name="T13"/></text:p>
          <text:p text:style-name="P29"><text:span text:style-name="T29">Refrain :</text:span><text:span text:style-name="T30"> </text:span></text:p>
          <text:p text:style-name="P31"><text:span text:style-name="T30">Je viens vers toi, Jésus</text:span></text:p>
          <text:p text:style-name="P31"><text:span text:style-name="T30">Je viens vers toi, Jésus</text:span></text:p>
          <text:p text:style-name="P31"><text:span text:style-name="T30">Je viens vers toi, Jésus</text:span></text:p>
          <text:p text:style-name="P31"><text:span text:style-name="T30">Je viens vers toi, Jésus </text:span></text:p>
          <text:p text:style-name="P29"><text:span text:style-name="T13"/></text:p>
          <text:p text:style-name="P29"><text:span text:style-name="T13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52" presentation:class="page"/>
          <draw:frame presentation:style-name="pr5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3" draw:style-name="dp1" draw:master-page-name="Standard_20_8_5f_" presentation:presentation-page-layout-name="AL1T19">
        <draw:custom-shape draw:name="CustomShape 35" draw:style-name="gr3" draw:text-style-name="P7" draw:layer="layout" svg:width="15.072cm" svg:height="3.72cm" svg:x="20.725cm" svg:y="2.336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6" draw:style-name="gr95" draw:text-style-name="P33" draw:layer="layout" svg:width="18.595cm" svg:height="23.795cm" svg:x="0.2cm" svg:y="0.6cm">
          <text:p text:style-name="P32"><text:span text:style-name="T11"/></text:p>
          <text:p text:style-name="P32"><text:span text:style-name="T30">2. Comme une terre</text:span><text:span text:style-name="T39"><text:line-break/></text:span><text:span text:style-name="T30">qui est aride</text:span></text:p>
          <text:p text:style-name="P31"><text:span text:style-name="T30">Ainsi mon cœur</text:span><text:span text:style-name="T39"><text:line-break/></text:span><text:span text:style-name="T30">désire ton eau vive</text:span></text:p>
          <text:p text:style-name="P31"><text:span text:style-name="T30">Tu es la source qui désaltère</text:span></text:p>
          <text:p text:style-name="P31"><text:span text:style-name="T30">Qui croit en toi</text:span><text:span text:style-name="T39"><text:line-break/></text:span><text:span text:style-name="T30">n'aura plus jamais soif </text:span></text:p>
          <text:p text:style-name="P31"><text:span text:style-name="T13"/></text:p>
          <text:p text:style-name="P29"><text:span text:style-name="T29">Refrain :</text:span><text:span text:style-name="T30"> </text:span></text:p>
          <text:p text:style-name="P31"><text:span text:style-name="T30">Je viens vers toi, Jésus</text:span></text:p>
          <text:p text:style-name="P31"><text:span text:style-name="T30">Je viens vers toi, Jésus</text:span></text:p>
          <text:p text:style-name="P31"><text:span text:style-name="T30">Je viens vers toi, Jésus</text:span></text:p>
          <text:p text:style-name="P31"><text:span text:style-name="T30">Je viens vers toi, Jésus </text:span></text:p>
          <text:p text:style-name="P29"><text:span text:style-name="T13"/></text:p>
          <text:p text:style-name="P29"><text:span text:style-name="T13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53" presentation:class="page"/>
          <draw:frame presentation:style-name="pr5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4" draw:style-name="dp1" draw:master-page-name="Standard_20_8_5f_" presentation:presentation-page-layout-name="AL1T19">
        <draw:custom-shape draw:name="CustomShape 37" draw:style-name="gr3" draw:text-style-name="P7" draw:layer="layout" svg:width="15.072cm" svg:height="3.72cm" svg:x="20.725cm" svg:y="2.336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8" draw:style-name="gr96" draw:text-style-name="P33" draw:layer="layout" svg:width="18.595cm" svg:height="23.795cm" svg:x="0.2cm" svg:y="0.6cm">
          <text:p text:style-name="P32"><text:span text:style-name="T11"/></text:p>
          <text:p text:style-name="P31"><text:span text:style-name="T30">3. Comme un veilleur</text:span><text:span text:style-name="T39"><text:line-break/></text:span><text:span text:style-name="T30">attend l'aurore</text:span></text:p>
          <text:p text:style-name="P31"><text:span text:style-name="T30">Ainsi mon âme</text:span><text:span text:style-name="T39"><text:line-break/></text:span><text:span text:style-name="T30">espère en ta Parole</text:span></text:p>
          <text:p text:style-name="P31"><text:span text:style-name="T30">Car ta Parole est une lampe</text:span></text:p>
          <text:p text:style-name="P31"><text:span text:style-name="T30">Une lumière allumée</text:span><text:span text:style-name="T39"><text:line-break/></text:span><text:span text:style-name="T30">sur mes pas </text:span></text:p>
          <text:p text:style-name="P31"><text:span text:style-name="T13"/></text:p>
          <text:p text:style-name="P29"><text:span text:style-name="T29">Refrain :</text:span><text:span text:style-name="T30"> </text:span></text:p>
          <text:p text:style-name="P31"><text:span text:style-name="T30">Je viens vers toi, Jésus</text:span></text:p>
          <text:p text:style-name="P31"><text:span text:style-name="T30">Je viens vers toi, Jésus</text:span></text:p>
          <text:p text:style-name="P31"><text:span text:style-name="T30">Je viens vers toi, Jésus</text:span></text:p>
          <text:p text:style-name="P31"><text:span text:style-name="T30">Je viens vers toi, Jésus </text:span></text:p>
          <text:p text:style-name="P29"><text:span text:style-name="T13"/></text:p>
          <text:p text:style-name="P29"><text:span text:style-name="T13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54" presentation:class="page"/>
          <draw:frame presentation:style-name="pr5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5" draw:style-name="dp1" draw:master-page-name="Blank_20_Slide">
        <presentation:notes draw:style-name="dp3">
          <draw:page-thumbnail draw:style-name="gr10" draw:layer="layout" svg:width="5.356cm" svg:height="7.142cm" svg:x="10.021cm" svg:y="1.447cm" draw:page-number="55" presentation:class="page"/>
          <draw:frame presentation:style-name="pr3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6" draw:style-name="dp5" draw:master-page-name="Blank_20_Slide">
        <draw:custom-shape draw:name="CustomShape 1" draw:style-name="gr97" draw:text-style-name="P34" draw:layer="layout" svg:width="19.321cm" svg:height="7.494cm" svg:x="-0.276cm" svg:y="17.901cm">
          <text:p text:style-name="P1"><text:span text:style-name="T16"/></text:p>
          <text:p text:style-name="P1"><text:span text:style-name="T16"/></text:p>
          <text:p text:style-name="P1"><text:span text:style-name="T40">Nous demandons au Saint-Esprit </text:span></text:p>
          <text:p text:style-name="P1"><text:span text:style-name="T40">la grâce d’accomplir </text:span></text:p>
          <text:p text:style-name="P1"><text:span text:style-name="T40">cette parole de Dieu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Image 423" draw:style-name="gr15" draw:text-style-name="P10" draw:layer="layout" svg:width="20.811cm" svg:height="18.063cm" svg:x="-0.015cm" svg:y="-0.031cm">
          <draw:image xlink:href="Pictures/1000000100000173000001422D2AD240.gif" xlink:type="simple" xlink:show="embed" xlink:actuate="onLoad" draw:mime-type="image/gif">
            <text:p/>
          </draw:image>
        </draw:frame>
        <presentation:notes draw:style-name="dp3">
          <draw:page-thumbnail draw:style-name="gr10" draw:layer="layout" svg:width="19.798cm" svg:height="11.136cm" svg:x="0.6cm" svg:y="2.257cm" draw:page-number="56" presentation:class="page"/>
          <draw:frame presentation:style-name="pr3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7" draw:style-name="dp1" draw:master-page-name="Standard_20_24">
        <presentation:notes draw:style-name="dp3">
          <draw:page-thumbnail draw:style-name="gr10" draw:layer="layout" svg:width="19.798cm" svg:height="11.136cm" svg:x="0.6cm" svg:y="2.257cm" draw:page-number="57" presentation:class="page"/>
          <draw:frame presentation:style-name="pr6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8" draw:style-name="dp4" draw:master-page-name="Standard">
        <draw:custom-shape draw:style-name="gr98" draw:text-style-name="P37" draw:layer="layout" svg:width="18cm" svg:height="21.056cm" svg:x="0.798cm" svg:y="1.543cm">
          <text:p text:style-name="P35"><text:span text:style-name="T7">Pour tes merveilles</text:span></text:p>
          <text:p text:style-name="P35"><text:span text:style-name="T41"/></text:p>
          <text:p text:style-name="P36"><text:span text:style-name="T42">Lent :</text:span></text:p>
          <text:p text:style-name="P35"><text:span text:style-name="T30">Pour tes merveilles</text:span></text:p>
          <text:p text:style-name="P35"><text:span text:style-name="T30">Je veux chanter ton nom</text:span></text:p>
          <text:p text:style-name="P36"><text:span text:style-name="T42">Accélérer :</text:span><text:span text:style-name="T43"> </text:span></text:p>
          <text:p text:style-name="P35"><text:span text:style-name="T30">Proclamer combien</text:span></text:p>
          <text:p text:style-name="P35"><text:span text:style-name="T30">tu es bon.</text:span></text:p>
          <text:p text:style-name="P35"><text:span text:style-name="T30">De toi, et de toi seul</text:span></text:p>
          <text:p text:style-name="P35"><text:span text:style-name="T30">Seigneur, dépend mon sort.</text:span></text:p>
          <text:p text:style-name="P35"><text:span text:style-name="T30">Ô mon roi, mon Dieu, je t'adore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PlaceHolder 1" draw:style-name="gr10" draw:layer="layout" svg:width="7.143cm" svg:height="9.524cm" svg:x="5.953cm" svg:y="1.931cm" draw:page-number="58" presentation:class="page"/>
          <draw:custom-shape draw:style-name="gr72" draw:text-style-name="P39" draw:layer="layout" svg:width="15.239cm" svg:height="11.429cm" svg:x="1.905cm" svg:y="12.065cm">
            <text:p text:style-name="P38"><text:span text:style-name="T44"/></text:p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presentation:notes>
      </draw:page>
      <draw:page draw:name="page59" draw:style-name="dp4" draw:master-page-name="Standard">
        <draw:custom-shape draw:style-name="gr99" draw:text-style-name="P37" draw:layer="layout" svg:width="19.997cm" svg:height="21.055cm" svg:x="-0.6cm" svg:y="5.001cm">
          <text:p text:style-name="P35"><text:span text:style-name="T30">1. Quand je t'appelle</text:span></text:p>
          <text:p text:style-name="P35"><text:span text:style-name="T30">dans la détresse</text:span></text:p>
          <text:p text:style-name="P35"><text:span text:style-name="T30">Sensible à mon cri,</text:span></text:p>
          <text:p text:style-name="P35"><text:span text:style-name="T30">tu t'abaisses.</text:span></text:p>
          <text:p text:style-name="P35"><text:span text:style-name="T30">Ta droite douce</text:span></text:p>
          <text:p text:style-name="P35"><text:span text:style-name="T30">et forte me redresse,</text:span></text:p>
          <text:p text:style-name="P35"><text:span text:style-name="T30">Contre ton sein,</text:span></text:p>
          <text:p text:style-name="P35"><text:span text:style-name="T30">me tient sans cesse.</text:span></text:p>
          <text:p text:style-name="P35"><text:span text:style-name="T18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PlaceHolder 1" draw:style-name="gr10" draw:layer="layout" svg:width="7.143cm" svg:height="9.524cm" svg:x="5.953cm" svg:y="1.931cm" draw:page-number="59" presentation:class="page"/>
          <draw:custom-shape draw:style-name="gr72" draw:text-style-name="P39" draw:layer="layout" svg:width="15.239cm" svg:height="11.429cm" svg:x="1.905cm" svg:y="12.065cm">
            <text:p text:style-name="P38"><text:span text:style-name="T44"/></text:p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presentation:notes>
      </draw:page>
      <draw:page draw:name="page60" draw:style-name="dp4" draw:master-page-name="Standard">
        <draw:custom-shape draw:style-name="gr100" draw:text-style-name="P37" draw:layer="layout" svg:width="18cm" svg:height="21.056cm" svg:x="0.798cm" svg:y="1.543cm">
          <text:p text:style-name="P35"><text:span text:style-name="T41"/></text:p>
          <text:p text:style-name="P35"><text:span text:style-name="T45"/></text:p>
          <text:p text:style-name="P36"><text:span text:style-name="T42">Lent :</text:span></text:p>
          <text:p text:style-name="P35"><text:span text:style-name="T30">Pour tes merveilles</text:span></text:p>
          <text:p text:style-name="P35"><text:span text:style-name="T30">Je veux chanter ton nom</text:span></text:p>
          <text:p text:style-name="P36"><text:span text:style-name="T42">Accélérer :</text:span><text:span text:style-name="T43"> </text:span></text:p>
          <text:p text:style-name="P35"><text:span text:style-name="T30">Proclamer combien</text:span></text:p>
          <text:p text:style-name="P35"><text:span text:style-name="T30">tu es bon.</text:span></text:p>
          <text:p text:style-name="P35"><text:span text:style-name="T30">De toi, et de toi seul</text:span></text:p>
          <text:p text:style-name="P35"><text:span text:style-name="T30">Seigneur, dépend mon sort.</text:span></text:p>
          <text:p text:style-name="P35"><text:span text:style-name="T30">Ô mon roi, mon Dieu, je t'adore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PlaceHolder 1" draw:style-name="gr10" draw:layer="layout" svg:width="7.143cm" svg:height="9.524cm" svg:x="5.953cm" svg:y="1.931cm" draw:page-number="60" presentation:class="page"/>
          <draw:custom-shape draw:style-name="gr72" draw:text-style-name="P39" draw:layer="layout" svg:width="15.239cm" svg:height="11.429cm" svg:x="1.905cm" svg:y="12.065cm">
            <text:p text:style-name="P38"><text:span text:style-name="T44"/></text:p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presentation:notes>
      </draw:page>
      <draw:page draw:name="page61" draw:style-name="dp4" draw:master-page-name="Standard">
        <draw:custom-shape draw:style-name="gr101" draw:text-style-name="P37" draw:layer="layout" svg:width="18.198cm" svg:height="21.055cm" svg:x="0.401cm" svg:y="5.001cm">
          <text:p text:style-name="P35"><text:span text:style-name="T30">2. À ta tendresse,</text:span></text:p>
          <text:p text:style-name="P35"><text:span text:style-name="T30">je m'abandonne</text:span></text:p>
          <text:p text:style-name="P35"><text:span text:style-name="T30">Car sûre est ta miséricorde</text:span></text:p>
          <text:p text:style-name="P35"><text:span text:style-name="T30">Qui comme toi, Seigneur, sauve et pardonne ?</text:span></text:p>
          <text:p text:style-name="P35"><text:span text:style-name="T30">Pas de salut que tu n'accordes.</text:span></text:p>
          <text:p text:style-name="P35"><text:span text:style-name="T18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PlaceHolder 1" draw:style-name="gr10" draw:layer="layout" svg:width="7.143cm" svg:height="9.524cm" svg:x="5.953cm" svg:y="1.931cm" draw:page-number="61" presentation:class="page"/>
          <draw:custom-shape draw:style-name="gr72" draw:text-style-name="P39" draw:layer="layout" svg:width="15.239cm" svg:height="11.429cm" svg:x="1.905cm" svg:y="12.065cm">
            <text:p text:style-name="P38"><text:span text:style-name="T44"/></text:p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presentation:notes>
      </draw:page>
      <draw:page draw:name="page62" draw:style-name="dp4" draw:master-page-name="Standard">
        <draw:custom-shape draw:style-name="gr102" draw:text-style-name="P37" draw:layer="layout" svg:width="18cm" svg:height="21.056cm" svg:x="0.798cm" svg:y="1.543cm">
          <text:p text:style-name="P35"><text:span text:style-name="T9"/></text:p>
          <text:p text:style-name="P35"><text:span text:style-name="T12"/></text:p>
          <text:p text:style-name="P36"><text:span text:style-name="T42">Lent :</text:span></text:p>
          <text:p text:style-name="P35"><text:span text:style-name="T30">Pour tes merveilles</text:span></text:p>
          <text:p text:style-name="P35"><text:span text:style-name="T30">Je veux chanter ton nom</text:span></text:p>
          <text:p text:style-name="P36"><text:span text:style-name="T42">Accélérer :</text:span><text:span text:style-name="T43"> </text:span></text:p>
          <text:p text:style-name="P35"><text:span text:style-name="T30">Proclamer combien</text:span></text:p>
          <text:p text:style-name="P35"><text:span text:style-name="T30">tu es bon.</text:span></text:p>
          <text:p text:style-name="P35"><text:span text:style-name="T30">De toi, et de toi seul</text:span></text:p>
          <text:p text:style-name="P35"><text:span text:style-name="T30">Seigneur, dépend mon sort.</text:span></text:p>
          <text:p text:style-name="P35"><text:span text:style-name="T30">Ô mon roi, mon Dieu, je t'adore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PlaceHolder 1" draw:style-name="gr10" draw:layer="layout" svg:width="7.143cm" svg:height="9.524cm" svg:x="5.953cm" svg:y="1.931cm" draw:page-number="62" presentation:class="page"/>
          <draw:custom-shape draw:style-name="gr72" draw:text-style-name="P20" draw:layer="layout" svg:width="15.239cm" svg:height="11.429cm" svg:x="1.905cm" svg:y="12.065cm">
            <text:p text:style-name="P6"><text:span text:style-name="T14"/></text:p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presentation:notes>
      </draw:page>
      <draw:page draw:name="page63" draw:style-name="dp4" draw:master-page-name="Standard">
        <draw:custom-shape draw:style-name="gr103" draw:text-style-name="P37" draw:layer="layout" svg:width="19.997cm" svg:height="21.055cm" svg:x="-0.6cm" svg:y="5.001cm">
          <text:p text:style-name="P35"><text:span text:style-name="T13"/></text:p>
          <text:p text:style-name="P35"><text:span text:style-name="T30">3. Je ne peux vivre</text:span></text:p>
          <text:p text:style-name="P35"><text:span text:style-name="T30">qu'en ta présence.</text:span></text:p>
          <text:p text:style-name="P35"><text:span text:style-name="T30">Que ne me soit</text:span></text:p>
          <text:p text:style-name="P35"><text:span text:style-name="T30">cachée ta face.</text:span></text:p>
          <text:p text:style-name="P35"><text:span text:style-name="T30">Ne déçois pas, Seigneur,</text:span></text:p>
          <text:p text:style-name="P35"><text:span text:style-name="T30">Mon espérance.</text:span></text:p>
          <text:p text:style-name="P35"><text:span text:style-name="T30">À tout jamais,</text:span></text:p>
          <text:p text:style-name="P35"><text:span text:style-name="T30">je rendrai grâce.</text:span></text:p>
          <text:p text:style-name="P35"><text:span text:style-name="T30"><text:s/></text:span></text:p>
          <text:p text:style-name="P35"><text:span text:style-name="T13"/></text:p>
          <text:p text:style-name="P35"><text:span text:style-name="T13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PlaceHolder 1" draw:style-name="gr10" draw:layer="layout" svg:width="7.143cm" svg:height="9.524cm" svg:x="5.953cm" svg:y="1.931cm" draw:page-number="63" presentation:class="page"/>
          <draw:custom-shape draw:style-name="gr72" draw:text-style-name="P20" draw:layer="layout" svg:width="15.239cm" svg:height="11.429cm" svg:x="1.905cm" svg:y="12.065cm">
            <text:p text:style-name="P6"><text:span text:style-name="T14"/></text:p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presentation:notes>
      </draw:page>
      <draw:page draw:name="page64" draw:style-name="dp4" draw:master-page-name="Standard">
        <draw:custom-shape draw:style-name="gr104" draw:text-style-name="P37" draw:layer="layout" svg:width="18cm" svg:height="21.056cm" svg:x="0.798cm" svg:y="1.543cm">
          <text:p text:style-name="P35"><text:span text:style-name="T9"/></text:p>
          <text:p text:style-name="P35"><text:span text:style-name="T12"/></text:p>
          <text:p text:style-name="P36"><text:span text:style-name="T42">Lent :</text:span></text:p>
          <text:p text:style-name="P35"><text:span text:style-name="T30">Pour tes merveilles</text:span></text:p>
          <text:p text:style-name="P35"><text:span text:style-name="T30">Je veux chanter ton nom</text:span></text:p>
          <text:p text:style-name="P36"><text:span text:style-name="T42">Accélérer :</text:span><text:span text:style-name="T43"> </text:span></text:p>
          <text:p text:style-name="P35"><text:span text:style-name="T30">Proclamer combien</text:span></text:p>
          <text:p text:style-name="P35"><text:span text:style-name="T30">tu es bon.</text:span></text:p>
          <text:p text:style-name="P35"><text:span text:style-name="T30">De toi, et de toi seul</text:span></text:p>
          <text:p text:style-name="P35"><text:span text:style-name="T30">Seigneur, dépend mon sort.</text:span></text:p>
          <text:p text:style-name="P35"><text:span text:style-name="T30">Ô mon roi, mon Dieu, je t'adore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PlaceHolder 1" draw:style-name="gr10" draw:layer="layout" svg:width="7.143cm" svg:height="9.524cm" svg:x="5.953cm" svg:y="1.931cm" draw:page-number="64" presentation:class="page"/>
          <draw:custom-shape draw:style-name="gr72" draw:text-style-name="P20" draw:layer="layout" svg:width="15.239cm" svg:height="11.429cm" svg:x="1.905cm" svg:y="12.065cm">
            <text:p text:style-name="P6"><text:span text:style-name="T14"/></text:p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presentation:notes>
      </draw:page>
      <draw:page draw:name="page65" draw:style-name="dp4" draw:master-page-name="Standard">
        <draw:custom-shape draw:style-name="gr105" draw:text-style-name="P37" draw:layer="layout" svg:width="18cm" svg:height="21.056cm" svg:x="0.798cm" svg:y="1.543cm">
          <text:p text:style-name="P35"><text:span text:style-name="T7">Pour tes merveilles</text:span></text:p>
          <text:p text:style-name="P35"><text:span text:style-name="T12"/></text:p>
          <text:p text:style-name="P36"><text:span text:style-name="T42">Lent :</text:span></text:p>
          <text:p text:style-name="P35"><text:span text:style-name="T30">Pour tes merveilles</text:span></text:p>
          <text:p text:style-name="P35"><text:span text:style-name="T30">Je veux chanter ton nom</text:span></text:p>
          <text:p text:style-name="P36"><text:span text:style-name="T42">Accélérer :</text:span><text:span text:style-name="T43"> </text:span></text:p>
          <text:p text:style-name="P35"><text:span text:style-name="T30">Proclamer combien</text:span></text:p>
          <text:p text:style-name="P35"><text:span text:style-name="T30">tu es bon.</text:span></text:p>
          <text:p text:style-name="P35"><text:span text:style-name="T30">De toi, et de toi seul</text:span></text:p>
          <text:p text:style-name="P35"><text:span text:style-name="T30">Seigneur, dépend mon sort.</text:span></text:p>
          <text:p text:style-name="P35"><text:span text:style-name="T30">Ô mon roi, mon Dieu, je t'adore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PlaceHolder 1" draw:style-name="gr10" draw:layer="layout" svg:width="7.143cm" svg:height="9.524cm" svg:x="5.953cm" svg:y="1.931cm" draw:page-number="65" presentation:class="page"/>
          <draw:custom-shape draw:style-name="gr72" draw:text-style-name="P20" draw:layer="layout" svg:width="15.239cm" svg:height="11.429cm" svg:x="1.905cm" svg:y="12.065cm">
            <text:p text:style-name="P6"><text:span text:style-name="T14"/></text:p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presentation:notes>
      </draw:page>
      <draw:page draw:name="page66" draw:style-name="dp1" draw:master-page-name="Standard">
        <presentation:notes draw:style-name="dp3">
          <draw:page-thumbnail draw:style-name="gr10" draw:layer="layout" svg:width="5.356cm" svg:height="7.142cm" svg:x="10.021cm" svg:y="1.447cm" draw:page-number="66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7" draw:style-name="dp1" draw:master-page-name="Standard">
        <draw:custom-shape draw:name="CustomShape 49" draw:style-name="gr3" draw:text-style-name="P7" draw:layer="layout" svg:width="16.999cm" svg:height="1.265cm" svg:x="1.023cm" svg:y="5.9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0" draw:style-name="gr106" draw:text-style-name="P9" draw:layer="layout" svg:width="16.796cm" svg:height="4.141cm" svg:x="1.124cm" svg:y="6.301cm">
          <text:p text:style-name="P8"><text:span text:style-name="T4"/></text:p>
          <text:p text:style-name="P8"><text:span text:style-name="T4"/></text:p>
          <text:p text:style-name="P8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1" draw:style-name="gr107" draw:text-style-name="P9" draw:layer="layout" svg:width="14.794cm" svg:height="7.019cm" svg:x="2.125cm" svg:y="5.9cm">
          <text:p text:style-name="P8"><text:span text:style-name="T4"/></text:p>
          <text:p text:style-name="P8"><text:span text:style-name="T4"/></text:p>
          <text:p text:style-name="P8"><text:span text:style-name="T4"/></text:p>
          <text:p text:style-name="P8"><text:span text:style-name="T4"/></text:p>
          <text:p text:style-name="P8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2" draw:style-name="gr108" draw:text-style-name="P9" draw:layer="layout" svg:width="16.121cm" svg:height="8.458cm" svg:x="1.46cm" svg:y="5.9cm">
          <text:p text:style-name="P8"><text:span text:style-name="T5"><text:s/></text:span></text:p>
          <text:p text:style-name="P8"><text:span text:style-name="T2"/></text:p>
          <text:p text:style-name="P8"><text:span text:style-name="T2"/></text:p>
          <text:p text:style-name="P8"><text:span text:style-name="T2"/></text:p>
          <text:p text:style-name="P8"><text:span text:style-name="T2"/></text:p>
          <text:p text:style-name="P8"><text:span text:style-name="T2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3" draw:style-name="gr109" draw:text-style-name="P9" draw:layer="layout" svg:width="17.197cm" svg:height="9.897cm" svg:x="0.922cm" svg:y="4.701cm">
          <text:p text:style-name="P8"><text:span text:style-name="T4"/></text:p>
          <text:p text:style-name="P8"><text:span text:style-name="T4"/></text:p>
          <text:p text:style-name="P8"><text:span text:style-name="T4"/></text:p>
          <text:p text:style-name="P8"><text:span text:style-name="T4"/></text:p>
          <text:p text:style-name="P8"><text:span text:style-name="T4"/></text:p>
          <text:p text:style-name="P8"><text:span text:style-name="T4"/></text:p>
          <text:p text:style-name="P8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Image 4" draw:style-name="gr110" draw:text-style-name="P10" draw:layer="layout" svg:width="19.195cm" svg:height="17.999cm" svg:x="-0.15cm" svg:y="1.4cm">
          <draw:image xlink:href="Pictures/1000000000000245000001918022C5B3.png" xlink:type="simple" xlink:show="embed" xlink:actuate="onLoad" draw:mime-type="image/png">
            <text:p/>
          </draw:image>
        </draw:frame>
        <draw:frame draw:name="Image 5" draw:style-name="gr111" draw:text-style-name="P10" draw:layer="layout" svg:width="9.5cm" svg:height="3.799cm" svg:x="0.6cm" svg:y="20.6cm">
          <draw:image xlink:href="Pictures/1000000000000245000001918022C5B3.png" xlink:type="simple" xlink:show="embed" xlink:actuate="onLoad" draw:mime-type="image/png">
            <text:p/>
          </draw:image>
        </draw:frame>
        <draw:frame draw:name="Image 7" draw:style-name="gr112" draw:text-style-name="P10" draw:layer="layout" svg:width="8.022cm" svg:height="4.872cm" svg:x="10.525cm" svg:y="19.727cm">
          <draw:image xlink:href="Pictures/1000000000000245000001918022C5B3.png" xlink:type="simple" xlink:show="embed" xlink:actuate="onLoad" draw:mime-type="image/png">
            <text:p/>
          </draw:image>
        </draw:frame>
        <presentation:notes draw:style-name="dp3">
          <draw:page-thumbnail draw:style-name="gr10" draw:layer="layout" svg:width="5.356cm" svg:height="7.142cm" svg:x="10.021cm" svg:y="1.447cm" draw:page-number="67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8" draw:style-name="dp1" draw:master-page-name="Standard_20_60">
        <presentation:notes draw:style-name="dp3">
          <draw:page-thumbnail draw:style-name="gr10" draw:layer="layout" svg:width="5.356cm" svg:height="7.142cm" svg:x="10.021cm" svg:y="1.447cm" draw:page-number="68" presentation:class="page"/>
          <draw:frame presentation:style-name="pr7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9" draw:style-name="dp1" draw:master-page-name="Standard_20_8_5f_" presentation:presentation-page-layout-name="AL1T19">
        <draw:custom-shape draw:name="CustomShape 39" draw:style-name="gr3" draw:text-style-name="P7" draw:layer="layout" svg:width="15.072cm" svg:height="3.72cm" svg:x="20.725cm" svg:y="2.336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0" draw:style-name="gr113" draw:text-style-name="P42" draw:layer="layout" svg:width="18.595cm" svg:height="23.795cm" svg:x="0.2cm" svg:y="0.6cm">
          <text:p text:style-name="P40"><text:span text:style-name="T4"/></text:p>
          <text:p text:style-name="P41"><text:span text:style-name="T24"><text:s text:c="5"/></text:span><text:span text:style-name="T38">Tous les chemins (Sœur Sourire)</text:span></text:p>
          <text:p text:style-name="P41"><text:span text:style-name="T2"/></text:p>
          <text:p text:style-name="P41"><text:span text:style-name="T30">1. Tous les chemins de ce monde</text:span></text:p>
          <text:p text:style-name="P41"><text:span text:style-name="T30">Te conduisent vers le ciel</text:span></text:p>
          <text:p text:style-name="P41"><text:span text:style-name="T30">Et le vent qui vagabonde</text:span></text:p>
          <text:p text:style-name="P41"><text:span text:style-name="T30">T'emmène vers le soleil</text:span></text:p>
          <text:p text:style-name="P41"><text:span text:style-name="T13"/></text:p>
          <text:p text:style-name="P41"><text:span text:style-name="T29">Refrain :</text:span><text:span text:style-name="T30"> </text:span></text:p>
          <text:p text:style-name="P41"><text:span text:style-name="T30">Et chantent les prés</text:span></text:p>
          <text:p text:style-name="P41"><text:span text:style-name="T30">Et chantent les fleurs</text:span></text:p>
          <text:p text:style-name="P41"><text:span text:style-name="T30">La joie est dans mon cœur</text:span></text:p>
          <text:p text:style-name="P41"><text:span text:style-name="T30">Et chantent les prés</text:span></text:p>
          <text:p text:style-name="P41"><text:span text:style-name="T30">Et chantent les fleurs</text:span></text:p>
          <text:p text:style-name="P41"><text:span text:style-name="T30">Moi j'ai ma joie dans le Seigneur</text:span></text:p>
          <text:p text:style-name="P41"><text:span text:style-name="T13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69" presentation:class="page"/>
          <draw:frame presentation:style-name="pr5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0" draw:style-name="dp1" draw:master-page-name="Standard_20_8_5f_" presentation:presentation-page-layout-name="AL1T19">
        <draw:custom-shape draw:name="CustomShape 41" draw:style-name="gr3" draw:text-style-name="P7" draw:layer="layout" svg:width="15.072cm" svg:height="3.72cm" svg:x="20.725cm" svg:y="2.336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2" draw:style-name="gr114" draw:text-style-name="P42" draw:layer="layout" svg:width="18.595cm" svg:height="23.795cm" svg:x="0.2cm" svg:y="0.6cm">
          <text:p text:style-name="P40"><text:span text:style-name="T4"/></text:p>
          <text:p text:style-name="P41"><text:span text:style-name="T24"><text:s text:c="4"/></text:span></text:p>
          <text:p text:style-name="P41"><text:span text:style-name="T30">2. </text:span></text:p>
          <text:p text:style-name="P41"><text:span text:style-name="T30">Tous les chemins de la terre</text:span></text:p>
          <text:p text:style-name="P41"><text:span text:style-name="T30">Sont parsemés d'amitié</text:span></text:p>
          <text:p text:style-name="P41"><text:span text:style-name="T30">Et le regard dе ton frère</text:span></text:p>
          <text:p text:style-name="P41"><text:span text:style-name="T30">Attend de tе rencontrer</text:span></text:p>
          <text:p text:style-name="P41"><text:span text:style-name="T13"/></text:p>
          <text:p text:style-name="P41"><text:span text:style-name="T29">Refrain :</text:span><text:span text:style-name="T30"> </text:span></text:p>
          <text:p text:style-name="P41"><text:span text:style-name="T30">Et chantent les prés</text:span></text:p>
          <text:p text:style-name="P41"><text:span text:style-name="T30">Et chantent les fleurs</text:span></text:p>
          <text:p text:style-name="P41"><text:span text:style-name="T30">La joie est dans mon cœur</text:span></text:p>
          <text:p text:style-name="P41"><text:span text:style-name="T30">Et chantent les prés</text:span></text:p>
          <text:p text:style-name="P41"><text:span text:style-name="T30">Et chantent les fleurs</text:span></text:p>
          <text:p text:style-name="P41"><text:span text:style-name="T30">Moi j'ai ma joie dans le Seigneur</text:span></text:p>
          <text:p text:style-name="P41"><text:span text:style-name="T13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70" presentation:class="page"/>
          <draw:frame presentation:style-name="pr5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1" draw:style-name="dp1" draw:master-page-name="Standard_20_8_5f_" presentation:presentation-page-layout-name="AL1T19">
        <draw:custom-shape draw:name="CustomShape 43" draw:style-name="gr3" draw:text-style-name="P7" draw:layer="layout" svg:width="15.072cm" svg:height="3.72cm" svg:x="20.725cm" svg:y="2.336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4" draw:style-name="gr115" draw:text-style-name="P42" draw:layer="layout" svg:width="18.595cm" svg:height="23.795cm" svg:x="0.2cm" svg:y="0.6cm">
          <text:p text:style-name="P40"><text:span text:style-name="T4"/></text:p>
          <text:p text:style-name="P41"><text:span text:style-name="T24"><text:s text:c="5"/></text:span><text:span text:style-name="T30">3. </text:span></text:p>
          <text:p text:style-name="P41"><text:span text:style-name="T30">Tous les chemins de la plaine</text:span></text:p>
          <text:p text:style-name="P41"><text:span text:style-name="T30">S'en vont inlassablement</text:span></text:p>
          <text:p text:style-name="P41"><text:span text:style-name="T30">Malgré les joies et les peines</text:span></text:p>
          <text:p text:style-name="P41"><text:span text:style-name="T30">Vers l'horizon éclatant</text:span></text:p>
          <text:p text:style-name="P41"><text:span text:style-name="T13"/></text:p>
          <text:p text:style-name="P41"><text:span text:style-name="T29">Refrain :</text:span><text:span text:style-name="T30"> </text:span></text:p>
          <text:p text:style-name="P41"><text:span text:style-name="T30">Et chantent les prés</text:span></text:p>
          <text:p text:style-name="P41"><text:span text:style-name="T30">Et chantent les fleurs</text:span></text:p>
          <text:p text:style-name="P41"><text:span text:style-name="T30">La joie est dans mon cœur</text:span></text:p>
          <text:p text:style-name="P41"><text:span text:style-name="T30">Et chantent les prés</text:span></text:p>
          <text:p text:style-name="P41"><text:span text:style-name="T30">Et chantent les fleurs</text:span></text:p>
          <text:p text:style-name="P41"><text:span text:style-name="T30">Moi j'ai ma joie dans le Seigneur</text:span></text:p>
          <text:p text:style-name="P41"><text:span text:style-name="T13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71" presentation:class="page"/>
          <draw:frame presentation:style-name="pr5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2" draw:style-name="dp1" draw:master-page-name="Standard_20_8_5f_" presentation:presentation-page-layout-name="AL1T19">
        <draw:custom-shape draw:name="CustomShape 45" draw:style-name="gr3" draw:text-style-name="P7" draw:layer="layout" svg:width="15.072cm" svg:height="3.72cm" svg:x="20.725cm" svg:y="2.336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6" draw:style-name="gr116" draw:text-style-name="P42" draw:layer="layout" svg:width="18.595cm" svg:height="23.795cm" svg:x="0.2cm" svg:y="0.6cm">
          <text:p text:style-name="P40"><text:span text:style-name="T4"/></text:p>
          <text:p text:style-name="P41"><text:span text:style-name="T24"><text:s text:c="5"/></text:span><text:span text:style-name="T30">4.</text:span></text:p>
          <text:p text:style-name="P41"><text:span text:style-name="T30">Tous les chemins de la vie</text:span></text:p>
          <text:p text:style-name="P41"><text:span text:style-name="T30">Te demandent d'espérer</text:span></text:p>
          <text:p text:style-name="P41"><text:span text:style-name="T30">Le Seigneur qui te convie</text:span></text:p>
          <text:p text:style-name="P41"><text:span text:style-name="T30">Au banquet d'éternité</text:span></text:p>
          <text:p text:style-name="P41"><text:span text:style-name="T13"/></text:p>
          <text:p text:style-name="P41"><text:span text:style-name="T29">Refrain :</text:span><text:span text:style-name="T30"> </text:span></text:p>
          <text:p text:style-name="P41"><text:span text:style-name="T30">Et chantent les prés</text:span></text:p>
          <text:p text:style-name="P41"><text:span text:style-name="T30">Et chantent les fleurs</text:span></text:p>
          <text:p text:style-name="P41"><text:span text:style-name="T30">La joie est dans mon cœur</text:span></text:p>
          <text:p text:style-name="P41"><text:span text:style-name="T30">Et chantent les prés</text:span></text:p>
          <text:p text:style-name="P41"><text:span text:style-name="T30">Et chantent les fleurs</text:span></text:p>
          <text:p text:style-name="P41"><text:span text:style-name="T30">Moi j'ai ma joie dans le Seigneur</text:span></text:p>
          <text:p text:style-name="P41"><text:span text:style-name="T13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72" presentation:class="page"/>
          <draw:frame presentation:style-name="pr5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3" draw:style-name="dp1" draw:master-page-name="Standard_20_8_5f_" presentation:presentation-page-layout-name="AL1T19">
        <draw:custom-shape draw:name="CustomShape 47" draw:style-name="gr3" draw:text-style-name="P7" draw:layer="layout" svg:width="15.072cm" svg:height="3.72cm" svg:x="20.725cm" svg:y="2.336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8" draw:style-name="gr117" draw:text-style-name="P42" draw:layer="layout" svg:width="18.595cm" svg:height="23.795cm" svg:x="0.2cm" svg:y="0.6cm">
          <text:p text:style-name="P40"><text:span text:style-name="T4"/></text:p>
          <text:p text:style-name="P41"><text:span text:style-name="T24"><text:s text:c="5"/></text:span></text:p>
          <text:p text:style-name="P41"><text:span text:style-name="T2"/></text:p>
          <text:p text:style-name="P41"><text:span text:style-name="T2"/></text:p>
          <text:p text:style-name="P41"><text:span text:style-name="T2"/></text:p>
          <text:p text:style-name="P41"><text:span text:style-name="T2"/></text:p>
          <text:p text:style-name="P41"><text:span text:style-name="T29">Refrain :</text:span><text:span text:style-name="T30"> </text:span></text:p>
          <text:p text:style-name="P41"><text:span text:style-name="T30">Et chantent les prés</text:span></text:p>
          <text:p text:style-name="P41"><text:span text:style-name="T30">Et chantent les fleurs</text:span></text:p>
          <text:p text:style-name="P41"><text:span text:style-name="T30">La joie est dans mon cœur</text:span></text:p>
          <text:p text:style-name="P41"><text:span text:style-name="T30">Et chantent les prés</text:span></text:p>
          <text:p text:style-name="P41"><text:span text:style-name="T30">Et chantent les fleurs</text:span></text:p>
          <text:p text:style-name="P41"><text:span text:style-name="T30">Moi j'ai ma joie dans le Seigneur</text:span></text:p>
          <text:p text:style-name="P41"><text:span text:style-name="T13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73" presentation:class="page"/>
          <draw:frame presentation:style-name="pr5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4" draw:style-name="dp1" draw:master-page-name="Standard">
        <presentation:notes draw:style-name="dp3">
          <draw:page-thumbnail draw:style-name="gr10" draw:layer="layout" svg:width="5.356cm" svg:height="7.142cm" svg:x="10.021cm" svg:y="1.447cm" draw:page-number="74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+mn-ea" svg:font-family="+mn-ea"/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Cambria" svg:font-family="Cambria"/>
    <style:font-face style:name="DejaVu Sans" svg:font-family="'DejaVu Sans'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Verdana" svg:font-family="Verdana"/>
  </office:font-face-decls>
  <office:styles>
    <draw:gradient draw:name="Form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Plein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Plein_20_bleu" draw:display-name="Plein ble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Plein_20_jaune" draw:display-name="Plein jaune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lein_20_rouge" draw:display-name="Plein rouge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Plein_20_vert" draw:display-name="Plein vert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hatch draw:name="Red_20_90_20_Degrees_20_Crossed_20_1" draw:display-name="Red 90 Degrees Crossed 1" draw:style="single" draw:color="#bbe0e3" draw:distance="0.1cm" draw:rotation="450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fr" fo:country="BE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1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s"/>
      <style:text-properties fo:font-size="14pt" fo:font-weight="bold"/>
    </style:style>
    <style:style style:name="Filled" style:family="graphic" style:parent-style-name="Shapes">
      <style:graphic-properties draw:fill="gradient" draw:fill-gradient-name="Plein"/>
    </style:style>
    <style:style style:name="Filled_20_Blue" style:display-name="Filled Blue" style:family="graphic" style:parent-style-name="Filled">
      <style:graphic-properties draw:fill-gradient-name="Plein_20_ble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Plein_20_vert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lein_20_rouge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Plein_20_jaune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Blank_20_Slide-background" style:display-name="Blank Slide-background" style:family="presentation">
      <style:graphic-properties draw:stroke="none" draw:fill="solid" draw:fill-color="#000066"/>
      <style:text-properties style:letter-kerning="true"/>
    </style:style>
    <style:style style:name="Blank_20_Slide-backgroundobjects" style:display-name="Blank Slid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Blank_20_Slide-notes" style:display-name="Blank Slid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Blank_20_Slide-outline1" style:display-name="Blank Slide-outline1" style:family="presentation">
      <style:graphic-properties draw:stroke="none" draw:fill="none" draw:auto-grow-height="false" draw:fit-to-size="false" style:shrink-to-fit="true">
        <text:list-style style:name="Blank_20_Slide-outline1" style:display-name="Blank Slide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lank_20_Slide-outline2" style:display-name="Blank Slide-outline2" style:family="presentation" style:parent-style-name="Blank_20_Slide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Blank_20_Slide-outline3" style:display-name="Blank Slide-outline3" style:family="presentation" style:parent-style-name="Blank_20_Slide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Blank_20_Slide-outline4" style:display-name="Blank Slide-outline4" style:family="presentation" style:parent-style-name="Blank_20_Slide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Blank_20_Slide-outline5" style:display-name="Blank Slide-outline5" style:family="presentation" style:parent-style-name="Blank_20_Slide-outline4">
      <style:paragraph-properties fo:margin-top="0.1cm" fo:margin-bottom="0cm"/>
      <style:text-properties fo:font-size="20pt" style:font-size-asian="20pt" style:font-size-complex="20pt"/>
    </style:style>
    <style:style style:name="Blank_20_Slide-outline6" style:display-name="Blank Slide-outline6" style:family="presentation" style:parent-style-name="Blank_20_Slide-outline5">
      <style:paragraph-properties fo:margin-top="0.1cm" fo:margin-bottom="0cm"/>
      <style:text-properties fo:font-size="20pt" style:font-size-asian="20pt" style:font-size-complex="20pt"/>
    </style:style>
    <style:style style:name="Blank_20_Slide-outline7" style:display-name="Blank Slide-outline7" style:family="presentation" style:parent-style-name="Blank_20_Slide-outline6">
      <style:paragraph-properties fo:margin-top="0.1cm" fo:margin-bottom="0cm"/>
      <style:text-properties fo:font-size="20pt" style:font-size-asian="20pt" style:font-size-complex="20pt"/>
    </style:style>
    <style:style style:name="Blank_20_Slide-outline8" style:display-name="Blank Slide-outline8" style:family="presentation" style:parent-style-name="Blank_20_Slide-outline7">
      <style:paragraph-properties fo:margin-top="0.1cm" fo:margin-bottom="0cm"/>
      <style:text-properties fo:font-size="20pt" style:font-size-asian="20pt" style:font-size-complex="20pt"/>
    </style:style>
    <style:style style:name="Blank_20_Slide-outline9" style:display-name="Blank Slide-outline9" style:family="presentation" style:parent-style-name="Blank_20_Slide-outline8">
      <style:paragraph-properties fo:margin-top="0.1cm" fo:margin-bottom="0cm"/>
      <style:text-properties fo:font-size="20pt" style:font-size-asian="20pt" style:font-size-complex="20pt"/>
    </style:style>
    <style:style style:name="Blank_20_Slide-subtitle" style:display-name="Blank Slide-subtitle" style:family="presentation">
      <style:graphic-properties draw:stroke="none" draw:fill="none" draw:textarea-vertical-align="middle">
        <text:list-style style:name="Blank_20_Slide-subtitle" style:display-name="Blank Slide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lank_20_Slide-title" style:display-name="Blank Slide-title" style:family="presentation">
      <style:graphic-properties draw:stroke="none" draw:fill="none" draw:textarea-vertical-align="middle">
        <text:list-style style:name="Blank_20_Slide-title" style:display-name="Blank Slide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Title_2c__20_Content_20_over_20_Content-background" style:display-name="Title, Content over Content-background" style:family="presentation">
      <style:graphic-properties draw:stroke="none" draw:fill="solid" draw:fill-color="#000066"/>
      <style:text-properties style:letter-kerning="true"/>
    </style:style>
    <style:style style:name="Title_2c__20_Content_20_over_20_Content-backgroundobjects" style:display-name="Title, Content over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c__20_Content_20_over_20_Content-notes" style:display-name="Title, Content over Conten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c__20_Content_20_over_20_Content-outline1" style:display-name="Title, Content over Content-outline1" style:family="presentation">
      <style:graphic-properties draw:stroke="none" draw:fill="none" draw:auto-grow-height="false" draw:fit-to-size="false" style:shrink-to-fit="true">
        <text:list-style style:name="Title_2c__20_Content_20_over_20_Content-outline1" style:display-name="Title, Content over Conten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Content_20_over_20_Content-outline2" style:display-name="Title, Content over Content-outline2" style:family="presentation" style:parent-style-name="Title_2c__20_Content_20_over_20_Content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Title_2c__20_Content_20_over_20_Content-outline3" style:display-name="Title, Content over Content-outline3" style:family="presentation" style:parent-style-name="Title_2c__20_Content_20_over_20_Content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Title_2c__20_Content_20_over_20_Content-outline4" style:display-name="Title, Content over Content-outline4" style:family="presentation" style:parent-style-name="Title_2c__20_Content_20_over_20_Content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Title_2c__20_Content_20_over_20_Content-outline5" style:display-name="Title, Content over Content-outline5" style:family="presentation" style:parent-style-name="Title_2c__20_Content_20_over_20_Content-outline4">
      <style:paragraph-properties fo:margin-top="0.1cm" fo:margin-bottom="0cm"/>
      <style:text-properties fo:font-size="20pt" style:font-size-asian="20pt" style:font-size-complex="20pt"/>
    </style:style>
    <style:style style:name="Title_2c__20_Content_20_over_20_Content-outline6" style:display-name="Title, Content over Content-outline6" style:family="presentation" style:parent-style-name="Title_2c__20_Content_20_over_20_Content-outline5">
      <style:paragraph-properties fo:margin-top="0.1cm" fo:margin-bottom="0cm"/>
      <style:text-properties fo:font-size="20pt" style:font-size-asian="20pt" style:font-size-complex="20pt"/>
    </style:style>
    <style:style style:name="Title_2c__20_Content_20_over_20_Content-outline7" style:display-name="Title, Content over Content-outline7" style:family="presentation" style:parent-style-name="Title_2c__20_Content_20_over_20_Content-outline6">
      <style:paragraph-properties fo:margin-top="0.1cm" fo:margin-bottom="0cm"/>
      <style:text-properties fo:font-size="20pt" style:font-size-asian="20pt" style:font-size-complex="20pt"/>
    </style:style>
    <style:style style:name="Title_2c__20_Content_20_over_20_Content-outline8" style:display-name="Title, Content over Content-outline8" style:family="presentation" style:parent-style-name="Title_2c__20_Content_20_over_20_Content-outline7">
      <style:paragraph-properties fo:margin-top="0.1cm" fo:margin-bottom="0cm"/>
      <style:text-properties fo:font-size="20pt" style:font-size-asian="20pt" style:font-size-complex="20pt"/>
    </style:style>
    <style:style style:name="Title_2c__20_Content_20_over_20_Content-outline9" style:display-name="Title, Content over Content-outline9" style:family="presentation" style:parent-style-name="Title_2c__20_Content_20_over_20_Content-outline8">
      <style:paragraph-properties fo:margin-top="0.1cm" fo:margin-bottom="0cm"/>
      <style:text-properties fo:font-size="20pt" style:font-size-asian="20pt" style:font-size-complex="20pt"/>
    </style:style>
    <style:style style:name="Title_2c__20_Content_20_over_20_Content-subtitle" style:display-name="Title, Content over Content-subtitle" style:family="presentation">
      <style:graphic-properties draw:stroke="none" draw:fill="none" draw:textarea-vertical-align="middle">
        <text:list-style style:name="Title_2c__20_Content_20_over_20_Content-subtitle" style:display-name="Title, Content over Conten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Content_20_over_20_Content-title" style:display-name="Title, Content over Content-title" style:family="presentation">
      <style:graphic-properties draw:stroke="none" draw:fill="none" draw:textarea-vertical-align="middle">
        <text:list-style style:name="Title_2c__20_Content_20_over_20_Content-title" style:display-name="Title, Content over Conten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Title_2c__20_4_20_Content-background" style:display-name="Title, 4 Content-background" style:family="presentation">
      <style:graphic-properties draw:stroke="none" draw:fill="solid" draw:fill-color="#000066"/>
      <style:text-properties style:letter-kerning="true"/>
    </style:style>
    <style:style style:name="Title_2c__20_4_20_Content-backgroundobjects" style:display-name="Title, 4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c__20_4_20_Content-notes" style:display-name="Title, 4 Conten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c__20_4_20_Content-outline1" style:display-name="Title, 4 Content-outline1" style:family="presentation">
      <style:graphic-properties draw:stroke="none" draw:fill="none" draw:auto-grow-height="false" draw:fit-to-size="false" style:shrink-to-fit="true">
        <text:list-style style:name="Title_2c__20_4_20_Content-outline1" style:display-name="Title, 4 Conten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4_20_Content-outline2" style:display-name="Title, 4 Content-outline2" style:family="presentation" style:parent-style-name="Title_2c__20_4_20_Content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Title_2c__20_4_20_Content-outline3" style:display-name="Title, 4 Content-outline3" style:family="presentation" style:parent-style-name="Title_2c__20_4_20_Content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Title_2c__20_4_20_Content-outline4" style:display-name="Title, 4 Content-outline4" style:family="presentation" style:parent-style-name="Title_2c__20_4_20_Content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Title_2c__20_4_20_Content-outline5" style:display-name="Title, 4 Content-outline5" style:family="presentation" style:parent-style-name="Title_2c__20_4_20_Content-outline4">
      <style:paragraph-properties fo:margin-top="0.1cm" fo:margin-bottom="0cm"/>
      <style:text-properties fo:font-size="20pt" style:font-size-asian="20pt" style:font-size-complex="20pt"/>
    </style:style>
    <style:style style:name="Title_2c__20_4_20_Content-outline6" style:display-name="Title, 4 Content-outline6" style:family="presentation" style:parent-style-name="Title_2c__20_4_20_Content-outline5">
      <style:paragraph-properties fo:margin-top="0.1cm" fo:margin-bottom="0cm"/>
      <style:text-properties fo:font-size="20pt" style:font-size-asian="20pt" style:font-size-complex="20pt"/>
    </style:style>
    <style:style style:name="Title_2c__20_4_20_Content-outline7" style:display-name="Title, 4 Content-outline7" style:family="presentation" style:parent-style-name="Title_2c__20_4_20_Content-outline6">
      <style:paragraph-properties fo:margin-top="0.1cm" fo:margin-bottom="0cm"/>
      <style:text-properties fo:font-size="20pt" style:font-size-asian="20pt" style:font-size-complex="20pt"/>
    </style:style>
    <style:style style:name="Title_2c__20_4_20_Content-outline8" style:display-name="Title, 4 Content-outline8" style:family="presentation" style:parent-style-name="Title_2c__20_4_20_Content-outline7">
      <style:paragraph-properties fo:margin-top="0.1cm" fo:margin-bottom="0cm"/>
      <style:text-properties fo:font-size="20pt" style:font-size-asian="20pt" style:font-size-complex="20pt"/>
    </style:style>
    <style:style style:name="Title_2c__20_4_20_Content-outline9" style:display-name="Title, 4 Content-outline9" style:family="presentation" style:parent-style-name="Title_2c__20_4_20_Content-outline8">
      <style:paragraph-properties fo:margin-top="0.1cm" fo:margin-bottom="0cm"/>
      <style:text-properties fo:font-size="20pt" style:font-size-asian="20pt" style:font-size-complex="20pt"/>
    </style:style>
    <style:style style:name="Title_2c__20_4_20_Content-subtitle" style:display-name="Title, 4 Content-subtitle" style:family="presentation">
      <style:graphic-properties draw:stroke="none" draw:fill="none" draw:textarea-vertical-align="middle">
        <text:list-style style:name="Title_2c__20_4_20_Content-subtitle" style:display-name="Title, 4 Conten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4_20_Content-title" style:display-name="Title, 4 Content-title" style:family="presentation">
      <style:graphic-properties draw:stroke="none" draw:fill="none" draw:textarea-vertical-align="middle">
        <text:list-style style:name="Title_2c__20_4_20_Content-title" style:display-name="Title, 4 Conten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Title_2c__20_6_20_Content-background" style:display-name="Title, 6 Content-background" style:family="presentation">
      <style:graphic-properties draw:stroke="none" draw:fill="solid" draw:fill-color="#000066"/>
      <style:text-properties style:letter-kerning="true"/>
    </style:style>
    <style:style style:name="Title_2c__20_6_20_Content-backgroundobjects" style:display-name="Title, 6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c__20_6_20_Content-notes" style:display-name="Title, 6 Conten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c__20_6_20_Content-outline1" style:display-name="Title, 6 Content-outline1" style:family="presentation">
      <style:graphic-properties draw:stroke="none" draw:fill="none" draw:auto-grow-height="false" draw:fit-to-size="false" style:shrink-to-fit="true">
        <text:list-style style:name="Title_2c__20_6_20_Content-outline1" style:display-name="Title, 6 Conten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6_20_Content-outline2" style:display-name="Title, 6 Content-outline2" style:family="presentation" style:parent-style-name="Title_2c__20_6_20_Content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Title_2c__20_6_20_Content-outline3" style:display-name="Title, 6 Content-outline3" style:family="presentation" style:parent-style-name="Title_2c__20_6_20_Content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Title_2c__20_6_20_Content-outline4" style:display-name="Title, 6 Content-outline4" style:family="presentation" style:parent-style-name="Title_2c__20_6_20_Content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Title_2c__20_6_20_Content-outline5" style:display-name="Title, 6 Content-outline5" style:family="presentation" style:parent-style-name="Title_2c__20_6_20_Content-outline4">
      <style:paragraph-properties fo:margin-top="0.1cm" fo:margin-bottom="0cm"/>
      <style:text-properties fo:font-size="20pt" style:font-size-asian="20pt" style:font-size-complex="20pt"/>
    </style:style>
    <style:style style:name="Title_2c__20_6_20_Content-outline6" style:display-name="Title, 6 Content-outline6" style:family="presentation" style:parent-style-name="Title_2c__20_6_20_Content-outline5">
      <style:paragraph-properties fo:margin-top="0.1cm" fo:margin-bottom="0cm"/>
      <style:text-properties fo:font-size="20pt" style:font-size-asian="20pt" style:font-size-complex="20pt"/>
    </style:style>
    <style:style style:name="Title_2c__20_6_20_Content-outline7" style:display-name="Title, 6 Content-outline7" style:family="presentation" style:parent-style-name="Title_2c__20_6_20_Content-outline6">
      <style:paragraph-properties fo:margin-top="0.1cm" fo:margin-bottom="0cm"/>
      <style:text-properties fo:font-size="20pt" style:font-size-asian="20pt" style:font-size-complex="20pt"/>
    </style:style>
    <style:style style:name="Title_2c__20_6_20_Content-outline8" style:display-name="Title, 6 Content-outline8" style:family="presentation" style:parent-style-name="Title_2c__20_6_20_Content-outline7">
      <style:paragraph-properties fo:margin-top="0.1cm" fo:margin-bottom="0cm"/>
      <style:text-properties fo:font-size="20pt" style:font-size-asian="20pt" style:font-size-complex="20pt"/>
    </style:style>
    <style:style style:name="Title_2c__20_6_20_Content-outline9" style:display-name="Title, 6 Content-outline9" style:family="presentation" style:parent-style-name="Title_2c__20_6_20_Content-outline8">
      <style:paragraph-properties fo:margin-top="0.1cm" fo:margin-bottom="0cm"/>
      <style:text-properties fo:font-size="20pt" style:font-size-asian="20pt" style:font-size-complex="20pt"/>
    </style:style>
    <style:style style:name="Title_2c__20_6_20_Content-subtitle" style:display-name="Title, 6 Content-subtitle" style:family="presentation">
      <style:graphic-properties draw:stroke="none" draw:fill="none" draw:textarea-vertical-align="middle">
        <text:list-style style:name="Title_2c__20_6_20_Content-subtitle" style:display-name="Title, 6 Conten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6_20_Content-title" style:display-name="Title, 6 Content-title" style:family="presentation">
      <style:graphic-properties draw:stroke="none" draw:fill="none" draw:textarea-vertical-align="middle">
        <text:list-style style:name="Title_2c__20_6_20_Content-title" style:display-name="Title, 6 Conten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Title_20_Slide-background" style:display-name="Title Slide-background" style:family="presentation">
      <style:graphic-properties draw:stroke="none" draw:fill="solid" draw:fill-color="#000066"/>
      <style:text-properties style:letter-kerning="true"/>
    </style:style>
    <style:style style:name="Title_20_Slide-backgroundobjects" style:display-name="Title Slid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0_Slide-notes" style:display-name="Title Slid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0_Slide-outline1" style:display-name="Title Slide-outline1" style:family="presentation">
      <style:graphic-properties draw:stroke="none" draw:fill="none" draw:auto-grow-height="false" draw:fit-to-size="false" style:shrink-to-fit="true">
        <text:list-style style:name="Title_20_Slide-outline1" style:display-name="Title Slide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0_Slide-outline2" style:display-name="Title Slide-outline2" style:family="presentation" style:parent-style-name="Title_20_Slide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Title_20_Slide-outline3" style:display-name="Title Slide-outline3" style:family="presentation" style:parent-style-name="Title_20_Slide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Title_20_Slide-outline4" style:display-name="Title Slide-outline4" style:family="presentation" style:parent-style-name="Title_20_Slide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Title_20_Slide-outline5" style:display-name="Title Slide-outline5" style:family="presentation" style:parent-style-name="Title_20_Slide-outline4">
      <style:paragraph-properties fo:margin-top="0.1cm" fo:margin-bottom="0cm"/>
      <style:text-properties fo:font-size="20pt" style:font-size-asian="20pt" style:font-size-complex="20pt"/>
    </style:style>
    <style:style style:name="Title_20_Slide-outline6" style:display-name="Title Slide-outline6" style:family="presentation" style:parent-style-name="Title_20_Slide-outline5">
      <style:paragraph-properties fo:margin-top="0.1cm" fo:margin-bottom="0cm"/>
      <style:text-properties fo:font-size="20pt" style:font-size-asian="20pt" style:font-size-complex="20pt"/>
    </style:style>
    <style:style style:name="Title_20_Slide-outline7" style:display-name="Title Slide-outline7" style:family="presentation" style:parent-style-name="Title_20_Slide-outline6">
      <style:paragraph-properties fo:margin-top="0.1cm" fo:margin-bottom="0cm"/>
      <style:text-properties fo:font-size="20pt" style:font-size-asian="20pt" style:font-size-complex="20pt"/>
    </style:style>
    <style:style style:name="Title_20_Slide-outline8" style:display-name="Title Slide-outline8" style:family="presentation" style:parent-style-name="Title_20_Slide-outline7">
      <style:paragraph-properties fo:margin-top="0.1cm" fo:margin-bottom="0cm"/>
      <style:text-properties fo:font-size="20pt" style:font-size-asian="20pt" style:font-size-complex="20pt"/>
    </style:style>
    <style:style style:name="Title_20_Slide-outline9" style:display-name="Title Slide-outline9" style:family="presentation" style:parent-style-name="Title_20_Slide-outline8">
      <style:paragraph-properties fo:margin-top="0.1cm" fo:margin-bottom="0cm"/>
      <style:text-properties fo:font-size="20pt" style:font-size-asian="20pt" style:font-size-complex="20pt"/>
    </style:style>
    <style:style style:name="Title_20_Slide-subtitle" style:display-name="Title Slide-subtitle" style:family="presentation">
      <style:graphic-properties draw:stroke="none" draw:fill="none" draw:textarea-vertical-align="middle">
        <text:list-style style:name="Title_20_Slide-subtitle" style:display-name="Title Slide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0_Slide-title" style:display-name="Title Slide-title" style:family="presentation">
      <style:graphic-properties draw:stroke="none" draw:fill="none" draw:textarea-vertical-align="middle">
        <text:list-style style:name="Title_20_Slide-title" style:display-name="Title Slide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Title_2c__20_Content-background" style:display-name="Title, Content-background" style:family="presentation">
      <style:graphic-properties draw:stroke="none" draw:fill="solid" draw:fill-color="#000066"/>
      <style:text-properties style:letter-kerning="true"/>
    </style:style>
    <style:style style:name="Title_2c__20_Content-backgroundobjects" style:display-name="Title,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c__20_Content-notes" style:display-name="Title, Conten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c__20_Content-outline1" style:display-name="Title, Content-outline1" style:family="presentation">
      <style:graphic-properties draw:stroke="none" draw:fill="none" draw:auto-grow-height="false" draw:fit-to-size="false" style:shrink-to-fit="true">
        <text:list-style style:name="Title_2c__20_Content-outline1" style:display-name="Title, Conten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Content-outline2" style:display-name="Title, Content-outline2" style:family="presentation" style:parent-style-name="Title_2c__20_Content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Title_2c__20_Content-outline3" style:display-name="Title, Content-outline3" style:family="presentation" style:parent-style-name="Title_2c__20_Content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Title_2c__20_Content-outline4" style:display-name="Title, Content-outline4" style:family="presentation" style:parent-style-name="Title_2c__20_Content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Title_2c__20_Content-outline5" style:display-name="Title, Content-outline5" style:family="presentation" style:parent-style-name="Title_2c__20_Content-outline4">
      <style:paragraph-properties fo:margin-top="0.1cm" fo:margin-bottom="0cm"/>
      <style:text-properties fo:font-size="20pt" style:font-size-asian="20pt" style:font-size-complex="20pt"/>
    </style:style>
    <style:style style:name="Title_2c__20_Content-outline6" style:display-name="Title, Content-outline6" style:family="presentation" style:parent-style-name="Title_2c__20_Content-outline5">
      <style:paragraph-properties fo:margin-top="0.1cm" fo:margin-bottom="0cm"/>
      <style:text-properties fo:font-size="20pt" style:font-size-asian="20pt" style:font-size-complex="20pt"/>
    </style:style>
    <style:style style:name="Title_2c__20_Content-outline7" style:display-name="Title, Content-outline7" style:family="presentation" style:parent-style-name="Title_2c__20_Content-outline6">
      <style:paragraph-properties fo:margin-top="0.1cm" fo:margin-bottom="0cm"/>
      <style:text-properties fo:font-size="20pt" style:font-size-asian="20pt" style:font-size-complex="20pt"/>
    </style:style>
    <style:style style:name="Title_2c__20_Content-outline8" style:display-name="Title, Content-outline8" style:family="presentation" style:parent-style-name="Title_2c__20_Content-outline7">
      <style:paragraph-properties fo:margin-top="0.1cm" fo:margin-bottom="0cm"/>
      <style:text-properties fo:font-size="20pt" style:font-size-asian="20pt" style:font-size-complex="20pt"/>
    </style:style>
    <style:style style:name="Title_2c__20_Content-outline9" style:display-name="Title, Content-outline9" style:family="presentation" style:parent-style-name="Title_2c__20_Content-outline8">
      <style:paragraph-properties fo:margin-top="0.1cm" fo:margin-bottom="0cm"/>
      <style:text-properties fo:font-size="20pt" style:font-size-asian="20pt" style:font-size-complex="20pt"/>
    </style:style>
    <style:style style:name="Title_2c__20_Content-subtitle" style:display-name="Title, Content-subtitle" style:family="presentation">
      <style:graphic-properties draw:stroke="none" draw:fill="none" draw:textarea-vertical-align="middle">
        <text:list-style style:name="Title_2c__20_Content-subtitle" style:display-name="Title, Conten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Content-title" style:display-name="Title, Content-title" style:family="presentation">
      <style:graphic-properties draw:stroke="none" draw:fill="none" draw:textarea-vertical-align="middle">
        <text:list-style style:name="Title_2c__20_Content-title" style:display-name="Title, Conten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Title_2c__20_2_20_Content-background" style:display-name="Title, 2 Content-background" style:family="presentation">
      <style:graphic-properties draw:stroke="none" draw:fill="solid" draw:fill-color="#000066"/>
      <style:text-properties style:letter-kerning="true"/>
    </style:style>
    <style:style style:name="Title_2c__20_2_20_Content-backgroundobjects" style:display-name="Title, 2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c__20_2_20_Content-notes" style:display-name="Title, 2 Conten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c__20_2_20_Content-outline1" style:display-name="Title, 2 Content-outline1" style:family="presentation">
      <style:graphic-properties draw:stroke="none" draw:fill="none" draw:auto-grow-height="false" draw:fit-to-size="false" style:shrink-to-fit="true">
        <text:list-style style:name="Title_2c__20_2_20_Content-outline1" style:display-name="Title, 2 Conten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2_20_Content-outline2" style:display-name="Title, 2 Content-outline2" style:family="presentation" style:parent-style-name="Title_2c__20_2_20_Content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Title_2c__20_2_20_Content-outline3" style:display-name="Title, 2 Content-outline3" style:family="presentation" style:parent-style-name="Title_2c__20_2_20_Content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Title_2c__20_2_20_Content-outline4" style:display-name="Title, 2 Content-outline4" style:family="presentation" style:parent-style-name="Title_2c__20_2_20_Content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Title_2c__20_2_20_Content-outline5" style:display-name="Title, 2 Content-outline5" style:family="presentation" style:parent-style-name="Title_2c__20_2_20_Content-outline4">
      <style:paragraph-properties fo:margin-top="0.1cm" fo:margin-bottom="0cm"/>
      <style:text-properties fo:font-size="20pt" style:font-size-asian="20pt" style:font-size-complex="20pt"/>
    </style:style>
    <style:style style:name="Title_2c__20_2_20_Content-outline6" style:display-name="Title, 2 Content-outline6" style:family="presentation" style:parent-style-name="Title_2c__20_2_20_Content-outline5">
      <style:paragraph-properties fo:margin-top="0.1cm" fo:margin-bottom="0cm"/>
      <style:text-properties fo:font-size="20pt" style:font-size-asian="20pt" style:font-size-complex="20pt"/>
    </style:style>
    <style:style style:name="Title_2c__20_2_20_Content-outline7" style:display-name="Title, 2 Content-outline7" style:family="presentation" style:parent-style-name="Title_2c__20_2_20_Content-outline6">
      <style:paragraph-properties fo:margin-top="0.1cm" fo:margin-bottom="0cm"/>
      <style:text-properties fo:font-size="20pt" style:font-size-asian="20pt" style:font-size-complex="20pt"/>
    </style:style>
    <style:style style:name="Title_2c__20_2_20_Content-outline8" style:display-name="Title, 2 Content-outline8" style:family="presentation" style:parent-style-name="Title_2c__20_2_20_Content-outline7">
      <style:paragraph-properties fo:margin-top="0.1cm" fo:margin-bottom="0cm"/>
      <style:text-properties fo:font-size="20pt" style:font-size-asian="20pt" style:font-size-complex="20pt"/>
    </style:style>
    <style:style style:name="Title_2c__20_2_20_Content-outline9" style:display-name="Title, 2 Content-outline9" style:family="presentation" style:parent-style-name="Title_2c__20_2_20_Content-outline8">
      <style:paragraph-properties fo:margin-top="0.1cm" fo:margin-bottom="0cm"/>
      <style:text-properties fo:font-size="20pt" style:font-size-asian="20pt" style:font-size-complex="20pt"/>
    </style:style>
    <style:style style:name="Title_2c__20_2_20_Content-subtitle" style:display-name="Title, 2 Content-subtitle" style:family="presentation">
      <style:graphic-properties draw:stroke="none" draw:fill="none" draw:textarea-vertical-align="middle">
        <text:list-style style:name="Title_2c__20_2_20_Content-subtitle" style:display-name="Title, 2 Conten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2_20_Content-title" style:display-name="Title, 2 Content-title" style:family="presentation">
      <style:graphic-properties draw:stroke="none" draw:fill="none" draw:textarea-vertical-align="middle">
        <text:list-style style:name="Title_2c__20_2_20_Content-title" style:display-name="Title, 2 Conten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Title_20_Only-background" style:display-name="Title Only-background" style:family="presentation">
      <style:graphic-properties draw:stroke="none" draw:fill="solid" draw:fill-color="#000066"/>
      <style:text-properties style:letter-kerning="true"/>
    </style:style>
    <style:style style:name="Title_20_Only-backgroundobjects" style:display-name="Title Only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0_Only-notes" style:display-name="Title Only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0_Only-outline1" style:display-name="Title Only-outline1" style:family="presentation">
      <style:graphic-properties draw:stroke="none" draw:fill="none" draw:auto-grow-height="false" draw:fit-to-size="false" style:shrink-to-fit="true">
        <text:list-style style:name="Title_20_Only-outline1" style:display-name="Title Only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0_Only-outline2" style:display-name="Title Only-outline2" style:family="presentation" style:parent-style-name="Title_20_Only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Title_20_Only-outline3" style:display-name="Title Only-outline3" style:family="presentation" style:parent-style-name="Title_20_Only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Title_20_Only-outline4" style:display-name="Title Only-outline4" style:family="presentation" style:parent-style-name="Title_20_Only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Title_20_Only-outline5" style:display-name="Title Only-outline5" style:family="presentation" style:parent-style-name="Title_20_Only-outline4">
      <style:paragraph-properties fo:margin-top="0.1cm" fo:margin-bottom="0cm"/>
      <style:text-properties fo:font-size="20pt" style:font-size-asian="20pt" style:font-size-complex="20pt"/>
    </style:style>
    <style:style style:name="Title_20_Only-outline6" style:display-name="Title Only-outline6" style:family="presentation" style:parent-style-name="Title_20_Only-outline5">
      <style:paragraph-properties fo:margin-top="0.1cm" fo:margin-bottom="0cm"/>
      <style:text-properties fo:font-size="20pt" style:font-size-asian="20pt" style:font-size-complex="20pt"/>
    </style:style>
    <style:style style:name="Title_20_Only-outline7" style:display-name="Title Only-outline7" style:family="presentation" style:parent-style-name="Title_20_Only-outline6">
      <style:paragraph-properties fo:margin-top="0.1cm" fo:margin-bottom="0cm"/>
      <style:text-properties fo:font-size="20pt" style:font-size-asian="20pt" style:font-size-complex="20pt"/>
    </style:style>
    <style:style style:name="Title_20_Only-outline8" style:display-name="Title Only-outline8" style:family="presentation" style:parent-style-name="Title_20_Only-outline7">
      <style:paragraph-properties fo:margin-top="0.1cm" fo:margin-bottom="0cm"/>
      <style:text-properties fo:font-size="20pt" style:font-size-asian="20pt" style:font-size-complex="20pt"/>
    </style:style>
    <style:style style:name="Title_20_Only-outline9" style:display-name="Title Only-outline9" style:family="presentation" style:parent-style-name="Title_20_Only-outline8">
      <style:paragraph-properties fo:margin-top="0.1cm" fo:margin-bottom="0cm"/>
      <style:text-properties fo:font-size="20pt" style:font-size-asian="20pt" style:font-size-complex="20pt"/>
    </style:style>
    <style:style style:name="Title_20_Only-subtitle" style:display-name="Title Only-subtitle" style:family="presentation">
      <style:graphic-properties draw:stroke="none" draw:fill="none" draw:textarea-vertical-align="middle">
        <text:list-style style:name="Title_20_Only-subtitle" style:display-name="Title Only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0_Only-title" style:display-name="Title Only-title" style:family="presentation">
      <style:graphic-properties draw:stroke="none" draw:fill="none" draw:textarea-vertical-align="middle">
        <text:list-style style:name="Title_20_Only-title" style:display-name="Title Only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Centered_20_Text-background" style:display-name="Centered Text-background" style:family="presentation">
      <style:graphic-properties draw:stroke="none" draw:fill="solid" draw:fill-color="#000066"/>
      <style:text-properties style:letter-kerning="true"/>
    </style:style>
    <style:style style:name="Centered_20_Text-backgroundobjects" style:display-name="Centered Tex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Centered_20_Text-notes" style:display-name="Centered Tex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Centered_20_Text-outline1" style:display-name="Centered Text-outline1" style:family="presentation">
      <style:graphic-properties draw:stroke="none" draw:fill="none" draw:auto-grow-height="false" draw:fit-to-size="false" style:shrink-to-fit="true">
        <text:list-style style:name="Centered_20_Text-outline1" style:display-name="Centered Tex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Centered_20_Text-outline2" style:display-name="Centered Text-outline2" style:family="presentation" style:parent-style-name="Centered_20_Text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Centered_20_Text-outline3" style:display-name="Centered Text-outline3" style:family="presentation" style:parent-style-name="Centered_20_Text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Centered_20_Text-outline4" style:display-name="Centered Text-outline4" style:family="presentation" style:parent-style-name="Centered_20_Text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Centered_20_Text-outline5" style:display-name="Centered Text-outline5" style:family="presentation" style:parent-style-name="Centered_20_Text-outline4">
      <style:paragraph-properties fo:margin-top="0.1cm" fo:margin-bottom="0cm"/>
      <style:text-properties fo:font-size="20pt" style:font-size-asian="20pt" style:font-size-complex="20pt"/>
    </style:style>
    <style:style style:name="Centered_20_Text-outline6" style:display-name="Centered Text-outline6" style:family="presentation" style:parent-style-name="Centered_20_Text-outline5">
      <style:paragraph-properties fo:margin-top="0.1cm" fo:margin-bottom="0cm"/>
      <style:text-properties fo:font-size="20pt" style:font-size-asian="20pt" style:font-size-complex="20pt"/>
    </style:style>
    <style:style style:name="Centered_20_Text-outline7" style:display-name="Centered Text-outline7" style:family="presentation" style:parent-style-name="Centered_20_Text-outline6">
      <style:paragraph-properties fo:margin-top="0.1cm" fo:margin-bottom="0cm"/>
      <style:text-properties fo:font-size="20pt" style:font-size-asian="20pt" style:font-size-complex="20pt"/>
    </style:style>
    <style:style style:name="Centered_20_Text-outline8" style:display-name="Centered Text-outline8" style:family="presentation" style:parent-style-name="Centered_20_Text-outline7">
      <style:paragraph-properties fo:margin-top="0.1cm" fo:margin-bottom="0cm"/>
      <style:text-properties fo:font-size="20pt" style:font-size-asian="20pt" style:font-size-complex="20pt"/>
    </style:style>
    <style:style style:name="Centered_20_Text-outline9" style:display-name="Centered Text-outline9" style:family="presentation" style:parent-style-name="Centered_20_Text-outline8">
      <style:paragraph-properties fo:margin-top="0.1cm" fo:margin-bottom="0cm"/>
      <style:text-properties fo:font-size="20pt" style:font-size-asian="20pt" style:font-size-complex="20pt"/>
    </style:style>
    <style:style style:name="Centered_20_Text-subtitle" style:display-name="Centered Text-subtitle" style:family="presentation">
      <style:graphic-properties draw:stroke="none" draw:fill="none" draw:textarea-vertical-align="middle">
        <text:list-style style:name="Centered_20_Text-subtitle" style:display-name="Centered Tex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Centered_20_Text-title" style:display-name="Centered Text-title" style:family="presentation">
      <style:graphic-properties draw:stroke="none" draw:fill="none" draw:textarea-vertical-align="middle">
        <text:list-style style:name="Centered_20_Text-title" style:display-name="Centered Tex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Title_2c__20_2_20_Content_20_and_20_Content-background" style:display-name="Title, 2 Content and Content-background" style:family="presentation">
      <style:graphic-properties draw:stroke="none" draw:fill="solid" draw:fill-color="#000066"/>
      <style:text-properties style:letter-kerning="true"/>
    </style:style>
    <style:style style:name="Title_2c__20_2_20_Content_20_and_20_Content-backgroundobjects" style:display-name="Title, 2 Content and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c__20_2_20_Content_20_and_20_Content-notes" style:display-name="Title, 2 Content and Conten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c__20_2_20_Content_20_and_20_Content-outline1" style:display-name="Title, 2 Content and Content-outline1" style:family="presentation">
      <style:graphic-properties draw:stroke="none" draw:fill="none" draw:auto-grow-height="false" draw:fit-to-size="false" style:shrink-to-fit="true">
        <text:list-style style:name="Title_2c__20_2_20_Content_20_and_20_Content-outline1" style:display-name="Title, 2 Content and Conten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2_20_Content_20_and_20_Content-outline2" style:display-name="Title, 2 Content and Content-outline2" style:family="presentation" style:parent-style-name="Title_2c__20_2_20_Content_20_and_20_Content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Title_2c__20_2_20_Content_20_and_20_Content-outline3" style:display-name="Title, 2 Content and Content-outline3" style:family="presentation" style:parent-style-name="Title_2c__20_2_20_Content_20_and_20_Content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Title_2c__20_2_20_Content_20_and_20_Content-outline4" style:display-name="Title, 2 Content and Content-outline4" style:family="presentation" style:parent-style-name="Title_2c__20_2_20_Content_20_and_20_Content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Title_2c__20_2_20_Content_20_and_20_Content-outline5" style:display-name="Title, 2 Content and Content-outline5" style:family="presentation" style:parent-style-name="Title_2c__20_2_20_Content_20_and_20_Content-outline4">
      <style:paragraph-properties fo:margin-top="0.1cm" fo:margin-bottom="0cm"/>
      <style:text-properties fo:font-size="20pt" style:font-size-asian="20pt" style:font-size-complex="20pt"/>
    </style:style>
    <style:style style:name="Title_2c__20_2_20_Content_20_and_20_Content-outline6" style:display-name="Title, 2 Content and Content-outline6" style:family="presentation" style:parent-style-name="Title_2c__20_2_20_Content_20_and_20_Content-outline5">
      <style:paragraph-properties fo:margin-top="0.1cm" fo:margin-bottom="0cm"/>
      <style:text-properties fo:font-size="20pt" style:font-size-asian="20pt" style:font-size-complex="20pt"/>
    </style:style>
    <style:style style:name="Title_2c__20_2_20_Content_20_and_20_Content-outline7" style:display-name="Title, 2 Content and Content-outline7" style:family="presentation" style:parent-style-name="Title_2c__20_2_20_Content_20_and_20_Content-outline6">
      <style:paragraph-properties fo:margin-top="0.1cm" fo:margin-bottom="0cm"/>
      <style:text-properties fo:font-size="20pt" style:font-size-asian="20pt" style:font-size-complex="20pt"/>
    </style:style>
    <style:style style:name="Title_2c__20_2_20_Content_20_and_20_Content-outline8" style:display-name="Title, 2 Content and Content-outline8" style:family="presentation" style:parent-style-name="Title_2c__20_2_20_Content_20_and_20_Content-outline7">
      <style:paragraph-properties fo:margin-top="0.1cm" fo:margin-bottom="0cm"/>
      <style:text-properties fo:font-size="20pt" style:font-size-asian="20pt" style:font-size-complex="20pt"/>
    </style:style>
    <style:style style:name="Title_2c__20_2_20_Content_20_and_20_Content-outline9" style:display-name="Title, 2 Content and Content-outline9" style:family="presentation" style:parent-style-name="Title_2c__20_2_20_Content_20_and_20_Content-outline8">
      <style:paragraph-properties fo:margin-top="0.1cm" fo:margin-bottom="0cm"/>
      <style:text-properties fo:font-size="20pt" style:font-size-asian="20pt" style:font-size-complex="20pt"/>
    </style:style>
    <style:style style:name="Title_2c__20_2_20_Content_20_and_20_Content-subtitle" style:display-name="Title, 2 Content and Content-subtitle" style:family="presentation">
      <style:graphic-properties draw:stroke="none" draw:fill="none" draw:textarea-vertical-align="middle">
        <text:list-style style:name="Title_2c__20_2_20_Content_20_and_20_Content-subtitle" style:display-name="Title, 2 Content and Conten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2_20_Content_20_and_20_Content-title" style:display-name="Title, 2 Content and Content-title" style:family="presentation">
      <style:graphic-properties draw:stroke="none" draw:fill="none" draw:textarea-vertical-align="middle">
        <text:list-style style:name="Title_2c__20_2_20_Content_20_and_20_Content-title" style:display-name="Title, 2 Content and Conten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Title_20_Content_20_and_20_2_20_Content-background" style:display-name="Title Content and 2 Content-background" style:family="presentation">
      <style:graphic-properties draw:stroke="none" draw:fill="solid" draw:fill-color="#000066"/>
      <style:text-properties style:letter-kerning="true"/>
    </style:style>
    <style:style style:name="Title_20_Content_20_and_20_2_20_Content-backgroundobjects" style:display-name="Title Content and 2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0_Content_20_and_20_2_20_Content-notes" style:display-name="Title Content and 2 Conten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0_Content_20_and_20_2_20_Content-outline1" style:display-name="Title Content and 2 Content-outline1" style:family="presentation">
      <style:graphic-properties draw:stroke="none" draw:fill="none" draw:auto-grow-height="false" draw:fit-to-size="false" style:shrink-to-fit="true">
        <text:list-style style:name="Title_20_Content_20_and_20_2_20_Content-outline1" style:display-name="Title Content and 2 Conten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0_Content_20_and_20_2_20_Content-outline2" style:display-name="Title Content and 2 Content-outline2" style:family="presentation" style:parent-style-name="Title_20_Content_20_and_20_2_20_Content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Title_20_Content_20_and_20_2_20_Content-outline3" style:display-name="Title Content and 2 Content-outline3" style:family="presentation" style:parent-style-name="Title_20_Content_20_and_20_2_20_Content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Title_20_Content_20_and_20_2_20_Content-outline4" style:display-name="Title Content and 2 Content-outline4" style:family="presentation" style:parent-style-name="Title_20_Content_20_and_20_2_20_Content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Title_20_Content_20_and_20_2_20_Content-outline5" style:display-name="Title Content and 2 Content-outline5" style:family="presentation" style:parent-style-name="Title_20_Content_20_and_20_2_20_Content-outline4">
      <style:paragraph-properties fo:margin-top="0.1cm" fo:margin-bottom="0cm"/>
      <style:text-properties fo:font-size="20pt" style:font-size-asian="20pt" style:font-size-complex="20pt"/>
    </style:style>
    <style:style style:name="Title_20_Content_20_and_20_2_20_Content-outline6" style:display-name="Title Content and 2 Content-outline6" style:family="presentation" style:parent-style-name="Title_20_Content_20_and_20_2_20_Content-outline5">
      <style:paragraph-properties fo:margin-top="0.1cm" fo:margin-bottom="0cm"/>
      <style:text-properties fo:font-size="20pt" style:font-size-asian="20pt" style:font-size-complex="20pt"/>
    </style:style>
    <style:style style:name="Title_20_Content_20_and_20_2_20_Content-outline7" style:display-name="Title Content and 2 Content-outline7" style:family="presentation" style:parent-style-name="Title_20_Content_20_and_20_2_20_Content-outline6">
      <style:paragraph-properties fo:margin-top="0.1cm" fo:margin-bottom="0cm"/>
      <style:text-properties fo:font-size="20pt" style:font-size-asian="20pt" style:font-size-complex="20pt"/>
    </style:style>
    <style:style style:name="Title_20_Content_20_and_20_2_20_Content-outline8" style:display-name="Title Content and 2 Content-outline8" style:family="presentation" style:parent-style-name="Title_20_Content_20_and_20_2_20_Content-outline7">
      <style:paragraph-properties fo:margin-top="0.1cm" fo:margin-bottom="0cm"/>
      <style:text-properties fo:font-size="20pt" style:font-size-asian="20pt" style:font-size-complex="20pt"/>
    </style:style>
    <style:style style:name="Title_20_Content_20_and_20_2_20_Content-outline9" style:display-name="Title Content and 2 Content-outline9" style:family="presentation" style:parent-style-name="Title_20_Content_20_and_20_2_20_Content-outline8">
      <style:paragraph-properties fo:margin-top="0.1cm" fo:margin-bottom="0cm"/>
      <style:text-properties fo:font-size="20pt" style:font-size-asian="20pt" style:font-size-complex="20pt"/>
    </style:style>
    <style:style style:name="Title_20_Content_20_and_20_2_20_Content-subtitle" style:display-name="Title Content and 2 Content-subtitle" style:family="presentation">
      <style:graphic-properties draw:stroke="none" draw:fill="none" draw:textarea-vertical-align="middle">
        <text:list-style style:name="Title_20_Content_20_and_20_2_20_Content-subtitle" style:display-name="Title Content and 2 Conten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0_Content_20_and_20_2_20_Content-title" style:display-name="Title Content and 2 Content-title" style:family="presentation">
      <style:graphic-properties draw:stroke="none" draw:fill="none" draw:textarea-vertical-align="middle">
        <text:list-style style:name="Title_20_Content_20_and_20_2_20_Content-title" style:display-name="Title Content and 2 Conten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Title_2c__20_2_20_Content_20_over_20_Content-background" style:display-name="Title, 2 Content over Content-background" style:family="presentation">
      <style:graphic-properties draw:stroke="none" draw:fill="solid" draw:fill-color="#000066"/>
      <style:text-properties style:letter-kerning="true"/>
    </style:style>
    <style:style style:name="Title_2c__20_2_20_Content_20_over_20_Content-backgroundobjects" style:display-name="Title, 2 Content over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c__20_2_20_Content_20_over_20_Content-notes" style:display-name="Title, 2 Content over Conten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c__20_2_20_Content_20_over_20_Content-outline1" style:display-name="Title, 2 Content over Content-outline1" style:family="presentation">
      <style:graphic-properties draw:stroke="none" draw:fill="none" draw:auto-grow-height="false" draw:fit-to-size="false" style:shrink-to-fit="true">
        <text:list-style style:name="Title_2c__20_2_20_Content_20_over_20_Content-outline1" style:display-name="Title, 2 Content over Conten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2_20_Content_20_over_20_Content-outline2" style:display-name="Title, 2 Content over Content-outline2" style:family="presentation" style:parent-style-name="Title_2c__20_2_20_Content_20_over_20_Content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Title_2c__20_2_20_Content_20_over_20_Content-outline3" style:display-name="Title, 2 Content over Content-outline3" style:family="presentation" style:parent-style-name="Title_2c__20_2_20_Content_20_over_20_Content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Title_2c__20_2_20_Content_20_over_20_Content-outline4" style:display-name="Title, 2 Content over Content-outline4" style:family="presentation" style:parent-style-name="Title_2c__20_2_20_Content_20_over_20_Content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Title_2c__20_2_20_Content_20_over_20_Content-outline5" style:display-name="Title, 2 Content over Content-outline5" style:family="presentation" style:parent-style-name="Title_2c__20_2_20_Content_20_over_20_Content-outline4">
      <style:paragraph-properties fo:margin-top="0.1cm" fo:margin-bottom="0cm"/>
      <style:text-properties fo:font-size="20pt" style:font-size-asian="20pt" style:font-size-complex="20pt"/>
    </style:style>
    <style:style style:name="Title_2c__20_2_20_Content_20_over_20_Content-outline6" style:display-name="Title, 2 Content over Content-outline6" style:family="presentation" style:parent-style-name="Title_2c__20_2_20_Content_20_over_20_Content-outline5">
      <style:paragraph-properties fo:margin-top="0.1cm" fo:margin-bottom="0cm"/>
      <style:text-properties fo:font-size="20pt" style:font-size-asian="20pt" style:font-size-complex="20pt"/>
    </style:style>
    <style:style style:name="Title_2c__20_2_20_Content_20_over_20_Content-outline7" style:display-name="Title, 2 Content over Content-outline7" style:family="presentation" style:parent-style-name="Title_2c__20_2_20_Content_20_over_20_Content-outline6">
      <style:paragraph-properties fo:margin-top="0.1cm" fo:margin-bottom="0cm"/>
      <style:text-properties fo:font-size="20pt" style:font-size-asian="20pt" style:font-size-complex="20pt"/>
    </style:style>
    <style:style style:name="Title_2c__20_2_20_Content_20_over_20_Content-outline8" style:display-name="Title, 2 Content over Content-outline8" style:family="presentation" style:parent-style-name="Title_2c__20_2_20_Content_20_over_20_Content-outline7">
      <style:paragraph-properties fo:margin-top="0.1cm" fo:margin-bottom="0cm"/>
      <style:text-properties fo:font-size="20pt" style:font-size-asian="20pt" style:font-size-complex="20pt"/>
    </style:style>
    <style:style style:name="Title_2c__20_2_20_Content_20_over_20_Content-outline9" style:display-name="Title, 2 Content over Content-outline9" style:family="presentation" style:parent-style-name="Title_2c__20_2_20_Content_20_over_20_Content-outline8">
      <style:paragraph-properties fo:margin-top="0.1cm" fo:margin-bottom="0cm"/>
      <style:text-properties fo:font-size="20pt" style:font-size-asian="20pt" style:font-size-complex="20pt"/>
    </style:style>
    <style:style style:name="Title_2c__20_2_20_Content_20_over_20_Content-subtitle" style:display-name="Title, 2 Content over Content-subtitle" style:family="presentation">
      <style:graphic-properties draw:stroke="none" draw:fill="none" draw:textarea-vertical-align="middle">
        <text:list-style style:name="Title_2c__20_2_20_Content_20_over_20_Content-subtitle" style:display-name="Title, 2 Content over Conten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2_20_Content_20_over_20_Content-title" style:display-name="Title, 2 Content over Content-title" style:family="presentation">
      <style:graphic-properties draw:stroke="none" draw:fill="none" draw:textarea-vertical-align="middle">
        <text:list-style style:name="Title_2c__20_2_20_Content_20_over_20_Content-title" style:display-name="Title, 2 Content over Conten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-background" style:family="presentation">
      <style:graphic-properties draw:stroke="none" draw:fill="solid" draw:fill-color="#000066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false" style:shrink-to-fit="tru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-outline3" style:family="presentation" style:parent-style-name="Standard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-outline4" style:family="presentation" style:parent-style-name="Standard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-outline5" style:family="presentation" style:parent-style-name="Standard-outline4">
      <style:paragraph-properties fo:margin-top="0.1cm" fo:margin-bottom="0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top="0.1cm" fo:margin-bottom="0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top="0.1cm" fo:margin-bottom="0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top="0.1cm" fo:margin-bottom="0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top="0.1cm" fo:margin-bottom="0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1-background" style:display-name="Standard 1-background" style:family="presentation">
      <style:graphic-properties draw:stroke="none" draw:fill="solid" draw:fill-color="#000066"/>
      <style:text-properties style:letter-kerning="true"/>
    </style:style>
    <style:style style:name="Standard_20_1-backgroundobjects" style:display-name="Standard 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-notes" style:display-name="Standard 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-outline1" style:display-name="Standard 1-outline1" style:family="presentation">
      <style:graphic-properties draw:stroke="none" draw:fill="none" draw:auto-grow-height="false" draw:fit-to-size="false" style:shrink-to-fit="true">
        <text:list-style style:name="Standard_20_1-outline1" style:display-name="Standard 1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-outline2" style:display-name="Standard 1-outline2" style:family="presentation" style:parent-style-name="Standard_20_1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1-outline3" style:display-name="Standard 1-outline3" style:family="presentation" style:parent-style-name="Standard_20_1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1-outline4" style:display-name="Standard 1-outline4" style:family="presentation" style:parent-style-name="Standard_20_1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1-outline5" style:display-name="Standard 1-outline5" style:family="presentation" style:parent-style-name="Standard_20_1-outline4">
      <style:paragraph-properties fo:margin-top="0.1cm" fo:margin-bottom="0cm"/>
      <style:text-properties fo:font-size="20pt" style:font-size-asian="20pt" style:font-size-complex="20pt"/>
    </style:style>
    <style:style style:name="Standard_20_1-outline6" style:display-name="Standard 1-outline6" style:family="presentation" style:parent-style-name="Standard_20_1-outline5">
      <style:paragraph-properties fo:margin-top="0.1cm" fo:margin-bottom="0cm"/>
      <style:text-properties fo:font-size="20pt" style:font-size-asian="20pt" style:font-size-complex="20pt"/>
    </style:style>
    <style:style style:name="Standard_20_1-outline7" style:display-name="Standard 1-outline7" style:family="presentation" style:parent-style-name="Standard_20_1-outline6">
      <style:paragraph-properties fo:margin-top="0.1cm" fo:margin-bottom="0cm"/>
      <style:text-properties fo:font-size="20pt" style:font-size-asian="20pt" style:font-size-complex="20pt"/>
    </style:style>
    <style:style style:name="Standard_20_1-outline8" style:display-name="Standard 1-outline8" style:family="presentation" style:parent-style-name="Standard_20_1-outline7">
      <style:paragraph-properties fo:margin-top="0.1cm" fo:margin-bottom="0cm"/>
      <style:text-properties fo:font-size="20pt" style:font-size-asian="20pt" style:font-size-complex="20pt"/>
    </style:style>
    <style:style style:name="Standard_20_1-outline9" style:display-name="Standard 1-outline9" style:family="presentation" style:parent-style-name="Standard_20_1-outline8">
      <style:paragraph-properties fo:margin-top="0.1cm" fo:margin-bottom="0cm"/>
      <style:text-properties fo:font-size="20pt" style:font-size-asian="20pt" style:font-size-complex="20pt"/>
    </style:style>
    <style:style style:name="Standard_20_1-subtitle" style:display-name="Standard 1-subtitle" style:family="presentation">
      <style:graphic-properties draw:stroke="none" draw:fill="none" draw:textarea-vertical-align="middle">
        <text:list-style style:name="Standard_20_1-subtitle" style:display-name="Standard 1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-title" style:display-name="Standard 1-title" style:family="presentation">
      <style:graphic-properties draw:stroke="none" draw:fill="none" draw:textarea-vertical-align="middle">
        <text:list-style style:name="Standard_20_1-title" style:display-name="Standard 1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2-background" style:display-name="Standard 2-background" style:family="presentation">
      <style:graphic-properties draw:stroke="none" draw:fill="solid" draw:fill-color="#000066"/>
      <style:text-properties style:letter-kerning="true"/>
    </style:style>
    <style:style style:name="Standard_20_2-backgroundobjects" style:display-name="Standard 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-notes" style:display-name="Standard 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-outline1" style:display-name="Standard 2-outline1" style:family="presentation">
      <style:graphic-properties draw:stroke="none" draw:fill="none" draw:auto-grow-height="false" draw:fit-to-size="false" style:shrink-to-fit="true">
        <text:list-style style:name="Standard_20_2-outline1" style:display-name="Standard 2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-outline2" style:display-name="Standard 2-outline2" style:family="presentation" style:parent-style-name="Standard_20_2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2-outline3" style:display-name="Standard 2-outline3" style:family="presentation" style:parent-style-name="Standard_20_2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2-outline4" style:display-name="Standard 2-outline4" style:family="presentation" style:parent-style-name="Standard_20_2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2-outline5" style:display-name="Standard 2-outline5" style:family="presentation" style:parent-style-name="Standard_20_2-outline4">
      <style:paragraph-properties fo:margin-top="0.1cm" fo:margin-bottom="0cm"/>
      <style:text-properties fo:font-size="20pt" style:font-size-asian="20pt" style:font-size-complex="20pt"/>
    </style:style>
    <style:style style:name="Standard_20_2-outline6" style:display-name="Standard 2-outline6" style:family="presentation" style:parent-style-name="Standard_20_2-outline5">
      <style:paragraph-properties fo:margin-top="0.1cm" fo:margin-bottom="0cm"/>
      <style:text-properties fo:font-size="20pt" style:font-size-asian="20pt" style:font-size-complex="20pt"/>
    </style:style>
    <style:style style:name="Standard_20_2-outline7" style:display-name="Standard 2-outline7" style:family="presentation" style:parent-style-name="Standard_20_2-outline6">
      <style:paragraph-properties fo:margin-top="0.1cm" fo:margin-bottom="0cm"/>
      <style:text-properties fo:font-size="20pt" style:font-size-asian="20pt" style:font-size-complex="20pt"/>
    </style:style>
    <style:style style:name="Standard_20_2-outline8" style:display-name="Standard 2-outline8" style:family="presentation" style:parent-style-name="Standard_20_2-outline7">
      <style:paragraph-properties fo:margin-top="0.1cm" fo:margin-bottom="0cm"/>
      <style:text-properties fo:font-size="20pt" style:font-size-asian="20pt" style:font-size-complex="20pt"/>
    </style:style>
    <style:style style:name="Standard_20_2-outline9" style:display-name="Standard 2-outline9" style:family="presentation" style:parent-style-name="Standard_20_2-outline8">
      <style:paragraph-properties fo:margin-top="0.1cm" fo:margin-bottom="0cm"/>
      <style:text-properties fo:font-size="20pt" style:font-size-asian="20pt" style:font-size-complex="20pt"/>
    </style:style>
    <style:style style:name="Standard_20_2-subtitle" style:display-name="Standard 2-subtitle" style:family="presentation">
      <style:graphic-properties draw:stroke="none" draw:fill="none" draw:textarea-vertical-align="middle">
        <text:list-style style:name="Standard_20_2-subtitle" style:display-name="Standard 2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-title" style:display-name="Standard 2-title" style:family="presentation">
      <style:graphic-properties draw:stroke="none" draw:fill="none" draw:textarea-vertical-align="middle">
        <text:list-style style:name="Standard_20_2-title" style:display-name="Standard 2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3-background" style:display-name="Standard 3-background" style:family="presentation">
      <style:graphic-properties draw:stroke="none" draw:fill="solid" draw:fill-color="#000066"/>
      <style:text-properties style:letter-kerning="true"/>
    </style:style>
    <style:style style:name="Standard_20_3-backgroundobjects" style:display-name="Standard 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-notes" style:display-name="Standard 3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-outline1" style:display-name="Standard 3-outline1" style:family="presentation">
      <style:graphic-properties draw:stroke="none" draw:fill="none" draw:auto-grow-height="false" draw:fit-to-size="false" style:shrink-to-fit="true">
        <text:list-style style:name="Standard_20_3-outline1" style:display-name="Standard 3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-outline2" style:display-name="Standard 3-outline2" style:family="presentation" style:parent-style-name="Standard_20_3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3-outline3" style:display-name="Standard 3-outline3" style:family="presentation" style:parent-style-name="Standard_20_3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3-outline4" style:display-name="Standard 3-outline4" style:family="presentation" style:parent-style-name="Standard_20_3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3-outline5" style:display-name="Standard 3-outline5" style:family="presentation" style:parent-style-name="Standard_20_3-outline4">
      <style:paragraph-properties fo:margin-top="0.1cm" fo:margin-bottom="0cm"/>
      <style:text-properties fo:font-size="20pt" style:font-size-asian="20pt" style:font-size-complex="20pt"/>
    </style:style>
    <style:style style:name="Standard_20_3-outline6" style:display-name="Standard 3-outline6" style:family="presentation" style:parent-style-name="Standard_20_3-outline5">
      <style:paragraph-properties fo:margin-top="0.1cm" fo:margin-bottom="0cm"/>
      <style:text-properties fo:font-size="20pt" style:font-size-asian="20pt" style:font-size-complex="20pt"/>
    </style:style>
    <style:style style:name="Standard_20_3-outline7" style:display-name="Standard 3-outline7" style:family="presentation" style:parent-style-name="Standard_20_3-outline6">
      <style:paragraph-properties fo:margin-top="0.1cm" fo:margin-bottom="0cm"/>
      <style:text-properties fo:font-size="20pt" style:font-size-asian="20pt" style:font-size-complex="20pt"/>
    </style:style>
    <style:style style:name="Standard_20_3-outline8" style:display-name="Standard 3-outline8" style:family="presentation" style:parent-style-name="Standard_20_3-outline7">
      <style:paragraph-properties fo:margin-top="0.1cm" fo:margin-bottom="0cm"/>
      <style:text-properties fo:font-size="20pt" style:font-size-asian="20pt" style:font-size-complex="20pt"/>
    </style:style>
    <style:style style:name="Standard_20_3-outline9" style:display-name="Standard 3-outline9" style:family="presentation" style:parent-style-name="Standard_20_3-outline8">
      <style:paragraph-properties fo:margin-top="0.1cm" fo:margin-bottom="0cm"/>
      <style:text-properties fo:font-size="20pt" style:font-size-asian="20pt" style:font-size-complex="20pt"/>
    </style:style>
    <style:style style:name="Standard_20_3-subtitle" style:display-name="Standard 3-subtitle" style:family="presentation">
      <style:graphic-properties draw:stroke="none" draw:fill="none" draw:textarea-vertical-align="middle">
        <text:list-style style:name="Standard_20_3-subtitle" style:display-name="Standard 3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-title" style:display-name="Standard 3-title" style:family="presentation">
      <style:graphic-properties draw:stroke="none" draw:fill="none" draw:textarea-vertical-align="middle">
        <text:list-style style:name="Standard_20_3-title" style:display-name="Standard 3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4-background" style:display-name="Standard 4-background" style:family="presentation">
      <style:graphic-properties draw:stroke="none" draw:fill="solid" draw:fill-color="#000066"/>
      <style:text-properties style:letter-kerning="true"/>
    </style:style>
    <style:style style:name="Standard_20_4-backgroundobjects" style:display-name="Standard 4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-notes" style:display-name="Standard 4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-outline1" style:display-name="Standard 4-outline1" style:family="presentation">
      <style:graphic-properties draw:stroke="none" draw:fill="none" draw:auto-grow-height="false" draw:fit-to-size="false" style:shrink-to-fit="true">
        <text:list-style style:name="Standard_20_4-outline1" style:display-name="Standard 4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-outline2" style:display-name="Standard 4-outline2" style:family="presentation" style:parent-style-name="Standard_20_4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4-outline3" style:display-name="Standard 4-outline3" style:family="presentation" style:parent-style-name="Standard_20_4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4-outline4" style:display-name="Standard 4-outline4" style:family="presentation" style:parent-style-name="Standard_20_4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4-outline5" style:display-name="Standard 4-outline5" style:family="presentation" style:parent-style-name="Standard_20_4-outline4">
      <style:paragraph-properties fo:margin-top="0.1cm" fo:margin-bottom="0cm"/>
      <style:text-properties fo:font-size="20pt" style:font-size-asian="20pt" style:font-size-complex="20pt"/>
    </style:style>
    <style:style style:name="Standard_20_4-outline6" style:display-name="Standard 4-outline6" style:family="presentation" style:parent-style-name="Standard_20_4-outline5">
      <style:paragraph-properties fo:margin-top="0.1cm" fo:margin-bottom="0cm"/>
      <style:text-properties fo:font-size="20pt" style:font-size-asian="20pt" style:font-size-complex="20pt"/>
    </style:style>
    <style:style style:name="Standard_20_4-outline7" style:display-name="Standard 4-outline7" style:family="presentation" style:parent-style-name="Standard_20_4-outline6">
      <style:paragraph-properties fo:margin-top="0.1cm" fo:margin-bottom="0cm"/>
      <style:text-properties fo:font-size="20pt" style:font-size-asian="20pt" style:font-size-complex="20pt"/>
    </style:style>
    <style:style style:name="Standard_20_4-outline8" style:display-name="Standard 4-outline8" style:family="presentation" style:parent-style-name="Standard_20_4-outline7">
      <style:paragraph-properties fo:margin-top="0.1cm" fo:margin-bottom="0cm"/>
      <style:text-properties fo:font-size="20pt" style:font-size-asian="20pt" style:font-size-complex="20pt"/>
    </style:style>
    <style:style style:name="Standard_20_4-outline9" style:display-name="Standard 4-outline9" style:family="presentation" style:parent-style-name="Standard_20_4-outline8">
      <style:paragraph-properties fo:margin-top="0.1cm" fo:margin-bottom="0cm"/>
      <style:text-properties fo:font-size="20pt" style:font-size-asian="20pt" style:font-size-complex="20pt"/>
    </style:style>
    <style:style style:name="Standard_20_4-subtitle" style:display-name="Standard 4-subtitle" style:family="presentation">
      <style:graphic-properties draw:stroke="none" draw:fill="none" draw:textarea-vertical-align="middle">
        <text:list-style style:name="Standard_20_4-subtitle" style:display-name="Standard 4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-title" style:display-name="Standard 4-title" style:family="presentation">
      <style:graphic-properties draw:stroke="none" draw:fill="none" draw:textarea-vertical-align="middle">
        <text:list-style style:name="Standard_20_4-title" style:display-name="Standard 4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5-background" style:display-name="Standard 5-background" style:family="presentation">
      <style:graphic-properties draw:stroke="none" draw:fill="solid" draw:fill-color="#000066"/>
      <style:text-properties style:letter-kerning="true"/>
    </style:style>
    <style:style style:name="Standard_20_5-backgroundobjects" style:display-name="Standard 5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-notes" style:display-name="Standard 5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-outline1" style:display-name="Standard 5-outline1" style:family="presentation">
      <style:graphic-properties draw:stroke="none" draw:fill="none" draw:auto-grow-height="false" draw:fit-to-size="false" style:shrink-to-fit="true">
        <text:list-style style:name="Standard_20_5-outline1" style:display-name="Standard 5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-outline2" style:display-name="Standard 5-outline2" style:family="presentation" style:parent-style-name="Standard_20_5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5-outline3" style:display-name="Standard 5-outline3" style:family="presentation" style:parent-style-name="Standard_20_5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5-outline4" style:display-name="Standard 5-outline4" style:family="presentation" style:parent-style-name="Standard_20_5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5-outline5" style:display-name="Standard 5-outline5" style:family="presentation" style:parent-style-name="Standard_20_5-outline4">
      <style:paragraph-properties fo:margin-top="0.1cm" fo:margin-bottom="0cm"/>
      <style:text-properties fo:font-size="20pt" style:font-size-asian="20pt" style:font-size-complex="20pt"/>
    </style:style>
    <style:style style:name="Standard_20_5-outline6" style:display-name="Standard 5-outline6" style:family="presentation" style:parent-style-name="Standard_20_5-outline5">
      <style:paragraph-properties fo:margin-top="0.1cm" fo:margin-bottom="0cm"/>
      <style:text-properties fo:font-size="20pt" style:font-size-asian="20pt" style:font-size-complex="20pt"/>
    </style:style>
    <style:style style:name="Standard_20_5-outline7" style:display-name="Standard 5-outline7" style:family="presentation" style:parent-style-name="Standard_20_5-outline6">
      <style:paragraph-properties fo:margin-top="0.1cm" fo:margin-bottom="0cm"/>
      <style:text-properties fo:font-size="20pt" style:font-size-asian="20pt" style:font-size-complex="20pt"/>
    </style:style>
    <style:style style:name="Standard_20_5-outline8" style:display-name="Standard 5-outline8" style:family="presentation" style:parent-style-name="Standard_20_5-outline7">
      <style:paragraph-properties fo:margin-top="0.1cm" fo:margin-bottom="0cm"/>
      <style:text-properties fo:font-size="20pt" style:font-size-asian="20pt" style:font-size-complex="20pt"/>
    </style:style>
    <style:style style:name="Standard_20_5-outline9" style:display-name="Standard 5-outline9" style:family="presentation" style:parent-style-name="Standard_20_5-outline8">
      <style:paragraph-properties fo:margin-top="0.1cm" fo:margin-bottom="0cm"/>
      <style:text-properties fo:font-size="20pt" style:font-size-asian="20pt" style:font-size-complex="20pt"/>
    </style:style>
    <style:style style:name="Standard_20_5-subtitle" style:display-name="Standard 5-subtitle" style:family="presentation">
      <style:graphic-properties draw:stroke="none" draw:fill="none" draw:textarea-vertical-align="middle">
        <text:list-style style:name="Standard_20_5-subtitle" style:display-name="Standard 5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-title" style:display-name="Standard 5-title" style:family="presentation">
      <style:graphic-properties draw:stroke="none" draw:fill="none" draw:textarea-vertical-align="middle">
        <text:list-style style:name="Standard_20_5-title" style:display-name="Standard 5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6-background" style:display-name="Standard 6-background" style:family="presentation">
      <style:graphic-properties draw:stroke="none" draw:fill="solid" draw:fill-color="#000066"/>
      <style:text-properties style:letter-kerning="true"/>
    </style:style>
    <style:style style:name="Standard_20_6-backgroundobjects" style:display-name="Standard 6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-notes" style:display-name="Standard 6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-outline1" style:display-name="Standard 6-outline1" style:family="presentation">
      <style:graphic-properties draw:stroke="none" draw:fill="none" draw:auto-grow-height="false" draw:fit-to-size="false" style:shrink-to-fit="true">
        <text:list-style style:name="Standard_20_6-outline1" style:display-name="Standard 6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-outline2" style:display-name="Standard 6-outline2" style:family="presentation" style:parent-style-name="Standard_20_6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6-outline3" style:display-name="Standard 6-outline3" style:family="presentation" style:parent-style-name="Standard_20_6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6-outline4" style:display-name="Standard 6-outline4" style:family="presentation" style:parent-style-name="Standard_20_6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6-outline5" style:display-name="Standard 6-outline5" style:family="presentation" style:parent-style-name="Standard_20_6-outline4">
      <style:paragraph-properties fo:margin-top="0.1cm" fo:margin-bottom="0cm"/>
      <style:text-properties fo:font-size="20pt" style:font-size-asian="20pt" style:font-size-complex="20pt"/>
    </style:style>
    <style:style style:name="Standard_20_6-outline6" style:display-name="Standard 6-outline6" style:family="presentation" style:parent-style-name="Standard_20_6-outline5">
      <style:paragraph-properties fo:margin-top="0.1cm" fo:margin-bottom="0cm"/>
      <style:text-properties fo:font-size="20pt" style:font-size-asian="20pt" style:font-size-complex="20pt"/>
    </style:style>
    <style:style style:name="Standard_20_6-outline7" style:display-name="Standard 6-outline7" style:family="presentation" style:parent-style-name="Standard_20_6-outline6">
      <style:paragraph-properties fo:margin-top="0.1cm" fo:margin-bottom="0cm"/>
      <style:text-properties fo:font-size="20pt" style:font-size-asian="20pt" style:font-size-complex="20pt"/>
    </style:style>
    <style:style style:name="Standard_20_6-outline8" style:display-name="Standard 6-outline8" style:family="presentation" style:parent-style-name="Standard_20_6-outline7">
      <style:paragraph-properties fo:margin-top="0.1cm" fo:margin-bottom="0cm"/>
      <style:text-properties fo:font-size="20pt" style:font-size-asian="20pt" style:font-size-complex="20pt"/>
    </style:style>
    <style:style style:name="Standard_20_6-outline9" style:display-name="Standard 6-outline9" style:family="presentation" style:parent-style-name="Standard_20_6-outline8">
      <style:paragraph-properties fo:margin-top="0.1cm" fo:margin-bottom="0cm"/>
      <style:text-properties fo:font-size="20pt" style:font-size-asian="20pt" style:font-size-complex="20pt"/>
    </style:style>
    <style:style style:name="Standard_20_6-subtitle" style:display-name="Standard 6-subtitle" style:family="presentation">
      <style:graphic-properties draw:stroke="none" draw:fill="none" draw:textarea-vertical-align="middle">
        <text:list-style style:name="Standard_20_6-subtitle" style:display-name="Standard 6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-title" style:display-name="Standard 6-title" style:family="presentation">
      <style:graphic-properties draw:stroke="none" draw:fill="none" draw:textarea-vertical-align="middle">
        <text:list-style style:name="Standard_20_6-title" style:display-name="Standard 6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7-background" style:display-name="Standard 7-background" style:family="presentation">
      <style:graphic-properties draw:stroke="none" draw:fill="solid" draw:fill-color="#000066"/>
      <style:text-properties style:letter-kerning="true"/>
    </style:style>
    <style:style style:name="Standard_20_7-backgroundobjects" style:display-name="Standard 7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7-notes" style:display-name="Standard 7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7-outline1" style:display-name="Standard 7-outline1" style:family="presentation">
      <style:graphic-properties draw:stroke="none" draw:fill="none" draw:auto-grow-height="false" draw:fit-to-size="false" style:shrink-to-fit="true">
        <text:list-style style:name="Standard_20_7-outline1" style:display-name="Standard 7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7-outline2" style:display-name="Standard 7-outline2" style:family="presentation" style:parent-style-name="Standard_20_7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7-outline3" style:display-name="Standard 7-outline3" style:family="presentation" style:parent-style-name="Standard_20_7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7-outline4" style:display-name="Standard 7-outline4" style:family="presentation" style:parent-style-name="Standard_20_7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7-outline5" style:display-name="Standard 7-outline5" style:family="presentation" style:parent-style-name="Standard_20_7-outline4">
      <style:paragraph-properties fo:margin-top="0.1cm" fo:margin-bottom="0cm"/>
      <style:text-properties fo:font-size="20pt" style:font-size-asian="20pt" style:font-size-complex="20pt"/>
    </style:style>
    <style:style style:name="Standard_20_7-outline6" style:display-name="Standard 7-outline6" style:family="presentation" style:parent-style-name="Standard_20_7-outline5">
      <style:paragraph-properties fo:margin-top="0.1cm" fo:margin-bottom="0cm"/>
      <style:text-properties fo:font-size="20pt" style:font-size-asian="20pt" style:font-size-complex="20pt"/>
    </style:style>
    <style:style style:name="Standard_20_7-outline7" style:display-name="Standard 7-outline7" style:family="presentation" style:parent-style-name="Standard_20_7-outline6">
      <style:paragraph-properties fo:margin-top="0.1cm" fo:margin-bottom="0cm"/>
      <style:text-properties fo:font-size="20pt" style:font-size-asian="20pt" style:font-size-complex="20pt"/>
    </style:style>
    <style:style style:name="Standard_20_7-outline8" style:display-name="Standard 7-outline8" style:family="presentation" style:parent-style-name="Standard_20_7-outline7">
      <style:paragraph-properties fo:margin-top="0.1cm" fo:margin-bottom="0cm"/>
      <style:text-properties fo:font-size="20pt" style:font-size-asian="20pt" style:font-size-complex="20pt"/>
    </style:style>
    <style:style style:name="Standard_20_7-outline9" style:display-name="Standard 7-outline9" style:family="presentation" style:parent-style-name="Standard_20_7-outline8">
      <style:paragraph-properties fo:margin-top="0.1cm" fo:margin-bottom="0cm"/>
      <style:text-properties fo:font-size="20pt" style:font-size-asian="20pt" style:font-size-complex="20pt"/>
    </style:style>
    <style:style style:name="Standard_20_7-subtitle" style:display-name="Standard 7-subtitle" style:family="presentation">
      <style:graphic-properties draw:stroke="none" draw:fill="none" draw:textarea-vertical-align="middle">
        <text:list-style style:name="Standard_20_7-subtitle" style:display-name="Standard 7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7-title" style:display-name="Standard 7-title" style:family="presentation">
      <style:graphic-properties draw:stroke="none" draw:fill="none" draw:textarea-vertical-align="middle">
        <text:list-style style:name="Standard_20_7-title" style:display-name="Standard 7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8-background" style:display-name="Standard 8-background" style:family="presentation">
      <style:graphic-properties draw:stroke="none" draw:fill="solid" draw:fill-color="#000066"/>
      <style:text-properties style:letter-kerning="true"/>
    </style:style>
    <style:style style:name="Standard_20_8-backgroundobjects" style:display-name="Standard 8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8-notes" style:display-name="Standard 8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8-outline1" style:display-name="Standard 8-outline1" style:family="presentation">
      <style:graphic-properties draw:stroke="none" draw:fill="none" draw:auto-grow-height="false" draw:fit-to-size="false" style:shrink-to-fit="true">
        <text:list-style style:name="Standard_20_8-outline1" style:display-name="Standard 8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8-outline2" style:display-name="Standard 8-outline2" style:family="presentation" style:parent-style-name="Standard_20_8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8-outline3" style:display-name="Standard 8-outline3" style:family="presentation" style:parent-style-name="Standard_20_8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8-outline4" style:display-name="Standard 8-outline4" style:family="presentation" style:parent-style-name="Standard_20_8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8-outline5" style:display-name="Standard 8-outline5" style:family="presentation" style:parent-style-name="Standard_20_8-outline4">
      <style:paragraph-properties fo:margin-top="0.1cm" fo:margin-bottom="0cm"/>
      <style:text-properties fo:font-size="20pt" style:font-size-asian="20pt" style:font-size-complex="20pt"/>
    </style:style>
    <style:style style:name="Standard_20_8-outline6" style:display-name="Standard 8-outline6" style:family="presentation" style:parent-style-name="Standard_20_8-outline5">
      <style:paragraph-properties fo:margin-top="0.1cm" fo:margin-bottom="0cm"/>
      <style:text-properties fo:font-size="20pt" style:font-size-asian="20pt" style:font-size-complex="20pt"/>
    </style:style>
    <style:style style:name="Standard_20_8-outline7" style:display-name="Standard 8-outline7" style:family="presentation" style:parent-style-name="Standard_20_8-outline6">
      <style:paragraph-properties fo:margin-top="0.1cm" fo:margin-bottom="0cm"/>
      <style:text-properties fo:font-size="20pt" style:font-size-asian="20pt" style:font-size-complex="20pt"/>
    </style:style>
    <style:style style:name="Standard_20_8-outline8" style:display-name="Standard 8-outline8" style:family="presentation" style:parent-style-name="Standard_20_8-outline7">
      <style:paragraph-properties fo:margin-top="0.1cm" fo:margin-bottom="0cm"/>
      <style:text-properties fo:font-size="20pt" style:font-size-asian="20pt" style:font-size-complex="20pt"/>
    </style:style>
    <style:style style:name="Standard_20_8-outline9" style:display-name="Standard 8-outline9" style:family="presentation" style:parent-style-name="Standard_20_8-outline8">
      <style:paragraph-properties fo:margin-top="0.1cm" fo:margin-bottom="0cm"/>
      <style:text-properties fo:font-size="20pt" style:font-size-asian="20pt" style:font-size-complex="20pt"/>
    </style:style>
    <style:style style:name="Standard_20_8-subtitle" style:display-name="Standard 8-subtitle" style:family="presentation">
      <style:graphic-properties draw:stroke="none" draw:fill="none" draw:textarea-vertical-align="middle">
        <text:list-style style:name="Standard_20_8-subtitle" style:display-name="Standard 8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8-title" style:display-name="Standard 8-title" style:family="presentation">
      <style:graphic-properties draw:stroke="none" draw:fill="none" draw:textarea-vertical-align="middle">
        <text:list-style style:name="Standard_20_8-title" style:display-name="Standard 8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9-background" style:display-name="Standard 9-background" style:family="presentation">
      <style:graphic-properties draw:stroke="none" draw:fill="solid" draw:fill-color="#000066"/>
      <style:text-properties style:letter-kerning="true"/>
    </style:style>
    <style:style style:name="Standard_20_9-backgroundobjects" style:display-name="Standard 9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9-notes" style:display-name="Standard 9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9-outline1" style:display-name="Standard 9-outline1" style:family="presentation">
      <style:graphic-properties draw:stroke="none" draw:fill="none" draw:auto-grow-height="false" draw:fit-to-size="false" style:shrink-to-fit="true">
        <text:list-style style:name="Standard_20_9-outline1" style:display-name="Standard 9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9-outline2" style:display-name="Standard 9-outline2" style:family="presentation" style:parent-style-name="Standard_20_9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9-outline3" style:display-name="Standard 9-outline3" style:family="presentation" style:parent-style-name="Standard_20_9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9-outline4" style:display-name="Standard 9-outline4" style:family="presentation" style:parent-style-name="Standard_20_9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9-outline5" style:display-name="Standard 9-outline5" style:family="presentation" style:parent-style-name="Standard_20_9-outline4">
      <style:paragraph-properties fo:margin-top="0.1cm" fo:margin-bottom="0cm"/>
      <style:text-properties fo:font-size="20pt" style:font-size-asian="20pt" style:font-size-complex="20pt"/>
    </style:style>
    <style:style style:name="Standard_20_9-outline6" style:display-name="Standard 9-outline6" style:family="presentation" style:parent-style-name="Standard_20_9-outline5">
      <style:paragraph-properties fo:margin-top="0.1cm" fo:margin-bottom="0cm"/>
      <style:text-properties fo:font-size="20pt" style:font-size-asian="20pt" style:font-size-complex="20pt"/>
    </style:style>
    <style:style style:name="Standard_20_9-outline7" style:display-name="Standard 9-outline7" style:family="presentation" style:parent-style-name="Standard_20_9-outline6">
      <style:paragraph-properties fo:margin-top="0.1cm" fo:margin-bottom="0cm"/>
      <style:text-properties fo:font-size="20pt" style:font-size-asian="20pt" style:font-size-complex="20pt"/>
    </style:style>
    <style:style style:name="Standard_20_9-outline8" style:display-name="Standard 9-outline8" style:family="presentation" style:parent-style-name="Standard_20_9-outline7">
      <style:paragraph-properties fo:margin-top="0.1cm" fo:margin-bottom="0cm"/>
      <style:text-properties fo:font-size="20pt" style:font-size-asian="20pt" style:font-size-complex="20pt"/>
    </style:style>
    <style:style style:name="Standard_20_9-outline9" style:display-name="Standard 9-outline9" style:family="presentation" style:parent-style-name="Standard_20_9-outline8">
      <style:paragraph-properties fo:margin-top="0.1cm" fo:margin-bottom="0cm"/>
      <style:text-properties fo:font-size="20pt" style:font-size-asian="20pt" style:font-size-complex="20pt"/>
    </style:style>
    <style:style style:name="Standard_20_9-subtitle" style:display-name="Standard 9-subtitle" style:family="presentation">
      <style:graphic-properties draw:stroke="none" draw:fill="none" draw:textarea-vertical-align="middle">
        <text:list-style style:name="Standard_20_9-subtitle" style:display-name="Standard 9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9-title" style:display-name="Standard 9-title" style:family="presentation">
      <style:graphic-properties draw:stroke="none" draw:fill="none" draw:textarea-vertical-align="middle">
        <text:list-style style:name="Standard_20_9-title" style:display-name="Standard 9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10-background" style:display-name="Standard 10-background" style:family="presentation">
      <style:graphic-properties draw:stroke="none" draw:fill="solid" draw:fill-color="#000066"/>
      <style:text-properties style:letter-kerning="true"/>
    </style:style>
    <style:style style:name="Standard_20_10-backgroundobjects" style:display-name="Standard 10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0-notes" style:display-name="Standard 10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0-outline1" style:display-name="Standard 10-outline1" style:family="presentation">
      <style:graphic-properties draw:stroke="none" draw:fill="none" draw:auto-grow-height="false" draw:fit-to-size="false" style:shrink-to-fit="true">
        <text:list-style style:name="Standard_20_10-outline1" style:display-name="Standard 10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0-outline2" style:display-name="Standard 10-outline2" style:family="presentation" style:parent-style-name="Standard_20_10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10-outline3" style:display-name="Standard 10-outline3" style:family="presentation" style:parent-style-name="Standard_20_10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10-outline4" style:display-name="Standard 10-outline4" style:family="presentation" style:parent-style-name="Standard_20_10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10-outline5" style:display-name="Standard 10-outline5" style:family="presentation" style:parent-style-name="Standard_20_10-outline4">
      <style:paragraph-properties fo:margin-top="0.1cm" fo:margin-bottom="0cm"/>
      <style:text-properties fo:font-size="20pt" style:font-size-asian="20pt" style:font-size-complex="20pt"/>
    </style:style>
    <style:style style:name="Standard_20_10-outline6" style:display-name="Standard 10-outline6" style:family="presentation" style:parent-style-name="Standard_20_10-outline5">
      <style:paragraph-properties fo:margin-top="0.1cm" fo:margin-bottom="0cm"/>
      <style:text-properties fo:font-size="20pt" style:font-size-asian="20pt" style:font-size-complex="20pt"/>
    </style:style>
    <style:style style:name="Standard_20_10-outline7" style:display-name="Standard 10-outline7" style:family="presentation" style:parent-style-name="Standard_20_10-outline6">
      <style:paragraph-properties fo:margin-top="0.1cm" fo:margin-bottom="0cm"/>
      <style:text-properties fo:font-size="20pt" style:font-size-asian="20pt" style:font-size-complex="20pt"/>
    </style:style>
    <style:style style:name="Standard_20_10-outline8" style:display-name="Standard 10-outline8" style:family="presentation" style:parent-style-name="Standard_20_10-outline7">
      <style:paragraph-properties fo:margin-top="0.1cm" fo:margin-bottom="0cm"/>
      <style:text-properties fo:font-size="20pt" style:font-size-asian="20pt" style:font-size-complex="20pt"/>
    </style:style>
    <style:style style:name="Standard_20_10-outline9" style:display-name="Standard 10-outline9" style:family="presentation" style:parent-style-name="Standard_20_10-outline8">
      <style:paragraph-properties fo:margin-top="0.1cm" fo:margin-bottom="0cm"/>
      <style:text-properties fo:font-size="20pt" style:font-size-asian="20pt" style:font-size-complex="20pt"/>
    </style:style>
    <style:style style:name="Standard_20_10-subtitle" style:display-name="Standard 10-subtitle" style:family="presentation">
      <style:graphic-properties draw:stroke="none" draw:fill="none" draw:textarea-vertical-align="middle">
        <text:list-style style:name="Standard_20_10-subtitle" style:display-name="Standard 10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0-title" style:display-name="Standard 10-title" style:family="presentation">
      <style:graphic-properties draw:stroke="none" draw:fill="none" draw:textarea-vertical-align="middle">
        <text:list-style style:name="Standard_20_10-title" style:display-name="Standard 10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11-background" style:display-name="Standard 11-background" style:family="presentation">
      <style:graphic-properties draw:stroke="none" draw:fill="solid" draw:fill-color="#000066"/>
      <style:text-properties style:letter-kerning="true"/>
    </style:style>
    <style:style style:name="Standard_20_11-backgroundobjects" style:display-name="Standard 1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1-notes" style:display-name="Standard 1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1-outline1" style:display-name="Standard 11-outline1" style:family="presentation">
      <style:graphic-properties draw:stroke="none" draw:fill="none" draw:auto-grow-height="false" draw:fit-to-size="false" style:shrink-to-fit="true">
        <text:list-style style:name="Standard_20_11-outline1" style:display-name="Standard 11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1-outline2" style:display-name="Standard 11-outline2" style:family="presentation" style:parent-style-name="Standard_20_11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11-outline3" style:display-name="Standard 11-outline3" style:family="presentation" style:parent-style-name="Standard_20_11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11-outline4" style:display-name="Standard 11-outline4" style:family="presentation" style:parent-style-name="Standard_20_11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11-outline5" style:display-name="Standard 11-outline5" style:family="presentation" style:parent-style-name="Standard_20_11-outline4">
      <style:paragraph-properties fo:margin-top="0.1cm" fo:margin-bottom="0cm"/>
      <style:text-properties fo:font-size="20pt" style:font-size-asian="20pt" style:font-size-complex="20pt"/>
    </style:style>
    <style:style style:name="Standard_20_11-outline6" style:display-name="Standard 11-outline6" style:family="presentation" style:parent-style-name="Standard_20_11-outline5">
      <style:paragraph-properties fo:margin-top="0.1cm" fo:margin-bottom="0cm"/>
      <style:text-properties fo:font-size="20pt" style:font-size-asian="20pt" style:font-size-complex="20pt"/>
    </style:style>
    <style:style style:name="Standard_20_11-outline7" style:display-name="Standard 11-outline7" style:family="presentation" style:parent-style-name="Standard_20_11-outline6">
      <style:paragraph-properties fo:margin-top="0.1cm" fo:margin-bottom="0cm"/>
      <style:text-properties fo:font-size="20pt" style:font-size-asian="20pt" style:font-size-complex="20pt"/>
    </style:style>
    <style:style style:name="Standard_20_11-outline8" style:display-name="Standard 11-outline8" style:family="presentation" style:parent-style-name="Standard_20_11-outline7">
      <style:paragraph-properties fo:margin-top="0.1cm" fo:margin-bottom="0cm"/>
      <style:text-properties fo:font-size="20pt" style:font-size-asian="20pt" style:font-size-complex="20pt"/>
    </style:style>
    <style:style style:name="Standard_20_11-outline9" style:display-name="Standard 11-outline9" style:family="presentation" style:parent-style-name="Standard_20_11-outline8">
      <style:paragraph-properties fo:margin-top="0.1cm" fo:margin-bottom="0cm"/>
      <style:text-properties fo:font-size="20pt" style:font-size-asian="20pt" style:font-size-complex="20pt"/>
    </style:style>
    <style:style style:name="Standard_20_11-subtitle" style:display-name="Standard 11-subtitle" style:family="presentation">
      <style:graphic-properties draw:stroke="none" draw:fill="none" draw:textarea-vertical-align="middle">
        <text:list-style style:name="Standard_20_11-subtitle" style:display-name="Standard 11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1-title" style:display-name="Standard 11-title" style:family="presentation">
      <style:graphic-properties draw:stroke="none" draw:fill="none" draw:textarea-vertical-align="middle">
        <text:list-style style:name="Standard_20_11-title" style:display-name="Standard 11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12-background" style:display-name="Standard 12-background" style:family="presentation">
      <style:graphic-properties draw:stroke="none" draw:fill="solid" draw:fill-color="#000066"/>
      <style:text-properties style:letter-kerning="true"/>
    </style:style>
    <style:style style:name="Standard_20_12-backgroundobjects" style:display-name="Standard 1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2-notes" style:display-name="Standard 1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2-outline1" style:display-name="Standard 12-outline1" style:family="presentation">
      <style:graphic-properties draw:stroke="none" draw:fill="none" draw:auto-grow-height="false" draw:fit-to-size="false" style:shrink-to-fit="true">
        <text:list-style style:name="Standard_20_12-outline1" style:display-name="Standard 12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2-outline2" style:display-name="Standard 12-outline2" style:family="presentation" style:parent-style-name="Standard_20_12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12-outline3" style:display-name="Standard 12-outline3" style:family="presentation" style:parent-style-name="Standard_20_12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12-outline4" style:display-name="Standard 12-outline4" style:family="presentation" style:parent-style-name="Standard_20_12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12-outline5" style:display-name="Standard 12-outline5" style:family="presentation" style:parent-style-name="Standard_20_12-outline4">
      <style:paragraph-properties fo:margin-top="0.1cm" fo:margin-bottom="0cm"/>
      <style:text-properties fo:font-size="20pt" style:font-size-asian="20pt" style:font-size-complex="20pt"/>
    </style:style>
    <style:style style:name="Standard_20_12-outline6" style:display-name="Standard 12-outline6" style:family="presentation" style:parent-style-name="Standard_20_12-outline5">
      <style:paragraph-properties fo:margin-top="0.1cm" fo:margin-bottom="0cm"/>
      <style:text-properties fo:font-size="20pt" style:font-size-asian="20pt" style:font-size-complex="20pt"/>
    </style:style>
    <style:style style:name="Standard_20_12-outline7" style:display-name="Standard 12-outline7" style:family="presentation" style:parent-style-name="Standard_20_12-outline6">
      <style:paragraph-properties fo:margin-top="0.1cm" fo:margin-bottom="0cm"/>
      <style:text-properties fo:font-size="20pt" style:font-size-asian="20pt" style:font-size-complex="20pt"/>
    </style:style>
    <style:style style:name="Standard_20_12-outline8" style:display-name="Standard 12-outline8" style:family="presentation" style:parent-style-name="Standard_20_12-outline7">
      <style:paragraph-properties fo:margin-top="0.1cm" fo:margin-bottom="0cm"/>
      <style:text-properties fo:font-size="20pt" style:font-size-asian="20pt" style:font-size-complex="20pt"/>
    </style:style>
    <style:style style:name="Standard_20_12-outline9" style:display-name="Standard 12-outline9" style:family="presentation" style:parent-style-name="Standard_20_12-outline8">
      <style:paragraph-properties fo:margin-top="0.1cm" fo:margin-bottom="0cm"/>
      <style:text-properties fo:font-size="20pt" style:font-size-asian="20pt" style:font-size-complex="20pt"/>
    </style:style>
    <style:style style:name="Standard_20_12-subtitle" style:display-name="Standard 12-subtitle" style:family="presentation">
      <style:graphic-properties draw:stroke="none" draw:fill="none" draw:textarea-vertical-align="middle">
        <text:list-style style:name="Standard_20_12-subtitle" style:display-name="Standard 12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2-title" style:display-name="Standard 12-title" style:family="presentation">
      <style:graphic-properties draw:stroke="none" draw:fill="none" draw:textarea-vertical-align="middle">
        <text:list-style style:name="Standard_20_12-title" style:display-name="Standard 12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13-background" style:display-name="Standard 13-background" style:family="presentation">
      <style:graphic-properties draw:stroke="none" draw:fill="solid" draw:fill-color="#000066"/>
      <style:text-properties style:letter-kerning="true"/>
    </style:style>
    <style:style style:name="Standard_20_13-backgroundobjects" style:display-name="Standard 1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3-notes" style:display-name="Standard 13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3-outline1" style:display-name="Standard 13-outline1" style:family="presentation">
      <style:graphic-properties draw:stroke="none" draw:fill="none" draw:auto-grow-height="false" draw:fit-to-size="false" style:shrink-to-fit="true">
        <text:list-style style:name="Standard_20_13-outline1" style:display-name="Standard 13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3-outline2" style:display-name="Standard 13-outline2" style:family="presentation" style:parent-style-name="Standard_20_13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13-outline3" style:display-name="Standard 13-outline3" style:family="presentation" style:parent-style-name="Standard_20_13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13-outline4" style:display-name="Standard 13-outline4" style:family="presentation" style:parent-style-name="Standard_20_13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13-outline5" style:display-name="Standard 13-outline5" style:family="presentation" style:parent-style-name="Standard_20_13-outline4">
      <style:paragraph-properties fo:margin-top="0.1cm" fo:margin-bottom="0cm"/>
      <style:text-properties fo:font-size="20pt" style:font-size-asian="20pt" style:font-size-complex="20pt"/>
    </style:style>
    <style:style style:name="Standard_20_13-outline6" style:display-name="Standard 13-outline6" style:family="presentation" style:parent-style-name="Standard_20_13-outline5">
      <style:paragraph-properties fo:margin-top="0.1cm" fo:margin-bottom="0cm"/>
      <style:text-properties fo:font-size="20pt" style:font-size-asian="20pt" style:font-size-complex="20pt"/>
    </style:style>
    <style:style style:name="Standard_20_13-outline7" style:display-name="Standard 13-outline7" style:family="presentation" style:parent-style-name="Standard_20_13-outline6">
      <style:paragraph-properties fo:margin-top="0.1cm" fo:margin-bottom="0cm"/>
      <style:text-properties fo:font-size="20pt" style:font-size-asian="20pt" style:font-size-complex="20pt"/>
    </style:style>
    <style:style style:name="Standard_20_13-outline8" style:display-name="Standard 13-outline8" style:family="presentation" style:parent-style-name="Standard_20_13-outline7">
      <style:paragraph-properties fo:margin-top="0.1cm" fo:margin-bottom="0cm"/>
      <style:text-properties fo:font-size="20pt" style:font-size-asian="20pt" style:font-size-complex="20pt"/>
    </style:style>
    <style:style style:name="Standard_20_13-outline9" style:display-name="Standard 13-outline9" style:family="presentation" style:parent-style-name="Standard_20_13-outline8">
      <style:paragraph-properties fo:margin-top="0.1cm" fo:margin-bottom="0cm"/>
      <style:text-properties fo:font-size="20pt" style:font-size-asian="20pt" style:font-size-complex="20pt"/>
    </style:style>
    <style:style style:name="Standard_20_13-subtitle" style:display-name="Standard 13-subtitle" style:family="presentation">
      <style:graphic-properties draw:stroke="none" draw:fill="none" draw:textarea-vertical-align="middle">
        <text:list-style style:name="Standard_20_13-subtitle" style:display-name="Standard 13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3-title" style:display-name="Standard 13-title" style:family="presentation">
      <style:graphic-properties draw:stroke="none" draw:fill="none" draw:textarea-vertical-align="middle">
        <text:list-style style:name="Standard_20_13-title" style:display-name="Standard 13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14-background" style:display-name="Standard 14-background" style:family="presentation">
      <style:graphic-properties draw:stroke="none" draw:fill="solid" draw:fill-color="#000066"/>
      <style:text-properties style:letter-kerning="true"/>
    </style:style>
    <style:style style:name="Standard_20_14-backgroundobjects" style:display-name="Standard 14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4-notes" style:display-name="Standard 14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4-outline1" style:display-name="Standard 14-outline1" style:family="presentation">
      <style:graphic-properties draw:stroke="none" draw:fill="none" draw:auto-grow-height="false" draw:fit-to-size="false" style:shrink-to-fit="true">
        <text:list-style style:name="Standard_20_14-outline1" style:display-name="Standard 14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4-outline2" style:display-name="Standard 14-outline2" style:family="presentation" style:parent-style-name="Standard_20_14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14-outline3" style:display-name="Standard 14-outline3" style:family="presentation" style:parent-style-name="Standard_20_14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14-outline4" style:display-name="Standard 14-outline4" style:family="presentation" style:parent-style-name="Standard_20_14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14-outline5" style:display-name="Standard 14-outline5" style:family="presentation" style:parent-style-name="Standard_20_14-outline4">
      <style:paragraph-properties fo:margin-top="0.1cm" fo:margin-bottom="0cm"/>
      <style:text-properties fo:font-size="20pt" style:font-size-asian="20pt" style:font-size-complex="20pt"/>
    </style:style>
    <style:style style:name="Standard_20_14-outline6" style:display-name="Standard 14-outline6" style:family="presentation" style:parent-style-name="Standard_20_14-outline5">
      <style:paragraph-properties fo:margin-top="0.1cm" fo:margin-bottom="0cm"/>
      <style:text-properties fo:font-size="20pt" style:font-size-asian="20pt" style:font-size-complex="20pt"/>
    </style:style>
    <style:style style:name="Standard_20_14-outline7" style:display-name="Standard 14-outline7" style:family="presentation" style:parent-style-name="Standard_20_14-outline6">
      <style:paragraph-properties fo:margin-top="0.1cm" fo:margin-bottom="0cm"/>
      <style:text-properties fo:font-size="20pt" style:font-size-asian="20pt" style:font-size-complex="20pt"/>
    </style:style>
    <style:style style:name="Standard_20_14-outline8" style:display-name="Standard 14-outline8" style:family="presentation" style:parent-style-name="Standard_20_14-outline7">
      <style:paragraph-properties fo:margin-top="0.1cm" fo:margin-bottom="0cm"/>
      <style:text-properties fo:font-size="20pt" style:font-size-asian="20pt" style:font-size-complex="20pt"/>
    </style:style>
    <style:style style:name="Standard_20_14-outline9" style:display-name="Standard 14-outline9" style:family="presentation" style:parent-style-name="Standard_20_14-outline8">
      <style:paragraph-properties fo:margin-top="0.1cm" fo:margin-bottom="0cm"/>
      <style:text-properties fo:font-size="20pt" style:font-size-asian="20pt" style:font-size-complex="20pt"/>
    </style:style>
    <style:style style:name="Standard_20_14-subtitle" style:display-name="Standard 14-subtitle" style:family="presentation">
      <style:graphic-properties draw:stroke="none" draw:fill="none" draw:textarea-vertical-align="middle">
        <text:list-style style:name="Standard_20_14-subtitle" style:display-name="Standard 14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4-title" style:display-name="Standard 14-title" style:family="presentation">
      <style:graphic-properties draw:stroke="none" draw:fill="none" draw:textarea-vertical-align="middle">
        <text:list-style style:name="Standard_20_14-title" style:display-name="Standard 14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15-background" style:display-name="Standard 15-background" style:family="presentation">
      <style:graphic-properties draw:stroke="none" draw:fill="solid" draw:fill-color="#000066"/>
      <style:text-properties style:letter-kerning="true"/>
    </style:style>
    <style:style style:name="Standard_20_15-backgroundobjects" style:display-name="Standard 15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5-notes" style:display-name="Standard 15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5-outline1" style:display-name="Standard 15-outline1" style:family="presentation">
      <style:graphic-properties draw:stroke="none" draw:fill="none" draw:auto-grow-height="false" draw:fit-to-size="false" style:shrink-to-fit="true">
        <text:list-style style:name="Standard_20_15-outline1" style:display-name="Standard 15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5-outline2" style:display-name="Standard 15-outline2" style:family="presentation" style:parent-style-name="Standard_20_15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15-outline3" style:display-name="Standard 15-outline3" style:family="presentation" style:parent-style-name="Standard_20_15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15-outline4" style:display-name="Standard 15-outline4" style:family="presentation" style:parent-style-name="Standard_20_15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15-outline5" style:display-name="Standard 15-outline5" style:family="presentation" style:parent-style-name="Standard_20_15-outline4">
      <style:paragraph-properties fo:margin-top="0.1cm" fo:margin-bottom="0cm"/>
      <style:text-properties fo:font-size="20pt" style:font-size-asian="20pt" style:font-size-complex="20pt"/>
    </style:style>
    <style:style style:name="Standard_20_15-outline6" style:display-name="Standard 15-outline6" style:family="presentation" style:parent-style-name="Standard_20_15-outline5">
      <style:paragraph-properties fo:margin-top="0.1cm" fo:margin-bottom="0cm"/>
      <style:text-properties fo:font-size="20pt" style:font-size-asian="20pt" style:font-size-complex="20pt"/>
    </style:style>
    <style:style style:name="Standard_20_15-outline7" style:display-name="Standard 15-outline7" style:family="presentation" style:parent-style-name="Standard_20_15-outline6">
      <style:paragraph-properties fo:margin-top="0.1cm" fo:margin-bottom="0cm"/>
      <style:text-properties fo:font-size="20pt" style:font-size-asian="20pt" style:font-size-complex="20pt"/>
    </style:style>
    <style:style style:name="Standard_20_15-outline8" style:display-name="Standard 15-outline8" style:family="presentation" style:parent-style-name="Standard_20_15-outline7">
      <style:paragraph-properties fo:margin-top="0.1cm" fo:margin-bottom="0cm"/>
      <style:text-properties fo:font-size="20pt" style:font-size-asian="20pt" style:font-size-complex="20pt"/>
    </style:style>
    <style:style style:name="Standard_20_15-outline9" style:display-name="Standard 15-outline9" style:family="presentation" style:parent-style-name="Standard_20_15-outline8">
      <style:paragraph-properties fo:margin-top="0.1cm" fo:margin-bottom="0cm"/>
      <style:text-properties fo:font-size="20pt" style:font-size-asian="20pt" style:font-size-complex="20pt"/>
    </style:style>
    <style:style style:name="Standard_20_15-subtitle" style:display-name="Standard 15-subtitle" style:family="presentation">
      <style:graphic-properties draw:stroke="none" draw:fill="none" draw:textarea-vertical-align="middle">
        <text:list-style style:name="Standard_20_15-subtitle" style:display-name="Standard 15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5-title" style:display-name="Standard 15-title" style:family="presentation">
      <style:graphic-properties draw:stroke="none" draw:fill="none" draw:textarea-vertical-align="middle">
        <text:list-style style:name="Standard_20_15-title" style:display-name="Standard 15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16-background" style:display-name="Standard 16-background" style:family="presentation">
      <style:graphic-properties draw:stroke="none" draw:fill="solid" draw:fill-color="#000066"/>
      <style:text-properties style:letter-kerning="true"/>
    </style:style>
    <style:style style:name="Standard_20_16-backgroundobjects" style:display-name="Standard 16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6-notes" style:display-name="Standard 16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6-outline1" style:display-name="Standard 16-outline1" style:family="presentation">
      <style:graphic-properties draw:stroke="none" draw:fill="none" draw:auto-grow-height="false" draw:fit-to-size="false" style:shrink-to-fit="true">
        <text:list-style style:name="Standard_20_16-outline1" style:display-name="Standard 16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6-outline2" style:display-name="Standard 16-outline2" style:family="presentation" style:parent-style-name="Standard_20_16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16-outline3" style:display-name="Standard 16-outline3" style:family="presentation" style:parent-style-name="Standard_20_16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16-outline4" style:display-name="Standard 16-outline4" style:family="presentation" style:parent-style-name="Standard_20_16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16-outline5" style:display-name="Standard 16-outline5" style:family="presentation" style:parent-style-name="Standard_20_16-outline4">
      <style:paragraph-properties fo:margin-top="0.1cm" fo:margin-bottom="0cm"/>
      <style:text-properties fo:font-size="20pt" style:font-size-asian="20pt" style:font-size-complex="20pt"/>
    </style:style>
    <style:style style:name="Standard_20_16-outline6" style:display-name="Standard 16-outline6" style:family="presentation" style:parent-style-name="Standard_20_16-outline5">
      <style:paragraph-properties fo:margin-top="0.1cm" fo:margin-bottom="0cm"/>
      <style:text-properties fo:font-size="20pt" style:font-size-asian="20pt" style:font-size-complex="20pt"/>
    </style:style>
    <style:style style:name="Standard_20_16-outline7" style:display-name="Standard 16-outline7" style:family="presentation" style:parent-style-name="Standard_20_16-outline6">
      <style:paragraph-properties fo:margin-top="0.1cm" fo:margin-bottom="0cm"/>
      <style:text-properties fo:font-size="20pt" style:font-size-asian="20pt" style:font-size-complex="20pt"/>
    </style:style>
    <style:style style:name="Standard_20_16-outline8" style:display-name="Standard 16-outline8" style:family="presentation" style:parent-style-name="Standard_20_16-outline7">
      <style:paragraph-properties fo:margin-top="0.1cm" fo:margin-bottom="0cm"/>
      <style:text-properties fo:font-size="20pt" style:font-size-asian="20pt" style:font-size-complex="20pt"/>
    </style:style>
    <style:style style:name="Standard_20_16-outline9" style:display-name="Standard 16-outline9" style:family="presentation" style:parent-style-name="Standard_20_16-outline8">
      <style:paragraph-properties fo:margin-top="0.1cm" fo:margin-bottom="0cm"/>
      <style:text-properties fo:font-size="20pt" style:font-size-asian="20pt" style:font-size-complex="20pt"/>
    </style:style>
    <style:style style:name="Standard_20_16-subtitle" style:display-name="Standard 16-subtitle" style:family="presentation">
      <style:graphic-properties draw:stroke="none" draw:fill="none" draw:textarea-vertical-align="middle">
        <text:list-style style:name="Standard_20_16-subtitle" style:display-name="Standard 16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6-title" style:display-name="Standard 16-title" style:family="presentation">
      <style:graphic-properties draw:stroke="none" draw:fill="none" draw:textarea-vertical-align="middle">
        <text:list-style style:name="Standard_20_16-title" style:display-name="Standard 16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17-background" style:display-name="Standard 17-background" style:family="presentation">
      <style:graphic-properties draw:stroke="none" draw:fill="solid" draw:fill-color="#000066"/>
      <style:text-properties style:letter-kerning="true"/>
    </style:style>
    <style:style style:name="Standard_20_17-backgroundobjects" style:display-name="Standard 17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7-notes" style:display-name="Standard 17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7-outline1" style:display-name="Standard 17-outline1" style:family="presentation">
      <style:graphic-properties draw:stroke="none" draw:fill="none" draw:auto-grow-height="false" draw:fit-to-size="false" style:shrink-to-fit="true">
        <text:list-style style:name="Standard_20_17-outline1" style:display-name="Standard 17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7-outline2" style:display-name="Standard 17-outline2" style:family="presentation" style:parent-style-name="Standard_20_17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17-outline3" style:display-name="Standard 17-outline3" style:family="presentation" style:parent-style-name="Standard_20_17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17-outline4" style:display-name="Standard 17-outline4" style:family="presentation" style:parent-style-name="Standard_20_17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17-outline5" style:display-name="Standard 17-outline5" style:family="presentation" style:parent-style-name="Standard_20_17-outline4">
      <style:paragraph-properties fo:margin-top="0.1cm" fo:margin-bottom="0cm"/>
      <style:text-properties fo:font-size="20pt" style:font-size-asian="20pt" style:font-size-complex="20pt"/>
    </style:style>
    <style:style style:name="Standard_20_17-outline6" style:display-name="Standard 17-outline6" style:family="presentation" style:parent-style-name="Standard_20_17-outline5">
      <style:paragraph-properties fo:margin-top="0.1cm" fo:margin-bottom="0cm"/>
      <style:text-properties fo:font-size="20pt" style:font-size-asian="20pt" style:font-size-complex="20pt"/>
    </style:style>
    <style:style style:name="Standard_20_17-outline7" style:display-name="Standard 17-outline7" style:family="presentation" style:parent-style-name="Standard_20_17-outline6">
      <style:paragraph-properties fo:margin-top="0.1cm" fo:margin-bottom="0cm"/>
      <style:text-properties fo:font-size="20pt" style:font-size-asian="20pt" style:font-size-complex="20pt"/>
    </style:style>
    <style:style style:name="Standard_20_17-outline8" style:display-name="Standard 17-outline8" style:family="presentation" style:parent-style-name="Standard_20_17-outline7">
      <style:paragraph-properties fo:margin-top="0.1cm" fo:margin-bottom="0cm"/>
      <style:text-properties fo:font-size="20pt" style:font-size-asian="20pt" style:font-size-complex="20pt"/>
    </style:style>
    <style:style style:name="Standard_20_17-outline9" style:display-name="Standard 17-outline9" style:family="presentation" style:parent-style-name="Standard_20_17-outline8">
      <style:paragraph-properties fo:margin-top="0.1cm" fo:margin-bottom="0cm"/>
      <style:text-properties fo:font-size="20pt" style:font-size-asian="20pt" style:font-size-complex="20pt"/>
    </style:style>
    <style:style style:name="Standard_20_17-subtitle" style:display-name="Standard 17-subtitle" style:family="presentation">
      <style:graphic-properties draw:stroke="none" draw:fill="none" draw:textarea-vertical-align="middle">
        <text:list-style style:name="Standard_20_17-subtitle" style:display-name="Standard 17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7-title" style:display-name="Standard 17-title" style:family="presentation">
      <style:graphic-properties draw:stroke="none" draw:fill="none" draw:textarea-vertical-align="middle">
        <text:list-style style:name="Standard_20_17-title" style:display-name="Standard 17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18-background" style:display-name="Standard 18-background" style:family="presentation">
      <style:graphic-properties draw:stroke="none" draw:fill="solid" draw:fill-color="#000066"/>
      <style:text-properties style:letter-kerning="true"/>
    </style:style>
    <style:style style:name="Standard_20_18-backgroundobjects" style:display-name="Standard 18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8-notes" style:display-name="Standard 18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8-outline1" style:display-name="Standard 18-outline1" style:family="presentation">
      <style:graphic-properties draw:stroke="none" draw:fill="none" draw:auto-grow-height="false" draw:fit-to-size="false" style:shrink-to-fit="true">
        <text:list-style style:name="Standard_20_18-outline1" style:display-name="Standard 18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8-outline2" style:display-name="Standard 18-outline2" style:family="presentation" style:parent-style-name="Standard_20_18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18-outline3" style:display-name="Standard 18-outline3" style:family="presentation" style:parent-style-name="Standard_20_18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18-outline4" style:display-name="Standard 18-outline4" style:family="presentation" style:parent-style-name="Standard_20_18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18-outline5" style:display-name="Standard 18-outline5" style:family="presentation" style:parent-style-name="Standard_20_18-outline4">
      <style:paragraph-properties fo:margin-top="0.1cm" fo:margin-bottom="0cm"/>
      <style:text-properties fo:font-size="20pt" style:font-size-asian="20pt" style:font-size-complex="20pt"/>
    </style:style>
    <style:style style:name="Standard_20_18-outline6" style:display-name="Standard 18-outline6" style:family="presentation" style:parent-style-name="Standard_20_18-outline5">
      <style:paragraph-properties fo:margin-top="0.1cm" fo:margin-bottom="0cm"/>
      <style:text-properties fo:font-size="20pt" style:font-size-asian="20pt" style:font-size-complex="20pt"/>
    </style:style>
    <style:style style:name="Standard_20_18-outline7" style:display-name="Standard 18-outline7" style:family="presentation" style:parent-style-name="Standard_20_18-outline6">
      <style:paragraph-properties fo:margin-top="0.1cm" fo:margin-bottom="0cm"/>
      <style:text-properties fo:font-size="20pt" style:font-size-asian="20pt" style:font-size-complex="20pt"/>
    </style:style>
    <style:style style:name="Standard_20_18-outline8" style:display-name="Standard 18-outline8" style:family="presentation" style:parent-style-name="Standard_20_18-outline7">
      <style:paragraph-properties fo:margin-top="0.1cm" fo:margin-bottom="0cm"/>
      <style:text-properties fo:font-size="20pt" style:font-size-asian="20pt" style:font-size-complex="20pt"/>
    </style:style>
    <style:style style:name="Standard_20_18-outline9" style:display-name="Standard 18-outline9" style:family="presentation" style:parent-style-name="Standard_20_18-outline8">
      <style:paragraph-properties fo:margin-top="0.1cm" fo:margin-bottom="0cm"/>
      <style:text-properties fo:font-size="20pt" style:font-size-asian="20pt" style:font-size-complex="20pt"/>
    </style:style>
    <style:style style:name="Standard_20_18-subtitle" style:display-name="Standard 18-subtitle" style:family="presentation">
      <style:graphic-properties draw:stroke="none" draw:fill="none" draw:textarea-vertical-align="middle">
        <text:list-style style:name="Standard_20_18-subtitle" style:display-name="Standard 18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8-title" style:display-name="Standard 18-title" style:family="presentation">
      <style:graphic-properties draw:stroke="none" draw:fill="none" draw:textarea-vertical-align="middle">
        <text:list-style style:name="Standard_20_18-title" style:display-name="Standard 18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19-background" style:display-name="Standard 19-background" style:family="presentation">
      <style:graphic-properties draw:stroke="none" draw:fill="solid" draw:fill-color="#000066"/>
      <style:text-properties style:letter-kerning="true"/>
    </style:style>
    <style:style style:name="Standard_20_19-backgroundobjects" style:display-name="Standard 19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9-notes" style:display-name="Standard 19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9-outline1" style:display-name="Standard 19-outline1" style:family="presentation">
      <style:graphic-properties draw:stroke="none" draw:fill="none" draw:auto-grow-height="false" draw:fit-to-size="false" style:shrink-to-fit="true">
        <text:list-style style:name="Standard_20_19-outline1" style:display-name="Standard 19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9-outline2" style:display-name="Standard 19-outline2" style:family="presentation" style:parent-style-name="Standard_20_19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19-outline3" style:display-name="Standard 19-outline3" style:family="presentation" style:parent-style-name="Standard_20_19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19-outline4" style:display-name="Standard 19-outline4" style:family="presentation" style:parent-style-name="Standard_20_19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19-outline5" style:display-name="Standard 19-outline5" style:family="presentation" style:parent-style-name="Standard_20_19-outline4">
      <style:paragraph-properties fo:margin-top="0.1cm" fo:margin-bottom="0cm"/>
      <style:text-properties fo:font-size="20pt" style:font-size-asian="20pt" style:font-size-complex="20pt"/>
    </style:style>
    <style:style style:name="Standard_20_19-outline6" style:display-name="Standard 19-outline6" style:family="presentation" style:parent-style-name="Standard_20_19-outline5">
      <style:paragraph-properties fo:margin-top="0.1cm" fo:margin-bottom="0cm"/>
      <style:text-properties fo:font-size="20pt" style:font-size-asian="20pt" style:font-size-complex="20pt"/>
    </style:style>
    <style:style style:name="Standard_20_19-outline7" style:display-name="Standard 19-outline7" style:family="presentation" style:parent-style-name="Standard_20_19-outline6">
      <style:paragraph-properties fo:margin-top="0.1cm" fo:margin-bottom="0cm"/>
      <style:text-properties fo:font-size="20pt" style:font-size-asian="20pt" style:font-size-complex="20pt"/>
    </style:style>
    <style:style style:name="Standard_20_19-outline8" style:display-name="Standard 19-outline8" style:family="presentation" style:parent-style-name="Standard_20_19-outline7">
      <style:paragraph-properties fo:margin-top="0.1cm" fo:margin-bottom="0cm"/>
      <style:text-properties fo:font-size="20pt" style:font-size-asian="20pt" style:font-size-complex="20pt"/>
    </style:style>
    <style:style style:name="Standard_20_19-outline9" style:display-name="Standard 19-outline9" style:family="presentation" style:parent-style-name="Standard_20_19-outline8">
      <style:paragraph-properties fo:margin-top="0.1cm" fo:margin-bottom="0cm"/>
      <style:text-properties fo:font-size="20pt" style:font-size-asian="20pt" style:font-size-complex="20pt"/>
    </style:style>
    <style:style style:name="Standard_20_19-subtitle" style:display-name="Standard 19-subtitle" style:family="presentation">
      <style:graphic-properties draw:stroke="none" draw:fill="none" draw:textarea-vertical-align="middle">
        <text:list-style style:name="Standard_20_19-subtitle" style:display-name="Standard 19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9-title" style:display-name="Standard 19-title" style:family="presentation">
      <style:graphic-properties draw:stroke="none" draw:fill="none" draw:textarea-vertical-align="middle">
        <text:list-style style:name="Standard_20_19-title" style:display-name="Standard 19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20-background" style:display-name="Standard 20-background" style:family="presentation">
      <style:graphic-properties draw:stroke="none" draw:fill="solid" draw:fill-color="#000066"/>
      <style:text-properties style:letter-kerning="true"/>
    </style:style>
    <style:style style:name="Standard_20_20-backgroundobjects" style:display-name="Standard 20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0-notes" style:display-name="Standard 20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0-outline1" style:display-name="Standard 20-outline1" style:family="presentation">
      <style:graphic-properties draw:stroke="none" draw:fill="none" draw:auto-grow-height="false" draw:fit-to-size="false" style:shrink-to-fit="true">
        <text:list-style style:name="Standard_20_20-outline1" style:display-name="Standard 20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0-outline2" style:display-name="Standard 20-outline2" style:family="presentation" style:parent-style-name="Standard_20_20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20-outline3" style:display-name="Standard 20-outline3" style:family="presentation" style:parent-style-name="Standard_20_20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20-outline4" style:display-name="Standard 20-outline4" style:family="presentation" style:parent-style-name="Standard_20_20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20-outline5" style:display-name="Standard 20-outline5" style:family="presentation" style:parent-style-name="Standard_20_20-outline4">
      <style:paragraph-properties fo:margin-top="0.1cm" fo:margin-bottom="0cm"/>
      <style:text-properties fo:font-size="20pt" style:font-size-asian="20pt" style:font-size-complex="20pt"/>
    </style:style>
    <style:style style:name="Standard_20_20-outline6" style:display-name="Standard 20-outline6" style:family="presentation" style:parent-style-name="Standard_20_20-outline5">
      <style:paragraph-properties fo:margin-top="0.1cm" fo:margin-bottom="0cm"/>
      <style:text-properties fo:font-size="20pt" style:font-size-asian="20pt" style:font-size-complex="20pt"/>
    </style:style>
    <style:style style:name="Standard_20_20-outline7" style:display-name="Standard 20-outline7" style:family="presentation" style:parent-style-name="Standard_20_20-outline6">
      <style:paragraph-properties fo:margin-top="0.1cm" fo:margin-bottom="0cm"/>
      <style:text-properties fo:font-size="20pt" style:font-size-asian="20pt" style:font-size-complex="20pt"/>
    </style:style>
    <style:style style:name="Standard_20_20-outline8" style:display-name="Standard 20-outline8" style:family="presentation" style:parent-style-name="Standard_20_20-outline7">
      <style:paragraph-properties fo:margin-top="0.1cm" fo:margin-bottom="0cm"/>
      <style:text-properties fo:font-size="20pt" style:font-size-asian="20pt" style:font-size-complex="20pt"/>
    </style:style>
    <style:style style:name="Standard_20_20-outline9" style:display-name="Standard 20-outline9" style:family="presentation" style:parent-style-name="Standard_20_20-outline8">
      <style:paragraph-properties fo:margin-top="0.1cm" fo:margin-bottom="0cm"/>
      <style:text-properties fo:font-size="20pt" style:font-size-asian="20pt" style:font-size-complex="20pt"/>
    </style:style>
    <style:style style:name="Standard_20_20-subtitle" style:display-name="Standard 20-subtitle" style:family="presentation">
      <style:graphic-properties draw:stroke="none" draw:fill="none" draw:textarea-vertical-align="middle">
        <text:list-style style:name="Standard_20_20-subtitle" style:display-name="Standard 20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0-title" style:display-name="Standard 20-title" style:family="presentation">
      <style:graphic-properties draw:stroke="none" draw:fill="none" draw:textarea-vertical-align="middle">
        <text:list-style style:name="Standard_20_20-title" style:display-name="Standard 20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21-background" style:display-name="Standard 21-background" style:family="presentation">
      <style:graphic-properties draw:stroke="none" draw:fill="solid" draw:fill-color="#000066"/>
      <style:text-properties style:letter-kerning="true"/>
    </style:style>
    <style:style style:name="Standard_20_21-backgroundobjects" style:display-name="Standard 2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1-notes" style:display-name="Standard 2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1-outline1" style:display-name="Standard 21-outline1" style:family="presentation">
      <style:graphic-properties draw:stroke="none" draw:fill="none" draw:auto-grow-height="false" draw:fit-to-size="false" style:shrink-to-fit="true">
        <text:list-style style:name="Standard_20_21-outline1" style:display-name="Standard 21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1-outline2" style:display-name="Standard 21-outline2" style:family="presentation" style:parent-style-name="Standard_20_21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21-outline3" style:display-name="Standard 21-outline3" style:family="presentation" style:parent-style-name="Standard_20_21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21-outline4" style:display-name="Standard 21-outline4" style:family="presentation" style:parent-style-name="Standard_20_21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21-outline5" style:display-name="Standard 21-outline5" style:family="presentation" style:parent-style-name="Standard_20_21-outline4">
      <style:paragraph-properties fo:margin-top="0.1cm" fo:margin-bottom="0cm"/>
      <style:text-properties fo:font-size="20pt" style:font-size-asian="20pt" style:font-size-complex="20pt"/>
    </style:style>
    <style:style style:name="Standard_20_21-outline6" style:display-name="Standard 21-outline6" style:family="presentation" style:parent-style-name="Standard_20_21-outline5">
      <style:paragraph-properties fo:margin-top="0.1cm" fo:margin-bottom="0cm"/>
      <style:text-properties fo:font-size="20pt" style:font-size-asian="20pt" style:font-size-complex="20pt"/>
    </style:style>
    <style:style style:name="Standard_20_21-outline7" style:display-name="Standard 21-outline7" style:family="presentation" style:parent-style-name="Standard_20_21-outline6">
      <style:paragraph-properties fo:margin-top="0.1cm" fo:margin-bottom="0cm"/>
      <style:text-properties fo:font-size="20pt" style:font-size-asian="20pt" style:font-size-complex="20pt"/>
    </style:style>
    <style:style style:name="Standard_20_21-outline8" style:display-name="Standard 21-outline8" style:family="presentation" style:parent-style-name="Standard_20_21-outline7">
      <style:paragraph-properties fo:margin-top="0.1cm" fo:margin-bottom="0cm"/>
      <style:text-properties fo:font-size="20pt" style:font-size-asian="20pt" style:font-size-complex="20pt"/>
    </style:style>
    <style:style style:name="Standard_20_21-outline9" style:display-name="Standard 21-outline9" style:family="presentation" style:parent-style-name="Standard_20_21-outline8">
      <style:paragraph-properties fo:margin-top="0.1cm" fo:margin-bottom="0cm"/>
      <style:text-properties fo:font-size="20pt" style:font-size-asian="20pt" style:font-size-complex="20pt"/>
    </style:style>
    <style:style style:name="Standard_20_21-subtitle" style:display-name="Standard 21-subtitle" style:family="presentation">
      <style:graphic-properties draw:stroke="none" draw:fill="none" draw:textarea-vertical-align="middle">
        <text:list-style style:name="Standard_20_21-subtitle" style:display-name="Standard 21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1-title" style:display-name="Standard 21-title" style:family="presentation">
      <style:graphic-properties draw:stroke="none" draw:fill="none" draw:textarea-vertical-align="middle">
        <text:list-style style:name="Standard_20_21-title" style:display-name="Standard 21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22-background" style:display-name="Standard 22-background" style:family="presentation">
      <style:graphic-properties draw:stroke="none" draw:fill="solid" draw:fill-color="#000066"/>
      <style:text-properties style:letter-kerning="true"/>
    </style:style>
    <style:style style:name="Standard_20_22-backgroundobjects" style:display-name="Standard 2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2-notes" style:display-name="Standard 2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2-outline1" style:display-name="Standard 22-outline1" style:family="presentation">
      <style:graphic-properties draw:stroke="none" draw:fill="none" draw:auto-grow-height="false" draw:fit-to-size="false" style:shrink-to-fit="true">
        <text:list-style style:name="Standard_20_22-outline1" style:display-name="Standard 22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2-outline2" style:display-name="Standard 22-outline2" style:family="presentation" style:parent-style-name="Standard_20_22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22-outline3" style:display-name="Standard 22-outline3" style:family="presentation" style:parent-style-name="Standard_20_22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22-outline4" style:display-name="Standard 22-outline4" style:family="presentation" style:parent-style-name="Standard_20_22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22-outline5" style:display-name="Standard 22-outline5" style:family="presentation" style:parent-style-name="Standard_20_22-outline4">
      <style:paragraph-properties fo:margin-top="0.1cm" fo:margin-bottom="0cm"/>
      <style:text-properties fo:font-size="20pt" style:font-size-asian="20pt" style:font-size-complex="20pt"/>
    </style:style>
    <style:style style:name="Standard_20_22-outline6" style:display-name="Standard 22-outline6" style:family="presentation" style:parent-style-name="Standard_20_22-outline5">
      <style:paragraph-properties fo:margin-top="0.1cm" fo:margin-bottom="0cm"/>
      <style:text-properties fo:font-size="20pt" style:font-size-asian="20pt" style:font-size-complex="20pt"/>
    </style:style>
    <style:style style:name="Standard_20_22-outline7" style:display-name="Standard 22-outline7" style:family="presentation" style:parent-style-name="Standard_20_22-outline6">
      <style:paragraph-properties fo:margin-top="0.1cm" fo:margin-bottom="0cm"/>
      <style:text-properties fo:font-size="20pt" style:font-size-asian="20pt" style:font-size-complex="20pt"/>
    </style:style>
    <style:style style:name="Standard_20_22-outline8" style:display-name="Standard 22-outline8" style:family="presentation" style:parent-style-name="Standard_20_22-outline7">
      <style:paragraph-properties fo:margin-top="0.1cm" fo:margin-bottom="0cm"/>
      <style:text-properties fo:font-size="20pt" style:font-size-asian="20pt" style:font-size-complex="20pt"/>
    </style:style>
    <style:style style:name="Standard_20_22-outline9" style:display-name="Standard 22-outline9" style:family="presentation" style:parent-style-name="Standard_20_22-outline8">
      <style:paragraph-properties fo:margin-top="0.1cm" fo:margin-bottom="0cm"/>
      <style:text-properties fo:font-size="20pt" style:font-size-asian="20pt" style:font-size-complex="20pt"/>
    </style:style>
    <style:style style:name="Standard_20_22-subtitle" style:display-name="Standard 22-subtitle" style:family="presentation">
      <style:graphic-properties draw:stroke="none" draw:fill="none" draw:textarea-vertical-align="middle">
        <text:list-style style:name="Standard_20_22-subtitle" style:display-name="Standard 22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2-title" style:display-name="Standard 22-title" style:family="presentation">
      <style:graphic-properties draw:stroke="none" draw:fill="none" draw:textarea-vertical-align="middle">
        <text:list-style style:name="Standard_20_22-title" style:display-name="Standard 22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23-background" style:display-name="Standard 23-background" style:family="presentation">
      <style:graphic-properties draw:stroke="none" draw:fill="solid" draw:fill-color="#000066"/>
      <style:text-properties style:letter-kerning="true"/>
    </style:style>
    <style:style style:name="Standard_20_23-backgroundobjects" style:display-name="Standard 2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3-notes" style:display-name="Standard 23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3-outline1" style:display-name="Standard 23-outline1" style:family="presentation">
      <style:graphic-properties draw:stroke="none" draw:fill="none" draw:auto-grow-height="false" draw:fit-to-size="false" style:shrink-to-fit="true">
        <text:list-style style:name="Standard_20_23-outline1" style:display-name="Standard 23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3-outline2" style:display-name="Standard 23-outline2" style:family="presentation" style:parent-style-name="Standard_20_23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23-outline3" style:display-name="Standard 23-outline3" style:family="presentation" style:parent-style-name="Standard_20_23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23-outline4" style:display-name="Standard 23-outline4" style:family="presentation" style:parent-style-name="Standard_20_23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23-outline5" style:display-name="Standard 23-outline5" style:family="presentation" style:parent-style-name="Standard_20_23-outline4">
      <style:paragraph-properties fo:margin-top="0.1cm" fo:margin-bottom="0cm"/>
      <style:text-properties fo:font-size="20pt" style:font-size-asian="20pt" style:font-size-complex="20pt"/>
    </style:style>
    <style:style style:name="Standard_20_23-outline6" style:display-name="Standard 23-outline6" style:family="presentation" style:parent-style-name="Standard_20_23-outline5">
      <style:paragraph-properties fo:margin-top="0.1cm" fo:margin-bottom="0cm"/>
      <style:text-properties fo:font-size="20pt" style:font-size-asian="20pt" style:font-size-complex="20pt"/>
    </style:style>
    <style:style style:name="Standard_20_23-outline7" style:display-name="Standard 23-outline7" style:family="presentation" style:parent-style-name="Standard_20_23-outline6">
      <style:paragraph-properties fo:margin-top="0.1cm" fo:margin-bottom="0cm"/>
      <style:text-properties fo:font-size="20pt" style:font-size-asian="20pt" style:font-size-complex="20pt"/>
    </style:style>
    <style:style style:name="Standard_20_23-outline8" style:display-name="Standard 23-outline8" style:family="presentation" style:parent-style-name="Standard_20_23-outline7">
      <style:paragraph-properties fo:margin-top="0.1cm" fo:margin-bottom="0cm"/>
      <style:text-properties fo:font-size="20pt" style:font-size-asian="20pt" style:font-size-complex="20pt"/>
    </style:style>
    <style:style style:name="Standard_20_23-outline9" style:display-name="Standard 23-outline9" style:family="presentation" style:parent-style-name="Standard_20_23-outline8">
      <style:paragraph-properties fo:margin-top="0.1cm" fo:margin-bottom="0cm"/>
      <style:text-properties fo:font-size="20pt" style:font-size-asian="20pt" style:font-size-complex="20pt"/>
    </style:style>
    <style:style style:name="Standard_20_23-subtitle" style:display-name="Standard 23-subtitle" style:family="presentation">
      <style:graphic-properties draw:stroke="none" draw:fill="none" draw:textarea-vertical-align="middle">
        <text:list-style style:name="Standard_20_23-subtitle" style:display-name="Standard 23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3-title" style:display-name="Standard 23-title" style:family="presentation">
      <style:graphic-properties draw:stroke="none" draw:fill="none" draw:textarea-vertical-align="middle">
        <text:list-style style:name="Standard_20_23-title" style:display-name="Standard 23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24-background" style:display-name="Standard 24-background" style:family="presentation">
      <style:graphic-properties draw:stroke="none" draw:fill="solid" draw:fill-color="#000066"/>
      <style:text-properties style:letter-kerning="true"/>
    </style:style>
    <style:style style:name="Standard_20_24-backgroundobjects" style:display-name="Standard 24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4-notes" style:display-name="Standard 24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4-outline1" style:display-name="Standard 24-outline1" style:family="presentation">
      <style:graphic-properties draw:stroke="none" draw:fill="none" draw:auto-grow-height="false" draw:fit-to-size="false" style:shrink-to-fit="true">
        <text:list-style style:name="Standard_20_24-outline1" style:display-name="Standard 24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4-outline2" style:display-name="Standard 24-outline2" style:family="presentation" style:parent-style-name="Standard_20_24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24-outline3" style:display-name="Standard 24-outline3" style:family="presentation" style:parent-style-name="Standard_20_24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24-outline4" style:display-name="Standard 24-outline4" style:family="presentation" style:parent-style-name="Standard_20_24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24-outline5" style:display-name="Standard 24-outline5" style:family="presentation" style:parent-style-name="Standard_20_24-outline4">
      <style:paragraph-properties fo:margin-top="0.1cm" fo:margin-bottom="0cm"/>
      <style:text-properties fo:font-size="20pt" style:font-size-asian="20pt" style:font-size-complex="20pt"/>
    </style:style>
    <style:style style:name="Standard_20_24-outline6" style:display-name="Standard 24-outline6" style:family="presentation" style:parent-style-name="Standard_20_24-outline5">
      <style:paragraph-properties fo:margin-top="0.1cm" fo:margin-bottom="0cm"/>
      <style:text-properties fo:font-size="20pt" style:font-size-asian="20pt" style:font-size-complex="20pt"/>
    </style:style>
    <style:style style:name="Standard_20_24-outline7" style:display-name="Standard 24-outline7" style:family="presentation" style:parent-style-name="Standard_20_24-outline6">
      <style:paragraph-properties fo:margin-top="0.1cm" fo:margin-bottom="0cm"/>
      <style:text-properties fo:font-size="20pt" style:font-size-asian="20pt" style:font-size-complex="20pt"/>
    </style:style>
    <style:style style:name="Standard_20_24-outline8" style:display-name="Standard 24-outline8" style:family="presentation" style:parent-style-name="Standard_20_24-outline7">
      <style:paragraph-properties fo:margin-top="0.1cm" fo:margin-bottom="0cm"/>
      <style:text-properties fo:font-size="20pt" style:font-size-asian="20pt" style:font-size-complex="20pt"/>
    </style:style>
    <style:style style:name="Standard_20_24-outline9" style:display-name="Standard 24-outline9" style:family="presentation" style:parent-style-name="Standard_20_24-outline8">
      <style:paragraph-properties fo:margin-top="0.1cm" fo:margin-bottom="0cm"/>
      <style:text-properties fo:font-size="20pt" style:font-size-asian="20pt" style:font-size-complex="20pt"/>
    </style:style>
    <style:style style:name="Standard_20_24-subtitle" style:display-name="Standard 24-subtitle" style:family="presentation">
      <style:graphic-properties draw:stroke="none" draw:fill="none" draw:textarea-vertical-align="middle">
        <text:list-style style:name="Standard_20_24-subtitle" style:display-name="Standard 24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4-title" style:display-name="Standard 24-title" style:family="presentation">
      <style:graphic-properties draw:stroke="none" draw:fill="none" draw:textarea-vertical-align="middle">
        <text:list-style style:name="Standard_20_24-title" style:display-name="Standard 24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25-background" style:display-name="Standard 25-background" style:family="presentation">
      <style:graphic-properties draw:stroke="none" draw:fill="solid" draw:fill-color="#000066"/>
      <style:text-properties style:letter-kerning="true"/>
    </style:style>
    <style:style style:name="Standard_20_25-backgroundobjects" style:display-name="Standard 25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5-notes" style:display-name="Standard 25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5-outline1" style:display-name="Standard 25-outline1" style:family="presentation">
      <style:graphic-properties draw:stroke="none" draw:fill="none" draw:auto-grow-height="false" draw:fit-to-size="false" style:shrink-to-fit="true">
        <text:list-style style:name="Standard_20_25-outline1" style:display-name="Standard 25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5-outline2" style:display-name="Standard 25-outline2" style:family="presentation" style:parent-style-name="Standard_20_25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25-outline3" style:display-name="Standard 25-outline3" style:family="presentation" style:parent-style-name="Standard_20_25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25-outline4" style:display-name="Standard 25-outline4" style:family="presentation" style:parent-style-name="Standard_20_25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25-outline5" style:display-name="Standard 25-outline5" style:family="presentation" style:parent-style-name="Standard_20_25-outline4">
      <style:paragraph-properties fo:margin-top="0.1cm" fo:margin-bottom="0cm"/>
      <style:text-properties fo:font-size="20pt" style:font-size-asian="20pt" style:font-size-complex="20pt"/>
    </style:style>
    <style:style style:name="Standard_20_25-outline6" style:display-name="Standard 25-outline6" style:family="presentation" style:parent-style-name="Standard_20_25-outline5">
      <style:paragraph-properties fo:margin-top="0.1cm" fo:margin-bottom="0cm"/>
      <style:text-properties fo:font-size="20pt" style:font-size-asian="20pt" style:font-size-complex="20pt"/>
    </style:style>
    <style:style style:name="Standard_20_25-outline7" style:display-name="Standard 25-outline7" style:family="presentation" style:parent-style-name="Standard_20_25-outline6">
      <style:paragraph-properties fo:margin-top="0.1cm" fo:margin-bottom="0cm"/>
      <style:text-properties fo:font-size="20pt" style:font-size-asian="20pt" style:font-size-complex="20pt"/>
    </style:style>
    <style:style style:name="Standard_20_25-outline8" style:display-name="Standard 25-outline8" style:family="presentation" style:parent-style-name="Standard_20_25-outline7">
      <style:paragraph-properties fo:margin-top="0.1cm" fo:margin-bottom="0cm"/>
      <style:text-properties fo:font-size="20pt" style:font-size-asian="20pt" style:font-size-complex="20pt"/>
    </style:style>
    <style:style style:name="Standard_20_25-outline9" style:display-name="Standard 25-outline9" style:family="presentation" style:parent-style-name="Standard_20_25-outline8">
      <style:paragraph-properties fo:margin-top="0.1cm" fo:margin-bottom="0cm"/>
      <style:text-properties fo:font-size="20pt" style:font-size-asian="20pt" style:font-size-complex="20pt"/>
    </style:style>
    <style:style style:name="Standard_20_25-subtitle" style:display-name="Standard 25-subtitle" style:family="presentation">
      <style:graphic-properties draw:stroke="none" draw:fill="none" draw:textarea-vertical-align="middle">
        <text:list-style style:name="Standard_20_25-subtitle" style:display-name="Standard 25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5-title" style:display-name="Standard 25-title" style:family="presentation">
      <style:graphic-properties draw:stroke="none" draw:fill="none" draw:textarea-vertical-align="middle">
        <text:list-style style:name="Standard_20_25-title" style:display-name="Standard 25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26-background" style:display-name="Standard 26-background" style:family="presentation">
      <style:graphic-properties draw:stroke="none" draw:fill="solid" draw:fill-color="#000066"/>
      <style:text-properties style:letter-kerning="true"/>
    </style:style>
    <style:style style:name="Standard_20_26-backgroundobjects" style:display-name="Standard 26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6-notes" style:display-name="Standard 26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6-outline1" style:display-name="Standard 26-outline1" style:family="presentation">
      <style:graphic-properties draw:stroke="none" draw:fill="none" draw:auto-grow-height="false" draw:fit-to-size="false" style:shrink-to-fit="true">
        <text:list-style style:name="Standard_20_26-outline1" style:display-name="Standard 26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6-outline2" style:display-name="Standard 26-outline2" style:family="presentation" style:parent-style-name="Standard_20_26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26-outline3" style:display-name="Standard 26-outline3" style:family="presentation" style:parent-style-name="Standard_20_26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26-outline4" style:display-name="Standard 26-outline4" style:family="presentation" style:parent-style-name="Standard_20_26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26-outline5" style:display-name="Standard 26-outline5" style:family="presentation" style:parent-style-name="Standard_20_26-outline4">
      <style:paragraph-properties fo:margin-top="0.1cm" fo:margin-bottom="0cm"/>
      <style:text-properties fo:font-size="20pt" style:font-size-asian="20pt" style:font-size-complex="20pt"/>
    </style:style>
    <style:style style:name="Standard_20_26-outline6" style:display-name="Standard 26-outline6" style:family="presentation" style:parent-style-name="Standard_20_26-outline5">
      <style:paragraph-properties fo:margin-top="0.1cm" fo:margin-bottom="0cm"/>
      <style:text-properties fo:font-size="20pt" style:font-size-asian="20pt" style:font-size-complex="20pt"/>
    </style:style>
    <style:style style:name="Standard_20_26-outline7" style:display-name="Standard 26-outline7" style:family="presentation" style:parent-style-name="Standard_20_26-outline6">
      <style:paragraph-properties fo:margin-top="0.1cm" fo:margin-bottom="0cm"/>
      <style:text-properties fo:font-size="20pt" style:font-size-asian="20pt" style:font-size-complex="20pt"/>
    </style:style>
    <style:style style:name="Standard_20_26-outline8" style:display-name="Standard 26-outline8" style:family="presentation" style:parent-style-name="Standard_20_26-outline7">
      <style:paragraph-properties fo:margin-top="0.1cm" fo:margin-bottom="0cm"/>
      <style:text-properties fo:font-size="20pt" style:font-size-asian="20pt" style:font-size-complex="20pt"/>
    </style:style>
    <style:style style:name="Standard_20_26-outline9" style:display-name="Standard 26-outline9" style:family="presentation" style:parent-style-name="Standard_20_26-outline8">
      <style:paragraph-properties fo:margin-top="0.1cm" fo:margin-bottom="0cm"/>
      <style:text-properties fo:font-size="20pt" style:font-size-asian="20pt" style:font-size-complex="20pt"/>
    </style:style>
    <style:style style:name="Standard_20_26-subtitle" style:display-name="Standard 26-subtitle" style:family="presentation">
      <style:graphic-properties draw:stroke="none" draw:fill="none" draw:textarea-vertical-align="middle">
        <text:list-style style:name="Standard_20_26-subtitle" style:display-name="Standard 26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6-title" style:display-name="Standard 26-title" style:family="presentation">
      <style:graphic-properties draw:stroke="none" draw:fill="none" draw:textarea-vertical-align="middle">
        <text:list-style style:name="Standard_20_26-title" style:display-name="Standard 26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27-background" style:display-name="Standard 27-background" style:family="presentation">
      <style:graphic-properties draw:stroke="none" draw:fill="solid" draw:fill-color="#000066"/>
      <style:text-properties style:letter-kerning="true"/>
    </style:style>
    <style:style style:name="Standard_20_27-backgroundobjects" style:display-name="Standard 27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7-notes" style:display-name="Standard 27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7-outline1" style:display-name="Standard 27-outline1" style:family="presentation">
      <style:graphic-properties draw:stroke="none" draw:fill="none" draw:auto-grow-height="false" draw:fit-to-size="false" style:shrink-to-fit="true">
        <text:list-style style:name="Standard_20_27-outline1" style:display-name="Standard 27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7-outline2" style:display-name="Standard 27-outline2" style:family="presentation" style:parent-style-name="Standard_20_27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27-outline3" style:display-name="Standard 27-outline3" style:family="presentation" style:parent-style-name="Standard_20_27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27-outline4" style:display-name="Standard 27-outline4" style:family="presentation" style:parent-style-name="Standard_20_27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27-outline5" style:display-name="Standard 27-outline5" style:family="presentation" style:parent-style-name="Standard_20_27-outline4">
      <style:paragraph-properties fo:margin-top="0.1cm" fo:margin-bottom="0cm"/>
      <style:text-properties fo:font-size="20pt" style:font-size-asian="20pt" style:font-size-complex="20pt"/>
    </style:style>
    <style:style style:name="Standard_20_27-outline6" style:display-name="Standard 27-outline6" style:family="presentation" style:parent-style-name="Standard_20_27-outline5">
      <style:paragraph-properties fo:margin-top="0.1cm" fo:margin-bottom="0cm"/>
      <style:text-properties fo:font-size="20pt" style:font-size-asian="20pt" style:font-size-complex="20pt"/>
    </style:style>
    <style:style style:name="Standard_20_27-outline7" style:display-name="Standard 27-outline7" style:family="presentation" style:parent-style-name="Standard_20_27-outline6">
      <style:paragraph-properties fo:margin-top="0.1cm" fo:margin-bottom="0cm"/>
      <style:text-properties fo:font-size="20pt" style:font-size-asian="20pt" style:font-size-complex="20pt"/>
    </style:style>
    <style:style style:name="Standard_20_27-outline8" style:display-name="Standard 27-outline8" style:family="presentation" style:parent-style-name="Standard_20_27-outline7">
      <style:paragraph-properties fo:margin-top="0.1cm" fo:margin-bottom="0cm"/>
      <style:text-properties fo:font-size="20pt" style:font-size-asian="20pt" style:font-size-complex="20pt"/>
    </style:style>
    <style:style style:name="Standard_20_27-outline9" style:display-name="Standard 27-outline9" style:family="presentation" style:parent-style-name="Standard_20_27-outline8">
      <style:paragraph-properties fo:margin-top="0.1cm" fo:margin-bottom="0cm"/>
      <style:text-properties fo:font-size="20pt" style:font-size-asian="20pt" style:font-size-complex="20pt"/>
    </style:style>
    <style:style style:name="Standard_20_27-subtitle" style:display-name="Standard 27-subtitle" style:family="presentation">
      <style:graphic-properties draw:stroke="none" draw:fill="none" draw:textarea-vertical-align="middle">
        <text:list-style style:name="Standard_20_27-subtitle" style:display-name="Standard 27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7-title" style:display-name="Standard 27-title" style:family="presentation">
      <style:graphic-properties draw:stroke="none" draw:fill="none" draw:textarea-vertical-align="middle">
        <text:list-style style:name="Standard_20_27-title" style:display-name="Standard 27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28-background" style:display-name="Standard 28-background" style:family="presentation">
      <style:graphic-properties draw:stroke="none" draw:fill="solid" draw:fill-color="#000066"/>
      <style:text-properties style:letter-kerning="true"/>
    </style:style>
    <style:style style:name="Standard_20_28-backgroundobjects" style:display-name="Standard 28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8-notes" style:display-name="Standard 28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8-outline1" style:display-name="Standard 28-outline1" style:family="presentation">
      <style:graphic-properties draw:stroke="none" draw:fill="none" draw:auto-grow-height="false" draw:fit-to-size="false" style:shrink-to-fit="true">
        <text:list-style style:name="Standard_20_28-outline1" style:display-name="Standard 28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8-outline2" style:display-name="Standard 28-outline2" style:family="presentation" style:parent-style-name="Standard_20_28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28-outline3" style:display-name="Standard 28-outline3" style:family="presentation" style:parent-style-name="Standard_20_28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28-outline4" style:display-name="Standard 28-outline4" style:family="presentation" style:parent-style-name="Standard_20_28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28-outline5" style:display-name="Standard 28-outline5" style:family="presentation" style:parent-style-name="Standard_20_28-outline4">
      <style:paragraph-properties fo:margin-top="0.1cm" fo:margin-bottom="0cm"/>
      <style:text-properties fo:font-size="20pt" style:font-size-asian="20pt" style:font-size-complex="20pt"/>
    </style:style>
    <style:style style:name="Standard_20_28-outline6" style:display-name="Standard 28-outline6" style:family="presentation" style:parent-style-name="Standard_20_28-outline5">
      <style:paragraph-properties fo:margin-top="0.1cm" fo:margin-bottom="0cm"/>
      <style:text-properties fo:font-size="20pt" style:font-size-asian="20pt" style:font-size-complex="20pt"/>
    </style:style>
    <style:style style:name="Standard_20_28-outline7" style:display-name="Standard 28-outline7" style:family="presentation" style:parent-style-name="Standard_20_28-outline6">
      <style:paragraph-properties fo:margin-top="0.1cm" fo:margin-bottom="0cm"/>
      <style:text-properties fo:font-size="20pt" style:font-size-asian="20pt" style:font-size-complex="20pt"/>
    </style:style>
    <style:style style:name="Standard_20_28-outline8" style:display-name="Standard 28-outline8" style:family="presentation" style:parent-style-name="Standard_20_28-outline7">
      <style:paragraph-properties fo:margin-top="0.1cm" fo:margin-bottom="0cm"/>
      <style:text-properties fo:font-size="20pt" style:font-size-asian="20pt" style:font-size-complex="20pt"/>
    </style:style>
    <style:style style:name="Standard_20_28-outline9" style:display-name="Standard 28-outline9" style:family="presentation" style:parent-style-name="Standard_20_28-outline8">
      <style:paragraph-properties fo:margin-top="0.1cm" fo:margin-bottom="0cm"/>
      <style:text-properties fo:font-size="20pt" style:font-size-asian="20pt" style:font-size-complex="20pt"/>
    </style:style>
    <style:style style:name="Standard_20_28-subtitle" style:display-name="Standard 28-subtitle" style:family="presentation">
      <style:graphic-properties draw:stroke="none" draw:fill="none" draw:textarea-vertical-align="middle">
        <text:list-style style:name="Standard_20_28-subtitle" style:display-name="Standard 28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8-title" style:display-name="Standard 28-title" style:family="presentation">
      <style:graphic-properties draw:stroke="none" draw:fill="none" draw:textarea-vertical-align="middle">
        <text:list-style style:name="Standard_20_28-title" style:display-name="Standard 28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29-background" style:display-name="Standard 29-background" style:family="presentation">
      <style:graphic-properties draw:stroke="none" draw:fill="solid" draw:fill-color="#000066"/>
      <style:text-properties style:letter-kerning="true"/>
    </style:style>
    <style:style style:name="Standard_20_29-backgroundobjects" style:display-name="Standard 29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9-notes" style:display-name="Standard 29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9-outline1" style:display-name="Standard 29-outline1" style:family="presentation">
      <style:graphic-properties draw:stroke="none" draw:fill="none" draw:auto-grow-height="false" draw:fit-to-size="false" style:shrink-to-fit="true">
        <text:list-style style:name="Standard_20_29-outline1" style:display-name="Standard 29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9-outline2" style:display-name="Standard 29-outline2" style:family="presentation" style:parent-style-name="Standard_20_29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29-outline3" style:display-name="Standard 29-outline3" style:family="presentation" style:parent-style-name="Standard_20_29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29-outline4" style:display-name="Standard 29-outline4" style:family="presentation" style:parent-style-name="Standard_20_29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29-outline5" style:display-name="Standard 29-outline5" style:family="presentation" style:parent-style-name="Standard_20_29-outline4">
      <style:paragraph-properties fo:margin-top="0.1cm" fo:margin-bottom="0cm"/>
      <style:text-properties fo:font-size="20pt" style:font-size-asian="20pt" style:font-size-complex="20pt"/>
    </style:style>
    <style:style style:name="Standard_20_29-outline6" style:display-name="Standard 29-outline6" style:family="presentation" style:parent-style-name="Standard_20_29-outline5">
      <style:paragraph-properties fo:margin-top="0.1cm" fo:margin-bottom="0cm"/>
      <style:text-properties fo:font-size="20pt" style:font-size-asian="20pt" style:font-size-complex="20pt"/>
    </style:style>
    <style:style style:name="Standard_20_29-outline7" style:display-name="Standard 29-outline7" style:family="presentation" style:parent-style-name="Standard_20_29-outline6">
      <style:paragraph-properties fo:margin-top="0.1cm" fo:margin-bottom="0cm"/>
      <style:text-properties fo:font-size="20pt" style:font-size-asian="20pt" style:font-size-complex="20pt"/>
    </style:style>
    <style:style style:name="Standard_20_29-outline8" style:display-name="Standard 29-outline8" style:family="presentation" style:parent-style-name="Standard_20_29-outline7">
      <style:paragraph-properties fo:margin-top="0.1cm" fo:margin-bottom="0cm"/>
      <style:text-properties fo:font-size="20pt" style:font-size-asian="20pt" style:font-size-complex="20pt"/>
    </style:style>
    <style:style style:name="Standard_20_29-outline9" style:display-name="Standard 29-outline9" style:family="presentation" style:parent-style-name="Standard_20_29-outline8">
      <style:paragraph-properties fo:margin-top="0.1cm" fo:margin-bottom="0cm"/>
      <style:text-properties fo:font-size="20pt" style:font-size-asian="20pt" style:font-size-complex="20pt"/>
    </style:style>
    <style:style style:name="Standard_20_29-subtitle" style:display-name="Standard 29-subtitle" style:family="presentation">
      <style:graphic-properties draw:stroke="none" draw:fill="none" draw:textarea-vertical-align="middle">
        <text:list-style style:name="Standard_20_29-subtitle" style:display-name="Standard 29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9-title" style:display-name="Standard 29-title" style:family="presentation">
      <style:graphic-properties draw:stroke="none" draw:fill="none" draw:textarea-vertical-align="middle">
        <text:list-style style:name="Standard_20_29-title" style:display-name="Standard 29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30-background" style:display-name="Standard 30-background" style:family="presentation">
      <style:graphic-properties draw:stroke="none" draw:fill="solid" draw:fill-color="#000066"/>
      <style:text-properties style:letter-kerning="true"/>
    </style:style>
    <style:style style:name="Standard_20_30-backgroundobjects" style:display-name="Standard 30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0-notes" style:display-name="Standard 30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0-outline1" style:display-name="Standard 30-outline1" style:family="presentation">
      <style:graphic-properties draw:stroke="none" draw:fill="none" draw:auto-grow-height="false" draw:fit-to-size="false" style:shrink-to-fit="true">
        <text:list-style style:name="Standard_20_30-outline1" style:display-name="Standard 30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0-outline2" style:display-name="Standard 30-outline2" style:family="presentation" style:parent-style-name="Standard_20_30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30-outline3" style:display-name="Standard 30-outline3" style:family="presentation" style:parent-style-name="Standard_20_30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30-outline4" style:display-name="Standard 30-outline4" style:family="presentation" style:parent-style-name="Standard_20_30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30-outline5" style:display-name="Standard 30-outline5" style:family="presentation" style:parent-style-name="Standard_20_30-outline4">
      <style:paragraph-properties fo:margin-top="0.1cm" fo:margin-bottom="0cm"/>
      <style:text-properties fo:font-size="20pt" style:font-size-asian="20pt" style:font-size-complex="20pt"/>
    </style:style>
    <style:style style:name="Standard_20_30-outline6" style:display-name="Standard 30-outline6" style:family="presentation" style:parent-style-name="Standard_20_30-outline5">
      <style:paragraph-properties fo:margin-top="0.1cm" fo:margin-bottom="0cm"/>
      <style:text-properties fo:font-size="20pt" style:font-size-asian="20pt" style:font-size-complex="20pt"/>
    </style:style>
    <style:style style:name="Standard_20_30-outline7" style:display-name="Standard 30-outline7" style:family="presentation" style:parent-style-name="Standard_20_30-outline6">
      <style:paragraph-properties fo:margin-top="0.1cm" fo:margin-bottom="0cm"/>
      <style:text-properties fo:font-size="20pt" style:font-size-asian="20pt" style:font-size-complex="20pt"/>
    </style:style>
    <style:style style:name="Standard_20_30-outline8" style:display-name="Standard 30-outline8" style:family="presentation" style:parent-style-name="Standard_20_30-outline7">
      <style:paragraph-properties fo:margin-top="0.1cm" fo:margin-bottom="0cm"/>
      <style:text-properties fo:font-size="20pt" style:font-size-asian="20pt" style:font-size-complex="20pt"/>
    </style:style>
    <style:style style:name="Standard_20_30-outline9" style:display-name="Standard 30-outline9" style:family="presentation" style:parent-style-name="Standard_20_30-outline8">
      <style:paragraph-properties fo:margin-top="0.1cm" fo:margin-bottom="0cm"/>
      <style:text-properties fo:font-size="20pt" style:font-size-asian="20pt" style:font-size-complex="20pt"/>
    </style:style>
    <style:style style:name="Standard_20_30-subtitle" style:display-name="Standard 30-subtitle" style:family="presentation">
      <style:graphic-properties draw:stroke="none" draw:fill="none" draw:textarea-vertical-align="middle">
        <text:list-style style:name="Standard_20_30-subtitle" style:display-name="Standard 30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0-title" style:display-name="Standard 30-title" style:family="presentation">
      <style:graphic-properties draw:stroke="none" draw:fill="none" draw:textarea-vertical-align="middle">
        <text:list-style style:name="Standard_20_30-title" style:display-name="Standard 30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31-background" style:display-name="Standard 31-background" style:family="presentation">
      <style:graphic-properties draw:stroke="none" draw:fill="solid" draw:fill-color="#000066"/>
      <style:text-properties style:letter-kerning="true"/>
    </style:style>
    <style:style style:name="Standard_20_31-backgroundobjects" style:display-name="Standard 3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1-notes" style:display-name="Standard 3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1-outline1" style:display-name="Standard 31-outline1" style:family="presentation">
      <style:graphic-properties draw:stroke="none" draw:fill="none" draw:auto-grow-height="false" draw:fit-to-size="false" style:shrink-to-fit="true">
        <text:list-style style:name="Standard_20_31-outline1" style:display-name="Standard 31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1-outline2" style:display-name="Standard 31-outline2" style:family="presentation" style:parent-style-name="Standard_20_31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31-outline3" style:display-name="Standard 31-outline3" style:family="presentation" style:parent-style-name="Standard_20_31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31-outline4" style:display-name="Standard 31-outline4" style:family="presentation" style:parent-style-name="Standard_20_31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31-outline5" style:display-name="Standard 31-outline5" style:family="presentation" style:parent-style-name="Standard_20_31-outline4">
      <style:paragraph-properties fo:margin-top="0.1cm" fo:margin-bottom="0cm"/>
      <style:text-properties fo:font-size="20pt" style:font-size-asian="20pt" style:font-size-complex="20pt"/>
    </style:style>
    <style:style style:name="Standard_20_31-outline6" style:display-name="Standard 31-outline6" style:family="presentation" style:parent-style-name="Standard_20_31-outline5">
      <style:paragraph-properties fo:margin-top="0.1cm" fo:margin-bottom="0cm"/>
      <style:text-properties fo:font-size="20pt" style:font-size-asian="20pt" style:font-size-complex="20pt"/>
    </style:style>
    <style:style style:name="Standard_20_31-outline7" style:display-name="Standard 31-outline7" style:family="presentation" style:parent-style-name="Standard_20_31-outline6">
      <style:paragraph-properties fo:margin-top="0.1cm" fo:margin-bottom="0cm"/>
      <style:text-properties fo:font-size="20pt" style:font-size-asian="20pt" style:font-size-complex="20pt"/>
    </style:style>
    <style:style style:name="Standard_20_31-outline8" style:display-name="Standard 31-outline8" style:family="presentation" style:parent-style-name="Standard_20_31-outline7">
      <style:paragraph-properties fo:margin-top="0.1cm" fo:margin-bottom="0cm"/>
      <style:text-properties fo:font-size="20pt" style:font-size-asian="20pt" style:font-size-complex="20pt"/>
    </style:style>
    <style:style style:name="Standard_20_31-outline9" style:display-name="Standard 31-outline9" style:family="presentation" style:parent-style-name="Standard_20_31-outline8">
      <style:paragraph-properties fo:margin-top="0.1cm" fo:margin-bottom="0cm"/>
      <style:text-properties fo:font-size="20pt" style:font-size-asian="20pt" style:font-size-complex="20pt"/>
    </style:style>
    <style:style style:name="Standard_20_31-subtitle" style:display-name="Standard 31-subtitle" style:family="presentation">
      <style:graphic-properties draw:stroke="none" draw:fill="none" draw:textarea-vertical-align="middle">
        <text:list-style style:name="Standard_20_31-subtitle" style:display-name="Standard 31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1-title" style:display-name="Standard 31-title" style:family="presentation">
      <style:graphic-properties draw:stroke="none" draw:fill="none" draw:textarea-vertical-align="middle">
        <text:list-style style:name="Standard_20_31-title" style:display-name="Standard 31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32-background" style:display-name="Standard 32-background" style:family="presentation">
      <style:graphic-properties draw:stroke="none" draw:fill="solid" draw:fill-color="#000066"/>
      <style:text-properties style:letter-kerning="true"/>
    </style:style>
    <style:style style:name="Standard_20_32-backgroundobjects" style:display-name="Standard 3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2-notes" style:display-name="Standard 3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2-outline1" style:display-name="Standard 32-outline1" style:family="presentation">
      <style:graphic-properties draw:stroke="none" draw:fill="none" draw:auto-grow-height="false" draw:fit-to-size="false" style:shrink-to-fit="true">
        <text:list-style style:name="Standard_20_32-outline1" style:display-name="Standard 32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2-outline2" style:display-name="Standard 32-outline2" style:family="presentation" style:parent-style-name="Standard_20_32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32-outline3" style:display-name="Standard 32-outline3" style:family="presentation" style:parent-style-name="Standard_20_32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32-outline4" style:display-name="Standard 32-outline4" style:family="presentation" style:parent-style-name="Standard_20_32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32-outline5" style:display-name="Standard 32-outline5" style:family="presentation" style:parent-style-name="Standard_20_32-outline4">
      <style:paragraph-properties fo:margin-top="0.1cm" fo:margin-bottom="0cm"/>
      <style:text-properties fo:font-size="20pt" style:font-size-asian="20pt" style:font-size-complex="20pt"/>
    </style:style>
    <style:style style:name="Standard_20_32-outline6" style:display-name="Standard 32-outline6" style:family="presentation" style:parent-style-name="Standard_20_32-outline5">
      <style:paragraph-properties fo:margin-top="0.1cm" fo:margin-bottom="0cm"/>
      <style:text-properties fo:font-size="20pt" style:font-size-asian="20pt" style:font-size-complex="20pt"/>
    </style:style>
    <style:style style:name="Standard_20_32-outline7" style:display-name="Standard 32-outline7" style:family="presentation" style:parent-style-name="Standard_20_32-outline6">
      <style:paragraph-properties fo:margin-top="0.1cm" fo:margin-bottom="0cm"/>
      <style:text-properties fo:font-size="20pt" style:font-size-asian="20pt" style:font-size-complex="20pt"/>
    </style:style>
    <style:style style:name="Standard_20_32-outline8" style:display-name="Standard 32-outline8" style:family="presentation" style:parent-style-name="Standard_20_32-outline7">
      <style:paragraph-properties fo:margin-top="0.1cm" fo:margin-bottom="0cm"/>
      <style:text-properties fo:font-size="20pt" style:font-size-asian="20pt" style:font-size-complex="20pt"/>
    </style:style>
    <style:style style:name="Standard_20_32-outline9" style:display-name="Standard 32-outline9" style:family="presentation" style:parent-style-name="Standard_20_32-outline8">
      <style:paragraph-properties fo:margin-top="0.1cm" fo:margin-bottom="0cm"/>
      <style:text-properties fo:font-size="20pt" style:font-size-asian="20pt" style:font-size-complex="20pt"/>
    </style:style>
    <style:style style:name="Standard_20_32-subtitle" style:display-name="Standard 32-subtitle" style:family="presentation">
      <style:graphic-properties draw:stroke="none" draw:fill="none" draw:textarea-vertical-align="middle">
        <text:list-style style:name="Standard_20_32-subtitle" style:display-name="Standard 32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2-title" style:display-name="Standard 32-title" style:family="presentation">
      <style:graphic-properties draw:stroke="none" draw:fill="none" draw:textarea-vertical-align="middle">
        <text:list-style style:name="Standard_20_32-title" style:display-name="Standard 32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33-background" style:display-name="Standard 33-background" style:family="presentation">
      <style:graphic-properties draw:stroke="none" draw:fill="solid" draw:fill-color="#000066"/>
      <style:text-properties style:letter-kerning="true"/>
    </style:style>
    <style:style style:name="Standard_20_33-backgroundobjects" style:display-name="Standard 3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3-notes" style:display-name="Standard 33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3-outline1" style:display-name="Standard 33-outline1" style:family="presentation">
      <style:graphic-properties draw:stroke="none" draw:fill="none" draw:auto-grow-height="false" draw:fit-to-size="false" style:shrink-to-fit="true">
        <text:list-style style:name="Standard_20_33-outline1" style:display-name="Standard 33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3-outline2" style:display-name="Standard 33-outline2" style:family="presentation" style:parent-style-name="Standard_20_33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33-outline3" style:display-name="Standard 33-outline3" style:family="presentation" style:parent-style-name="Standard_20_33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33-outline4" style:display-name="Standard 33-outline4" style:family="presentation" style:parent-style-name="Standard_20_33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33-outline5" style:display-name="Standard 33-outline5" style:family="presentation" style:parent-style-name="Standard_20_33-outline4">
      <style:paragraph-properties fo:margin-top="0.1cm" fo:margin-bottom="0cm"/>
      <style:text-properties fo:font-size="20pt" style:font-size-asian="20pt" style:font-size-complex="20pt"/>
    </style:style>
    <style:style style:name="Standard_20_33-outline6" style:display-name="Standard 33-outline6" style:family="presentation" style:parent-style-name="Standard_20_33-outline5">
      <style:paragraph-properties fo:margin-top="0.1cm" fo:margin-bottom="0cm"/>
      <style:text-properties fo:font-size="20pt" style:font-size-asian="20pt" style:font-size-complex="20pt"/>
    </style:style>
    <style:style style:name="Standard_20_33-outline7" style:display-name="Standard 33-outline7" style:family="presentation" style:parent-style-name="Standard_20_33-outline6">
      <style:paragraph-properties fo:margin-top="0.1cm" fo:margin-bottom="0cm"/>
      <style:text-properties fo:font-size="20pt" style:font-size-asian="20pt" style:font-size-complex="20pt"/>
    </style:style>
    <style:style style:name="Standard_20_33-outline8" style:display-name="Standard 33-outline8" style:family="presentation" style:parent-style-name="Standard_20_33-outline7">
      <style:paragraph-properties fo:margin-top="0.1cm" fo:margin-bottom="0cm"/>
      <style:text-properties fo:font-size="20pt" style:font-size-asian="20pt" style:font-size-complex="20pt"/>
    </style:style>
    <style:style style:name="Standard_20_33-outline9" style:display-name="Standard 33-outline9" style:family="presentation" style:parent-style-name="Standard_20_33-outline8">
      <style:paragraph-properties fo:margin-top="0.1cm" fo:margin-bottom="0cm"/>
      <style:text-properties fo:font-size="20pt" style:font-size-asian="20pt" style:font-size-complex="20pt"/>
    </style:style>
    <style:style style:name="Standard_20_33-subtitle" style:display-name="Standard 33-subtitle" style:family="presentation">
      <style:graphic-properties draw:stroke="none" draw:fill="none" draw:textarea-vertical-align="middle">
        <text:list-style style:name="Standard_20_33-subtitle" style:display-name="Standard 33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3-title" style:display-name="Standard 33-title" style:family="presentation">
      <style:graphic-properties draw:stroke="none" draw:fill="none" draw:textarea-vertical-align="middle">
        <text:list-style style:name="Standard_20_33-title" style:display-name="Standard 33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34-background" style:display-name="Standard 34-background" style:family="presentation">
      <style:graphic-properties draw:stroke="none" draw:fill="solid" draw:fill-color="#000066"/>
      <style:text-properties style:letter-kerning="true"/>
    </style:style>
    <style:style style:name="Standard_20_34-backgroundobjects" style:display-name="Standard 34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4-notes" style:display-name="Standard 34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4-outline1" style:display-name="Standard 34-outline1" style:family="presentation">
      <style:graphic-properties draw:stroke="none" draw:fill="none" draw:auto-grow-height="false" draw:fit-to-size="false" style:shrink-to-fit="true">
        <text:list-style style:name="Standard_20_34-outline1" style:display-name="Standard 34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4-outline2" style:display-name="Standard 34-outline2" style:family="presentation" style:parent-style-name="Standard_20_34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34-outline3" style:display-name="Standard 34-outline3" style:family="presentation" style:parent-style-name="Standard_20_34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34-outline4" style:display-name="Standard 34-outline4" style:family="presentation" style:parent-style-name="Standard_20_34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34-outline5" style:display-name="Standard 34-outline5" style:family="presentation" style:parent-style-name="Standard_20_34-outline4">
      <style:paragraph-properties fo:margin-top="0.1cm" fo:margin-bottom="0cm"/>
      <style:text-properties fo:font-size="20pt" style:font-size-asian="20pt" style:font-size-complex="20pt"/>
    </style:style>
    <style:style style:name="Standard_20_34-outline6" style:display-name="Standard 34-outline6" style:family="presentation" style:parent-style-name="Standard_20_34-outline5">
      <style:paragraph-properties fo:margin-top="0.1cm" fo:margin-bottom="0cm"/>
      <style:text-properties fo:font-size="20pt" style:font-size-asian="20pt" style:font-size-complex="20pt"/>
    </style:style>
    <style:style style:name="Standard_20_34-outline7" style:display-name="Standard 34-outline7" style:family="presentation" style:parent-style-name="Standard_20_34-outline6">
      <style:paragraph-properties fo:margin-top="0.1cm" fo:margin-bottom="0cm"/>
      <style:text-properties fo:font-size="20pt" style:font-size-asian="20pt" style:font-size-complex="20pt"/>
    </style:style>
    <style:style style:name="Standard_20_34-outline8" style:display-name="Standard 34-outline8" style:family="presentation" style:parent-style-name="Standard_20_34-outline7">
      <style:paragraph-properties fo:margin-top="0.1cm" fo:margin-bottom="0cm"/>
      <style:text-properties fo:font-size="20pt" style:font-size-asian="20pt" style:font-size-complex="20pt"/>
    </style:style>
    <style:style style:name="Standard_20_34-outline9" style:display-name="Standard 34-outline9" style:family="presentation" style:parent-style-name="Standard_20_34-outline8">
      <style:paragraph-properties fo:margin-top="0.1cm" fo:margin-bottom="0cm"/>
      <style:text-properties fo:font-size="20pt" style:font-size-asian="20pt" style:font-size-complex="20pt"/>
    </style:style>
    <style:style style:name="Standard_20_34-subtitle" style:display-name="Standard 34-subtitle" style:family="presentation">
      <style:graphic-properties draw:stroke="none" draw:fill="none" draw:textarea-vertical-align="middle">
        <text:list-style style:name="Standard_20_34-subtitle" style:display-name="Standard 34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4-title" style:display-name="Standard 34-title" style:family="presentation">
      <style:graphic-properties draw:stroke="none" draw:fill="none" draw:textarea-vertical-align="middle">
        <text:list-style style:name="Standard_20_34-title" style:display-name="Standard 34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35-background" style:display-name="Standard 35-background" style:family="presentation">
      <style:graphic-properties draw:stroke="none" draw:fill="solid" draw:fill-color="#000066"/>
      <style:text-properties style:letter-kerning="true"/>
    </style:style>
    <style:style style:name="Standard_20_35-backgroundobjects" style:display-name="Standard 35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5-notes" style:display-name="Standard 35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5-outline1" style:display-name="Standard 35-outline1" style:family="presentation">
      <style:graphic-properties draw:stroke="none" draw:fill="none" draw:auto-grow-height="false" draw:fit-to-size="false" style:shrink-to-fit="true">
        <text:list-style style:name="Standard_20_35-outline1" style:display-name="Standard 35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5-outline2" style:display-name="Standard 35-outline2" style:family="presentation" style:parent-style-name="Standard_20_35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35-outline3" style:display-name="Standard 35-outline3" style:family="presentation" style:parent-style-name="Standard_20_35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35-outline4" style:display-name="Standard 35-outline4" style:family="presentation" style:parent-style-name="Standard_20_35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35-outline5" style:display-name="Standard 35-outline5" style:family="presentation" style:parent-style-name="Standard_20_35-outline4">
      <style:paragraph-properties fo:margin-top="0.1cm" fo:margin-bottom="0cm"/>
      <style:text-properties fo:font-size="20pt" style:font-size-asian="20pt" style:font-size-complex="20pt"/>
    </style:style>
    <style:style style:name="Standard_20_35-outline6" style:display-name="Standard 35-outline6" style:family="presentation" style:parent-style-name="Standard_20_35-outline5">
      <style:paragraph-properties fo:margin-top="0.1cm" fo:margin-bottom="0cm"/>
      <style:text-properties fo:font-size="20pt" style:font-size-asian="20pt" style:font-size-complex="20pt"/>
    </style:style>
    <style:style style:name="Standard_20_35-outline7" style:display-name="Standard 35-outline7" style:family="presentation" style:parent-style-name="Standard_20_35-outline6">
      <style:paragraph-properties fo:margin-top="0.1cm" fo:margin-bottom="0cm"/>
      <style:text-properties fo:font-size="20pt" style:font-size-asian="20pt" style:font-size-complex="20pt"/>
    </style:style>
    <style:style style:name="Standard_20_35-outline8" style:display-name="Standard 35-outline8" style:family="presentation" style:parent-style-name="Standard_20_35-outline7">
      <style:paragraph-properties fo:margin-top="0.1cm" fo:margin-bottom="0cm"/>
      <style:text-properties fo:font-size="20pt" style:font-size-asian="20pt" style:font-size-complex="20pt"/>
    </style:style>
    <style:style style:name="Standard_20_35-outline9" style:display-name="Standard 35-outline9" style:family="presentation" style:parent-style-name="Standard_20_35-outline8">
      <style:paragraph-properties fo:margin-top="0.1cm" fo:margin-bottom="0cm"/>
      <style:text-properties fo:font-size="20pt" style:font-size-asian="20pt" style:font-size-complex="20pt"/>
    </style:style>
    <style:style style:name="Standard_20_35-subtitle" style:display-name="Standard 35-subtitle" style:family="presentation">
      <style:graphic-properties draw:stroke="none" draw:fill="none" draw:textarea-vertical-align="middle">
        <text:list-style style:name="Standard_20_35-subtitle" style:display-name="Standard 35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5-title" style:display-name="Standard 35-title" style:family="presentation">
      <style:graphic-properties draw:stroke="none" draw:fill="none" draw:textarea-vertical-align="middle">
        <text:list-style style:name="Standard_20_35-title" style:display-name="Standard 35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36-background" style:display-name="Standard 36-background" style:family="presentation">
      <style:graphic-properties draw:stroke="none" draw:fill="solid" draw:fill-color="#000066"/>
      <style:text-properties style:letter-kerning="true"/>
    </style:style>
    <style:style style:name="Standard_20_36-backgroundobjects" style:display-name="Standard 36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6-notes" style:display-name="Standard 36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6-outline1" style:display-name="Standard 36-outline1" style:family="presentation">
      <style:graphic-properties draw:stroke="none" draw:fill="none" draw:auto-grow-height="false" draw:fit-to-size="false" style:shrink-to-fit="true">
        <text:list-style style:name="Standard_20_36-outline1" style:display-name="Standard 36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6-outline2" style:display-name="Standard 36-outline2" style:family="presentation" style:parent-style-name="Standard_20_36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36-outline3" style:display-name="Standard 36-outline3" style:family="presentation" style:parent-style-name="Standard_20_36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36-outline4" style:display-name="Standard 36-outline4" style:family="presentation" style:parent-style-name="Standard_20_36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36-outline5" style:display-name="Standard 36-outline5" style:family="presentation" style:parent-style-name="Standard_20_36-outline4">
      <style:paragraph-properties fo:margin-top="0.1cm" fo:margin-bottom="0cm"/>
      <style:text-properties fo:font-size="20pt" style:font-size-asian="20pt" style:font-size-complex="20pt"/>
    </style:style>
    <style:style style:name="Standard_20_36-outline6" style:display-name="Standard 36-outline6" style:family="presentation" style:parent-style-name="Standard_20_36-outline5">
      <style:paragraph-properties fo:margin-top="0.1cm" fo:margin-bottom="0cm"/>
      <style:text-properties fo:font-size="20pt" style:font-size-asian="20pt" style:font-size-complex="20pt"/>
    </style:style>
    <style:style style:name="Standard_20_36-outline7" style:display-name="Standard 36-outline7" style:family="presentation" style:parent-style-name="Standard_20_36-outline6">
      <style:paragraph-properties fo:margin-top="0.1cm" fo:margin-bottom="0cm"/>
      <style:text-properties fo:font-size="20pt" style:font-size-asian="20pt" style:font-size-complex="20pt"/>
    </style:style>
    <style:style style:name="Standard_20_36-outline8" style:display-name="Standard 36-outline8" style:family="presentation" style:parent-style-name="Standard_20_36-outline7">
      <style:paragraph-properties fo:margin-top="0.1cm" fo:margin-bottom="0cm"/>
      <style:text-properties fo:font-size="20pt" style:font-size-asian="20pt" style:font-size-complex="20pt"/>
    </style:style>
    <style:style style:name="Standard_20_36-outline9" style:display-name="Standard 36-outline9" style:family="presentation" style:parent-style-name="Standard_20_36-outline8">
      <style:paragraph-properties fo:margin-top="0.1cm" fo:margin-bottom="0cm"/>
      <style:text-properties fo:font-size="20pt" style:font-size-asian="20pt" style:font-size-complex="20pt"/>
    </style:style>
    <style:style style:name="Standard_20_36-subtitle" style:display-name="Standard 36-subtitle" style:family="presentation">
      <style:graphic-properties draw:stroke="none" draw:fill="none" draw:textarea-vertical-align="middle">
        <text:list-style style:name="Standard_20_36-subtitle" style:display-name="Standard 36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6-title" style:display-name="Standard 36-title" style:family="presentation">
      <style:graphic-properties draw:stroke="none" draw:fill="none" draw:textarea-vertical-align="middle">
        <text:list-style style:name="Standard_20_36-title" style:display-name="Standard 36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37-background" style:display-name="Standard 37-background" style:family="presentation">
      <style:graphic-properties draw:stroke="none" draw:fill="solid" draw:fill-color="#000066"/>
      <style:text-properties style:letter-kerning="true"/>
    </style:style>
    <style:style style:name="Standard_20_37-backgroundobjects" style:display-name="Standard 37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7-notes" style:display-name="Standard 37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7-outline1" style:display-name="Standard 37-outline1" style:family="presentation">
      <style:graphic-properties draw:stroke="none" draw:fill="none" draw:auto-grow-height="false" draw:fit-to-size="false" style:shrink-to-fit="true">
        <text:list-style style:name="Standard_20_37-outline1" style:display-name="Standard 37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7-outline2" style:display-name="Standard 37-outline2" style:family="presentation" style:parent-style-name="Standard_20_37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37-outline3" style:display-name="Standard 37-outline3" style:family="presentation" style:parent-style-name="Standard_20_37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37-outline4" style:display-name="Standard 37-outline4" style:family="presentation" style:parent-style-name="Standard_20_37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37-outline5" style:display-name="Standard 37-outline5" style:family="presentation" style:parent-style-name="Standard_20_37-outline4">
      <style:paragraph-properties fo:margin-top="0.1cm" fo:margin-bottom="0cm"/>
      <style:text-properties fo:font-size="20pt" style:font-size-asian="20pt" style:font-size-complex="20pt"/>
    </style:style>
    <style:style style:name="Standard_20_37-outline6" style:display-name="Standard 37-outline6" style:family="presentation" style:parent-style-name="Standard_20_37-outline5">
      <style:paragraph-properties fo:margin-top="0.1cm" fo:margin-bottom="0cm"/>
      <style:text-properties fo:font-size="20pt" style:font-size-asian="20pt" style:font-size-complex="20pt"/>
    </style:style>
    <style:style style:name="Standard_20_37-outline7" style:display-name="Standard 37-outline7" style:family="presentation" style:parent-style-name="Standard_20_37-outline6">
      <style:paragraph-properties fo:margin-top="0.1cm" fo:margin-bottom="0cm"/>
      <style:text-properties fo:font-size="20pt" style:font-size-asian="20pt" style:font-size-complex="20pt"/>
    </style:style>
    <style:style style:name="Standard_20_37-outline8" style:display-name="Standard 37-outline8" style:family="presentation" style:parent-style-name="Standard_20_37-outline7">
      <style:paragraph-properties fo:margin-top="0.1cm" fo:margin-bottom="0cm"/>
      <style:text-properties fo:font-size="20pt" style:font-size-asian="20pt" style:font-size-complex="20pt"/>
    </style:style>
    <style:style style:name="Standard_20_37-outline9" style:display-name="Standard 37-outline9" style:family="presentation" style:parent-style-name="Standard_20_37-outline8">
      <style:paragraph-properties fo:margin-top="0.1cm" fo:margin-bottom="0cm"/>
      <style:text-properties fo:font-size="20pt" style:font-size-asian="20pt" style:font-size-complex="20pt"/>
    </style:style>
    <style:style style:name="Standard_20_37-subtitle" style:display-name="Standard 37-subtitle" style:family="presentation">
      <style:graphic-properties draw:stroke="none" draw:fill="none" draw:textarea-vertical-align="middle">
        <text:list-style style:name="Standard_20_37-subtitle" style:display-name="Standard 37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7-title" style:display-name="Standard 37-title" style:family="presentation">
      <style:graphic-properties draw:stroke="none" draw:fill="none" draw:textarea-vertical-align="middle">
        <text:list-style style:name="Standard_20_37-title" style:display-name="Standard 37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38-background" style:display-name="Standard 38-background" style:family="presentation">
      <style:graphic-properties draw:stroke="none" draw:fill="solid" draw:fill-color="#000066"/>
      <style:text-properties style:letter-kerning="true"/>
    </style:style>
    <style:style style:name="Standard_20_38-backgroundobjects" style:display-name="Standard 38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8-notes" style:display-name="Standard 38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8-outline1" style:display-name="Standard 38-outline1" style:family="presentation">
      <style:graphic-properties draw:stroke="none" draw:fill="none" draw:auto-grow-height="false" draw:fit-to-size="false" style:shrink-to-fit="true">
        <text:list-style style:name="Standard_20_38-outline1" style:display-name="Standard 38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8-outline2" style:display-name="Standard 38-outline2" style:family="presentation" style:parent-style-name="Standard_20_38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38-outline3" style:display-name="Standard 38-outline3" style:family="presentation" style:parent-style-name="Standard_20_38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38-outline4" style:display-name="Standard 38-outline4" style:family="presentation" style:parent-style-name="Standard_20_38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38-outline5" style:display-name="Standard 38-outline5" style:family="presentation" style:parent-style-name="Standard_20_38-outline4">
      <style:paragraph-properties fo:margin-top="0.1cm" fo:margin-bottom="0cm"/>
      <style:text-properties fo:font-size="20pt" style:font-size-asian="20pt" style:font-size-complex="20pt"/>
    </style:style>
    <style:style style:name="Standard_20_38-outline6" style:display-name="Standard 38-outline6" style:family="presentation" style:parent-style-name="Standard_20_38-outline5">
      <style:paragraph-properties fo:margin-top="0.1cm" fo:margin-bottom="0cm"/>
      <style:text-properties fo:font-size="20pt" style:font-size-asian="20pt" style:font-size-complex="20pt"/>
    </style:style>
    <style:style style:name="Standard_20_38-outline7" style:display-name="Standard 38-outline7" style:family="presentation" style:parent-style-name="Standard_20_38-outline6">
      <style:paragraph-properties fo:margin-top="0.1cm" fo:margin-bottom="0cm"/>
      <style:text-properties fo:font-size="20pt" style:font-size-asian="20pt" style:font-size-complex="20pt"/>
    </style:style>
    <style:style style:name="Standard_20_38-outline8" style:display-name="Standard 38-outline8" style:family="presentation" style:parent-style-name="Standard_20_38-outline7">
      <style:paragraph-properties fo:margin-top="0.1cm" fo:margin-bottom="0cm"/>
      <style:text-properties fo:font-size="20pt" style:font-size-asian="20pt" style:font-size-complex="20pt"/>
    </style:style>
    <style:style style:name="Standard_20_38-outline9" style:display-name="Standard 38-outline9" style:family="presentation" style:parent-style-name="Standard_20_38-outline8">
      <style:paragraph-properties fo:margin-top="0.1cm" fo:margin-bottom="0cm"/>
      <style:text-properties fo:font-size="20pt" style:font-size-asian="20pt" style:font-size-complex="20pt"/>
    </style:style>
    <style:style style:name="Standard_20_38-subtitle" style:display-name="Standard 38-subtitle" style:family="presentation">
      <style:graphic-properties draw:stroke="none" draw:fill="none" draw:textarea-vertical-align="middle">
        <text:list-style style:name="Standard_20_38-subtitle" style:display-name="Standard 38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8-title" style:display-name="Standard 38-title" style:family="presentation">
      <style:graphic-properties draw:stroke="none" draw:fill="none" draw:textarea-vertical-align="middle">
        <text:list-style style:name="Standard_20_38-title" style:display-name="Standard 38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39-background" style:display-name="Standard 39-background" style:family="presentation">
      <style:graphic-properties draw:stroke="none" draw:fill="solid" draw:fill-color="#000066"/>
      <style:text-properties style:letter-kerning="true"/>
    </style:style>
    <style:style style:name="Standard_20_39-backgroundobjects" style:display-name="Standard 39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9-notes" style:display-name="Standard 39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9-outline1" style:display-name="Standard 39-outline1" style:family="presentation">
      <style:graphic-properties draw:stroke="none" draw:fill="none" draw:auto-grow-height="false" draw:fit-to-size="false" style:shrink-to-fit="true">
        <text:list-style style:name="Standard_20_39-outline1" style:display-name="Standard 39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9-outline2" style:display-name="Standard 39-outline2" style:family="presentation" style:parent-style-name="Standard_20_39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39-outline3" style:display-name="Standard 39-outline3" style:family="presentation" style:parent-style-name="Standard_20_39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39-outline4" style:display-name="Standard 39-outline4" style:family="presentation" style:parent-style-name="Standard_20_39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39-outline5" style:display-name="Standard 39-outline5" style:family="presentation" style:parent-style-name="Standard_20_39-outline4">
      <style:paragraph-properties fo:margin-top="0.1cm" fo:margin-bottom="0cm"/>
      <style:text-properties fo:font-size="20pt" style:font-size-asian="20pt" style:font-size-complex="20pt"/>
    </style:style>
    <style:style style:name="Standard_20_39-outline6" style:display-name="Standard 39-outline6" style:family="presentation" style:parent-style-name="Standard_20_39-outline5">
      <style:paragraph-properties fo:margin-top="0.1cm" fo:margin-bottom="0cm"/>
      <style:text-properties fo:font-size="20pt" style:font-size-asian="20pt" style:font-size-complex="20pt"/>
    </style:style>
    <style:style style:name="Standard_20_39-outline7" style:display-name="Standard 39-outline7" style:family="presentation" style:parent-style-name="Standard_20_39-outline6">
      <style:paragraph-properties fo:margin-top="0.1cm" fo:margin-bottom="0cm"/>
      <style:text-properties fo:font-size="20pt" style:font-size-asian="20pt" style:font-size-complex="20pt"/>
    </style:style>
    <style:style style:name="Standard_20_39-outline8" style:display-name="Standard 39-outline8" style:family="presentation" style:parent-style-name="Standard_20_39-outline7">
      <style:paragraph-properties fo:margin-top="0.1cm" fo:margin-bottom="0cm"/>
      <style:text-properties fo:font-size="20pt" style:font-size-asian="20pt" style:font-size-complex="20pt"/>
    </style:style>
    <style:style style:name="Standard_20_39-outline9" style:display-name="Standard 39-outline9" style:family="presentation" style:parent-style-name="Standard_20_39-outline8">
      <style:paragraph-properties fo:margin-top="0.1cm" fo:margin-bottom="0cm"/>
      <style:text-properties fo:font-size="20pt" style:font-size-asian="20pt" style:font-size-complex="20pt"/>
    </style:style>
    <style:style style:name="Standard_20_39-subtitle" style:display-name="Standard 39-subtitle" style:family="presentation">
      <style:graphic-properties draw:stroke="none" draw:fill="none" draw:textarea-vertical-align="middle">
        <text:list-style style:name="Standard_20_39-subtitle" style:display-name="Standard 39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9-title" style:display-name="Standard 39-title" style:family="presentation">
      <style:graphic-properties draw:stroke="none" draw:fill="none" draw:textarea-vertical-align="middle">
        <text:list-style style:name="Standard_20_39-title" style:display-name="Standard 39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40-background" style:display-name="Standard 40-background" style:family="presentation">
      <style:graphic-properties draw:stroke="none" draw:fill="solid" draw:fill-color="#000066"/>
      <style:text-properties style:letter-kerning="true"/>
    </style:style>
    <style:style style:name="Standard_20_40-backgroundobjects" style:display-name="Standard 40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0-notes" style:display-name="Standard 40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0-outline1" style:display-name="Standard 40-outline1" style:family="presentation">
      <style:graphic-properties draw:stroke="none" draw:fill="none" draw:auto-grow-height="false" draw:fit-to-size="false" style:shrink-to-fit="true">
        <text:list-style style:name="Standard_20_40-outline1" style:display-name="Standard 40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0-outline2" style:display-name="Standard 40-outline2" style:family="presentation" style:parent-style-name="Standard_20_40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40-outline3" style:display-name="Standard 40-outline3" style:family="presentation" style:parent-style-name="Standard_20_40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40-outline4" style:display-name="Standard 40-outline4" style:family="presentation" style:parent-style-name="Standard_20_40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40-outline5" style:display-name="Standard 40-outline5" style:family="presentation" style:parent-style-name="Standard_20_40-outline4">
      <style:paragraph-properties fo:margin-top="0.1cm" fo:margin-bottom="0cm"/>
      <style:text-properties fo:font-size="20pt" style:font-size-asian="20pt" style:font-size-complex="20pt"/>
    </style:style>
    <style:style style:name="Standard_20_40-outline6" style:display-name="Standard 40-outline6" style:family="presentation" style:parent-style-name="Standard_20_40-outline5">
      <style:paragraph-properties fo:margin-top="0.1cm" fo:margin-bottom="0cm"/>
      <style:text-properties fo:font-size="20pt" style:font-size-asian="20pt" style:font-size-complex="20pt"/>
    </style:style>
    <style:style style:name="Standard_20_40-outline7" style:display-name="Standard 40-outline7" style:family="presentation" style:parent-style-name="Standard_20_40-outline6">
      <style:paragraph-properties fo:margin-top="0.1cm" fo:margin-bottom="0cm"/>
      <style:text-properties fo:font-size="20pt" style:font-size-asian="20pt" style:font-size-complex="20pt"/>
    </style:style>
    <style:style style:name="Standard_20_40-outline8" style:display-name="Standard 40-outline8" style:family="presentation" style:parent-style-name="Standard_20_40-outline7">
      <style:paragraph-properties fo:margin-top="0.1cm" fo:margin-bottom="0cm"/>
      <style:text-properties fo:font-size="20pt" style:font-size-asian="20pt" style:font-size-complex="20pt"/>
    </style:style>
    <style:style style:name="Standard_20_40-outline9" style:display-name="Standard 40-outline9" style:family="presentation" style:parent-style-name="Standard_20_40-outline8">
      <style:paragraph-properties fo:margin-top="0.1cm" fo:margin-bottom="0cm"/>
      <style:text-properties fo:font-size="20pt" style:font-size-asian="20pt" style:font-size-complex="20pt"/>
    </style:style>
    <style:style style:name="Standard_20_40-subtitle" style:display-name="Standard 40-subtitle" style:family="presentation">
      <style:graphic-properties draw:stroke="none" draw:fill="none" draw:textarea-vertical-align="middle">
        <text:list-style style:name="Standard_20_40-subtitle" style:display-name="Standard 40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0-title" style:display-name="Standard 40-title" style:family="presentation">
      <style:graphic-properties draw:stroke="none" draw:fill="none" draw:textarea-vertical-align="middle">
        <text:list-style style:name="Standard_20_40-title" style:display-name="Standard 40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41-background" style:display-name="Standard 41-background" style:family="presentation">
      <style:graphic-properties draw:stroke="none" draw:fill="solid" draw:fill-color="#000066"/>
      <style:text-properties style:letter-kerning="true"/>
    </style:style>
    <style:style style:name="Standard_20_41-backgroundobjects" style:display-name="Standard 4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1-notes" style:display-name="Standard 4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1-outline1" style:display-name="Standard 41-outline1" style:family="presentation">
      <style:graphic-properties draw:stroke="none" draw:fill="none" draw:auto-grow-height="false" draw:fit-to-size="false" style:shrink-to-fit="true">
        <text:list-style style:name="Standard_20_41-outline1" style:display-name="Standard 41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1-outline2" style:display-name="Standard 41-outline2" style:family="presentation" style:parent-style-name="Standard_20_41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41-outline3" style:display-name="Standard 41-outline3" style:family="presentation" style:parent-style-name="Standard_20_41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41-outline4" style:display-name="Standard 41-outline4" style:family="presentation" style:parent-style-name="Standard_20_41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41-outline5" style:display-name="Standard 41-outline5" style:family="presentation" style:parent-style-name="Standard_20_41-outline4">
      <style:paragraph-properties fo:margin-top="0.1cm" fo:margin-bottom="0cm"/>
      <style:text-properties fo:font-size="20pt" style:font-size-asian="20pt" style:font-size-complex="20pt"/>
    </style:style>
    <style:style style:name="Standard_20_41-outline6" style:display-name="Standard 41-outline6" style:family="presentation" style:parent-style-name="Standard_20_41-outline5">
      <style:paragraph-properties fo:margin-top="0.1cm" fo:margin-bottom="0cm"/>
      <style:text-properties fo:font-size="20pt" style:font-size-asian="20pt" style:font-size-complex="20pt"/>
    </style:style>
    <style:style style:name="Standard_20_41-outline7" style:display-name="Standard 41-outline7" style:family="presentation" style:parent-style-name="Standard_20_41-outline6">
      <style:paragraph-properties fo:margin-top="0.1cm" fo:margin-bottom="0cm"/>
      <style:text-properties fo:font-size="20pt" style:font-size-asian="20pt" style:font-size-complex="20pt"/>
    </style:style>
    <style:style style:name="Standard_20_41-outline8" style:display-name="Standard 41-outline8" style:family="presentation" style:parent-style-name="Standard_20_41-outline7">
      <style:paragraph-properties fo:margin-top="0.1cm" fo:margin-bottom="0cm"/>
      <style:text-properties fo:font-size="20pt" style:font-size-asian="20pt" style:font-size-complex="20pt"/>
    </style:style>
    <style:style style:name="Standard_20_41-outline9" style:display-name="Standard 41-outline9" style:family="presentation" style:parent-style-name="Standard_20_41-outline8">
      <style:paragraph-properties fo:margin-top="0.1cm" fo:margin-bottom="0cm"/>
      <style:text-properties fo:font-size="20pt" style:font-size-asian="20pt" style:font-size-complex="20pt"/>
    </style:style>
    <style:style style:name="Standard_20_41-subtitle" style:display-name="Standard 41-subtitle" style:family="presentation">
      <style:graphic-properties draw:stroke="none" draw:fill="none" draw:textarea-vertical-align="middle">
        <text:list-style style:name="Standard_20_41-subtitle" style:display-name="Standard 41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1-title" style:display-name="Standard 41-title" style:family="presentation">
      <style:graphic-properties draw:stroke="none" draw:fill="none" draw:textarea-vertical-align="middle">
        <text:list-style style:name="Standard_20_41-title" style:display-name="Standard 41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42-background" style:display-name="Standard 42-background" style:family="presentation">
      <style:graphic-properties draw:stroke="none" draw:fill="solid" draw:fill-color="#000066"/>
      <style:text-properties style:letter-kerning="true"/>
    </style:style>
    <style:style style:name="Standard_20_42-backgroundobjects" style:display-name="Standard 4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2-notes" style:display-name="Standard 4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2-outline1" style:display-name="Standard 42-outline1" style:family="presentation">
      <style:graphic-properties draw:stroke="none" draw:fill="none" draw:auto-grow-height="false" draw:fit-to-size="false" style:shrink-to-fit="true">
        <text:list-style style:name="Standard_20_42-outline1" style:display-name="Standard 42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2-outline2" style:display-name="Standard 42-outline2" style:family="presentation" style:parent-style-name="Standard_20_42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42-outline3" style:display-name="Standard 42-outline3" style:family="presentation" style:parent-style-name="Standard_20_42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42-outline4" style:display-name="Standard 42-outline4" style:family="presentation" style:parent-style-name="Standard_20_42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42-outline5" style:display-name="Standard 42-outline5" style:family="presentation" style:parent-style-name="Standard_20_42-outline4">
      <style:paragraph-properties fo:margin-top="0.1cm" fo:margin-bottom="0cm"/>
      <style:text-properties fo:font-size="20pt" style:font-size-asian="20pt" style:font-size-complex="20pt"/>
    </style:style>
    <style:style style:name="Standard_20_42-outline6" style:display-name="Standard 42-outline6" style:family="presentation" style:parent-style-name="Standard_20_42-outline5">
      <style:paragraph-properties fo:margin-top="0.1cm" fo:margin-bottom="0cm"/>
      <style:text-properties fo:font-size="20pt" style:font-size-asian="20pt" style:font-size-complex="20pt"/>
    </style:style>
    <style:style style:name="Standard_20_42-outline7" style:display-name="Standard 42-outline7" style:family="presentation" style:parent-style-name="Standard_20_42-outline6">
      <style:paragraph-properties fo:margin-top="0.1cm" fo:margin-bottom="0cm"/>
      <style:text-properties fo:font-size="20pt" style:font-size-asian="20pt" style:font-size-complex="20pt"/>
    </style:style>
    <style:style style:name="Standard_20_42-outline8" style:display-name="Standard 42-outline8" style:family="presentation" style:parent-style-name="Standard_20_42-outline7">
      <style:paragraph-properties fo:margin-top="0.1cm" fo:margin-bottom="0cm"/>
      <style:text-properties fo:font-size="20pt" style:font-size-asian="20pt" style:font-size-complex="20pt"/>
    </style:style>
    <style:style style:name="Standard_20_42-outline9" style:display-name="Standard 42-outline9" style:family="presentation" style:parent-style-name="Standard_20_42-outline8">
      <style:paragraph-properties fo:margin-top="0.1cm" fo:margin-bottom="0cm"/>
      <style:text-properties fo:font-size="20pt" style:font-size-asian="20pt" style:font-size-complex="20pt"/>
    </style:style>
    <style:style style:name="Standard_20_42-subtitle" style:display-name="Standard 42-subtitle" style:family="presentation">
      <style:graphic-properties draw:stroke="none" draw:fill="none" draw:textarea-vertical-align="middle">
        <text:list-style style:name="Standard_20_42-subtitle" style:display-name="Standard 42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2-title" style:display-name="Standard 42-title" style:family="presentation">
      <style:graphic-properties draw:stroke="none" draw:fill="none" draw:textarea-vertical-align="middle">
        <text:list-style style:name="Standard_20_42-title" style:display-name="Standard 42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43-background" style:display-name="Standard 43-background" style:family="presentation">
      <style:graphic-properties draw:stroke="none" draw:fill="solid" draw:fill-color="#000066"/>
      <style:text-properties style:letter-kerning="true"/>
    </style:style>
    <style:style style:name="Standard_20_43-backgroundobjects" style:display-name="Standard 4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3-notes" style:display-name="Standard 43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3-outline1" style:display-name="Standard 43-outline1" style:family="presentation">
      <style:graphic-properties draw:stroke="none" draw:fill="none" draw:auto-grow-height="false" draw:fit-to-size="false" style:shrink-to-fit="true">
        <text:list-style style:name="Standard_20_43-outline1" style:display-name="Standard 43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3-outline2" style:display-name="Standard 43-outline2" style:family="presentation" style:parent-style-name="Standard_20_43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43-outline3" style:display-name="Standard 43-outline3" style:family="presentation" style:parent-style-name="Standard_20_43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43-outline4" style:display-name="Standard 43-outline4" style:family="presentation" style:parent-style-name="Standard_20_43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43-outline5" style:display-name="Standard 43-outline5" style:family="presentation" style:parent-style-name="Standard_20_43-outline4">
      <style:paragraph-properties fo:margin-top="0.1cm" fo:margin-bottom="0cm"/>
      <style:text-properties fo:font-size="20pt" style:font-size-asian="20pt" style:font-size-complex="20pt"/>
    </style:style>
    <style:style style:name="Standard_20_43-outline6" style:display-name="Standard 43-outline6" style:family="presentation" style:parent-style-name="Standard_20_43-outline5">
      <style:paragraph-properties fo:margin-top="0.1cm" fo:margin-bottom="0cm"/>
      <style:text-properties fo:font-size="20pt" style:font-size-asian="20pt" style:font-size-complex="20pt"/>
    </style:style>
    <style:style style:name="Standard_20_43-outline7" style:display-name="Standard 43-outline7" style:family="presentation" style:parent-style-name="Standard_20_43-outline6">
      <style:paragraph-properties fo:margin-top="0.1cm" fo:margin-bottom="0cm"/>
      <style:text-properties fo:font-size="20pt" style:font-size-asian="20pt" style:font-size-complex="20pt"/>
    </style:style>
    <style:style style:name="Standard_20_43-outline8" style:display-name="Standard 43-outline8" style:family="presentation" style:parent-style-name="Standard_20_43-outline7">
      <style:paragraph-properties fo:margin-top="0.1cm" fo:margin-bottom="0cm"/>
      <style:text-properties fo:font-size="20pt" style:font-size-asian="20pt" style:font-size-complex="20pt"/>
    </style:style>
    <style:style style:name="Standard_20_43-outline9" style:display-name="Standard 43-outline9" style:family="presentation" style:parent-style-name="Standard_20_43-outline8">
      <style:paragraph-properties fo:margin-top="0.1cm" fo:margin-bottom="0cm"/>
      <style:text-properties fo:font-size="20pt" style:font-size-asian="20pt" style:font-size-complex="20pt"/>
    </style:style>
    <style:style style:name="Standard_20_43-subtitle" style:display-name="Standard 43-subtitle" style:family="presentation">
      <style:graphic-properties draw:stroke="none" draw:fill="none" draw:textarea-vertical-align="middle">
        <text:list-style style:name="Standard_20_43-subtitle" style:display-name="Standard 43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3-title" style:display-name="Standard 43-title" style:family="presentation">
      <style:graphic-properties draw:stroke="none" draw:fill="none" draw:textarea-vertical-align="middle">
        <text:list-style style:name="Standard_20_43-title" style:display-name="Standard 43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44-background" style:display-name="Standard 44-background" style:family="presentation">
      <style:graphic-properties draw:stroke="none" draw:fill="solid" draw:fill-color="#000066"/>
      <style:text-properties style:letter-kerning="true"/>
    </style:style>
    <style:style style:name="Standard_20_44-backgroundobjects" style:display-name="Standard 44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4-notes" style:display-name="Standard 44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4-outline1" style:display-name="Standard 44-outline1" style:family="presentation">
      <style:graphic-properties draw:stroke="none" draw:fill="none" draw:auto-grow-height="false" draw:fit-to-size="false" style:shrink-to-fit="true">
        <text:list-style style:name="Standard_20_44-outline1" style:display-name="Standard 44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4-outline2" style:display-name="Standard 44-outline2" style:family="presentation" style:parent-style-name="Standard_20_44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44-outline3" style:display-name="Standard 44-outline3" style:family="presentation" style:parent-style-name="Standard_20_44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44-outline4" style:display-name="Standard 44-outline4" style:family="presentation" style:parent-style-name="Standard_20_44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44-outline5" style:display-name="Standard 44-outline5" style:family="presentation" style:parent-style-name="Standard_20_44-outline4">
      <style:paragraph-properties fo:margin-top="0.1cm" fo:margin-bottom="0cm"/>
      <style:text-properties fo:font-size="20pt" style:font-size-asian="20pt" style:font-size-complex="20pt"/>
    </style:style>
    <style:style style:name="Standard_20_44-outline6" style:display-name="Standard 44-outline6" style:family="presentation" style:parent-style-name="Standard_20_44-outline5">
      <style:paragraph-properties fo:margin-top="0.1cm" fo:margin-bottom="0cm"/>
      <style:text-properties fo:font-size="20pt" style:font-size-asian="20pt" style:font-size-complex="20pt"/>
    </style:style>
    <style:style style:name="Standard_20_44-outline7" style:display-name="Standard 44-outline7" style:family="presentation" style:parent-style-name="Standard_20_44-outline6">
      <style:paragraph-properties fo:margin-top="0.1cm" fo:margin-bottom="0cm"/>
      <style:text-properties fo:font-size="20pt" style:font-size-asian="20pt" style:font-size-complex="20pt"/>
    </style:style>
    <style:style style:name="Standard_20_44-outline8" style:display-name="Standard 44-outline8" style:family="presentation" style:parent-style-name="Standard_20_44-outline7">
      <style:paragraph-properties fo:margin-top="0.1cm" fo:margin-bottom="0cm"/>
      <style:text-properties fo:font-size="20pt" style:font-size-asian="20pt" style:font-size-complex="20pt"/>
    </style:style>
    <style:style style:name="Standard_20_44-outline9" style:display-name="Standard 44-outline9" style:family="presentation" style:parent-style-name="Standard_20_44-outline8">
      <style:paragraph-properties fo:margin-top="0.1cm" fo:margin-bottom="0cm"/>
      <style:text-properties fo:font-size="20pt" style:font-size-asian="20pt" style:font-size-complex="20pt"/>
    </style:style>
    <style:style style:name="Standard_20_44-subtitle" style:display-name="Standard 44-subtitle" style:family="presentation">
      <style:graphic-properties draw:stroke="none" draw:fill="none" draw:textarea-vertical-align="middle">
        <text:list-style style:name="Standard_20_44-subtitle" style:display-name="Standard 44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4-title" style:display-name="Standard 44-title" style:family="presentation">
      <style:graphic-properties draw:stroke="none" draw:fill="none" draw:textarea-vertical-align="middle">
        <text:list-style style:name="Standard_20_44-title" style:display-name="Standard 44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45-background" style:display-name="Standard 45-background" style:family="presentation">
      <style:graphic-properties draw:stroke="none" draw:fill="solid" draw:fill-color="#000066"/>
      <style:text-properties style:letter-kerning="true"/>
    </style:style>
    <style:style style:name="Standard_20_45-backgroundobjects" style:display-name="Standard 45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5-notes" style:display-name="Standard 45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5-outline1" style:display-name="Standard 45-outline1" style:family="presentation">
      <style:graphic-properties draw:stroke="none" draw:fill="none" draw:auto-grow-height="false" draw:fit-to-size="false" style:shrink-to-fit="true">
        <text:list-style style:name="Standard_20_45-outline1" style:display-name="Standard 45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5-outline2" style:display-name="Standard 45-outline2" style:family="presentation" style:parent-style-name="Standard_20_45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45-outline3" style:display-name="Standard 45-outline3" style:family="presentation" style:parent-style-name="Standard_20_45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45-outline4" style:display-name="Standard 45-outline4" style:family="presentation" style:parent-style-name="Standard_20_45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45-outline5" style:display-name="Standard 45-outline5" style:family="presentation" style:parent-style-name="Standard_20_45-outline4">
      <style:paragraph-properties fo:margin-top="0.1cm" fo:margin-bottom="0cm"/>
      <style:text-properties fo:font-size="20pt" style:font-size-asian="20pt" style:font-size-complex="20pt"/>
    </style:style>
    <style:style style:name="Standard_20_45-outline6" style:display-name="Standard 45-outline6" style:family="presentation" style:parent-style-name="Standard_20_45-outline5">
      <style:paragraph-properties fo:margin-top="0.1cm" fo:margin-bottom="0cm"/>
      <style:text-properties fo:font-size="20pt" style:font-size-asian="20pt" style:font-size-complex="20pt"/>
    </style:style>
    <style:style style:name="Standard_20_45-outline7" style:display-name="Standard 45-outline7" style:family="presentation" style:parent-style-name="Standard_20_45-outline6">
      <style:paragraph-properties fo:margin-top="0.1cm" fo:margin-bottom="0cm"/>
      <style:text-properties fo:font-size="20pt" style:font-size-asian="20pt" style:font-size-complex="20pt"/>
    </style:style>
    <style:style style:name="Standard_20_45-outline8" style:display-name="Standard 45-outline8" style:family="presentation" style:parent-style-name="Standard_20_45-outline7">
      <style:paragraph-properties fo:margin-top="0.1cm" fo:margin-bottom="0cm"/>
      <style:text-properties fo:font-size="20pt" style:font-size-asian="20pt" style:font-size-complex="20pt"/>
    </style:style>
    <style:style style:name="Standard_20_45-outline9" style:display-name="Standard 45-outline9" style:family="presentation" style:parent-style-name="Standard_20_45-outline8">
      <style:paragraph-properties fo:margin-top="0.1cm" fo:margin-bottom="0cm"/>
      <style:text-properties fo:font-size="20pt" style:font-size-asian="20pt" style:font-size-complex="20pt"/>
    </style:style>
    <style:style style:name="Standard_20_45-subtitle" style:display-name="Standard 45-subtitle" style:family="presentation">
      <style:graphic-properties draw:stroke="none" draw:fill="none" draw:textarea-vertical-align="middle">
        <text:list-style style:name="Standard_20_45-subtitle" style:display-name="Standard 45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5-title" style:display-name="Standard 45-title" style:family="presentation">
      <style:graphic-properties draw:stroke="none" draw:fill="none" draw:textarea-vertical-align="middle">
        <text:list-style style:name="Standard_20_45-title" style:display-name="Standard 45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46-background" style:display-name="Standard 46-background" style:family="presentation">
      <style:graphic-properties draw:stroke="none" draw:fill="solid" draw:fill-color="#000066"/>
      <style:text-properties style:letter-kerning="true"/>
    </style:style>
    <style:style style:name="Standard_20_46-backgroundobjects" style:display-name="Standard 46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6-notes" style:display-name="Standard 46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6-outline1" style:display-name="Standard 46-outline1" style:family="presentation">
      <style:graphic-properties draw:stroke="none" draw:fill="none" draw:auto-grow-height="false" draw:fit-to-size="false" style:shrink-to-fit="true">
        <text:list-style style:name="Standard_20_46-outline1" style:display-name="Standard 46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6-outline2" style:display-name="Standard 46-outline2" style:family="presentation" style:parent-style-name="Standard_20_46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46-outline3" style:display-name="Standard 46-outline3" style:family="presentation" style:parent-style-name="Standard_20_46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46-outline4" style:display-name="Standard 46-outline4" style:family="presentation" style:parent-style-name="Standard_20_46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46-outline5" style:display-name="Standard 46-outline5" style:family="presentation" style:parent-style-name="Standard_20_46-outline4">
      <style:paragraph-properties fo:margin-top="0.1cm" fo:margin-bottom="0cm"/>
      <style:text-properties fo:font-size="20pt" style:font-size-asian="20pt" style:font-size-complex="20pt"/>
    </style:style>
    <style:style style:name="Standard_20_46-outline6" style:display-name="Standard 46-outline6" style:family="presentation" style:parent-style-name="Standard_20_46-outline5">
      <style:paragraph-properties fo:margin-top="0.1cm" fo:margin-bottom="0cm"/>
      <style:text-properties fo:font-size="20pt" style:font-size-asian="20pt" style:font-size-complex="20pt"/>
    </style:style>
    <style:style style:name="Standard_20_46-outline7" style:display-name="Standard 46-outline7" style:family="presentation" style:parent-style-name="Standard_20_46-outline6">
      <style:paragraph-properties fo:margin-top="0.1cm" fo:margin-bottom="0cm"/>
      <style:text-properties fo:font-size="20pt" style:font-size-asian="20pt" style:font-size-complex="20pt"/>
    </style:style>
    <style:style style:name="Standard_20_46-outline8" style:display-name="Standard 46-outline8" style:family="presentation" style:parent-style-name="Standard_20_46-outline7">
      <style:paragraph-properties fo:margin-top="0.1cm" fo:margin-bottom="0cm"/>
      <style:text-properties fo:font-size="20pt" style:font-size-asian="20pt" style:font-size-complex="20pt"/>
    </style:style>
    <style:style style:name="Standard_20_46-outline9" style:display-name="Standard 46-outline9" style:family="presentation" style:parent-style-name="Standard_20_46-outline8">
      <style:paragraph-properties fo:margin-top="0.1cm" fo:margin-bottom="0cm"/>
      <style:text-properties fo:font-size="20pt" style:font-size-asian="20pt" style:font-size-complex="20pt"/>
    </style:style>
    <style:style style:name="Standard_20_46-subtitle" style:display-name="Standard 46-subtitle" style:family="presentation">
      <style:graphic-properties draw:stroke="none" draw:fill="none" draw:textarea-vertical-align="middle">
        <text:list-style style:name="Standard_20_46-subtitle" style:display-name="Standard 46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6-title" style:display-name="Standard 46-title" style:family="presentation">
      <style:graphic-properties draw:stroke="none" draw:fill="none" draw:textarea-vertical-align="middle">
        <text:list-style style:name="Standard_20_46-title" style:display-name="Standard 46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47-background" style:display-name="Standard 47-background" style:family="presentation">
      <style:graphic-properties draw:stroke="none" draw:fill="solid" draw:fill-color="#000066"/>
      <style:text-properties style:letter-kerning="true"/>
    </style:style>
    <style:style style:name="Standard_20_47-backgroundobjects" style:display-name="Standard 47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7-notes" style:display-name="Standard 47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7-outline1" style:display-name="Standard 47-outline1" style:family="presentation">
      <style:graphic-properties draw:stroke="none" draw:fill="none" draw:auto-grow-height="false" draw:fit-to-size="false" style:shrink-to-fit="true">
        <text:list-style style:name="Standard_20_47-outline1" style:display-name="Standard 47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7-outline2" style:display-name="Standard 47-outline2" style:family="presentation" style:parent-style-name="Standard_20_47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47-outline3" style:display-name="Standard 47-outline3" style:family="presentation" style:parent-style-name="Standard_20_47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47-outline4" style:display-name="Standard 47-outline4" style:family="presentation" style:parent-style-name="Standard_20_47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47-outline5" style:display-name="Standard 47-outline5" style:family="presentation" style:parent-style-name="Standard_20_47-outline4">
      <style:paragraph-properties fo:margin-top="0.1cm" fo:margin-bottom="0cm"/>
      <style:text-properties fo:font-size="20pt" style:font-size-asian="20pt" style:font-size-complex="20pt"/>
    </style:style>
    <style:style style:name="Standard_20_47-outline6" style:display-name="Standard 47-outline6" style:family="presentation" style:parent-style-name="Standard_20_47-outline5">
      <style:paragraph-properties fo:margin-top="0.1cm" fo:margin-bottom="0cm"/>
      <style:text-properties fo:font-size="20pt" style:font-size-asian="20pt" style:font-size-complex="20pt"/>
    </style:style>
    <style:style style:name="Standard_20_47-outline7" style:display-name="Standard 47-outline7" style:family="presentation" style:parent-style-name="Standard_20_47-outline6">
      <style:paragraph-properties fo:margin-top="0.1cm" fo:margin-bottom="0cm"/>
      <style:text-properties fo:font-size="20pt" style:font-size-asian="20pt" style:font-size-complex="20pt"/>
    </style:style>
    <style:style style:name="Standard_20_47-outline8" style:display-name="Standard 47-outline8" style:family="presentation" style:parent-style-name="Standard_20_47-outline7">
      <style:paragraph-properties fo:margin-top="0.1cm" fo:margin-bottom="0cm"/>
      <style:text-properties fo:font-size="20pt" style:font-size-asian="20pt" style:font-size-complex="20pt"/>
    </style:style>
    <style:style style:name="Standard_20_47-outline9" style:display-name="Standard 47-outline9" style:family="presentation" style:parent-style-name="Standard_20_47-outline8">
      <style:paragraph-properties fo:margin-top="0.1cm" fo:margin-bottom="0cm"/>
      <style:text-properties fo:font-size="20pt" style:font-size-asian="20pt" style:font-size-complex="20pt"/>
    </style:style>
    <style:style style:name="Standard_20_47-subtitle" style:display-name="Standard 47-subtitle" style:family="presentation">
      <style:graphic-properties draw:stroke="none" draw:fill="none" draw:textarea-vertical-align="middle">
        <text:list-style style:name="Standard_20_47-subtitle" style:display-name="Standard 47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7-title" style:display-name="Standard 47-title" style:family="presentation">
      <style:graphic-properties draw:stroke="none" draw:fill="none" draw:textarea-vertical-align="middle">
        <text:list-style style:name="Standard_20_47-title" style:display-name="Standard 47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48-background" style:display-name="Standard 48-background" style:family="presentation">
      <style:graphic-properties draw:stroke="none" draw:fill="solid" draw:fill-color="#000066"/>
      <style:text-properties style:letter-kerning="true"/>
    </style:style>
    <style:style style:name="Standard_20_48-backgroundobjects" style:display-name="Standard 48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8-notes" style:display-name="Standard 48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8-outline1" style:display-name="Standard 48-outline1" style:family="presentation">
      <style:graphic-properties draw:stroke="none" draw:fill="none" draw:auto-grow-height="false" draw:fit-to-size="false" style:shrink-to-fit="true">
        <text:list-style style:name="Standard_20_48-outline1" style:display-name="Standard 48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8-outline2" style:display-name="Standard 48-outline2" style:family="presentation" style:parent-style-name="Standard_20_48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48-outline3" style:display-name="Standard 48-outline3" style:family="presentation" style:parent-style-name="Standard_20_48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48-outline4" style:display-name="Standard 48-outline4" style:family="presentation" style:parent-style-name="Standard_20_48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48-outline5" style:display-name="Standard 48-outline5" style:family="presentation" style:parent-style-name="Standard_20_48-outline4">
      <style:paragraph-properties fo:margin-top="0.1cm" fo:margin-bottom="0cm"/>
      <style:text-properties fo:font-size="20pt" style:font-size-asian="20pt" style:font-size-complex="20pt"/>
    </style:style>
    <style:style style:name="Standard_20_48-outline6" style:display-name="Standard 48-outline6" style:family="presentation" style:parent-style-name="Standard_20_48-outline5">
      <style:paragraph-properties fo:margin-top="0.1cm" fo:margin-bottom="0cm"/>
      <style:text-properties fo:font-size="20pt" style:font-size-asian="20pt" style:font-size-complex="20pt"/>
    </style:style>
    <style:style style:name="Standard_20_48-outline7" style:display-name="Standard 48-outline7" style:family="presentation" style:parent-style-name="Standard_20_48-outline6">
      <style:paragraph-properties fo:margin-top="0.1cm" fo:margin-bottom="0cm"/>
      <style:text-properties fo:font-size="20pt" style:font-size-asian="20pt" style:font-size-complex="20pt"/>
    </style:style>
    <style:style style:name="Standard_20_48-outline8" style:display-name="Standard 48-outline8" style:family="presentation" style:parent-style-name="Standard_20_48-outline7">
      <style:paragraph-properties fo:margin-top="0.1cm" fo:margin-bottom="0cm"/>
      <style:text-properties fo:font-size="20pt" style:font-size-asian="20pt" style:font-size-complex="20pt"/>
    </style:style>
    <style:style style:name="Standard_20_48-outline9" style:display-name="Standard 48-outline9" style:family="presentation" style:parent-style-name="Standard_20_48-outline8">
      <style:paragraph-properties fo:margin-top="0.1cm" fo:margin-bottom="0cm"/>
      <style:text-properties fo:font-size="20pt" style:font-size-asian="20pt" style:font-size-complex="20pt"/>
    </style:style>
    <style:style style:name="Standard_20_48-subtitle" style:display-name="Standard 48-subtitle" style:family="presentation">
      <style:graphic-properties draw:stroke="none" draw:fill="none" draw:textarea-vertical-align="middle">
        <text:list-style style:name="Standard_20_48-subtitle" style:display-name="Standard 48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8-title" style:display-name="Standard 48-title" style:family="presentation">
      <style:graphic-properties draw:stroke="none" draw:fill="none" draw:textarea-vertical-align="middle">
        <text:list-style style:name="Standard_20_48-title" style:display-name="Standard 48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49-background" style:display-name="Standard 49-background" style:family="presentation">
      <style:graphic-properties draw:stroke="none" draw:fill="solid" draw:fill-color="#000066"/>
      <style:text-properties style:letter-kerning="true"/>
    </style:style>
    <style:style style:name="Standard_20_49-backgroundobjects" style:display-name="Standard 49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9-notes" style:display-name="Standard 49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9-outline1" style:display-name="Standard 49-outline1" style:family="presentation">
      <style:graphic-properties draw:stroke="none" draw:fill="none" draw:auto-grow-height="false" draw:fit-to-size="false" style:shrink-to-fit="true">
        <text:list-style style:name="Standard_20_49-outline1" style:display-name="Standard 49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9-outline2" style:display-name="Standard 49-outline2" style:family="presentation" style:parent-style-name="Standard_20_49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49-outline3" style:display-name="Standard 49-outline3" style:family="presentation" style:parent-style-name="Standard_20_49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49-outline4" style:display-name="Standard 49-outline4" style:family="presentation" style:parent-style-name="Standard_20_49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49-outline5" style:display-name="Standard 49-outline5" style:family="presentation" style:parent-style-name="Standard_20_49-outline4">
      <style:paragraph-properties fo:margin-top="0.1cm" fo:margin-bottom="0cm"/>
      <style:text-properties fo:font-size="20pt" style:font-size-asian="20pt" style:font-size-complex="20pt"/>
    </style:style>
    <style:style style:name="Standard_20_49-outline6" style:display-name="Standard 49-outline6" style:family="presentation" style:parent-style-name="Standard_20_49-outline5">
      <style:paragraph-properties fo:margin-top="0.1cm" fo:margin-bottom="0cm"/>
      <style:text-properties fo:font-size="20pt" style:font-size-asian="20pt" style:font-size-complex="20pt"/>
    </style:style>
    <style:style style:name="Standard_20_49-outline7" style:display-name="Standard 49-outline7" style:family="presentation" style:parent-style-name="Standard_20_49-outline6">
      <style:paragraph-properties fo:margin-top="0.1cm" fo:margin-bottom="0cm"/>
      <style:text-properties fo:font-size="20pt" style:font-size-asian="20pt" style:font-size-complex="20pt"/>
    </style:style>
    <style:style style:name="Standard_20_49-outline8" style:display-name="Standard 49-outline8" style:family="presentation" style:parent-style-name="Standard_20_49-outline7">
      <style:paragraph-properties fo:margin-top="0.1cm" fo:margin-bottom="0cm"/>
      <style:text-properties fo:font-size="20pt" style:font-size-asian="20pt" style:font-size-complex="20pt"/>
    </style:style>
    <style:style style:name="Standard_20_49-outline9" style:display-name="Standard 49-outline9" style:family="presentation" style:parent-style-name="Standard_20_49-outline8">
      <style:paragraph-properties fo:margin-top="0.1cm" fo:margin-bottom="0cm"/>
      <style:text-properties fo:font-size="20pt" style:font-size-asian="20pt" style:font-size-complex="20pt"/>
    </style:style>
    <style:style style:name="Standard_20_49-subtitle" style:display-name="Standard 49-subtitle" style:family="presentation">
      <style:graphic-properties draw:stroke="none" draw:fill="none" draw:textarea-vertical-align="middle">
        <text:list-style style:name="Standard_20_49-subtitle" style:display-name="Standard 49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9-title" style:display-name="Standard 49-title" style:family="presentation">
      <style:graphic-properties draw:stroke="none" draw:fill="none" draw:textarea-vertical-align="middle">
        <text:list-style style:name="Standard_20_49-title" style:display-name="Standard 49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50-background" style:display-name="Standard 50-background" style:family="presentation">
      <style:graphic-properties draw:stroke="none" draw:fill="solid" draw:fill-color="#000066"/>
      <style:text-properties style:letter-kerning="true"/>
    </style:style>
    <style:style style:name="Standard_20_50-backgroundobjects" style:display-name="Standard 50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0-notes" style:display-name="Standard 50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0-outline1" style:display-name="Standard 50-outline1" style:family="presentation">
      <style:graphic-properties draw:stroke="none" draw:fill="none" draw:auto-grow-height="false" draw:fit-to-size="false" style:shrink-to-fit="true">
        <text:list-style style:name="Standard_20_50-outline1" style:display-name="Standard 50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0-outline2" style:display-name="Standard 50-outline2" style:family="presentation" style:parent-style-name="Standard_20_50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50-outline3" style:display-name="Standard 50-outline3" style:family="presentation" style:parent-style-name="Standard_20_50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50-outline4" style:display-name="Standard 50-outline4" style:family="presentation" style:parent-style-name="Standard_20_50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50-outline5" style:display-name="Standard 50-outline5" style:family="presentation" style:parent-style-name="Standard_20_50-outline4">
      <style:paragraph-properties fo:margin-top="0.1cm" fo:margin-bottom="0cm"/>
      <style:text-properties fo:font-size="20pt" style:font-size-asian="20pt" style:font-size-complex="20pt"/>
    </style:style>
    <style:style style:name="Standard_20_50-outline6" style:display-name="Standard 50-outline6" style:family="presentation" style:parent-style-name="Standard_20_50-outline5">
      <style:paragraph-properties fo:margin-top="0.1cm" fo:margin-bottom="0cm"/>
      <style:text-properties fo:font-size="20pt" style:font-size-asian="20pt" style:font-size-complex="20pt"/>
    </style:style>
    <style:style style:name="Standard_20_50-outline7" style:display-name="Standard 50-outline7" style:family="presentation" style:parent-style-name="Standard_20_50-outline6">
      <style:paragraph-properties fo:margin-top="0.1cm" fo:margin-bottom="0cm"/>
      <style:text-properties fo:font-size="20pt" style:font-size-asian="20pt" style:font-size-complex="20pt"/>
    </style:style>
    <style:style style:name="Standard_20_50-outline8" style:display-name="Standard 50-outline8" style:family="presentation" style:parent-style-name="Standard_20_50-outline7">
      <style:paragraph-properties fo:margin-top="0.1cm" fo:margin-bottom="0cm"/>
      <style:text-properties fo:font-size="20pt" style:font-size-asian="20pt" style:font-size-complex="20pt"/>
    </style:style>
    <style:style style:name="Standard_20_50-outline9" style:display-name="Standard 50-outline9" style:family="presentation" style:parent-style-name="Standard_20_50-outline8">
      <style:paragraph-properties fo:margin-top="0.1cm" fo:margin-bottom="0cm"/>
      <style:text-properties fo:font-size="20pt" style:font-size-asian="20pt" style:font-size-complex="20pt"/>
    </style:style>
    <style:style style:name="Standard_20_50-subtitle" style:display-name="Standard 50-subtitle" style:family="presentation">
      <style:graphic-properties draw:stroke="none" draw:fill="none" draw:textarea-vertical-align="middle">
        <text:list-style style:name="Standard_20_50-subtitle" style:display-name="Standard 50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0-title" style:display-name="Standard 50-title" style:family="presentation">
      <style:graphic-properties draw:stroke="none" draw:fill="none" draw:textarea-vertical-align="middle">
        <text:list-style style:name="Standard_20_50-title" style:display-name="Standard 50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51-background" style:display-name="Standard 51-background" style:family="presentation">
      <style:graphic-properties draw:stroke="none" draw:fill="solid" draw:fill-color="#000066"/>
      <style:text-properties style:letter-kerning="true"/>
    </style:style>
    <style:style style:name="Standard_20_51-backgroundobjects" style:display-name="Standard 5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1-notes" style:display-name="Standard 5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1-outline1" style:display-name="Standard 51-outline1" style:family="presentation">
      <style:graphic-properties draw:stroke="none" draw:fill="none" draw:auto-grow-height="false" draw:fit-to-size="false" style:shrink-to-fit="true">
        <text:list-style style:name="Standard_20_51-outline1" style:display-name="Standard 51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1-outline2" style:display-name="Standard 51-outline2" style:family="presentation" style:parent-style-name="Standard_20_51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51-outline3" style:display-name="Standard 51-outline3" style:family="presentation" style:parent-style-name="Standard_20_51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51-outline4" style:display-name="Standard 51-outline4" style:family="presentation" style:parent-style-name="Standard_20_51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51-outline5" style:display-name="Standard 51-outline5" style:family="presentation" style:parent-style-name="Standard_20_51-outline4">
      <style:paragraph-properties fo:margin-top="0.1cm" fo:margin-bottom="0cm"/>
      <style:text-properties fo:font-size="20pt" style:font-size-asian="20pt" style:font-size-complex="20pt"/>
    </style:style>
    <style:style style:name="Standard_20_51-outline6" style:display-name="Standard 51-outline6" style:family="presentation" style:parent-style-name="Standard_20_51-outline5">
      <style:paragraph-properties fo:margin-top="0.1cm" fo:margin-bottom="0cm"/>
      <style:text-properties fo:font-size="20pt" style:font-size-asian="20pt" style:font-size-complex="20pt"/>
    </style:style>
    <style:style style:name="Standard_20_51-outline7" style:display-name="Standard 51-outline7" style:family="presentation" style:parent-style-name="Standard_20_51-outline6">
      <style:paragraph-properties fo:margin-top="0.1cm" fo:margin-bottom="0cm"/>
      <style:text-properties fo:font-size="20pt" style:font-size-asian="20pt" style:font-size-complex="20pt"/>
    </style:style>
    <style:style style:name="Standard_20_51-outline8" style:display-name="Standard 51-outline8" style:family="presentation" style:parent-style-name="Standard_20_51-outline7">
      <style:paragraph-properties fo:margin-top="0.1cm" fo:margin-bottom="0cm"/>
      <style:text-properties fo:font-size="20pt" style:font-size-asian="20pt" style:font-size-complex="20pt"/>
    </style:style>
    <style:style style:name="Standard_20_51-outline9" style:display-name="Standard 51-outline9" style:family="presentation" style:parent-style-name="Standard_20_51-outline8">
      <style:paragraph-properties fo:margin-top="0.1cm" fo:margin-bottom="0cm"/>
      <style:text-properties fo:font-size="20pt" style:font-size-asian="20pt" style:font-size-complex="20pt"/>
    </style:style>
    <style:style style:name="Standard_20_51-subtitle" style:display-name="Standard 51-subtitle" style:family="presentation">
      <style:graphic-properties draw:stroke="none" draw:fill="none" draw:textarea-vertical-align="middle">
        <text:list-style style:name="Standard_20_51-subtitle" style:display-name="Standard 51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1-title" style:display-name="Standard 51-title" style:family="presentation">
      <style:graphic-properties draw:stroke="none" draw:fill="none" draw:textarea-vertical-align="middle">
        <text:list-style style:name="Standard_20_51-title" style:display-name="Standard 51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52-background" style:display-name="Standard 52-background" style:family="presentation">
      <style:graphic-properties draw:stroke="none" draw:fill="solid" draw:fill-color="#000066"/>
      <style:text-properties style:letter-kerning="true"/>
    </style:style>
    <style:style style:name="Standard_20_52-backgroundobjects" style:display-name="Standard 5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2-notes" style:display-name="Standard 5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2-outline1" style:display-name="Standard 52-outline1" style:family="presentation">
      <style:graphic-properties draw:stroke="none" draw:fill="none" draw:auto-grow-height="false" draw:fit-to-size="false" style:shrink-to-fit="true">
        <text:list-style style:name="Standard_20_52-outline1" style:display-name="Standard 52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2-outline2" style:display-name="Standard 52-outline2" style:family="presentation" style:parent-style-name="Standard_20_52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52-outline3" style:display-name="Standard 52-outline3" style:family="presentation" style:parent-style-name="Standard_20_52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52-outline4" style:display-name="Standard 52-outline4" style:family="presentation" style:parent-style-name="Standard_20_52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52-outline5" style:display-name="Standard 52-outline5" style:family="presentation" style:parent-style-name="Standard_20_52-outline4">
      <style:paragraph-properties fo:margin-top="0.1cm" fo:margin-bottom="0cm"/>
      <style:text-properties fo:font-size="20pt" style:font-size-asian="20pt" style:font-size-complex="20pt"/>
    </style:style>
    <style:style style:name="Standard_20_52-outline6" style:display-name="Standard 52-outline6" style:family="presentation" style:parent-style-name="Standard_20_52-outline5">
      <style:paragraph-properties fo:margin-top="0.1cm" fo:margin-bottom="0cm"/>
      <style:text-properties fo:font-size="20pt" style:font-size-asian="20pt" style:font-size-complex="20pt"/>
    </style:style>
    <style:style style:name="Standard_20_52-outline7" style:display-name="Standard 52-outline7" style:family="presentation" style:parent-style-name="Standard_20_52-outline6">
      <style:paragraph-properties fo:margin-top="0.1cm" fo:margin-bottom="0cm"/>
      <style:text-properties fo:font-size="20pt" style:font-size-asian="20pt" style:font-size-complex="20pt"/>
    </style:style>
    <style:style style:name="Standard_20_52-outline8" style:display-name="Standard 52-outline8" style:family="presentation" style:parent-style-name="Standard_20_52-outline7">
      <style:paragraph-properties fo:margin-top="0.1cm" fo:margin-bottom="0cm"/>
      <style:text-properties fo:font-size="20pt" style:font-size-asian="20pt" style:font-size-complex="20pt"/>
    </style:style>
    <style:style style:name="Standard_20_52-outline9" style:display-name="Standard 52-outline9" style:family="presentation" style:parent-style-name="Standard_20_52-outline8">
      <style:paragraph-properties fo:margin-top="0.1cm" fo:margin-bottom="0cm"/>
      <style:text-properties fo:font-size="20pt" style:font-size-asian="20pt" style:font-size-complex="20pt"/>
    </style:style>
    <style:style style:name="Standard_20_52-subtitle" style:display-name="Standard 52-subtitle" style:family="presentation">
      <style:graphic-properties draw:stroke="none" draw:fill="none" draw:textarea-vertical-align="middle">
        <text:list-style style:name="Standard_20_52-subtitle" style:display-name="Standard 52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2-title" style:display-name="Standard 52-title" style:family="presentation">
      <style:graphic-properties draw:stroke="none" draw:fill="none" draw:textarea-vertical-align="middle">
        <text:list-style style:name="Standard_20_52-title" style:display-name="Standard 52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53-background" style:display-name="Standard 53-background" style:family="presentation">
      <style:graphic-properties draw:stroke="none" draw:fill="solid" draw:fill-color="#000066"/>
      <style:text-properties style:letter-kerning="true"/>
    </style:style>
    <style:style style:name="Standard_20_53-backgroundobjects" style:display-name="Standard 5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3-notes" style:display-name="Standard 53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3-outline1" style:display-name="Standard 53-outline1" style:family="presentation">
      <style:graphic-properties draw:stroke="none" draw:fill="none" draw:auto-grow-height="false" draw:fit-to-size="false" style:shrink-to-fit="true">
        <text:list-style style:name="Standard_20_53-outline1" style:display-name="Standard 53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3-outline2" style:display-name="Standard 53-outline2" style:family="presentation" style:parent-style-name="Standard_20_53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53-outline3" style:display-name="Standard 53-outline3" style:family="presentation" style:parent-style-name="Standard_20_53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53-outline4" style:display-name="Standard 53-outline4" style:family="presentation" style:parent-style-name="Standard_20_53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53-outline5" style:display-name="Standard 53-outline5" style:family="presentation" style:parent-style-name="Standard_20_53-outline4">
      <style:paragraph-properties fo:margin-top="0.1cm" fo:margin-bottom="0cm"/>
      <style:text-properties fo:font-size="20pt" style:font-size-asian="20pt" style:font-size-complex="20pt"/>
    </style:style>
    <style:style style:name="Standard_20_53-outline6" style:display-name="Standard 53-outline6" style:family="presentation" style:parent-style-name="Standard_20_53-outline5">
      <style:paragraph-properties fo:margin-top="0.1cm" fo:margin-bottom="0cm"/>
      <style:text-properties fo:font-size="20pt" style:font-size-asian="20pt" style:font-size-complex="20pt"/>
    </style:style>
    <style:style style:name="Standard_20_53-outline7" style:display-name="Standard 53-outline7" style:family="presentation" style:parent-style-name="Standard_20_53-outline6">
      <style:paragraph-properties fo:margin-top="0.1cm" fo:margin-bottom="0cm"/>
      <style:text-properties fo:font-size="20pt" style:font-size-asian="20pt" style:font-size-complex="20pt"/>
    </style:style>
    <style:style style:name="Standard_20_53-outline8" style:display-name="Standard 53-outline8" style:family="presentation" style:parent-style-name="Standard_20_53-outline7">
      <style:paragraph-properties fo:margin-top="0.1cm" fo:margin-bottom="0cm"/>
      <style:text-properties fo:font-size="20pt" style:font-size-asian="20pt" style:font-size-complex="20pt"/>
    </style:style>
    <style:style style:name="Standard_20_53-outline9" style:display-name="Standard 53-outline9" style:family="presentation" style:parent-style-name="Standard_20_53-outline8">
      <style:paragraph-properties fo:margin-top="0.1cm" fo:margin-bottom="0cm"/>
      <style:text-properties fo:font-size="20pt" style:font-size-asian="20pt" style:font-size-complex="20pt"/>
    </style:style>
    <style:style style:name="Standard_20_53-subtitle" style:display-name="Standard 53-subtitle" style:family="presentation">
      <style:graphic-properties draw:stroke="none" draw:fill="none" draw:textarea-vertical-align="middle">
        <text:list-style style:name="Standard_20_53-subtitle" style:display-name="Standard 53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3-title" style:display-name="Standard 53-title" style:family="presentation">
      <style:graphic-properties draw:stroke="none" draw:fill="none" draw:textarea-vertical-align="middle">
        <text:list-style style:name="Standard_20_53-title" style:display-name="Standard 53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54-background" style:display-name="Standard 54-background" style:family="presentation">
      <style:graphic-properties draw:stroke="none" draw:fill="solid" draw:fill-color="#000066"/>
      <style:text-properties style:letter-kerning="true"/>
    </style:style>
    <style:style style:name="Standard_20_54-backgroundobjects" style:display-name="Standard 54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4-notes" style:display-name="Standard 54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4-outline1" style:display-name="Standard 54-outline1" style:family="presentation">
      <style:graphic-properties draw:stroke="none" draw:fill="none" draw:auto-grow-height="false" draw:fit-to-size="false" style:shrink-to-fit="true">
        <text:list-style style:name="Standard_20_54-outline1" style:display-name="Standard 54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4-outline2" style:display-name="Standard 54-outline2" style:family="presentation" style:parent-style-name="Standard_20_54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54-outline3" style:display-name="Standard 54-outline3" style:family="presentation" style:parent-style-name="Standard_20_54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54-outline4" style:display-name="Standard 54-outline4" style:family="presentation" style:parent-style-name="Standard_20_54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54-outline5" style:display-name="Standard 54-outline5" style:family="presentation" style:parent-style-name="Standard_20_54-outline4">
      <style:paragraph-properties fo:margin-top="0.1cm" fo:margin-bottom="0cm"/>
      <style:text-properties fo:font-size="20pt" style:font-size-asian="20pt" style:font-size-complex="20pt"/>
    </style:style>
    <style:style style:name="Standard_20_54-outline6" style:display-name="Standard 54-outline6" style:family="presentation" style:parent-style-name="Standard_20_54-outline5">
      <style:paragraph-properties fo:margin-top="0.1cm" fo:margin-bottom="0cm"/>
      <style:text-properties fo:font-size="20pt" style:font-size-asian="20pt" style:font-size-complex="20pt"/>
    </style:style>
    <style:style style:name="Standard_20_54-outline7" style:display-name="Standard 54-outline7" style:family="presentation" style:parent-style-name="Standard_20_54-outline6">
      <style:paragraph-properties fo:margin-top="0.1cm" fo:margin-bottom="0cm"/>
      <style:text-properties fo:font-size="20pt" style:font-size-asian="20pt" style:font-size-complex="20pt"/>
    </style:style>
    <style:style style:name="Standard_20_54-outline8" style:display-name="Standard 54-outline8" style:family="presentation" style:parent-style-name="Standard_20_54-outline7">
      <style:paragraph-properties fo:margin-top="0.1cm" fo:margin-bottom="0cm"/>
      <style:text-properties fo:font-size="20pt" style:font-size-asian="20pt" style:font-size-complex="20pt"/>
    </style:style>
    <style:style style:name="Standard_20_54-outline9" style:display-name="Standard 54-outline9" style:family="presentation" style:parent-style-name="Standard_20_54-outline8">
      <style:paragraph-properties fo:margin-top="0.1cm" fo:margin-bottom="0cm"/>
      <style:text-properties fo:font-size="20pt" style:font-size-asian="20pt" style:font-size-complex="20pt"/>
    </style:style>
    <style:style style:name="Standard_20_54-subtitle" style:display-name="Standard 54-subtitle" style:family="presentation">
      <style:graphic-properties draw:stroke="none" draw:fill="none" draw:textarea-vertical-align="middle">
        <text:list-style style:name="Standard_20_54-subtitle" style:display-name="Standard 54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4-title" style:display-name="Standard 54-title" style:family="presentation">
      <style:graphic-properties draw:stroke="none" draw:fill="none" draw:textarea-vertical-align="middle">
        <text:list-style style:name="Standard_20_54-title" style:display-name="Standard 54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55-background" style:display-name="Standard 55-background" style:family="presentation">
      <style:graphic-properties draw:stroke="none" draw:fill="solid" draw:fill-color="#000066"/>
      <style:text-properties style:letter-kerning="true"/>
    </style:style>
    <style:style style:name="Standard_20_55-backgroundobjects" style:display-name="Standard 55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5-notes" style:display-name="Standard 55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5-outline1" style:display-name="Standard 55-outline1" style:family="presentation">
      <style:graphic-properties draw:stroke="none" draw:fill="none" draw:auto-grow-height="false" draw:fit-to-size="false" style:shrink-to-fit="true">
        <text:list-style style:name="Standard_20_55-outline1" style:display-name="Standard 55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5-outline2" style:display-name="Standard 55-outline2" style:family="presentation" style:parent-style-name="Standard_20_55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55-outline3" style:display-name="Standard 55-outline3" style:family="presentation" style:parent-style-name="Standard_20_55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55-outline4" style:display-name="Standard 55-outline4" style:family="presentation" style:parent-style-name="Standard_20_55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55-outline5" style:display-name="Standard 55-outline5" style:family="presentation" style:parent-style-name="Standard_20_55-outline4">
      <style:paragraph-properties fo:margin-top="0.1cm" fo:margin-bottom="0cm"/>
      <style:text-properties fo:font-size="20pt" style:font-size-asian="20pt" style:font-size-complex="20pt"/>
    </style:style>
    <style:style style:name="Standard_20_55-outline6" style:display-name="Standard 55-outline6" style:family="presentation" style:parent-style-name="Standard_20_55-outline5">
      <style:paragraph-properties fo:margin-top="0.1cm" fo:margin-bottom="0cm"/>
      <style:text-properties fo:font-size="20pt" style:font-size-asian="20pt" style:font-size-complex="20pt"/>
    </style:style>
    <style:style style:name="Standard_20_55-outline7" style:display-name="Standard 55-outline7" style:family="presentation" style:parent-style-name="Standard_20_55-outline6">
      <style:paragraph-properties fo:margin-top="0.1cm" fo:margin-bottom="0cm"/>
      <style:text-properties fo:font-size="20pt" style:font-size-asian="20pt" style:font-size-complex="20pt"/>
    </style:style>
    <style:style style:name="Standard_20_55-outline8" style:display-name="Standard 55-outline8" style:family="presentation" style:parent-style-name="Standard_20_55-outline7">
      <style:paragraph-properties fo:margin-top="0.1cm" fo:margin-bottom="0cm"/>
      <style:text-properties fo:font-size="20pt" style:font-size-asian="20pt" style:font-size-complex="20pt"/>
    </style:style>
    <style:style style:name="Standard_20_55-outline9" style:display-name="Standard 55-outline9" style:family="presentation" style:parent-style-name="Standard_20_55-outline8">
      <style:paragraph-properties fo:margin-top="0.1cm" fo:margin-bottom="0cm"/>
      <style:text-properties fo:font-size="20pt" style:font-size-asian="20pt" style:font-size-complex="20pt"/>
    </style:style>
    <style:style style:name="Standard_20_55-subtitle" style:display-name="Standard 55-subtitle" style:family="presentation">
      <style:graphic-properties draw:stroke="none" draw:fill="none" draw:textarea-vertical-align="middle">
        <text:list-style style:name="Standard_20_55-subtitle" style:display-name="Standard 55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5-title" style:display-name="Standard 55-title" style:family="presentation">
      <style:graphic-properties draw:stroke="none" draw:fill="none" draw:textarea-vertical-align="middle">
        <text:list-style style:name="Standard_20_55-title" style:display-name="Standard 55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56-background" style:display-name="Standard 56-background" style:family="presentation">
      <style:graphic-properties draw:stroke="none" draw:fill="solid" draw:fill-color="#000066"/>
      <style:text-properties style:letter-kerning="true"/>
    </style:style>
    <style:style style:name="Standard_20_56-backgroundobjects" style:display-name="Standard 56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6-notes" style:display-name="Standard 56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6-outline1" style:display-name="Standard 56-outline1" style:family="presentation">
      <style:graphic-properties draw:stroke="none" draw:fill="none" draw:auto-grow-height="false" draw:fit-to-size="false" style:shrink-to-fit="true">
        <text:list-style style:name="Standard_20_56-outline1" style:display-name="Standard 56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6-outline2" style:display-name="Standard 56-outline2" style:family="presentation" style:parent-style-name="Standard_20_56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56-outline3" style:display-name="Standard 56-outline3" style:family="presentation" style:parent-style-name="Standard_20_56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56-outline4" style:display-name="Standard 56-outline4" style:family="presentation" style:parent-style-name="Standard_20_56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56-outline5" style:display-name="Standard 56-outline5" style:family="presentation" style:parent-style-name="Standard_20_56-outline4">
      <style:paragraph-properties fo:margin-top="0.1cm" fo:margin-bottom="0cm"/>
      <style:text-properties fo:font-size="20pt" style:font-size-asian="20pt" style:font-size-complex="20pt"/>
    </style:style>
    <style:style style:name="Standard_20_56-outline6" style:display-name="Standard 56-outline6" style:family="presentation" style:parent-style-name="Standard_20_56-outline5">
      <style:paragraph-properties fo:margin-top="0.1cm" fo:margin-bottom="0cm"/>
      <style:text-properties fo:font-size="20pt" style:font-size-asian="20pt" style:font-size-complex="20pt"/>
    </style:style>
    <style:style style:name="Standard_20_56-outline7" style:display-name="Standard 56-outline7" style:family="presentation" style:parent-style-name="Standard_20_56-outline6">
      <style:paragraph-properties fo:margin-top="0.1cm" fo:margin-bottom="0cm"/>
      <style:text-properties fo:font-size="20pt" style:font-size-asian="20pt" style:font-size-complex="20pt"/>
    </style:style>
    <style:style style:name="Standard_20_56-outline8" style:display-name="Standard 56-outline8" style:family="presentation" style:parent-style-name="Standard_20_56-outline7">
      <style:paragraph-properties fo:margin-top="0.1cm" fo:margin-bottom="0cm"/>
      <style:text-properties fo:font-size="20pt" style:font-size-asian="20pt" style:font-size-complex="20pt"/>
    </style:style>
    <style:style style:name="Standard_20_56-outline9" style:display-name="Standard 56-outline9" style:family="presentation" style:parent-style-name="Standard_20_56-outline8">
      <style:paragraph-properties fo:margin-top="0.1cm" fo:margin-bottom="0cm"/>
      <style:text-properties fo:font-size="20pt" style:font-size-asian="20pt" style:font-size-complex="20pt"/>
    </style:style>
    <style:style style:name="Standard_20_56-subtitle" style:display-name="Standard 56-subtitle" style:family="presentation">
      <style:graphic-properties draw:stroke="none" draw:fill="none" draw:textarea-vertical-align="middle">
        <text:list-style style:name="Standard_20_56-subtitle" style:display-name="Standard 56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6-title" style:display-name="Standard 56-title" style:family="presentation">
      <style:graphic-properties draw:stroke="none" draw:fill="none" draw:textarea-vertical-align="middle">
        <text:list-style style:name="Standard_20_56-title" style:display-name="Standard 56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57-background" style:display-name="Standard 57-background" style:family="presentation">
      <style:graphic-properties draw:stroke="none" draw:fill="solid" draw:fill-color="#000066"/>
      <style:text-properties style:letter-kerning="true"/>
    </style:style>
    <style:style style:name="Standard_20_57-backgroundobjects" style:display-name="Standard 57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7-notes" style:display-name="Standard 57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7-outline1" style:display-name="Standard 57-outline1" style:family="presentation">
      <style:graphic-properties draw:stroke="none" draw:fill="none" draw:auto-grow-height="false" draw:fit-to-size="false" style:shrink-to-fit="true">
        <text:list-style style:name="Standard_20_57-outline1" style:display-name="Standard 57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7-outline2" style:display-name="Standard 57-outline2" style:family="presentation" style:parent-style-name="Standard_20_57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57-outline3" style:display-name="Standard 57-outline3" style:family="presentation" style:parent-style-name="Standard_20_57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57-outline4" style:display-name="Standard 57-outline4" style:family="presentation" style:parent-style-name="Standard_20_57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57-outline5" style:display-name="Standard 57-outline5" style:family="presentation" style:parent-style-name="Standard_20_57-outline4">
      <style:paragraph-properties fo:margin-top="0.1cm" fo:margin-bottom="0cm"/>
      <style:text-properties fo:font-size="20pt" style:font-size-asian="20pt" style:font-size-complex="20pt"/>
    </style:style>
    <style:style style:name="Standard_20_57-outline6" style:display-name="Standard 57-outline6" style:family="presentation" style:parent-style-name="Standard_20_57-outline5">
      <style:paragraph-properties fo:margin-top="0.1cm" fo:margin-bottom="0cm"/>
      <style:text-properties fo:font-size="20pt" style:font-size-asian="20pt" style:font-size-complex="20pt"/>
    </style:style>
    <style:style style:name="Standard_20_57-outline7" style:display-name="Standard 57-outline7" style:family="presentation" style:parent-style-name="Standard_20_57-outline6">
      <style:paragraph-properties fo:margin-top="0.1cm" fo:margin-bottom="0cm"/>
      <style:text-properties fo:font-size="20pt" style:font-size-asian="20pt" style:font-size-complex="20pt"/>
    </style:style>
    <style:style style:name="Standard_20_57-outline8" style:display-name="Standard 57-outline8" style:family="presentation" style:parent-style-name="Standard_20_57-outline7">
      <style:paragraph-properties fo:margin-top="0.1cm" fo:margin-bottom="0cm"/>
      <style:text-properties fo:font-size="20pt" style:font-size-asian="20pt" style:font-size-complex="20pt"/>
    </style:style>
    <style:style style:name="Standard_20_57-outline9" style:display-name="Standard 57-outline9" style:family="presentation" style:parent-style-name="Standard_20_57-outline8">
      <style:paragraph-properties fo:margin-top="0.1cm" fo:margin-bottom="0cm"/>
      <style:text-properties fo:font-size="20pt" style:font-size-asian="20pt" style:font-size-complex="20pt"/>
    </style:style>
    <style:style style:name="Standard_20_57-subtitle" style:display-name="Standard 57-subtitle" style:family="presentation">
      <style:graphic-properties draw:stroke="none" draw:fill="none" draw:textarea-vertical-align="middle">
        <text:list-style style:name="Standard_20_57-subtitle" style:display-name="Standard 57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7-title" style:display-name="Standard 57-title" style:family="presentation">
      <style:graphic-properties draw:stroke="none" draw:fill="none" draw:textarea-vertical-align="middle">
        <text:list-style style:name="Standard_20_57-title" style:display-name="Standard 57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58-background" style:display-name="Standard 58-background" style:family="presentation">
      <style:graphic-properties draw:stroke="none" draw:fill="solid" draw:fill-color="#000066"/>
      <style:text-properties style:letter-kerning="true"/>
    </style:style>
    <style:style style:name="Standard_20_58-backgroundobjects" style:display-name="Standard 58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8-notes" style:display-name="Standard 58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8-outline1" style:display-name="Standard 58-outline1" style:family="presentation">
      <style:graphic-properties draw:stroke="none" draw:fill="none" draw:auto-grow-height="false" draw:fit-to-size="false" style:shrink-to-fit="true">
        <text:list-style style:name="Standard_20_58-outline1" style:display-name="Standard 58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8-outline2" style:display-name="Standard 58-outline2" style:family="presentation" style:parent-style-name="Standard_20_58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58-outline3" style:display-name="Standard 58-outline3" style:family="presentation" style:parent-style-name="Standard_20_58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58-outline4" style:display-name="Standard 58-outline4" style:family="presentation" style:parent-style-name="Standard_20_58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58-outline5" style:display-name="Standard 58-outline5" style:family="presentation" style:parent-style-name="Standard_20_58-outline4">
      <style:paragraph-properties fo:margin-top="0.1cm" fo:margin-bottom="0cm"/>
      <style:text-properties fo:font-size="20pt" style:font-size-asian="20pt" style:font-size-complex="20pt"/>
    </style:style>
    <style:style style:name="Standard_20_58-outline6" style:display-name="Standard 58-outline6" style:family="presentation" style:parent-style-name="Standard_20_58-outline5">
      <style:paragraph-properties fo:margin-top="0.1cm" fo:margin-bottom="0cm"/>
      <style:text-properties fo:font-size="20pt" style:font-size-asian="20pt" style:font-size-complex="20pt"/>
    </style:style>
    <style:style style:name="Standard_20_58-outline7" style:display-name="Standard 58-outline7" style:family="presentation" style:parent-style-name="Standard_20_58-outline6">
      <style:paragraph-properties fo:margin-top="0.1cm" fo:margin-bottom="0cm"/>
      <style:text-properties fo:font-size="20pt" style:font-size-asian="20pt" style:font-size-complex="20pt"/>
    </style:style>
    <style:style style:name="Standard_20_58-outline8" style:display-name="Standard 58-outline8" style:family="presentation" style:parent-style-name="Standard_20_58-outline7">
      <style:paragraph-properties fo:margin-top="0.1cm" fo:margin-bottom="0cm"/>
      <style:text-properties fo:font-size="20pt" style:font-size-asian="20pt" style:font-size-complex="20pt"/>
    </style:style>
    <style:style style:name="Standard_20_58-outline9" style:display-name="Standard 58-outline9" style:family="presentation" style:parent-style-name="Standard_20_58-outline8">
      <style:paragraph-properties fo:margin-top="0.1cm" fo:margin-bottom="0cm"/>
      <style:text-properties fo:font-size="20pt" style:font-size-asian="20pt" style:font-size-complex="20pt"/>
    </style:style>
    <style:style style:name="Standard_20_58-subtitle" style:display-name="Standard 58-subtitle" style:family="presentation">
      <style:graphic-properties draw:stroke="none" draw:fill="none" draw:textarea-vertical-align="middle">
        <text:list-style style:name="Standard_20_58-subtitle" style:display-name="Standard 58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8-title" style:display-name="Standard 58-title" style:family="presentation">
      <style:graphic-properties draw:stroke="none" draw:fill="none" draw:textarea-vertical-align="middle">
        <text:list-style style:name="Standard_20_58-title" style:display-name="Standard 58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59-background" style:display-name="Standard 59-background" style:family="presentation">
      <style:graphic-properties draw:stroke="none" draw:fill="solid" draw:fill-color="#000066"/>
      <style:text-properties style:letter-kerning="true"/>
    </style:style>
    <style:style style:name="Standard_20_59-backgroundobjects" style:display-name="Standard 59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9-notes" style:display-name="Standard 59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9-outline1" style:display-name="Standard 59-outline1" style:family="presentation">
      <style:graphic-properties draw:stroke="none" draw:fill="none" draw:auto-grow-height="false" draw:fit-to-size="false" style:shrink-to-fit="true">
        <text:list-style style:name="Standard_20_59-outline1" style:display-name="Standard 59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9-outline2" style:display-name="Standard 59-outline2" style:family="presentation" style:parent-style-name="Standard_20_59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59-outline3" style:display-name="Standard 59-outline3" style:family="presentation" style:parent-style-name="Standard_20_59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59-outline4" style:display-name="Standard 59-outline4" style:family="presentation" style:parent-style-name="Standard_20_59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59-outline5" style:display-name="Standard 59-outline5" style:family="presentation" style:parent-style-name="Standard_20_59-outline4">
      <style:paragraph-properties fo:margin-top="0.1cm" fo:margin-bottom="0cm"/>
      <style:text-properties fo:font-size="20pt" style:font-size-asian="20pt" style:font-size-complex="20pt"/>
    </style:style>
    <style:style style:name="Standard_20_59-outline6" style:display-name="Standard 59-outline6" style:family="presentation" style:parent-style-name="Standard_20_59-outline5">
      <style:paragraph-properties fo:margin-top="0.1cm" fo:margin-bottom="0cm"/>
      <style:text-properties fo:font-size="20pt" style:font-size-asian="20pt" style:font-size-complex="20pt"/>
    </style:style>
    <style:style style:name="Standard_20_59-outline7" style:display-name="Standard 59-outline7" style:family="presentation" style:parent-style-name="Standard_20_59-outline6">
      <style:paragraph-properties fo:margin-top="0.1cm" fo:margin-bottom="0cm"/>
      <style:text-properties fo:font-size="20pt" style:font-size-asian="20pt" style:font-size-complex="20pt"/>
    </style:style>
    <style:style style:name="Standard_20_59-outline8" style:display-name="Standard 59-outline8" style:family="presentation" style:parent-style-name="Standard_20_59-outline7">
      <style:paragraph-properties fo:margin-top="0.1cm" fo:margin-bottom="0cm"/>
      <style:text-properties fo:font-size="20pt" style:font-size-asian="20pt" style:font-size-complex="20pt"/>
    </style:style>
    <style:style style:name="Standard_20_59-outline9" style:display-name="Standard 59-outline9" style:family="presentation" style:parent-style-name="Standard_20_59-outline8">
      <style:paragraph-properties fo:margin-top="0.1cm" fo:margin-bottom="0cm"/>
      <style:text-properties fo:font-size="20pt" style:font-size-asian="20pt" style:font-size-complex="20pt"/>
    </style:style>
    <style:style style:name="Standard_20_59-subtitle" style:display-name="Standard 59-subtitle" style:family="presentation">
      <style:graphic-properties draw:stroke="none" draw:fill="none" draw:textarea-vertical-align="middle">
        <text:list-style style:name="Standard_20_59-subtitle" style:display-name="Standard 59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9-title" style:display-name="Standard 59-title" style:family="presentation">
      <style:graphic-properties draw:stroke="none" draw:fill="none" draw:textarea-vertical-align="middle">
        <text:list-style style:name="Standard_20_59-title" style:display-name="Standard 59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60-background" style:display-name="Standard 60-background" style:family="presentation">
      <style:graphic-properties draw:stroke="none" draw:fill="solid" draw:fill-color="#000066"/>
      <style:text-properties style:letter-kerning="true"/>
    </style:style>
    <style:style style:name="Standard_20_60-backgroundobjects" style:display-name="Standard 60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0-notes" style:display-name="Standard 60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0-outline1" style:display-name="Standard 60-outline1" style:family="presentation">
      <style:graphic-properties draw:stroke="none" draw:fill="none" draw:auto-grow-height="false" draw:fit-to-size="false" style:shrink-to-fit="true">
        <text:list-style style:name="Standard_20_60-outline1" style:display-name="Standard 60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0-outline2" style:display-name="Standard 60-outline2" style:family="presentation" style:parent-style-name="Standard_20_60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60-outline3" style:display-name="Standard 60-outline3" style:family="presentation" style:parent-style-name="Standard_20_60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60-outline4" style:display-name="Standard 60-outline4" style:family="presentation" style:parent-style-name="Standard_20_60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60-outline5" style:display-name="Standard 60-outline5" style:family="presentation" style:parent-style-name="Standard_20_60-outline4">
      <style:paragraph-properties fo:margin-top="0.1cm" fo:margin-bottom="0cm"/>
      <style:text-properties fo:font-size="20pt" style:font-size-asian="20pt" style:font-size-complex="20pt"/>
    </style:style>
    <style:style style:name="Standard_20_60-outline6" style:display-name="Standard 60-outline6" style:family="presentation" style:parent-style-name="Standard_20_60-outline5">
      <style:paragraph-properties fo:margin-top="0.1cm" fo:margin-bottom="0cm"/>
      <style:text-properties fo:font-size="20pt" style:font-size-asian="20pt" style:font-size-complex="20pt"/>
    </style:style>
    <style:style style:name="Standard_20_60-outline7" style:display-name="Standard 60-outline7" style:family="presentation" style:parent-style-name="Standard_20_60-outline6">
      <style:paragraph-properties fo:margin-top="0.1cm" fo:margin-bottom="0cm"/>
      <style:text-properties fo:font-size="20pt" style:font-size-asian="20pt" style:font-size-complex="20pt"/>
    </style:style>
    <style:style style:name="Standard_20_60-outline8" style:display-name="Standard 60-outline8" style:family="presentation" style:parent-style-name="Standard_20_60-outline7">
      <style:paragraph-properties fo:margin-top="0.1cm" fo:margin-bottom="0cm"/>
      <style:text-properties fo:font-size="20pt" style:font-size-asian="20pt" style:font-size-complex="20pt"/>
    </style:style>
    <style:style style:name="Standard_20_60-outline9" style:display-name="Standard 60-outline9" style:family="presentation" style:parent-style-name="Standard_20_60-outline8">
      <style:paragraph-properties fo:margin-top="0.1cm" fo:margin-bottom="0cm"/>
      <style:text-properties fo:font-size="20pt" style:font-size-asian="20pt" style:font-size-complex="20pt"/>
    </style:style>
    <style:style style:name="Standard_20_60-subtitle" style:display-name="Standard 60-subtitle" style:family="presentation">
      <style:graphic-properties draw:stroke="none" draw:fill="none" draw:textarea-vertical-align="middle">
        <text:list-style style:name="Standard_20_60-subtitle" style:display-name="Standard 60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0-title" style:display-name="Standard 60-title" style:family="presentation">
      <style:graphic-properties draw:stroke="none" draw:fill="none" draw:textarea-vertical-align="middle">
        <text:list-style style:name="Standard_20_60-title" style:display-name="Standard 60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61-background" style:display-name="Standard 61-background" style:family="presentation">
      <style:graphic-properties draw:stroke="none" draw:fill="solid" draw:fill-color="#000066"/>
      <style:text-properties style:letter-kerning="true"/>
    </style:style>
    <style:style style:name="Standard_20_61-backgroundobjects" style:display-name="Standard 6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1-notes" style:display-name="Standard 6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1-outline1" style:display-name="Standard 61-outline1" style:family="presentation">
      <style:graphic-properties draw:stroke="none" draw:fill="none" draw:auto-grow-height="false" draw:fit-to-size="false" style:shrink-to-fit="true">
        <text:list-style style:name="Standard_20_61-outline1" style:display-name="Standard 61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1-outline2" style:display-name="Standard 61-outline2" style:family="presentation" style:parent-style-name="Standard_20_61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61-outline3" style:display-name="Standard 61-outline3" style:family="presentation" style:parent-style-name="Standard_20_61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61-outline4" style:display-name="Standard 61-outline4" style:family="presentation" style:parent-style-name="Standard_20_61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61-outline5" style:display-name="Standard 61-outline5" style:family="presentation" style:parent-style-name="Standard_20_61-outline4">
      <style:paragraph-properties fo:margin-top="0.1cm" fo:margin-bottom="0cm"/>
      <style:text-properties fo:font-size="20pt" style:font-size-asian="20pt" style:font-size-complex="20pt"/>
    </style:style>
    <style:style style:name="Standard_20_61-outline6" style:display-name="Standard 61-outline6" style:family="presentation" style:parent-style-name="Standard_20_61-outline5">
      <style:paragraph-properties fo:margin-top="0.1cm" fo:margin-bottom="0cm"/>
      <style:text-properties fo:font-size="20pt" style:font-size-asian="20pt" style:font-size-complex="20pt"/>
    </style:style>
    <style:style style:name="Standard_20_61-outline7" style:display-name="Standard 61-outline7" style:family="presentation" style:parent-style-name="Standard_20_61-outline6">
      <style:paragraph-properties fo:margin-top="0.1cm" fo:margin-bottom="0cm"/>
      <style:text-properties fo:font-size="20pt" style:font-size-asian="20pt" style:font-size-complex="20pt"/>
    </style:style>
    <style:style style:name="Standard_20_61-outline8" style:display-name="Standard 61-outline8" style:family="presentation" style:parent-style-name="Standard_20_61-outline7">
      <style:paragraph-properties fo:margin-top="0.1cm" fo:margin-bottom="0cm"/>
      <style:text-properties fo:font-size="20pt" style:font-size-asian="20pt" style:font-size-complex="20pt"/>
    </style:style>
    <style:style style:name="Standard_20_61-outline9" style:display-name="Standard 61-outline9" style:family="presentation" style:parent-style-name="Standard_20_61-outline8">
      <style:paragraph-properties fo:margin-top="0.1cm" fo:margin-bottom="0cm"/>
      <style:text-properties fo:font-size="20pt" style:font-size-asian="20pt" style:font-size-complex="20pt"/>
    </style:style>
    <style:style style:name="Standard_20_61-subtitle" style:display-name="Standard 61-subtitle" style:family="presentation">
      <style:graphic-properties draw:stroke="none" draw:fill="none" draw:textarea-vertical-align="middle">
        <text:list-style style:name="Standard_20_61-subtitle" style:display-name="Standard 61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1-title" style:display-name="Standard 61-title" style:family="presentation">
      <style:graphic-properties draw:stroke="none" draw:fill="none" draw:textarea-vertical-align="middle">
        <text:list-style style:name="Standard_20_61-title" style:display-name="Standard 61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62-background" style:display-name="Standard 62-background" style:family="presentation">
      <style:graphic-properties draw:stroke="none" draw:fill="solid" draw:fill-color="#000066"/>
      <style:text-properties style:letter-kerning="true"/>
    </style:style>
    <style:style style:name="Standard_20_62-backgroundobjects" style:display-name="Standard 6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2-notes" style:display-name="Standard 6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2-outline1" style:display-name="Standard 62-outline1" style:family="presentation">
      <style:graphic-properties draw:stroke="none" draw:fill="none" draw:auto-grow-height="false" draw:fit-to-size="false" style:shrink-to-fit="true">
        <text:list-style style:name="Standard_20_62-outline1" style:display-name="Standard 62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2-outline2" style:display-name="Standard 62-outline2" style:family="presentation" style:parent-style-name="Standard_20_62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62-outline3" style:display-name="Standard 62-outline3" style:family="presentation" style:parent-style-name="Standard_20_62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62-outline4" style:display-name="Standard 62-outline4" style:family="presentation" style:parent-style-name="Standard_20_62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62-outline5" style:display-name="Standard 62-outline5" style:family="presentation" style:parent-style-name="Standard_20_62-outline4">
      <style:paragraph-properties fo:margin-top="0.1cm" fo:margin-bottom="0cm"/>
      <style:text-properties fo:font-size="20pt" style:font-size-asian="20pt" style:font-size-complex="20pt"/>
    </style:style>
    <style:style style:name="Standard_20_62-outline6" style:display-name="Standard 62-outline6" style:family="presentation" style:parent-style-name="Standard_20_62-outline5">
      <style:paragraph-properties fo:margin-top="0.1cm" fo:margin-bottom="0cm"/>
      <style:text-properties fo:font-size="20pt" style:font-size-asian="20pt" style:font-size-complex="20pt"/>
    </style:style>
    <style:style style:name="Standard_20_62-outline7" style:display-name="Standard 62-outline7" style:family="presentation" style:parent-style-name="Standard_20_62-outline6">
      <style:paragraph-properties fo:margin-top="0.1cm" fo:margin-bottom="0cm"/>
      <style:text-properties fo:font-size="20pt" style:font-size-asian="20pt" style:font-size-complex="20pt"/>
    </style:style>
    <style:style style:name="Standard_20_62-outline8" style:display-name="Standard 62-outline8" style:family="presentation" style:parent-style-name="Standard_20_62-outline7">
      <style:paragraph-properties fo:margin-top="0.1cm" fo:margin-bottom="0cm"/>
      <style:text-properties fo:font-size="20pt" style:font-size-asian="20pt" style:font-size-complex="20pt"/>
    </style:style>
    <style:style style:name="Standard_20_62-outline9" style:display-name="Standard 62-outline9" style:family="presentation" style:parent-style-name="Standard_20_62-outline8">
      <style:paragraph-properties fo:margin-top="0.1cm" fo:margin-bottom="0cm"/>
      <style:text-properties fo:font-size="20pt" style:font-size-asian="20pt" style:font-size-complex="20pt"/>
    </style:style>
    <style:style style:name="Standard_20_62-subtitle" style:display-name="Standard 62-subtitle" style:family="presentation">
      <style:graphic-properties draw:stroke="none" draw:fill="none" draw:textarea-vertical-align="middle">
        <text:list-style style:name="Standard_20_62-subtitle" style:display-name="Standard 62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2-title" style:display-name="Standard 62-title" style:family="presentation">
      <style:graphic-properties draw:stroke="none" draw:fill="none" draw:textarea-vertical-align="middle">
        <text:list-style style:name="Standard_20_62-title" style:display-name="Standard 62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63-background" style:display-name="Standard 63-background" style:family="presentation">
      <style:graphic-properties draw:stroke="none" draw:fill="solid" draw:fill-color="#000066"/>
      <style:text-properties style:letter-kerning="true"/>
    </style:style>
    <style:style style:name="Standard_20_63-backgroundobjects" style:display-name="Standard 6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3-notes" style:display-name="Standard 63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3-outline1" style:display-name="Standard 63-outline1" style:family="presentation">
      <style:graphic-properties draw:stroke="none" draw:fill="none" draw:auto-grow-height="false" draw:fit-to-size="false" style:shrink-to-fit="true">
        <text:list-style style:name="Standard_20_63-outline1" style:display-name="Standard 63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3-outline2" style:display-name="Standard 63-outline2" style:family="presentation" style:parent-style-name="Standard_20_63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63-outline3" style:display-name="Standard 63-outline3" style:family="presentation" style:parent-style-name="Standard_20_63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63-outline4" style:display-name="Standard 63-outline4" style:family="presentation" style:parent-style-name="Standard_20_63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63-outline5" style:display-name="Standard 63-outline5" style:family="presentation" style:parent-style-name="Standard_20_63-outline4">
      <style:paragraph-properties fo:margin-top="0.1cm" fo:margin-bottom="0cm"/>
      <style:text-properties fo:font-size="20pt" style:font-size-asian="20pt" style:font-size-complex="20pt"/>
    </style:style>
    <style:style style:name="Standard_20_63-outline6" style:display-name="Standard 63-outline6" style:family="presentation" style:parent-style-name="Standard_20_63-outline5">
      <style:paragraph-properties fo:margin-top="0.1cm" fo:margin-bottom="0cm"/>
      <style:text-properties fo:font-size="20pt" style:font-size-asian="20pt" style:font-size-complex="20pt"/>
    </style:style>
    <style:style style:name="Standard_20_63-outline7" style:display-name="Standard 63-outline7" style:family="presentation" style:parent-style-name="Standard_20_63-outline6">
      <style:paragraph-properties fo:margin-top="0.1cm" fo:margin-bottom="0cm"/>
      <style:text-properties fo:font-size="20pt" style:font-size-asian="20pt" style:font-size-complex="20pt"/>
    </style:style>
    <style:style style:name="Standard_20_63-outline8" style:display-name="Standard 63-outline8" style:family="presentation" style:parent-style-name="Standard_20_63-outline7">
      <style:paragraph-properties fo:margin-top="0.1cm" fo:margin-bottom="0cm"/>
      <style:text-properties fo:font-size="20pt" style:font-size-asian="20pt" style:font-size-complex="20pt"/>
    </style:style>
    <style:style style:name="Standard_20_63-outline9" style:display-name="Standard 63-outline9" style:family="presentation" style:parent-style-name="Standard_20_63-outline8">
      <style:paragraph-properties fo:margin-top="0.1cm" fo:margin-bottom="0cm"/>
      <style:text-properties fo:font-size="20pt" style:font-size-asian="20pt" style:font-size-complex="20pt"/>
    </style:style>
    <style:style style:name="Standard_20_63-subtitle" style:display-name="Standard 63-subtitle" style:family="presentation">
      <style:graphic-properties draw:stroke="none" draw:fill="none" draw:textarea-vertical-align="middle">
        <text:list-style style:name="Standard_20_63-subtitle" style:display-name="Standard 63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3-title" style:display-name="Standard 63-title" style:family="presentation">
      <style:graphic-properties draw:stroke="none" draw:fill="none" draw:textarea-vertical-align="middle">
        <text:list-style style:name="Standard_20_63-title" style:display-name="Standard 63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64-background" style:display-name="Standard 64-background" style:family="presentation">
      <style:graphic-properties draw:stroke="none" draw:fill="solid" draw:fill-color="#000066"/>
      <style:text-properties style:letter-kerning="true"/>
    </style:style>
    <style:style style:name="Standard_20_64-backgroundobjects" style:display-name="Standard 64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4-notes" style:display-name="Standard 64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4-outline1" style:display-name="Standard 64-outline1" style:family="presentation">
      <style:graphic-properties draw:stroke="none" draw:fill="none" draw:auto-grow-height="false" draw:fit-to-size="false" style:shrink-to-fit="true">
        <text:list-style style:name="Standard_20_64-outline1" style:display-name="Standard 64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4-outline2" style:display-name="Standard 64-outline2" style:family="presentation" style:parent-style-name="Standard_20_64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64-outline3" style:display-name="Standard 64-outline3" style:family="presentation" style:parent-style-name="Standard_20_64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64-outline4" style:display-name="Standard 64-outline4" style:family="presentation" style:parent-style-name="Standard_20_64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64-outline5" style:display-name="Standard 64-outline5" style:family="presentation" style:parent-style-name="Standard_20_64-outline4">
      <style:paragraph-properties fo:margin-top="0.1cm" fo:margin-bottom="0cm"/>
      <style:text-properties fo:font-size="20pt" style:font-size-asian="20pt" style:font-size-complex="20pt"/>
    </style:style>
    <style:style style:name="Standard_20_64-outline6" style:display-name="Standard 64-outline6" style:family="presentation" style:parent-style-name="Standard_20_64-outline5">
      <style:paragraph-properties fo:margin-top="0.1cm" fo:margin-bottom="0cm"/>
      <style:text-properties fo:font-size="20pt" style:font-size-asian="20pt" style:font-size-complex="20pt"/>
    </style:style>
    <style:style style:name="Standard_20_64-outline7" style:display-name="Standard 64-outline7" style:family="presentation" style:parent-style-name="Standard_20_64-outline6">
      <style:paragraph-properties fo:margin-top="0.1cm" fo:margin-bottom="0cm"/>
      <style:text-properties fo:font-size="20pt" style:font-size-asian="20pt" style:font-size-complex="20pt"/>
    </style:style>
    <style:style style:name="Standard_20_64-outline8" style:display-name="Standard 64-outline8" style:family="presentation" style:parent-style-name="Standard_20_64-outline7">
      <style:paragraph-properties fo:margin-top="0.1cm" fo:margin-bottom="0cm"/>
      <style:text-properties fo:font-size="20pt" style:font-size-asian="20pt" style:font-size-complex="20pt"/>
    </style:style>
    <style:style style:name="Standard_20_64-outline9" style:display-name="Standard 64-outline9" style:family="presentation" style:parent-style-name="Standard_20_64-outline8">
      <style:paragraph-properties fo:margin-top="0.1cm" fo:margin-bottom="0cm"/>
      <style:text-properties fo:font-size="20pt" style:font-size-asian="20pt" style:font-size-complex="20pt"/>
    </style:style>
    <style:style style:name="Standard_20_64-subtitle" style:display-name="Standard 64-subtitle" style:family="presentation">
      <style:graphic-properties draw:stroke="none" draw:fill="none" draw:textarea-vertical-align="middle">
        <text:list-style style:name="Standard_20_64-subtitle" style:display-name="Standard 64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4-title" style:display-name="Standard 64-title" style:family="presentation">
      <style:graphic-properties draw:stroke="none" draw:fill="none" draw:textarea-vertical-align="middle">
        <text:list-style style:name="Standard_20_64-title" style:display-name="Standard 64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65-background" style:display-name="Standard 65-background" style:family="presentation">
      <style:graphic-properties draw:stroke="none" draw:fill="solid" draw:fill-color="#000066"/>
      <style:text-properties style:letter-kerning="true"/>
    </style:style>
    <style:style style:name="Standard_20_65-backgroundobjects" style:display-name="Standard 65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5-notes" style:display-name="Standard 65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5-outline1" style:display-name="Standard 65-outline1" style:family="presentation">
      <style:graphic-properties draw:stroke="none" draw:fill="none" draw:auto-grow-height="false" draw:fit-to-size="false" style:shrink-to-fit="true">
        <text:list-style style:name="Standard_20_65-outline1" style:display-name="Standard 65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5-outline2" style:display-name="Standard 65-outline2" style:family="presentation" style:parent-style-name="Standard_20_65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65-outline3" style:display-name="Standard 65-outline3" style:family="presentation" style:parent-style-name="Standard_20_65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65-outline4" style:display-name="Standard 65-outline4" style:family="presentation" style:parent-style-name="Standard_20_65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65-outline5" style:display-name="Standard 65-outline5" style:family="presentation" style:parent-style-name="Standard_20_65-outline4">
      <style:paragraph-properties fo:margin-top="0.1cm" fo:margin-bottom="0cm"/>
      <style:text-properties fo:font-size="20pt" style:font-size-asian="20pt" style:font-size-complex="20pt"/>
    </style:style>
    <style:style style:name="Standard_20_65-outline6" style:display-name="Standard 65-outline6" style:family="presentation" style:parent-style-name="Standard_20_65-outline5">
      <style:paragraph-properties fo:margin-top="0.1cm" fo:margin-bottom="0cm"/>
      <style:text-properties fo:font-size="20pt" style:font-size-asian="20pt" style:font-size-complex="20pt"/>
    </style:style>
    <style:style style:name="Standard_20_65-outline7" style:display-name="Standard 65-outline7" style:family="presentation" style:parent-style-name="Standard_20_65-outline6">
      <style:paragraph-properties fo:margin-top="0.1cm" fo:margin-bottom="0cm"/>
      <style:text-properties fo:font-size="20pt" style:font-size-asian="20pt" style:font-size-complex="20pt"/>
    </style:style>
    <style:style style:name="Standard_20_65-outline8" style:display-name="Standard 65-outline8" style:family="presentation" style:parent-style-name="Standard_20_65-outline7">
      <style:paragraph-properties fo:margin-top="0.1cm" fo:margin-bottom="0cm"/>
      <style:text-properties fo:font-size="20pt" style:font-size-asian="20pt" style:font-size-complex="20pt"/>
    </style:style>
    <style:style style:name="Standard_20_65-outline9" style:display-name="Standard 65-outline9" style:family="presentation" style:parent-style-name="Standard_20_65-outline8">
      <style:paragraph-properties fo:margin-top="0.1cm" fo:margin-bottom="0cm"/>
      <style:text-properties fo:font-size="20pt" style:font-size-asian="20pt" style:font-size-complex="20pt"/>
    </style:style>
    <style:style style:name="Standard_20_65-subtitle" style:display-name="Standard 65-subtitle" style:family="presentation">
      <style:graphic-properties draw:stroke="none" draw:fill="none" draw:textarea-vertical-align="middle">
        <text:list-style style:name="Standard_20_65-subtitle" style:display-name="Standard 65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5-title" style:display-name="Standard 65-title" style:family="presentation">
      <style:graphic-properties draw:stroke="none" draw:fill="none" draw:textarea-vertical-align="middle">
        <text:list-style style:name="Standard_20_65-title" style:display-name="Standard 65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66-background" style:display-name="Standard 66-background" style:family="presentation">
      <style:graphic-properties draw:stroke="none" draw:fill="solid" draw:fill-color="#000066"/>
      <style:text-properties style:letter-kerning="true"/>
    </style:style>
    <style:style style:name="Standard_20_66-backgroundobjects" style:display-name="Standard 66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6-notes" style:display-name="Standard 66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6-outline1" style:display-name="Standard 66-outline1" style:family="presentation">
      <style:graphic-properties draw:stroke="none" draw:fill="none" draw:auto-grow-height="false" draw:fit-to-size="false" style:shrink-to-fit="true">
        <text:list-style style:name="Standard_20_66-outline1" style:display-name="Standard 66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6-outline2" style:display-name="Standard 66-outline2" style:family="presentation" style:parent-style-name="Standard_20_66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66-outline3" style:display-name="Standard 66-outline3" style:family="presentation" style:parent-style-name="Standard_20_66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66-outline4" style:display-name="Standard 66-outline4" style:family="presentation" style:parent-style-name="Standard_20_66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66-outline5" style:display-name="Standard 66-outline5" style:family="presentation" style:parent-style-name="Standard_20_66-outline4">
      <style:paragraph-properties fo:margin-top="0.1cm" fo:margin-bottom="0cm"/>
      <style:text-properties fo:font-size="20pt" style:font-size-asian="20pt" style:font-size-complex="20pt"/>
    </style:style>
    <style:style style:name="Standard_20_66-outline6" style:display-name="Standard 66-outline6" style:family="presentation" style:parent-style-name="Standard_20_66-outline5">
      <style:paragraph-properties fo:margin-top="0.1cm" fo:margin-bottom="0cm"/>
      <style:text-properties fo:font-size="20pt" style:font-size-asian="20pt" style:font-size-complex="20pt"/>
    </style:style>
    <style:style style:name="Standard_20_66-outline7" style:display-name="Standard 66-outline7" style:family="presentation" style:parent-style-name="Standard_20_66-outline6">
      <style:paragraph-properties fo:margin-top="0.1cm" fo:margin-bottom="0cm"/>
      <style:text-properties fo:font-size="20pt" style:font-size-asian="20pt" style:font-size-complex="20pt"/>
    </style:style>
    <style:style style:name="Standard_20_66-outline8" style:display-name="Standard 66-outline8" style:family="presentation" style:parent-style-name="Standard_20_66-outline7">
      <style:paragraph-properties fo:margin-top="0.1cm" fo:margin-bottom="0cm"/>
      <style:text-properties fo:font-size="20pt" style:font-size-asian="20pt" style:font-size-complex="20pt"/>
    </style:style>
    <style:style style:name="Standard_20_66-outline9" style:display-name="Standard 66-outline9" style:family="presentation" style:parent-style-name="Standard_20_66-outline8">
      <style:paragraph-properties fo:margin-top="0.1cm" fo:margin-bottom="0cm"/>
      <style:text-properties fo:font-size="20pt" style:font-size-asian="20pt" style:font-size-complex="20pt"/>
    </style:style>
    <style:style style:name="Standard_20_66-subtitle" style:display-name="Standard 66-subtitle" style:family="presentation">
      <style:graphic-properties draw:stroke="none" draw:fill="none" draw:textarea-vertical-align="middle">
        <text:list-style style:name="Standard_20_66-subtitle" style:display-name="Standard 66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6-title" style:display-name="Standard 66-title" style:family="presentation">
      <style:graphic-properties draw:stroke="none" draw:fill="none" draw:textarea-vertical-align="middle">
        <text:list-style style:name="Standard_20_66-title" style:display-name="Standard 66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67-background" style:display-name="Standard 67-background" style:family="presentation">
      <style:graphic-properties draw:stroke="none" draw:fill="solid" draw:fill-color="#000066"/>
      <style:text-properties style:letter-kerning="true"/>
    </style:style>
    <style:style style:name="Standard_20_67-backgroundobjects" style:display-name="Standard 67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7-notes" style:display-name="Standard 67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7-outline1" style:display-name="Standard 67-outline1" style:family="presentation">
      <style:graphic-properties draw:stroke="none" draw:fill="none" draw:auto-grow-height="false" draw:fit-to-size="false" style:shrink-to-fit="true">
        <text:list-style style:name="Standard_20_67-outline1" style:display-name="Standard 67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7-outline2" style:display-name="Standard 67-outline2" style:family="presentation" style:parent-style-name="Standard_20_67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67-outline3" style:display-name="Standard 67-outline3" style:family="presentation" style:parent-style-name="Standard_20_67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67-outline4" style:display-name="Standard 67-outline4" style:family="presentation" style:parent-style-name="Standard_20_67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67-outline5" style:display-name="Standard 67-outline5" style:family="presentation" style:parent-style-name="Standard_20_67-outline4">
      <style:paragraph-properties fo:margin-top="0.1cm" fo:margin-bottom="0cm"/>
      <style:text-properties fo:font-size="20pt" style:font-size-asian="20pt" style:font-size-complex="20pt"/>
    </style:style>
    <style:style style:name="Standard_20_67-outline6" style:display-name="Standard 67-outline6" style:family="presentation" style:parent-style-name="Standard_20_67-outline5">
      <style:paragraph-properties fo:margin-top="0.1cm" fo:margin-bottom="0cm"/>
      <style:text-properties fo:font-size="20pt" style:font-size-asian="20pt" style:font-size-complex="20pt"/>
    </style:style>
    <style:style style:name="Standard_20_67-outline7" style:display-name="Standard 67-outline7" style:family="presentation" style:parent-style-name="Standard_20_67-outline6">
      <style:paragraph-properties fo:margin-top="0.1cm" fo:margin-bottom="0cm"/>
      <style:text-properties fo:font-size="20pt" style:font-size-asian="20pt" style:font-size-complex="20pt"/>
    </style:style>
    <style:style style:name="Standard_20_67-outline8" style:display-name="Standard 67-outline8" style:family="presentation" style:parent-style-name="Standard_20_67-outline7">
      <style:paragraph-properties fo:margin-top="0.1cm" fo:margin-bottom="0cm"/>
      <style:text-properties fo:font-size="20pt" style:font-size-asian="20pt" style:font-size-complex="20pt"/>
    </style:style>
    <style:style style:name="Standard_20_67-outline9" style:display-name="Standard 67-outline9" style:family="presentation" style:parent-style-name="Standard_20_67-outline8">
      <style:paragraph-properties fo:margin-top="0.1cm" fo:margin-bottom="0cm"/>
      <style:text-properties fo:font-size="20pt" style:font-size-asian="20pt" style:font-size-complex="20pt"/>
    </style:style>
    <style:style style:name="Standard_20_67-subtitle" style:display-name="Standard 67-subtitle" style:family="presentation">
      <style:graphic-properties draw:stroke="none" draw:fill="none" draw:textarea-vertical-align="middle">
        <text:list-style style:name="Standard_20_67-subtitle" style:display-name="Standard 67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7-title" style:display-name="Standard 67-title" style:family="presentation">
      <style:graphic-properties draw:stroke="none" draw:fill="none" draw:textarea-vertical-align="middle">
        <text:list-style style:name="Standard_20_67-title" style:display-name="Standard 67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68-background" style:display-name="Standard 68-background" style:family="presentation">
      <style:graphic-properties draw:stroke="none" draw:fill="solid" draw:fill-color="#000066"/>
      <style:text-properties style:letter-kerning="true"/>
    </style:style>
    <style:style style:name="Standard_20_68-backgroundobjects" style:display-name="Standard 68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8-notes" style:display-name="Standard 68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8-outline1" style:display-name="Standard 68-outline1" style:family="presentation">
      <style:graphic-properties draw:stroke="none" draw:fill="none" draw:auto-grow-height="false" draw:fit-to-size="false" style:shrink-to-fit="true">
        <text:list-style style:name="Standard_20_68-outline1" style:display-name="Standard 68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8-outline2" style:display-name="Standard 68-outline2" style:family="presentation" style:parent-style-name="Standard_20_68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68-outline3" style:display-name="Standard 68-outline3" style:family="presentation" style:parent-style-name="Standard_20_68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68-outline4" style:display-name="Standard 68-outline4" style:family="presentation" style:parent-style-name="Standard_20_68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68-outline5" style:display-name="Standard 68-outline5" style:family="presentation" style:parent-style-name="Standard_20_68-outline4">
      <style:paragraph-properties fo:margin-top="0.1cm" fo:margin-bottom="0cm"/>
      <style:text-properties fo:font-size="20pt" style:font-size-asian="20pt" style:font-size-complex="20pt"/>
    </style:style>
    <style:style style:name="Standard_20_68-outline6" style:display-name="Standard 68-outline6" style:family="presentation" style:parent-style-name="Standard_20_68-outline5">
      <style:paragraph-properties fo:margin-top="0.1cm" fo:margin-bottom="0cm"/>
      <style:text-properties fo:font-size="20pt" style:font-size-asian="20pt" style:font-size-complex="20pt"/>
    </style:style>
    <style:style style:name="Standard_20_68-outline7" style:display-name="Standard 68-outline7" style:family="presentation" style:parent-style-name="Standard_20_68-outline6">
      <style:paragraph-properties fo:margin-top="0.1cm" fo:margin-bottom="0cm"/>
      <style:text-properties fo:font-size="20pt" style:font-size-asian="20pt" style:font-size-complex="20pt"/>
    </style:style>
    <style:style style:name="Standard_20_68-outline8" style:display-name="Standard 68-outline8" style:family="presentation" style:parent-style-name="Standard_20_68-outline7">
      <style:paragraph-properties fo:margin-top="0.1cm" fo:margin-bottom="0cm"/>
      <style:text-properties fo:font-size="20pt" style:font-size-asian="20pt" style:font-size-complex="20pt"/>
    </style:style>
    <style:style style:name="Standard_20_68-outline9" style:display-name="Standard 68-outline9" style:family="presentation" style:parent-style-name="Standard_20_68-outline8">
      <style:paragraph-properties fo:margin-top="0.1cm" fo:margin-bottom="0cm"/>
      <style:text-properties fo:font-size="20pt" style:font-size-asian="20pt" style:font-size-complex="20pt"/>
    </style:style>
    <style:style style:name="Standard_20_68-subtitle" style:display-name="Standard 68-subtitle" style:family="presentation">
      <style:graphic-properties draw:stroke="none" draw:fill="none" draw:textarea-vertical-align="middle">
        <text:list-style style:name="Standard_20_68-subtitle" style:display-name="Standard 68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8-title" style:display-name="Standard 68-title" style:family="presentation">
      <style:graphic-properties draw:stroke="none" draw:fill="none" draw:textarea-vertical-align="middle">
        <text:list-style style:name="Standard_20_68-title" style:display-name="Standard 68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69-background" style:display-name="Standard 69-background" style:family="presentation">
      <style:graphic-properties draw:stroke="none" draw:fill="solid" draw:fill-color="#000066"/>
      <style:text-properties style:letter-kerning="true"/>
    </style:style>
    <style:style style:name="Standard_20_69-backgroundobjects" style:display-name="Standard 69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9-notes" style:display-name="Standard 69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9-outline1" style:display-name="Standard 69-outline1" style:family="presentation">
      <style:graphic-properties draw:stroke="none" draw:fill="none" draw:auto-grow-height="false" draw:fit-to-size="false" style:shrink-to-fit="true">
        <text:list-style style:name="Standard_20_69-outline1" style:display-name="Standard 69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9-outline2" style:display-name="Standard 69-outline2" style:family="presentation" style:parent-style-name="Standard_20_69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69-outline3" style:display-name="Standard 69-outline3" style:family="presentation" style:parent-style-name="Standard_20_69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69-outline4" style:display-name="Standard 69-outline4" style:family="presentation" style:parent-style-name="Standard_20_69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69-outline5" style:display-name="Standard 69-outline5" style:family="presentation" style:parent-style-name="Standard_20_69-outline4">
      <style:paragraph-properties fo:margin-top="0.1cm" fo:margin-bottom="0cm"/>
      <style:text-properties fo:font-size="20pt" style:font-size-asian="20pt" style:font-size-complex="20pt"/>
    </style:style>
    <style:style style:name="Standard_20_69-outline6" style:display-name="Standard 69-outline6" style:family="presentation" style:parent-style-name="Standard_20_69-outline5">
      <style:paragraph-properties fo:margin-top="0.1cm" fo:margin-bottom="0cm"/>
      <style:text-properties fo:font-size="20pt" style:font-size-asian="20pt" style:font-size-complex="20pt"/>
    </style:style>
    <style:style style:name="Standard_20_69-outline7" style:display-name="Standard 69-outline7" style:family="presentation" style:parent-style-name="Standard_20_69-outline6">
      <style:paragraph-properties fo:margin-top="0.1cm" fo:margin-bottom="0cm"/>
      <style:text-properties fo:font-size="20pt" style:font-size-asian="20pt" style:font-size-complex="20pt"/>
    </style:style>
    <style:style style:name="Standard_20_69-outline8" style:display-name="Standard 69-outline8" style:family="presentation" style:parent-style-name="Standard_20_69-outline7">
      <style:paragraph-properties fo:margin-top="0.1cm" fo:margin-bottom="0cm"/>
      <style:text-properties fo:font-size="20pt" style:font-size-asian="20pt" style:font-size-complex="20pt"/>
    </style:style>
    <style:style style:name="Standard_20_69-outline9" style:display-name="Standard 69-outline9" style:family="presentation" style:parent-style-name="Standard_20_69-outline8">
      <style:paragraph-properties fo:margin-top="0.1cm" fo:margin-bottom="0cm"/>
      <style:text-properties fo:font-size="20pt" style:font-size-asian="20pt" style:font-size-complex="20pt"/>
    </style:style>
    <style:style style:name="Standard_20_69-subtitle" style:display-name="Standard 69-subtitle" style:family="presentation">
      <style:graphic-properties draw:stroke="none" draw:fill="none" draw:textarea-vertical-align="middle">
        <text:list-style style:name="Standard_20_69-subtitle" style:display-name="Standard 69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9-title" style:display-name="Standard 69-title" style:family="presentation">
      <style:graphic-properties draw:stroke="none" draw:fill="none" draw:textarea-vertical-align="middle">
        <text:list-style style:name="Standard_20_69-title" style:display-name="Standard 69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70-background" style:display-name="Standard 70-background" style:family="presentation">
      <style:graphic-properties draw:stroke="none" draw:fill="solid" draw:fill-color="#000066"/>
      <style:text-properties style:letter-kerning="true"/>
    </style:style>
    <style:style style:name="Standard_20_70-backgroundobjects" style:display-name="Standard 70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70-notes" style:display-name="Standard 70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70-outline1" style:display-name="Standard 70-outline1" style:family="presentation">
      <style:graphic-properties draw:stroke="none" draw:fill="none" draw:auto-grow-height="false" draw:fit-to-size="false" style:shrink-to-fit="true">
        <text:list-style style:name="Standard_20_70-outline1" style:display-name="Standard 70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70-outline2" style:display-name="Standard 70-outline2" style:family="presentation" style:parent-style-name="Standard_20_70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70-outline3" style:display-name="Standard 70-outline3" style:family="presentation" style:parent-style-name="Standard_20_70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70-outline4" style:display-name="Standard 70-outline4" style:family="presentation" style:parent-style-name="Standard_20_70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70-outline5" style:display-name="Standard 70-outline5" style:family="presentation" style:parent-style-name="Standard_20_70-outline4">
      <style:paragraph-properties fo:margin-top="0.1cm" fo:margin-bottom="0cm"/>
      <style:text-properties fo:font-size="20pt" style:font-size-asian="20pt" style:font-size-complex="20pt"/>
    </style:style>
    <style:style style:name="Standard_20_70-outline6" style:display-name="Standard 70-outline6" style:family="presentation" style:parent-style-name="Standard_20_70-outline5">
      <style:paragraph-properties fo:margin-top="0.1cm" fo:margin-bottom="0cm"/>
      <style:text-properties fo:font-size="20pt" style:font-size-asian="20pt" style:font-size-complex="20pt"/>
    </style:style>
    <style:style style:name="Standard_20_70-outline7" style:display-name="Standard 70-outline7" style:family="presentation" style:parent-style-name="Standard_20_70-outline6">
      <style:paragraph-properties fo:margin-top="0.1cm" fo:margin-bottom="0cm"/>
      <style:text-properties fo:font-size="20pt" style:font-size-asian="20pt" style:font-size-complex="20pt"/>
    </style:style>
    <style:style style:name="Standard_20_70-outline8" style:display-name="Standard 70-outline8" style:family="presentation" style:parent-style-name="Standard_20_70-outline7">
      <style:paragraph-properties fo:margin-top="0.1cm" fo:margin-bottom="0cm"/>
      <style:text-properties fo:font-size="20pt" style:font-size-asian="20pt" style:font-size-complex="20pt"/>
    </style:style>
    <style:style style:name="Standard_20_70-outline9" style:display-name="Standard 70-outline9" style:family="presentation" style:parent-style-name="Standard_20_70-outline8">
      <style:paragraph-properties fo:margin-top="0.1cm" fo:margin-bottom="0cm"/>
      <style:text-properties fo:font-size="20pt" style:font-size-asian="20pt" style:font-size-complex="20pt"/>
    </style:style>
    <style:style style:name="Standard_20_70-subtitle" style:display-name="Standard 70-subtitle" style:family="presentation">
      <style:graphic-properties draw:stroke="none" draw:fill="none" draw:textarea-vertical-align="middle">
        <text:list-style style:name="Standard_20_70-subtitle" style:display-name="Standard 70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70-title" style:display-name="Standard 70-title" style:family="presentation">
      <style:graphic-properties draw:stroke="none" draw:fill="none" draw:textarea-vertical-align="middle">
        <text:list-style style:name="Standard_20_70-title" style:display-name="Standard 70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71-background" style:display-name="Standard 71-background" style:family="presentation">
      <style:graphic-properties draw:stroke="none" draw:fill="solid" draw:fill-color="#000066"/>
      <style:text-properties style:letter-kerning="true"/>
    </style:style>
    <style:style style:name="Standard_20_71-backgroundobjects" style:display-name="Standard 7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71-notes" style:display-name="Standard 7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71-outline1" style:display-name="Standard 71-outline1" style:family="presentation">
      <style:graphic-properties draw:stroke="none" draw:fill="none" draw:auto-grow-height="false" draw:fit-to-size="false" style:shrink-to-fit="true">
        <text:list-style style:name="Standard_20_71-outline1" style:display-name="Standard 71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71-outline2" style:display-name="Standard 71-outline2" style:family="presentation" style:parent-style-name="Standard_20_71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71-outline3" style:display-name="Standard 71-outline3" style:family="presentation" style:parent-style-name="Standard_20_71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71-outline4" style:display-name="Standard 71-outline4" style:family="presentation" style:parent-style-name="Standard_20_71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71-outline5" style:display-name="Standard 71-outline5" style:family="presentation" style:parent-style-name="Standard_20_71-outline4">
      <style:paragraph-properties fo:margin-top="0.1cm" fo:margin-bottom="0cm"/>
      <style:text-properties fo:font-size="20pt" style:font-size-asian="20pt" style:font-size-complex="20pt"/>
    </style:style>
    <style:style style:name="Standard_20_71-outline6" style:display-name="Standard 71-outline6" style:family="presentation" style:parent-style-name="Standard_20_71-outline5">
      <style:paragraph-properties fo:margin-top="0.1cm" fo:margin-bottom="0cm"/>
      <style:text-properties fo:font-size="20pt" style:font-size-asian="20pt" style:font-size-complex="20pt"/>
    </style:style>
    <style:style style:name="Standard_20_71-outline7" style:display-name="Standard 71-outline7" style:family="presentation" style:parent-style-name="Standard_20_71-outline6">
      <style:paragraph-properties fo:margin-top="0.1cm" fo:margin-bottom="0cm"/>
      <style:text-properties fo:font-size="20pt" style:font-size-asian="20pt" style:font-size-complex="20pt"/>
    </style:style>
    <style:style style:name="Standard_20_71-outline8" style:display-name="Standard 71-outline8" style:family="presentation" style:parent-style-name="Standard_20_71-outline7">
      <style:paragraph-properties fo:margin-top="0.1cm" fo:margin-bottom="0cm"/>
      <style:text-properties fo:font-size="20pt" style:font-size-asian="20pt" style:font-size-complex="20pt"/>
    </style:style>
    <style:style style:name="Standard_20_71-outline9" style:display-name="Standard 71-outline9" style:family="presentation" style:parent-style-name="Standard_20_71-outline8">
      <style:paragraph-properties fo:margin-top="0.1cm" fo:margin-bottom="0cm"/>
      <style:text-properties fo:font-size="20pt" style:font-size-asian="20pt" style:font-size-complex="20pt"/>
    </style:style>
    <style:style style:name="Standard_20_71-subtitle" style:display-name="Standard 71-subtitle" style:family="presentation">
      <style:graphic-properties draw:stroke="none" draw:fill="none" draw:textarea-vertical-align="middle">
        <text:list-style style:name="Standard_20_71-subtitle" style:display-name="Standard 71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71-title" style:display-name="Standard 71-title" style:family="presentation">
      <style:graphic-properties draw:stroke="none" draw:fill="none" draw:textarea-vertical-align="middle">
        <text:list-style style:name="Standard_20_71-title" style:display-name="Standard 71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72-background" style:display-name="Standard 72-background" style:family="presentation">
      <style:graphic-properties draw:stroke="none" draw:fill="solid" draw:fill-color="#000066"/>
      <style:text-properties style:letter-kerning="true"/>
    </style:style>
    <style:style style:name="Standard_20_72-backgroundobjects" style:display-name="Standard 7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72-notes" style:display-name="Standard 7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72-outline1" style:display-name="Standard 72-outline1" style:family="presentation">
      <style:graphic-properties draw:stroke="none" draw:fill="none" draw:auto-grow-height="false" draw:fit-to-size="false" style:shrink-to-fit="true">
        <text:list-style style:name="Standard_20_72-outline1" style:display-name="Standard 72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72-outline2" style:display-name="Standard 72-outline2" style:family="presentation" style:parent-style-name="Standard_20_72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72-outline3" style:display-name="Standard 72-outline3" style:family="presentation" style:parent-style-name="Standard_20_72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72-outline4" style:display-name="Standard 72-outline4" style:family="presentation" style:parent-style-name="Standard_20_72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72-outline5" style:display-name="Standard 72-outline5" style:family="presentation" style:parent-style-name="Standard_20_72-outline4">
      <style:paragraph-properties fo:margin-top="0.1cm" fo:margin-bottom="0cm"/>
      <style:text-properties fo:font-size="20pt" style:font-size-asian="20pt" style:font-size-complex="20pt"/>
    </style:style>
    <style:style style:name="Standard_20_72-outline6" style:display-name="Standard 72-outline6" style:family="presentation" style:parent-style-name="Standard_20_72-outline5">
      <style:paragraph-properties fo:margin-top="0.1cm" fo:margin-bottom="0cm"/>
      <style:text-properties fo:font-size="20pt" style:font-size-asian="20pt" style:font-size-complex="20pt"/>
    </style:style>
    <style:style style:name="Standard_20_72-outline7" style:display-name="Standard 72-outline7" style:family="presentation" style:parent-style-name="Standard_20_72-outline6">
      <style:paragraph-properties fo:margin-top="0.1cm" fo:margin-bottom="0cm"/>
      <style:text-properties fo:font-size="20pt" style:font-size-asian="20pt" style:font-size-complex="20pt"/>
    </style:style>
    <style:style style:name="Standard_20_72-outline8" style:display-name="Standard 72-outline8" style:family="presentation" style:parent-style-name="Standard_20_72-outline7">
      <style:paragraph-properties fo:margin-top="0.1cm" fo:margin-bottom="0cm"/>
      <style:text-properties fo:font-size="20pt" style:font-size-asian="20pt" style:font-size-complex="20pt"/>
    </style:style>
    <style:style style:name="Standard_20_72-outline9" style:display-name="Standard 72-outline9" style:family="presentation" style:parent-style-name="Standard_20_72-outline8">
      <style:paragraph-properties fo:margin-top="0.1cm" fo:margin-bottom="0cm"/>
      <style:text-properties fo:font-size="20pt" style:font-size-asian="20pt" style:font-size-complex="20pt"/>
    </style:style>
    <style:style style:name="Standard_20_72-subtitle" style:display-name="Standard 72-subtitle" style:family="presentation">
      <style:graphic-properties draw:stroke="none" draw:fill="none" draw:textarea-vertical-align="middle">
        <text:list-style style:name="Standard_20_72-subtitle" style:display-name="Standard 72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72-title" style:display-name="Standard 72-title" style:family="presentation">
      <style:graphic-properties draw:stroke="none" draw:fill="none" draw:textarea-vertical-align="middle">
        <text:list-style style:name="Standard_20_72-title" style:display-name="Standard 72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73-background" style:display-name="Standard 73-background" style:family="presentation">
      <style:graphic-properties draw:stroke="none" draw:fill="solid" draw:fill-color="#000066"/>
      <style:text-properties style:letter-kerning="true"/>
    </style:style>
    <style:style style:name="Standard_20_73-backgroundobjects" style:display-name="Standard 7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73-notes" style:display-name="Standard 73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73-outline1" style:display-name="Standard 73-outline1" style:family="presentation">
      <style:graphic-properties draw:stroke="none" draw:fill="none" draw:auto-grow-height="false" draw:fit-to-size="false" style:shrink-to-fit="true">
        <text:list-style style:name="Standard_20_73-outline1" style:display-name="Standard 73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73-outline2" style:display-name="Standard 73-outline2" style:family="presentation" style:parent-style-name="Standard_20_73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73-outline3" style:display-name="Standard 73-outline3" style:family="presentation" style:parent-style-name="Standard_20_73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73-outline4" style:display-name="Standard 73-outline4" style:family="presentation" style:parent-style-name="Standard_20_73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73-outline5" style:display-name="Standard 73-outline5" style:family="presentation" style:parent-style-name="Standard_20_73-outline4">
      <style:paragraph-properties fo:margin-top="0.1cm" fo:margin-bottom="0cm"/>
      <style:text-properties fo:font-size="20pt" style:font-size-asian="20pt" style:font-size-complex="20pt"/>
    </style:style>
    <style:style style:name="Standard_20_73-outline6" style:display-name="Standard 73-outline6" style:family="presentation" style:parent-style-name="Standard_20_73-outline5">
      <style:paragraph-properties fo:margin-top="0.1cm" fo:margin-bottom="0cm"/>
      <style:text-properties fo:font-size="20pt" style:font-size-asian="20pt" style:font-size-complex="20pt"/>
    </style:style>
    <style:style style:name="Standard_20_73-outline7" style:display-name="Standard 73-outline7" style:family="presentation" style:parent-style-name="Standard_20_73-outline6">
      <style:paragraph-properties fo:margin-top="0.1cm" fo:margin-bottom="0cm"/>
      <style:text-properties fo:font-size="20pt" style:font-size-asian="20pt" style:font-size-complex="20pt"/>
    </style:style>
    <style:style style:name="Standard_20_73-outline8" style:display-name="Standard 73-outline8" style:family="presentation" style:parent-style-name="Standard_20_73-outline7">
      <style:paragraph-properties fo:margin-top="0.1cm" fo:margin-bottom="0cm"/>
      <style:text-properties fo:font-size="20pt" style:font-size-asian="20pt" style:font-size-complex="20pt"/>
    </style:style>
    <style:style style:name="Standard_20_73-outline9" style:display-name="Standard 73-outline9" style:family="presentation" style:parent-style-name="Standard_20_73-outline8">
      <style:paragraph-properties fo:margin-top="0.1cm" fo:margin-bottom="0cm"/>
      <style:text-properties fo:font-size="20pt" style:font-size-asian="20pt" style:font-size-complex="20pt"/>
    </style:style>
    <style:style style:name="Standard_20_73-subtitle" style:display-name="Standard 73-subtitle" style:family="presentation">
      <style:graphic-properties draw:stroke="none" draw:fill="none" draw:textarea-vertical-align="middle">
        <text:list-style style:name="Standard_20_73-subtitle" style:display-name="Standard 73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73-title" style:display-name="Standard 73-title" style:family="presentation">
      <style:graphic-properties draw:stroke="none" draw:fill="none" draw:textarea-vertical-align="middle">
        <text:list-style style:name="Standard_20_73-title" style:display-name="Standard 73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74-background" style:display-name="Standard 74-background" style:family="presentation">
      <style:graphic-properties draw:stroke="none" draw:fill="solid" draw:fill-color="#000066"/>
      <style:text-properties style:letter-kerning="true"/>
    </style:style>
    <style:style style:name="Standard_20_74-backgroundobjects" style:display-name="Standard 74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74-notes" style:display-name="Standard 74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74-outline1" style:display-name="Standard 74-outline1" style:family="presentation">
      <style:graphic-properties draw:stroke="none" draw:fill="none" draw:auto-grow-height="false" draw:fit-to-size="false" style:shrink-to-fit="true">
        <text:list-style style:name="Standard_20_74-outline1" style:display-name="Standard 74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74-outline2" style:display-name="Standard 74-outline2" style:family="presentation" style:parent-style-name="Standard_20_74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74-outline3" style:display-name="Standard 74-outline3" style:family="presentation" style:parent-style-name="Standard_20_74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74-outline4" style:display-name="Standard 74-outline4" style:family="presentation" style:parent-style-name="Standard_20_74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74-outline5" style:display-name="Standard 74-outline5" style:family="presentation" style:parent-style-name="Standard_20_74-outline4">
      <style:paragraph-properties fo:margin-top="0.1cm" fo:margin-bottom="0cm"/>
      <style:text-properties fo:font-size="20pt" style:font-size-asian="20pt" style:font-size-complex="20pt"/>
    </style:style>
    <style:style style:name="Standard_20_74-outline6" style:display-name="Standard 74-outline6" style:family="presentation" style:parent-style-name="Standard_20_74-outline5">
      <style:paragraph-properties fo:margin-top="0.1cm" fo:margin-bottom="0cm"/>
      <style:text-properties fo:font-size="20pt" style:font-size-asian="20pt" style:font-size-complex="20pt"/>
    </style:style>
    <style:style style:name="Standard_20_74-outline7" style:display-name="Standard 74-outline7" style:family="presentation" style:parent-style-name="Standard_20_74-outline6">
      <style:paragraph-properties fo:margin-top="0.1cm" fo:margin-bottom="0cm"/>
      <style:text-properties fo:font-size="20pt" style:font-size-asian="20pt" style:font-size-complex="20pt"/>
    </style:style>
    <style:style style:name="Standard_20_74-outline8" style:display-name="Standard 74-outline8" style:family="presentation" style:parent-style-name="Standard_20_74-outline7">
      <style:paragraph-properties fo:margin-top="0.1cm" fo:margin-bottom="0cm"/>
      <style:text-properties fo:font-size="20pt" style:font-size-asian="20pt" style:font-size-complex="20pt"/>
    </style:style>
    <style:style style:name="Standard_20_74-outline9" style:display-name="Standard 74-outline9" style:family="presentation" style:parent-style-name="Standard_20_74-outline8">
      <style:paragraph-properties fo:margin-top="0.1cm" fo:margin-bottom="0cm"/>
      <style:text-properties fo:font-size="20pt" style:font-size-asian="20pt" style:font-size-complex="20pt"/>
    </style:style>
    <style:style style:name="Standard_20_74-subtitle" style:display-name="Standard 74-subtitle" style:family="presentation">
      <style:graphic-properties draw:stroke="none" draw:fill="none" draw:textarea-vertical-align="middle">
        <text:list-style style:name="Standard_20_74-subtitle" style:display-name="Standard 74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74-title" style:display-name="Standard 74-title" style:family="presentation">
      <style:graphic-properties draw:stroke="none" draw:fill="none" draw:textarea-vertical-align="middle">
        <text:list-style style:name="Standard_20_74-title" style:display-name="Standard 74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75-background" style:display-name="Standard 75-background" style:family="presentation">
      <style:graphic-properties draw:stroke="none" draw:fill="solid" draw:fill-color="#000066"/>
      <style:text-properties style:letter-kerning="true"/>
    </style:style>
    <style:style style:name="Standard_20_75-backgroundobjects" style:display-name="Standard 75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75-notes" style:display-name="Standard 75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75-outline1" style:display-name="Standard 75-outline1" style:family="presentation">
      <style:graphic-properties draw:stroke="none" draw:fill="none" draw:auto-grow-height="false" draw:fit-to-size="false" style:shrink-to-fit="true">
        <text:list-style style:name="Standard_20_75-outline1" style:display-name="Standard 75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75-outline2" style:display-name="Standard 75-outline2" style:family="presentation" style:parent-style-name="Standard_20_75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75-outline3" style:display-name="Standard 75-outline3" style:family="presentation" style:parent-style-name="Standard_20_75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75-outline4" style:display-name="Standard 75-outline4" style:family="presentation" style:parent-style-name="Standard_20_75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75-outline5" style:display-name="Standard 75-outline5" style:family="presentation" style:parent-style-name="Standard_20_75-outline4">
      <style:paragraph-properties fo:margin-top="0.1cm" fo:margin-bottom="0cm"/>
      <style:text-properties fo:font-size="20pt" style:font-size-asian="20pt" style:font-size-complex="20pt"/>
    </style:style>
    <style:style style:name="Standard_20_75-outline6" style:display-name="Standard 75-outline6" style:family="presentation" style:parent-style-name="Standard_20_75-outline5">
      <style:paragraph-properties fo:margin-top="0.1cm" fo:margin-bottom="0cm"/>
      <style:text-properties fo:font-size="20pt" style:font-size-asian="20pt" style:font-size-complex="20pt"/>
    </style:style>
    <style:style style:name="Standard_20_75-outline7" style:display-name="Standard 75-outline7" style:family="presentation" style:parent-style-name="Standard_20_75-outline6">
      <style:paragraph-properties fo:margin-top="0.1cm" fo:margin-bottom="0cm"/>
      <style:text-properties fo:font-size="20pt" style:font-size-asian="20pt" style:font-size-complex="20pt"/>
    </style:style>
    <style:style style:name="Standard_20_75-outline8" style:display-name="Standard 75-outline8" style:family="presentation" style:parent-style-name="Standard_20_75-outline7">
      <style:paragraph-properties fo:margin-top="0.1cm" fo:margin-bottom="0cm"/>
      <style:text-properties fo:font-size="20pt" style:font-size-asian="20pt" style:font-size-complex="20pt"/>
    </style:style>
    <style:style style:name="Standard_20_75-outline9" style:display-name="Standard 75-outline9" style:family="presentation" style:parent-style-name="Standard_20_75-outline8">
      <style:paragraph-properties fo:margin-top="0.1cm" fo:margin-bottom="0cm"/>
      <style:text-properties fo:font-size="20pt" style:font-size-asian="20pt" style:font-size-complex="20pt"/>
    </style:style>
    <style:style style:name="Standard_20_75-subtitle" style:display-name="Standard 75-subtitle" style:family="presentation">
      <style:graphic-properties draw:stroke="none" draw:fill="none" draw:textarea-vertical-align="middle">
        <text:list-style style:name="Standard_20_75-subtitle" style:display-name="Standard 75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75-title" style:display-name="Standard 75-title" style:family="presentation">
      <style:graphic-properties draw:stroke="none" draw:fill="none" draw:textarea-vertical-align="middle">
        <text:list-style style:name="Standard_20_75-title" style:display-name="Standard 75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76-background" style:display-name="Standard 76-background" style:family="presentation">
      <style:graphic-properties draw:stroke="none" draw:fill="solid" draw:fill-color="#000066"/>
      <style:text-properties style:letter-kerning="true"/>
    </style:style>
    <style:style style:name="Standard_20_76-backgroundobjects" style:display-name="Standard 76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76-notes" style:display-name="Standard 76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76-outline1" style:display-name="Standard 76-outline1" style:family="presentation">
      <style:graphic-properties draw:stroke="none" draw:fill="none" draw:auto-grow-height="false" draw:fit-to-size="false" style:shrink-to-fit="true">
        <text:list-style style:name="Standard_20_76-outline1" style:display-name="Standard 76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76-outline2" style:display-name="Standard 76-outline2" style:family="presentation" style:parent-style-name="Standard_20_76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76-outline3" style:display-name="Standard 76-outline3" style:family="presentation" style:parent-style-name="Standard_20_76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76-outline4" style:display-name="Standard 76-outline4" style:family="presentation" style:parent-style-name="Standard_20_76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76-outline5" style:display-name="Standard 76-outline5" style:family="presentation" style:parent-style-name="Standard_20_76-outline4">
      <style:paragraph-properties fo:margin-top="0.1cm" fo:margin-bottom="0cm"/>
      <style:text-properties fo:font-size="20pt" style:font-size-asian="20pt" style:font-size-complex="20pt"/>
    </style:style>
    <style:style style:name="Standard_20_76-outline6" style:display-name="Standard 76-outline6" style:family="presentation" style:parent-style-name="Standard_20_76-outline5">
      <style:paragraph-properties fo:margin-top="0.1cm" fo:margin-bottom="0cm"/>
      <style:text-properties fo:font-size="20pt" style:font-size-asian="20pt" style:font-size-complex="20pt"/>
    </style:style>
    <style:style style:name="Standard_20_76-outline7" style:display-name="Standard 76-outline7" style:family="presentation" style:parent-style-name="Standard_20_76-outline6">
      <style:paragraph-properties fo:margin-top="0.1cm" fo:margin-bottom="0cm"/>
      <style:text-properties fo:font-size="20pt" style:font-size-asian="20pt" style:font-size-complex="20pt"/>
    </style:style>
    <style:style style:name="Standard_20_76-outline8" style:display-name="Standard 76-outline8" style:family="presentation" style:parent-style-name="Standard_20_76-outline7">
      <style:paragraph-properties fo:margin-top="0.1cm" fo:margin-bottom="0cm"/>
      <style:text-properties fo:font-size="20pt" style:font-size-asian="20pt" style:font-size-complex="20pt"/>
    </style:style>
    <style:style style:name="Standard_20_76-outline9" style:display-name="Standard 76-outline9" style:family="presentation" style:parent-style-name="Standard_20_76-outline8">
      <style:paragraph-properties fo:margin-top="0.1cm" fo:margin-bottom="0cm"/>
      <style:text-properties fo:font-size="20pt" style:font-size-asian="20pt" style:font-size-complex="20pt"/>
    </style:style>
    <style:style style:name="Standard_20_76-subtitle" style:display-name="Standard 76-subtitle" style:family="presentation">
      <style:graphic-properties draw:stroke="none" draw:fill="none" draw:textarea-vertical-align="middle">
        <text:list-style style:name="Standard_20_76-subtitle" style:display-name="Standard 76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76-title" style:display-name="Standard 76-title" style:family="presentation">
      <style:graphic-properties draw:stroke="none" draw:fill="none" draw:textarea-vertical-align="middle">
        <text:list-style style:name="Standard_20_76-title" style:display-name="Standard 76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77-background" style:display-name="Standard 77-background" style:family="presentation">
      <style:graphic-properties draw:stroke="none" draw:fill="solid" draw:fill-color="#000066"/>
      <style:text-properties style:letter-kerning="true"/>
    </style:style>
    <style:style style:name="Standard_20_77-backgroundobjects" style:display-name="Standard 77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77-notes" style:display-name="Standard 77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77-outline1" style:display-name="Standard 77-outline1" style:family="presentation">
      <style:graphic-properties draw:stroke="none" draw:fill="none" draw:auto-grow-height="false" draw:fit-to-size="false" style:shrink-to-fit="true">
        <text:list-style style:name="Standard_20_77-outline1" style:display-name="Standard 77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77-outline2" style:display-name="Standard 77-outline2" style:family="presentation" style:parent-style-name="Standard_20_77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77-outline3" style:display-name="Standard 77-outline3" style:family="presentation" style:parent-style-name="Standard_20_77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77-outline4" style:display-name="Standard 77-outline4" style:family="presentation" style:parent-style-name="Standard_20_77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77-outline5" style:display-name="Standard 77-outline5" style:family="presentation" style:parent-style-name="Standard_20_77-outline4">
      <style:paragraph-properties fo:margin-top="0.1cm" fo:margin-bottom="0cm"/>
      <style:text-properties fo:font-size="20pt" style:font-size-asian="20pt" style:font-size-complex="20pt"/>
    </style:style>
    <style:style style:name="Standard_20_77-outline6" style:display-name="Standard 77-outline6" style:family="presentation" style:parent-style-name="Standard_20_77-outline5">
      <style:paragraph-properties fo:margin-top="0.1cm" fo:margin-bottom="0cm"/>
      <style:text-properties fo:font-size="20pt" style:font-size-asian="20pt" style:font-size-complex="20pt"/>
    </style:style>
    <style:style style:name="Standard_20_77-outline7" style:display-name="Standard 77-outline7" style:family="presentation" style:parent-style-name="Standard_20_77-outline6">
      <style:paragraph-properties fo:margin-top="0.1cm" fo:margin-bottom="0cm"/>
      <style:text-properties fo:font-size="20pt" style:font-size-asian="20pt" style:font-size-complex="20pt"/>
    </style:style>
    <style:style style:name="Standard_20_77-outline8" style:display-name="Standard 77-outline8" style:family="presentation" style:parent-style-name="Standard_20_77-outline7">
      <style:paragraph-properties fo:margin-top="0.1cm" fo:margin-bottom="0cm"/>
      <style:text-properties fo:font-size="20pt" style:font-size-asian="20pt" style:font-size-complex="20pt"/>
    </style:style>
    <style:style style:name="Standard_20_77-outline9" style:display-name="Standard 77-outline9" style:family="presentation" style:parent-style-name="Standard_20_77-outline8">
      <style:paragraph-properties fo:margin-top="0.1cm" fo:margin-bottom="0cm"/>
      <style:text-properties fo:font-size="20pt" style:font-size-asian="20pt" style:font-size-complex="20pt"/>
    </style:style>
    <style:style style:name="Standard_20_77-subtitle" style:display-name="Standard 77-subtitle" style:family="presentation">
      <style:graphic-properties draw:stroke="none" draw:fill="none" draw:textarea-vertical-align="middle">
        <text:list-style style:name="Standard_20_77-subtitle" style:display-name="Standard 77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77-title" style:display-name="Standard 77-title" style:family="presentation">
      <style:graphic-properties draw:stroke="none" draw:fill="none" draw:textarea-vertical-align="middle">
        <text:list-style style:name="Standard_20_77-title" style:display-name="Standard 77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78-background" style:display-name="Standard 78-background" style:family="presentation">
      <style:graphic-properties draw:stroke="none" draw:fill="solid" draw:fill-color="#000066"/>
      <style:text-properties style:letter-kerning="true"/>
    </style:style>
    <style:style style:name="Standard_20_78-backgroundobjects" style:display-name="Standard 78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78-notes" style:display-name="Standard 78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78-outline1" style:display-name="Standard 78-outline1" style:family="presentation">
      <style:graphic-properties draw:stroke="none" draw:fill="none" draw:auto-grow-height="false" draw:fit-to-size="false" style:shrink-to-fit="true">
        <text:list-style style:name="Standard_20_78-outline1" style:display-name="Standard 78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78-outline2" style:display-name="Standard 78-outline2" style:family="presentation" style:parent-style-name="Standard_20_78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78-outline3" style:display-name="Standard 78-outline3" style:family="presentation" style:parent-style-name="Standard_20_78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78-outline4" style:display-name="Standard 78-outline4" style:family="presentation" style:parent-style-name="Standard_20_78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78-outline5" style:display-name="Standard 78-outline5" style:family="presentation" style:parent-style-name="Standard_20_78-outline4">
      <style:paragraph-properties fo:margin-top="0.1cm" fo:margin-bottom="0cm"/>
      <style:text-properties fo:font-size="20pt" style:font-size-asian="20pt" style:font-size-complex="20pt"/>
    </style:style>
    <style:style style:name="Standard_20_78-outline6" style:display-name="Standard 78-outline6" style:family="presentation" style:parent-style-name="Standard_20_78-outline5">
      <style:paragraph-properties fo:margin-top="0.1cm" fo:margin-bottom="0cm"/>
      <style:text-properties fo:font-size="20pt" style:font-size-asian="20pt" style:font-size-complex="20pt"/>
    </style:style>
    <style:style style:name="Standard_20_78-outline7" style:display-name="Standard 78-outline7" style:family="presentation" style:parent-style-name="Standard_20_78-outline6">
      <style:paragraph-properties fo:margin-top="0.1cm" fo:margin-bottom="0cm"/>
      <style:text-properties fo:font-size="20pt" style:font-size-asian="20pt" style:font-size-complex="20pt"/>
    </style:style>
    <style:style style:name="Standard_20_78-outline8" style:display-name="Standard 78-outline8" style:family="presentation" style:parent-style-name="Standard_20_78-outline7">
      <style:paragraph-properties fo:margin-top="0.1cm" fo:margin-bottom="0cm"/>
      <style:text-properties fo:font-size="20pt" style:font-size-asian="20pt" style:font-size-complex="20pt"/>
    </style:style>
    <style:style style:name="Standard_20_78-outline9" style:display-name="Standard 78-outline9" style:family="presentation" style:parent-style-name="Standard_20_78-outline8">
      <style:paragraph-properties fo:margin-top="0.1cm" fo:margin-bottom="0cm"/>
      <style:text-properties fo:font-size="20pt" style:font-size-asian="20pt" style:font-size-complex="20pt"/>
    </style:style>
    <style:style style:name="Standard_20_78-subtitle" style:display-name="Standard 78-subtitle" style:family="presentation">
      <style:graphic-properties draw:stroke="none" draw:fill="none" draw:textarea-vertical-align="middle">
        <text:list-style style:name="Standard_20_78-subtitle" style:display-name="Standard 78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78-title" style:display-name="Standard 78-title" style:family="presentation">
      <style:graphic-properties draw:stroke="none" draw:fill="none" draw:textarea-vertical-align="middle">
        <text:list-style style:name="Standard_20_78-title" style:display-name="Standard 78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79-background" style:display-name="Standard 79-background" style:family="presentation">
      <style:graphic-properties draw:stroke="none" draw:fill="solid" draw:fill-color="#000066"/>
      <style:text-properties style:letter-kerning="true"/>
    </style:style>
    <style:style style:name="Standard_20_79-backgroundobjects" style:display-name="Standard 79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79-notes" style:display-name="Standard 79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79-outline1" style:display-name="Standard 79-outline1" style:family="presentation">
      <style:graphic-properties draw:stroke="none" draw:fill="none" draw:auto-grow-height="false" draw:fit-to-size="false" style:shrink-to-fit="true">
        <text:list-style style:name="Standard_20_79-outline1" style:display-name="Standard 79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79-outline2" style:display-name="Standard 79-outline2" style:family="presentation" style:parent-style-name="Standard_20_79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79-outline3" style:display-name="Standard 79-outline3" style:family="presentation" style:parent-style-name="Standard_20_79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79-outline4" style:display-name="Standard 79-outline4" style:family="presentation" style:parent-style-name="Standard_20_79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79-outline5" style:display-name="Standard 79-outline5" style:family="presentation" style:parent-style-name="Standard_20_79-outline4">
      <style:paragraph-properties fo:margin-top="0.1cm" fo:margin-bottom="0cm"/>
      <style:text-properties fo:font-size="20pt" style:font-size-asian="20pt" style:font-size-complex="20pt"/>
    </style:style>
    <style:style style:name="Standard_20_79-outline6" style:display-name="Standard 79-outline6" style:family="presentation" style:parent-style-name="Standard_20_79-outline5">
      <style:paragraph-properties fo:margin-top="0.1cm" fo:margin-bottom="0cm"/>
      <style:text-properties fo:font-size="20pt" style:font-size-asian="20pt" style:font-size-complex="20pt"/>
    </style:style>
    <style:style style:name="Standard_20_79-outline7" style:display-name="Standard 79-outline7" style:family="presentation" style:parent-style-name="Standard_20_79-outline6">
      <style:paragraph-properties fo:margin-top="0.1cm" fo:margin-bottom="0cm"/>
      <style:text-properties fo:font-size="20pt" style:font-size-asian="20pt" style:font-size-complex="20pt"/>
    </style:style>
    <style:style style:name="Standard_20_79-outline8" style:display-name="Standard 79-outline8" style:family="presentation" style:parent-style-name="Standard_20_79-outline7">
      <style:paragraph-properties fo:margin-top="0.1cm" fo:margin-bottom="0cm"/>
      <style:text-properties fo:font-size="20pt" style:font-size-asian="20pt" style:font-size-complex="20pt"/>
    </style:style>
    <style:style style:name="Standard_20_79-outline9" style:display-name="Standard 79-outline9" style:family="presentation" style:parent-style-name="Standard_20_79-outline8">
      <style:paragraph-properties fo:margin-top="0.1cm" fo:margin-bottom="0cm"/>
      <style:text-properties fo:font-size="20pt" style:font-size-asian="20pt" style:font-size-complex="20pt"/>
    </style:style>
    <style:style style:name="Standard_20_79-subtitle" style:display-name="Standard 79-subtitle" style:family="presentation">
      <style:graphic-properties draw:stroke="none" draw:fill="none" draw:textarea-vertical-align="middle">
        <text:list-style style:name="Standard_20_79-subtitle" style:display-name="Standard 79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79-title" style:display-name="Standard 79-title" style:family="presentation">
      <style:graphic-properties draw:stroke="none" draw:fill="none" draw:textarea-vertical-align="middle">
        <text:list-style style:name="Standard_20_79-title" style:display-name="Standard 79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80-background" style:display-name="Standard 80-background" style:family="presentation">
      <style:graphic-properties draw:stroke="none" draw:fill="solid" draw:fill-color="#000066"/>
      <style:text-properties style:letter-kerning="true"/>
    </style:style>
    <style:style style:name="Standard_20_80-backgroundobjects" style:display-name="Standard 80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80-notes" style:display-name="Standard 80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80-outline1" style:display-name="Standard 80-outline1" style:family="presentation">
      <style:graphic-properties draw:stroke="none" draw:fill="none" draw:auto-grow-height="false" draw:fit-to-size="false" style:shrink-to-fit="true">
        <text:list-style style:name="Standard_20_80-outline1" style:display-name="Standard 80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80-outline2" style:display-name="Standard 80-outline2" style:family="presentation" style:parent-style-name="Standard_20_80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80-outline3" style:display-name="Standard 80-outline3" style:family="presentation" style:parent-style-name="Standard_20_80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80-outline4" style:display-name="Standard 80-outline4" style:family="presentation" style:parent-style-name="Standard_20_80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80-outline5" style:display-name="Standard 80-outline5" style:family="presentation" style:parent-style-name="Standard_20_80-outline4">
      <style:paragraph-properties fo:margin-top="0.1cm" fo:margin-bottom="0cm"/>
      <style:text-properties fo:font-size="20pt" style:font-size-asian="20pt" style:font-size-complex="20pt"/>
    </style:style>
    <style:style style:name="Standard_20_80-outline6" style:display-name="Standard 80-outline6" style:family="presentation" style:parent-style-name="Standard_20_80-outline5">
      <style:paragraph-properties fo:margin-top="0.1cm" fo:margin-bottom="0cm"/>
      <style:text-properties fo:font-size="20pt" style:font-size-asian="20pt" style:font-size-complex="20pt"/>
    </style:style>
    <style:style style:name="Standard_20_80-outline7" style:display-name="Standard 80-outline7" style:family="presentation" style:parent-style-name="Standard_20_80-outline6">
      <style:paragraph-properties fo:margin-top="0.1cm" fo:margin-bottom="0cm"/>
      <style:text-properties fo:font-size="20pt" style:font-size-asian="20pt" style:font-size-complex="20pt"/>
    </style:style>
    <style:style style:name="Standard_20_80-outline8" style:display-name="Standard 80-outline8" style:family="presentation" style:parent-style-name="Standard_20_80-outline7">
      <style:paragraph-properties fo:margin-top="0.1cm" fo:margin-bottom="0cm"/>
      <style:text-properties fo:font-size="20pt" style:font-size-asian="20pt" style:font-size-complex="20pt"/>
    </style:style>
    <style:style style:name="Standard_20_80-outline9" style:display-name="Standard 80-outline9" style:family="presentation" style:parent-style-name="Standard_20_80-outline8">
      <style:paragraph-properties fo:margin-top="0.1cm" fo:margin-bottom="0cm"/>
      <style:text-properties fo:font-size="20pt" style:font-size-asian="20pt" style:font-size-complex="20pt"/>
    </style:style>
    <style:style style:name="Standard_20_80-subtitle" style:display-name="Standard 80-subtitle" style:family="presentation">
      <style:graphic-properties draw:stroke="none" draw:fill="none" draw:textarea-vertical-align="middle">
        <text:list-style style:name="Standard_20_80-subtitle" style:display-name="Standard 80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80-title" style:display-name="Standard 80-title" style:family="presentation">
      <style:graphic-properties draw:stroke="none" draw:fill="none" draw:textarea-vertical-align="middle">
        <text:list-style style:name="Standard_20_80-title" style:display-name="Standard 80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81-background" style:display-name="Standard 81-background" style:family="presentation">
      <style:graphic-properties draw:stroke="none" draw:fill="solid" draw:fill-color="#000066"/>
      <style:text-properties style:letter-kerning="true"/>
    </style:style>
    <style:style style:name="Standard_20_81-backgroundobjects" style:display-name="Standard 8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81-notes" style:display-name="Standard 8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81-outline1" style:display-name="Standard 81-outline1" style:family="presentation">
      <style:graphic-properties draw:stroke="none" draw:fill="none" draw:auto-grow-height="false" draw:fit-to-size="false" style:shrink-to-fit="true">
        <text:list-style style:name="Standard_20_81-outline1" style:display-name="Standard 81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81-outline2" style:display-name="Standard 81-outline2" style:family="presentation" style:parent-style-name="Standard_20_81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81-outline3" style:display-name="Standard 81-outline3" style:family="presentation" style:parent-style-name="Standard_20_81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81-outline4" style:display-name="Standard 81-outline4" style:family="presentation" style:parent-style-name="Standard_20_81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81-outline5" style:display-name="Standard 81-outline5" style:family="presentation" style:parent-style-name="Standard_20_81-outline4">
      <style:paragraph-properties fo:margin-top="0.1cm" fo:margin-bottom="0cm"/>
      <style:text-properties fo:font-size="20pt" style:font-size-asian="20pt" style:font-size-complex="20pt"/>
    </style:style>
    <style:style style:name="Standard_20_81-outline6" style:display-name="Standard 81-outline6" style:family="presentation" style:parent-style-name="Standard_20_81-outline5">
      <style:paragraph-properties fo:margin-top="0.1cm" fo:margin-bottom="0cm"/>
      <style:text-properties fo:font-size="20pt" style:font-size-asian="20pt" style:font-size-complex="20pt"/>
    </style:style>
    <style:style style:name="Standard_20_81-outline7" style:display-name="Standard 81-outline7" style:family="presentation" style:parent-style-name="Standard_20_81-outline6">
      <style:paragraph-properties fo:margin-top="0.1cm" fo:margin-bottom="0cm"/>
      <style:text-properties fo:font-size="20pt" style:font-size-asian="20pt" style:font-size-complex="20pt"/>
    </style:style>
    <style:style style:name="Standard_20_81-outline8" style:display-name="Standard 81-outline8" style:family="presentation" style:parent-style-name="Standard_20_81-outline7">
      <style:paragraph-properties fo:margin-top="0.1cm" fo:margin-bottom="0cm"/>
      <style:text-properties fo:font-size="20pt" style:font-size-asian="20pt" style:font-size-complex="20pt"/>
    </style:style>
    <style:style style:name="Standard_20_81-outline9" style:display-name="Standard 81-outline9" style:family="presentation" style:parent-style-name="Standard_20_81-outline8">
      <style:paragraph-properties fo:margin-top="0.1cm" fo:margin-bottom="0cm"/>
      <style:text-properties fo:font-size="20pt" style:font-size-asian="20pt" style:font-size-complex="20pt"/>
    </style:style>
    <style:style style:name="Standard_20_81-subtitle" style:display-name="Standard 81-subtitle" style:family="presentation">
      <style:graphic-properties draw:stroke="none" draw:fill="none" draw:textarea-vertical-align="middle">
        <text:list-style style:name="Standard_20_81-subtitle" style:display-name="Standard 81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81-title" style:display-name="Standard 81-title" style:family="presentation">
      <style:graphic-properties draw:stroke="none" draw:fill="none" draw:textarea-vertical-align="middle">
        <text:list-style style:name="Standard_20_81-title" style:display-name="Standard 81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82-background" style:display-name="Standard 82-background" style:family="presentation">
      <style:graphic-properties draw:stroke="none" draw:fill="solid" draw:fill-color="#000066"/>
      <style:text-properties style:letter-kerning="true"/>
    </style:style>
    <style:style style:name="Standard_20_82-backgroundobjects" style:display-name="Standard 8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82-notes" style:display-name="Standard 8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82-outline1" style:display-name="Standard 82-outline1" style:family="presentation">
      <style:graphic-properties draw:stroke="none" draw:fill="none" draw:auto-grow-height="false" draw:fit-to-size="false" style:shrink-to-fit="true">
        <text:list-style style:name="Standard_20_82-outline1" style:display-name="Standard 82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82-outline2" style:display-name="Standard 82-outline2" style:family="presentation" style:parent-style-name="Standard_20_82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82-outline3" style:display-name="Standard 82-outline3" style:family="presentation" style:parent-style-name="Standard_20_82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82-outline4" style:display-name="Standard 82-outline4" style:family="presentation" style:parent-style-name="Standard_20_82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82-outline5" style:display-name="Standard 82-outline5" style:family="presentation" style:parent-style-name="Standard_20_82-outline4">
      <style:paragraph-properties fo:margin-top="0.1cm" fo:margin-bottom="0cm"/>
      <style:text-properties fo:font-size="20pt" style:font-size-asian="20pt" style:font-size-complex="20pt"/>
    </style:style>
    <style:style style:name="Standard_20_82-outline6" style:display-name="Standard 82-outline6" style:family="presentation" style:parent-style-name="Standard_20_82-outline5">
      <style:paragraph-properties fo:margin-top="0.1cm" fo:margin-bottom="0cm"/>
      <style:text-properties fo:font-size="20pt" style:font-size-asian="20pt" style:font-size-complex="20pt"/>
    </style:style>
    <style:style style:name="Standard_20_82-outline7" style:display-name="Standard 82-outline7" style:family="presentation" style:parent-style-name="Standard_20_82-outline6">
      <style:paragraph-properties fo:margin-top="0.1cm" fo:margin-bottom="0cm"/>
      <style:text-properties fo:font-size="20pt" style:font-size-asian="20pt" style:font-size-complex="20pt"/>
    </style:style>
    <style:style style:name="Standard_20_82-outline8" style:display-name="Standard 82-outline8" style:family="presentation" style:parent-style-name="Standard_20_82-outline7">
      <style:paragraph-properties fo:margin-top="0.1cm" fo:margin-bottom="0cm"/>
      <style:text-properties fo:font-size="20pt" style:font-size-asian="20pt" style:font-size-complex="20pt"/>
    </style:style>
    <style:style style:name="Standard_20_82-outline9" style:display-name="Standard 82-outline9" style:family="presentation" style:parent-style-name="Standard_20_82-outline8">
      <style:paragraph-properties fo:margin-top="0.1cm" fo:margin-bottom="0cm"/>
      <style:text-properties fo:font-size="20pt" style:font-size-asian="20pt" style:font-size-complex="20pt"/>
    </style:style>
    <style:style style:name="Standard_20_82-subtitle" style:display-name="Standard 82-subtitle" style:family="presentation">
      <style:graphic-properties draw:stroke="none" draw:fill="none" draw:textarea-vertical-align="middle">
        <text:list-style style:name="Standard_20_82-subtitle" style:display-name="Standard 82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82-title" style:display-name="Standard 82-title" style:family="presentation">
      <style:graphic-properties draw:stroke="none" draw:fill="none" draw:textarea-vertical-align="middle">
        <text:list-style style:name="Standard_20_82-title" style:display-name="Standard 82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83-background" style:display-name="Standard 83-background" style:family="presentation">
      <style:graphic-properties draw:stroke="none" draw:fill="solid" draw:fill-color="#000066"/>
      <style:text-properties style:letter-kerning="true"/>
    </style:style>
    <style:style style:name="Standard_20_83-backgroundobjects" style:display-name="Standard 8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83-notes" style:display-name="Standard 83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83-outline1" style:display-name="Standard 83-outline1" style:family="presentation">
      <style:graphic-properties draw:stroke="none" draw:fill="none" draw:auto-grow-height="false" draw:fit-to-size="false" style:shrink-to-fit="true">
        <text:list-style style:name="Standard_20_83-outline1" style:display-name="Standard 83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83-outline2" style:display-name="Standard 83-outline2" style:family="presentation" style:parent-style-name="Standard_20_83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83-outline3" style:display-name="Standard 83-outline3" style:family="presentation" style:parent-style-name="Standard_20_83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83-outline4" style:display-name="Standard 83-outline4" style:family="presentation" style:parent-style-name="Standard_20_83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83-outline5" style:display-name="Standard 83-outline5" style:family="presentation" style:parent-style-name="Standard_20_83-outline4">
      <style:paragraph-properties fo:margin-top="0.1cm" fo:margin-bottom="0cm"/>
      <style:text-properties fo:font-size="20pt" style:font-size-asian="20pt" style:font-size-complex="20pt"/>
    </style:style>
    <style:style style:name="Standard_20_83-outline6" style:display-name="Standard 83-outline6" style:family="presentation" style:parent-style-name="Standard_20_83-outline5">
      <style:paragraph-properties fo:margin-top="0.1cm" fo:margin-bottom="0cm"/>
      <style:text-properties fo:font-size="20pt" style:font-size-asian="20pt" style:font-size-complex="20pt"/>
    </style:style>
    <style:style style:name="Standard_20_83-outline7" style:display-name="Standard 83-outline7" style:family="presentation" style:parent-style-name="Standard_20_83-outline6">
      <style:paragraph-properties fo:margin-top="0.1cm" fo:margin-bottom="0cm"/>
      <style:text-properties fo:font-size="20pt" style:font-size-asian="20pt" style:font-size-complex="20pt"/>
    </style:style>
    <style:style style:name="Standard_20_83-outline8" style:display-name="Standard 83-outline8" style:family="presentation" style:parent-style-name="Standard_20_83-outline7">
      <style:paragraph-properties fo:margin-top="0.1cm" fo:margin-bottom="0cm"/>
      <style:text-properties fo:font-size="20pt" style:font-size-asian="20pt" style:font-size-complex="20pt"/>
    </style:style>
    <style:style style:name="Standard_20_83-outline9" style:display-name="Standard 83-outline9" style:family="presentation" style:parent-style-name="Standard_20_83-outline8">
      <style:paragraph-properties fo:margin-top="0.1cm" fo:margin-bottom="0cm"/>
      <style:text-properties fo:font-size="20pt" style:font-size-asian="20pt" style:font-size-complex="20pt"/>
    </style:style>
    <style:style style:name="Standard_20_83-subtitle" style:display-name="Standard 83-subtitle" style:family="presentation">
      <style:graphic-properties draw:stroke="none" draw:fill="none" draw:textarea-vertical-align="middle">
        <text:list-style style:name="Standard_20_83-subtitle" style:display-name="Standard 83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83-title" style:display-name="Standard 83-title" style:family="presentation">
      <style:graphic-properties draw:stroke="none" draw:fill="none" draw:textarea-vertical-align="middle">
        <text:list-style style:name="Standard_20_83-title" style:display-name="Standard 83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4_5f_-background" style:display-name="Standard 4_-background" style:family="presentation">
      <style:graphic-properties draw:stroke="none" draw:fill="solid" draw:fill-color="#000066"/>
      <style:text-properties style:letter-kerning="true"/>
    </style:style>
    <style:style style:name="Standard_20_4_5f_-backgroundobjects" style:display-name="Standard 4_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_5f_-notes" style:display-name="Standard 4_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_5f_-outline1" style:display-name="Standard 4_-outline1" style:family="presentation">
      <style:graphic-properties draw:stroke="none" draw:fill="none" draw:auto-grow-height="false" draw:fit-to-size="false" style:shrink-to-fit="true">
        <text:list-style style:name="Standard_20_4_5f_-outline1" style:display-name="Standard 4_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_5f_-outline2" style:display-name="Standard 4_-outline2" style:family="presentation" style:parent-style-name="Standard_20_4_5f_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4_5f_-outline3" style:display-name="Standard 4_-outline3" style:family="presentation" style:parent-style-name="Standard_20_4_5f_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4_5f_-outline4" style:display-name="Standard 4_-outline4" style:family="presentation" style:parent-style-name="Standard_20_4_5f_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4_5f_-outline5" style:display-name="Standard 4_-outline5" style:family="presentation" style:parent-style-name="Standard_20_4_5f_-outline4">
      <style:paragraph-properties fo:margin-top="0.1cm" fo:margin-bottom="0cm"/>
      <style:text-properties fo:font-size="20pt" style:font-size-asian="20pt" style:font-size-complex="20pt"/>
    </style:style>
    <style:style style:name="Standard_20_4_5f_-outline6" style:display-name="Standard 4_-outline6" style:family="presentation" style:parent-style-name="Standard_20_4_5f_-outline5">
      <style:paragraph-properties fo:margin-top="0.1cm" fo:margin-bottom="0cm"/>
      <style:text-properties fo:font-size="20pt" style:font-size-asian="20pt" style:font-size-complex="20pt"/>
    </style:style>
    <style:style style:name="Standard_20_4_5f_-outline7" style:display-name="Standard 4_-outline7" style:family="presentation" style:parent-style-name="Standard_20_4_5f_-outline6">
      <style:paragraph-properties fo:margin-top="0.1cm" fo:margin-bottom="0cm"/>
      <style:text-properties fo:font-size="20pt" style:font-size-asian="20pt" style:font-size-complex="20pt"/>
    </style:style>
    <style:style style:name="Standard_20_4_5f_-outline8" style:display-name="Standard 4_-outline8" style:family="presentation" style:parent-style-name="Standard_20_4_5f_-outline7">
      <style:paragraph-properties fo:margin-top="0.1cm" fo:margin-bottom="0cm"/>
      <style:text-properties fo:font-size="20pt" style:font-size-asian="20pt" style:font-size-complex="20pt"/>
    </style:style>
    <style:style style:name="Standard_20_4_5f_-outline9" style:display-name="Standard 4_-outline9" style:family="presentation" style:parent-style-name="Standard_20_4_5f_-outline8">
      <style:paragraph-properties fo:margin-top="0.1cm" fo:margin-bottom="0cm"/>
      <style:text-properties fo:font-size="20pt" style:font-size-asian="20pt" style:font-size-complex="20pt"/>
    </style:style>
    <style:style style:name="Standard_20_4_5f_-subtitle" style:display-name="Standard 4_-subtitle" style:family="presentation">
      <style:graphic-properties draw:stroke="none" draw:fill="none" draw:textarea-vertical-align="middle">
        <text:list-style style:name="Standard_20_4_5f_-subtitle" style:display-name="Standard 4_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_5f_-title" style:display-name="Standard 4_-title" style:family="presentation">
      <style:graphic-properties draw:stroke="none" draw:fill="none" draw:textarea-vertical-align="middle">
        <text:list-style style:name="Standard_20_4_5f_-title" style:display-name="Standard 4_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8_5f_-background" style:display-name="Standard 8_-background" style:family="presentation">
      <style:graphic-properties draw:stroke="none" draw:fill="solid" draw:fill-color="#000066"/>
      <style:text-properties style:letter-kerning="true"/>
    </style:style>
    <style:style style:name="Standard_20_8_5f_-backgroundobjects" style:display-name="Standard 8_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8_5f_-notes" style:display-name="Standard 8_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8_5f_-outline1" style:display-name="Standard 8_-outline1" style:family="presentation">
      <style:graphic-properties draw:stroke="none" draw:fill="none" draw:auto-grow-height="false" draw:fit-to-size="false" style:shrink-to-fit="true">
        <text:list-style style:name="Standard_20_8_5f_-outline1" style:display-name="Standard 8_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8_5f_-outline2" style:display-name="Standard 8_-outline2" style:family="presentation" style:parent-style-name="Standard_20_8_5f_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8_5f_-outline3" style:display-name="Standard 8_-outline3" style:family="presentation" style:parent-style-name="Standard_20_8_5f_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8_5f_-outline4" style:display-name="Standard 8_-outline4" style:family="presentation" style:parent-style-name="Standard_20_8_5f_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8_5f_-outline5" style:display-name="Standard 8_-outline5" style:family="presentation" style:parent-style-name="Standard_20_8_5f_-outline4">
      <style:paragraph-properties fo:margin-top="0.1cm" fo:margin-bottom="0cm"/>
      <style:text-properties fo:font-size="20pt" style:font-size-asian="20pt" style:font-size-complex="20pt"/>
    </style:style>
    <style:style style:name="Standard_20_8_5f_-outline6" style:display-name="Standard 8_-outline6" style:family="presentation" style:parent-style-name="Standard_20_8_5f_-outline5">
      <style:paragraph-properties fo:margin-top="0.1cm" fo:margin-bottom="0cm"/>
      <style:text-properties fo:font-size="20pt" style:font-size-asian="20pt" style:font-size-complex="20pt"/>
    </style:style>
    <style:style style:name="Standard_20_8_5f_-outline7" style:display-name="Standard 8_-outline7" style:family="presentation" style:parent-style-name="Standard_20_8_5f_-outline6">
      <style:paragraph-properties fo:margin-top="0.1cm" fo:margin-bottom="0cm"/>
      <style:text-properties fo:font-size="20pt" style:font-size-asian="20pt" style:font-size-complex="20pt"/>
    </style:style>
    <style:style style:name="Standard_20_8_5f_-outline8" style:display-name="Standard 8_-outline8" style:family="presentation" style:parent-style-name="Standard_20_8_5f_-outline7">
      <style:paragraph-properties fo:margin-top="0.1cm" fo:margin-bottom="0cm"/>
      <style:text-properties fo:font-size="20pt" style:font-size-asian="20pt" style:font-size-complex="20pt"/>
    </style:style>
    <style:style style:name="Standard_20_8_5f_-outline9" style:display-name="Standard 8_-outline9" style:family="presentation" style:parent-style-name="Standard_20_8_5f_-outline8">
      <style:paragraph-properties fo:margin-top="0.1cm" fo:margin-bottom="0cm"/>
      <style:text-properties fo:font-size="20pt" style:font-size-asian="20pt" style:font-size-complex="20pt"/>
    </style:style>
    <style:style style:name="Standard_20_8_5f_-subtitle" style:display-name="Standard 8_-subtitle" style:family="presentation">
      <style:graphic-properties draw:stroke="none" draw:fill="none" draw:textarea-vertical-align="middle">
        <text:list-style style:name="Standard_20_8_5f_-subtitle" style:display-name="Standard 8_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8_5f_-title" style:display-name="Standard 8_-title" style:family="presentation">
      <style:graphic-properties draw:stroke="none" draw:fill="none" draw:textarea-vertical-align="middle">
        <text:list-style style:name="Standard_20_8_5f_-title" style:display-name="Standard 8_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19">
      <presentation:placeholder presentation:object="title" svg:x="2.058cm" svg:y="1.743cm" svg:width="23.912cm" svg:height="3.507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19.05cm" fo:page-height="25.4cm" style:print-orientation="portrait"/>
    </style:page-layout>
    <style:page-layout style:name="PM2">
      <style:page-layout-properties fo:margin-top="0cm" fo:margin-bottom="0cm" fo:margin-left="0cm" fo:margin-right="0cm" fo:page-width="25.4cm" fo:page-height="19.05cm" style:print-orientation="landscape"/>
    </style:page-layout>
    <style:style style:name="Mdp1" style:family="drawing-page">
      <style:drawing-page-properties draw:background-size="border" draw:fill="solid" draw:fill-color="#000066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gr3" style:family="graphic" style:parent-style-name="standard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</style:style>
    <style:style style:name="Mpr1" style:family="presentation" style:parent-style-name="Blank_20_Slid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" style:family="presentation" style:parent-style-name="Blank_20_Slid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" style:family="presentation" style:parent-style-name="Title_2c__20_Content_20_over_20_Conten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" style:family="presentation" style:parent-style-name="Title_2c__20_Content_20_over_20_Conten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" style:family="presentation" style:parent-style-name="Title_2c__20_4_20_Conten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6" style:family="presentation" style:parent-style-name="Title_2c__20_4_20_Conten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7" style:family="presentation" style:parent-style-name="Title_2c__20_6_20_Conten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8" style:family="presentation" style:parent-style-name="Title_2c__20_6_20_Conten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9" style:family="presentation" style:parent-style-name="Title_20_Slid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0" style:family="presentation" style:parent-style-name="Title_20_Slid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1" style:family="presentation" style:parent-style-name="Title_2c__20_Conten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2" style:family="presentation" style:parent-style-name="Title_2c__20_Conten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3" style:family="presentation" style:parent-style-name="Title_2c__20_2_20_Conten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4" style:family="presentation" style:parent-style-name="Title_2c__20_2_20_Conten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5" style:family="presentation" style:parent-style-name="Title_20_Only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6" style:family="presentation" style:parent-style-name="Title_20_Only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7" style:family="presentation" style:parent-style-name="Centered_20_Tex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8" style:family="presentation" style:parent-style-name="Centered_20_Tex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9" style:family="presentation" style:parent-style-name="Title_2c__20_2_20_Content_20_and_20_Conten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0" style:family="presentation" style:parent-style-name="Title_2c__20_2_20_Content_20_and_20_Conten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1" style:family="presentation" style:parent-style-name="Title_20_Content_20_and_20_2_20_Conten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2" style:family="presentation" style:parent-style-name="Title_20_Content_20_and_20_2_20_Conten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3" style:family="presentation" style:parent-style-name="Title_2c__20_2_20_Content_20_over_20_Conten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4" style:family="presentation" style:parent-style-name="Title_2c__20_2_20_Content_20_over_20_Conten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5" style:family="presentation" style:parent-style-name="Standar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6" style:family="presentation" style:parent-style-name="Standar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7" style:family="presentation" style:parent-style-name="Standard_20_1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8" style:family="presentation" style:parent-style-name="Standard_20_1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9" style:family="presentation" style:parent-style-name="Standard_20_2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0" style:family="presentation" style:parent-style-name="Standard_20_2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1" style:family="presentation" style:parent-style-name="Standard_20_3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2" style:family="presentation" style:parent-style-name="Standard_20_3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3" style:family="presentation" style:parent-style-name="Standard_20_4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4" style:family="presentation" style:parent-style-name="Standard_20_4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5" style:family="presentation" style:parent-style-name="Standard_20_5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6" style:family="presentation" style:parent-style-name="Standard_20_5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7" style:family="presentation" style:parent-style-name="Standard_20_6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8" style:family="presentation" style:parent-style-name="Standard_20_6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9" style:family="presentation" style:parent-style-name="Standard_20_7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0" style:family="presentation" style:parent-style-name="Standard_20_7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1" style:family="presentation" style:parent-style-name="Standard_20_8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2" style:family="presentation" style:parent-style-name="Standard_20_8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3" style:family="presentation" style:parent-style-name="Standard_20_9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4" style:family="presentation" style:parent-style-name="Standard_20_9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5" style:family="presentation" style:parent-style-name="Standard_20_10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6" style:family="presentation" style:parent-style-name="Standard_20_10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7" style:family="presentation" style:parent-style-name="Standard_20_11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8" style:family="presentation" style:parent-style-name="Standard_20_11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9" style:family="presentation" style:parent-style-name="Standard_20_12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0" style:family="presentation" style:parent-style-name="Standard_20_12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1" style:family="presentation" style:parent-style-name="Standard_20_13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2" style:family="presentation" style:parent-style-name="Standard_20_13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3" style:family="presentation" style:parent-style-name="Standard_20_14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4" style:family="presentation" style:parent-style-name="Standard_20_14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5" style:family="presentation" style:parent-style-name="Standard_20_15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6" style:family="presentation" style:parent-style-name="Standard_20_15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7" style:family="presentation" style:parent-style-name="Standard_20_16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8" style:family="presentation" style:parent-style-name="Standard_20_16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9" style:family="presentation" style:parent-style-name="Standard_20_17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60" style:family="presentation" style:parent-style-name="Standard_20_17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61" style:family="presentation" style:parent-style-name="Standard_20_18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62" style:family="presentation" style:parent-style-name="Standard_20_18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63" style:family="presentation" style:parent-style-name="Standard_20_19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64" style:family="presentation" style:parent-style-name="Standard_20_19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65" style:family="presentation" style:parent-style-name="Standard_20_20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66" style:family="presentation" style:parent-style-name="Standard_20_20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67" style:family="presentation" style:parent-style-name="Standard_20_21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68" style:family="presentation" style:parent-style-name="Standard_20_21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69" style:family="presentation" style:parent-style-name="Standard_20_22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70" style:family="presentation" style:parent-style-name="Standard_20_22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71" style:family="presentation" style:parent-style-name="Standard_20_23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72" style:family="presentation" style:parent-style-name="Standard_20_23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73" style:family="presentation" style:parent-style-name="Standard_20_24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74" style:family="presentation" style:parent-style-name="Standard_20_24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75" style:family="presentation" style:parent-style-name="Standard_20_25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76" style:family="presentation" style:parent-style-name="Standard_20_25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77" style:family="presentation" style:parent-style-name="Standard_20_26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78" style:family="presentation" style:parent-style-name="Standard_20_26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79" style:family="presentation" style:parent-style-name="Standard_20_27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80" style:family="presentation" style:parent-style-name="Standard_20_27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81" style:family="presentation" style:parent-style-name="Standard_20_28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82" style:family="presentation" style:parent-style-name="Standard_20_28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83" style:family="presentation" style:parent-style-name="Standard_20_29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84" style:family="presentation" style:parent-style-name="Standard_20_29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85" style:family="presentation" style:parent-style-name="Standard_20_30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86" style:family="presentation" style:parent-style-name="Standard_20_30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87" style:family="presentation" style:parent-style-name="Standard_20_31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88" style:family="presentation" style:parent-style-name="Standard_20_31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89" style:family="presentation" style:parent-style-name="Standard_20_32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90" style:family="presentation" style:parent-style-name="Standard_20_32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91" style:family="presentation" style:parent-style-name="Standard_20_33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92" style:family="presentation" style:parent-style-name="Standard_20_33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93" style:family="presentation" style:parent-style-name="Standard_20_34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94" style:family="presentation" style:parent-style-name="Standard_20_34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95" style:family="presentation" style:parent-style-name="Standard_20_35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96" style:family="presentation" style:parent-style-name="Standard_20_35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97" style:family="presentation" style:parent-style-name="Standard_20_36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98" style:family="presentation" style:parent-style-name="Standard_20_36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99" style:family="presentation" style:parent-style-name="Standard_20_37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00" style:family="presentation" style:parent-style-name="Standard_20_37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01" style:family="presentation" style:parent-style-name="Standard_20_38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02" style:family="presentation" style:parent-style-name="Standard_20_38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03" style:family="presentation" style:parent-style-name="Standard_20_39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04" style:family="presentation" style:parent-style-name="Standard_20_39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05" style:family="presentation" style:parent-style-name="Standard_20_40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06" style:family="presentation" style:parent-style-name="Standard_20_40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07" style:family="presentation" style:parent-style-name="Standard_20_41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08" style:family="presentation" style:parent-style-name="Standard_20_41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09" style:family="presentation" style:parent-style-name="Standard_20_42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10" style:family="presentation" style:parent-style-name="Standard_20_42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11" style:family="presentation" style:parent-style-name="Standard_20_43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12" style:family="presentation" style:parent-style-name="Standard_20_43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13" style:family="presentation" style:parent-style-name="Standard_20_44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14" style:family="presentation" style:parent-style-name="Standard_20_44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15" style:family="presentation" style:parent-style-name="Standard_20_45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16" style:family="presentation" style:parent-style-name="Standard_20_45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17" style:family="presentation" style:parent-style-name="Standard_20_46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18" style:family="presentation" style:parent-style-name="Standard_20_46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19" style:family="presentation" style:parent-style-name="Standard_20_47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20" style:family="presentation" style:parent-style-name="Standard_20_47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21" style:family="presentation" style:parent-style-name="Standard_20_48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22" style:family="presentation" style:parent-style-name="Standard_20_48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23" style:family="presentation" style:parent-style-name="Standard_20_49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24" style:family="presentation" style:parent-style-name="Standard_20_49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25" style:family="presentation" style:parent-style-name="Standard_20_50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26" style:family="presentation" style:parent-style-name="Standard_20_50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27" style:family="presentation" style:parent-style-name="Standard_20_51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28" style:family="presentation" style:parent-style-name="Standard_20_51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29" style:family="presentation" style:parent-style-name="Standard_20_52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30" style:family="presentation" style:parent-style-name="Standard_20_52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31" style:family="presentation" style:parent-style-name="Standard_20_53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32" style:family="presentation" style:parent-style-name="Standard_20_53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33" style:family="presentation" style:parent-style-name="Standard_20_54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34" style:family="presentation" style:parent-style-name="Standard_20_54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35" style:family="presentation" style:parent-style-name="Standard_20_55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36" style:family="presentation" style:parent-style-name="Standard_20_55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37" style:family="presentation" style:parent-style-name="Standard_20_56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38" style:family="presentation" style:parent-style-name="Standard_20_56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39" style:family="presentation" style:parent-style-name="Standard_20_57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40" style:family="presentation" style:parent-style-name="Standard_20_57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41" style:family="presentation" style:parent-style-name="Standard_20_58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42" style:family="presentation" style:parent-style-name="Standard_20_58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43" style:family="presentation" style:parent-style-name="Standard_20_59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44" style:family="presentation" style:parent-style-name="Standard_20_59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45" style:family="presentation" style:parent-style-name="Standard_20_60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46" style:family="presentation" style:parent-style-name="Standard_20_60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47" style:family="presentation" style:parent-style-name="Standard_20_61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48" style:family="presentation" style:parent-style-name="Standard_20_61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49" style:family="presentation" style:parent-style-name="Standard_20_62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50" style:family="presentation" style:parent-style-name="Standard_20_62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51" style:family="presentation" style:parent-style-name="Standard_20_63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52" style:family="presentation" style:parent-style-name="Standard_20_63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53" style:family="presentation" style:parent-style-name="Standard_20_64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54" style:family="presentation" style:parent-style-name="Standard_20_64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55" style:family="presentation" style:parent-style-name="Standard_20_65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56" style:family="presentation" style:parent-style-name="Standard_20_65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57" style:family="presentation" style:parent-style-name="Standard_20_66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58" style:family="presentation" style:parent-style-name="Standard_20_66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59" style:family="presentation" style:parent-style-name="Standard_20_67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60" style:family="presentation" style:parent-style-name="Standard_20_67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61" style:family="presentation" style:parent-style-name="Standard_20_68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62" style:family="presentation" style:parent-style-name="Standard_20_68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63" style:family="presentation" style:parent-style-name="Standard_20_69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64" style:family="presentation" style:parent-style-name="Standard_20_69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65" style:family="presentation" style:parent-style-name="Standard_20_70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66" style:family="presentation" style:parent-style-name="Standard_20_70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67" style:family="presentation" style:parent-style-name="Standard_20_71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68" style:family="presentation" style:parent-style-name="Standard_20_71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69" style:family="presentation" style:parent-style-name="Standard_20_72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70" style:family="presentation" style:parent-style-name="Standard_20_72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71" style:family="presentation" style:parent-style-name="Standard_20_73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72" style:family="presentation" style:parent-style-name="Standard_20_73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73" style:family="presentation" style:parent-style-name="Standard_20_74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74" style:family="presentation" style:parent-style-name="Standard_20_74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75" style:family="presentation" style:parent-style-name="Standard_20_75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76" style:family="presentation" style:parent-style-name="Standard_20_75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77" style:family="presentation" style:parent-style-name="Standard_20_76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78" style:family="presentation" style:parent-style-name="Standard_20_76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79" style:family="presentation" style:parent-style-name="Standard_20_77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80" style:family="presentation" style:parent-style-name="Standard_20_77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81" style:family="presentation" style:parent-style-name="Standard_20_78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82" style:family="presentation" style:parent-style-name="Standard_20_78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83" style:family="presentation" style:parent-style-name="Standard_20_79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84" style:family="presentation" style:parent-style-name="Standard_20_79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85" style:family="presentation" style:parent-style-name="Standard_20_80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86" style:family="presentation" style:parent-style-name="Standard_20_80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87" style:family="presentation" style:parent-style-name="Standard_20_81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88" style:family="presentation" style:parent-style-name="Standard_20_81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89" style:family="presentation" style:parent-style-name="Standard_20_82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90" style:family="presentation" style:parent-style-name="Standard_20_82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91" style:family="presentation" style:parent-style-name="Standard_20_83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92" style:family="presentation" style:parent-style-name="Standard_20_83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93" style:family="presentation" style:parent-style-name="Standard_20_4_5f_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94" style:family="presentation" style:parent-style-name="Standard_20_4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95" style:family="presentation" style:parent-style-name="Standard_20_8_5f_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96" style:family="presentation" style:parent-style-name="Standard_20_8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margin-left="0cm" fo:margin-right="0cm" fo:margin-top="0cm" fo:margin-bottom="0cm" fo:line-height="100%" fo:text-align="start" fo:text-indent="0cm"/>
    </style:style>
    <style:style style:name="MP6" style:family="paragraph">
      <loext:graphic-properties draw:fill="none"/>
      <style:paragraph-properties fo:text-align="start" style:font-independent-line-spacing="true"/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18pt" fo:letter-spacing="normal" fo:language="fr" fo:country="BE" fo:font-style="normal" style:text-underline-style="none" fo:font-weight="normal" fo:background-color="transparent" style:font-name-asian="DejaVu Sans" style:font-size-asian="18pt" style:font-style-asian="normal" style:font-weight-asian="normal" style:font-name-complex="DejaVu Sans" style:font-size-complex="18pt" style:font-style-complex="normal" style:font-weight-complex="normal"/>
    </style:style>
    <style:style style:name="MT1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18pt" fo:letter-spacing="normal" fo:language="fr" fo:country="BE" fo:font-style="normal" style:text-underline-style="none" fo:font-weight="normal" fo:background-color="transparent" style:font-name-asian="DejaVu Sans" style:font-size-asian="18pt" style:font-style-asian="normal" style:font-weight-asian="normal" style:font-name-complex="DejaVu Sans" style:font-size-complex="18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OpenSymbol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&lt;numéro&gt;</text:page-number></text:p>
        </draw:text-box>
      </draw:frame>
    </style:handout-master>
    <style:master-page style:name="Blank_20_Slide" style:display-name="Blank Slide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presentation:style-name="Blank_20_Slide-title" draw:layer="backgroundobjects" svg:width="17.144cm" svg:height="4.24cm" svg:x="0.952cm" svg:y="1.013cm" presentation:class="title" presentation:placeholder="true">
        <draw:text-box/>
      </draw:frame>
      <draw:frame presentation:style-name="Blank_20_Slide-outline1" draw:layer="backgroundobjects" svg:width="17.144cm" svg:height="14.73cm" svg:x="0.952cm" svg:y="5.943cm" presentation:class="outline" presentation:placeholder="true">
        <draw:text-box/>
      </draw:frame>
      <presentation:notes style:page-layout-name="PM2">
        <draw:page-thumbnail presentation:style-name="Blank_20_Slide-title" draw:layer="backgroundobjects" svg:width="19.798cm" svg:height="11.136cm" svg:x="0.6cm" svg:y="2.257cm" presentation:class="page"/>
        <draw:frame presentation:style-name="Blank_20_Slide-notes" draw:layer="backgroundobjects" svg:width="16.799cm" svg:height="13.364cm" svg:x="2.1cm" svg:y="14.107cm" presentation:class="notes" presentation:placeholder="true">
          <draw:text-box/>
        </draw:frame>
        <draw:frame presentation:style-name="Mpr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Title_2c__20_Content_20_over_20_Content" style:display-name="Title, Content over Content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Title_2c__20_Content_20_over_20_Content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Title_2c__20_Content_20_over_20_Content-outline1" draw:layer="backgroundobjects" svg:width="17.143cm" svg:height="7.025cm" svg:x="0.952cm" svg:y="5.943cm" presentation:class="outline" presentation:placeholder="true" presentation:user-transformed="true">
        <draw:text-box/>
      </draw:frame>
      <draw:frame draw:name="PlaceHolder 3" presentation:style-name="Title_2c__20_Content_20_over_20_Content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Title_2c__20_Content_20_over_20_Content-title" draw:layer="backgroundobjects" svg:width="0cm" svg:height="0cm" svg:x="0cm" svg:y="2.257cm" presentation:class="page"/>
        <draw:frame presentation:style-name="Title_2c__20_Content_20_over_20_Content-notes" draw:layer="backgroundobjects" svg:width="16.799cm" svg:height="13.364cm" svg:x="2.1cm" svg:y="14.107cm" presentation:class="notes" presentation:placeholder="true">
          <draw:text-box/>
        </draw:frame>
        <draw:frame presentation:style-name="Mpr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Title_2c__20_4_20_Content" style:display-name="Title, 4 Content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Title_2c__20_4_20_Content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Title_2c__20_4_20_Content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Title_2c__20_4_20_Content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Title_2c__20_4_20_Content-outline1" draw:layer="backgroundobjects" svg:width="8.365cm" svg:height="7.025cm" svg:x="0.952cm" svg:y="13.638cm" presentation:class="outline" presentation:placeholder="true" presentation:user-transformed="true">
        <draw:text-box/>
      </draw:frame>
      <draw:frame draw:name="PlaceHolder 5" presentation:style-name="Title_2c__20_4_20_Content-outline1" draw:layer="backgroundobjects" svg:width="8.365cm" svg:height="7.025cm" svg:x="9.737cm" svg:y="13.638cm" presentation:class="outline" presentation:placeholder="true" presentation:user-transformed="true">
        <draw:text-box/>
      </draw:frame>
      <presentation:notes style:page-layout-name="PM2">
        <draw:page-thumbnail presentation:style-name="Title_2c__20_4_20_Content-title" draw:layer="backgroundobjects" svg:width="0cm" svg:height="0cm" svg:x="0cm" svg:y="2.257cm" presentation:class="page"/>
        <draw:frame presentation:style-name="Title_2c__20_4_20_Content-notes" draw:layer="backgroundobjects" svg:width="16.799cm" svg:height="13.364cm" svg:x="2.1cm" svg:y="14.107cm" presentation:class="notes" presentation:placeholder="true">
          <draw:text-box/>
        </draw:frame>
        <draw:frame presentation:style-name="Mpr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Title_2c__20_6_20_Content" style:display-name="Title, 6 Content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presentation:notes style:page-layout-name="PM2">
        <draw:page-thumbnail presentation:style-name="Title_2c__20_6_20_Content-title" draw:layer="backgroundobjects" svg:width="0cm" svg:height="0cm" svg:x="0cm" svg:y="2.257cm" presentation:class="page"/>
        <draw:frame presentation:style-name="Title_2c__20_6_20_Content-notes" draw:layer="backgroundobjects" svg:width="16.799cm" svg:height="13.364cm" svg:x="2.1cm" svg:y="14.107cm" presentation:class="notes" presentation:placeholder="true">
          <draw:text-box/>
        </draw:frame>
        <draw:frame presentation:style-name="Mpr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Title_20_Slide" style:display-name="Title Slide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Title_20_Slide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Title_20_Slide-outline1" draw:layer="backgroundobjects" svg:width="17.143cm" svg:height="14.729cm" svg:x="0.952cm" svg:y="5.943cm" presentation:class="outline" presentation:placeholder="true" presentation:user-transformed="true">
        <draw:text-box/>
      </draw:frame>
      <presentation:notes style:page-layout-name="PM2">
        <draw:page-thumbnail presentation:style-name="Title_20_Slide-title" draw:layer="backgroundobjects" svg:width="0cm" svg:height="0cm" svg:x="0cm" svg:y="2.257cm" presentation:class="page"/>
        <draw:frame presentation:style-name="Title_20_Slide-notes" draw:layer="backgroundobjects" svg:width="16.799cm" svg:height="13.364cm" svg:x="2.1cm" svg:y="14.107cm" presentation:class="notes" presentation:placeholder="true">
          <draw:text-box/>
        </draw:frame>
        <draw:frame presentation:style-name="Mpr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Title_2c__20_Content" style:display-name="Title, Content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Title_2c__20_Content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Title_2c__20_Content-outline1" draw:layer="backgroundobjects" svg:width="17.143cm" svg:height="14.729cm" svg:x="0.952cm" svg:y="5.943cm" presentation:class="outline" presentation:placeholder="true" presentation:user-transformed="true">
        <draw:text-box/>
      </draw:frame>
      <presentation:notes style:page-layout-name="PM2">
        <draw:page-thumbnail presentation:style-name="Title_2c__20_Content-title" draw:layer="backgroundobjects" svg:width="0cm" svg:height="0cm" svg:x="0cm" svg:y="2.257cm" presentation:class="page"/>
        <draw:frame presentation:style-name="Title_2c__20_Content-notes" draw:layer="backgroundobjects" svg:width="16.799cm" svg:height="13.364cm" svg:x="2.1cm" svg:y="14.107cm" presentation:class="notes" presentation:placeholder="true">
          <draw:text-box/>
        </draw:frame>
        <draw:frame presentation:style-name="Mpr1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Title_2c__20_2_20_Content" style:display-name="Title, 2 Content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Title_2c__20_2_20_Content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Title_2c__20_2_20_Content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Title_2c__20_2_20_Content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Title_2c__20_2_20_Content-title" draw:layer="backgroundobjects" svg:width="0cm" svg:height="0cm" svg:x="0cm" svg:y="2.257cm" presentation:class="page"/>
        <draw:frame presentation:style-name="Title_2c__20_2_20_Content-notes" draw:layer="backgroundobjects" svg:width="16.799cm" svg:height="13.364cm" svg:x="2.1cm" svg:y="14.107cm" presentation:class="notes" presentation:placeholder="true">
          <draw:text-box/>
        </draw:frame>
        <draw:frame presentation:style-name="Mpr1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Title_20_Only" style:display-name="Title Only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Title_20_Only-title" draw:layer="backgroundobjects" svg:width="17.143cm" svg:height="4.239cm" svg:x="0.952cm" svg:y="1.013cm" presentation:class="title" presentation:placeholder="true" presentation:user-transformed="true">
        <draw:text-box/>
      </draw:frame>
      <presentation:notes style:page-layout-name="PM2">
        <draw:page-thumbnail presentation:style-name="Title_20_Only-title" draw:layer="backgroundobjects" svg:width="0cm" svg:height="0cm" svg:x="0cm" svg:y="2.257cm" presentation:class="page"/>
        <draw:frame presentation:style-name="Title_20_Only-notes" draw:layer="backgroundobjects" svg:width="16.799cm" svg:height="13.364cm" svg:x="2.1cm" svg:y="14.107cm" presentation:class="notes" presentation:placeholder="true">
          <draw:text-box/>
        </draw:frame>
        <draw:frame presentation:style-name="Mpr1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Centered_20_Text" style:display-name="Centered Text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presentation:notes style:page-layout-name="PM2">
        <draw:page-thumbnail presentation:style-name="Centered_20_Text-title" draw:layer="backgroundobjects" svg:width="0cm" svg:height="0cm" svg:x="0cm" svg:y="2.257cm" presentation:class="page"/>
        <draw:frame presentation:style-name="Centered_20_Text-notes" draw:layer="backgroundobjects" svg:width="16.799cm" svg:height="13.364cm" svg:x="2.1cm" svg:y="14.107cm" presentation:class="notes" presentation:placeholder="true">
          <draw:text-box/>
        </draw:frame>
        <draw:frame presentation:style-name="Mpr1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Title_2c__20_2_20_Content_20_and_20_Content" style:display-name="Title, 2 Content and Content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Title_2c__20_2_20_Content_20_and_20_Content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Title_2c__20_2_20_Content_20_and_20_Content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Title_2c__20_2_20_Content_20_and_20_Content-outline1" draw:layer="backgroundobjects" svg:width="8.365cm" svg:height="14.729cm" svg:x="9.737cm" svg:y="5.943cm" presentation:class="outline" presentation:placeholder="true" presentation:user-transformed="true">
        <draw:text-box/>
      </draw:frame>
      <draw:frame draw:name="PlaceHolder 4" presentation:style-name="Title_2c__20_2_20_Content_20_and_20_Content-outline1" draw:layer="backgroundobjects" svg:width="8.365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Title_2c__20_2_20_Content_20_and_20_Content-title" draw:layer="backgroundobjects" svg:width="0cm" svg:height="0cm" svg:x="0cm" svg:y="2.257cm" presentation:class="page"/>
        <draw:frame presentation:style-name="Title_2c__20_2_20_Content_20_and_20_Content-notes" draw:layer="backgroundobjects" svg:width="16.799cm" svg:height="13.364cm" svg:x="2.1cm" svg:y="14.107cm" presentation:class="notes" presentation:placeholder="true">
          <draw:text-box/>
        </draw:frame>
        <draw:frame presentation:style-name="Mpr1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2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2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Title_20_Content_20_and_20_2_20_Content" style:display-name="Title Content and 2 Content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Title_20_Content_20_and_20_2_20_Content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Title_20_Content_20_and_20_2_20_Content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Title_20_Content_20_and_20_2_20_Content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Title_20_Content_20_and_20_2_20_Content-outline1" draw:layer="backgroundobjects" svg:width="8.365cm" svg:height="7.025cm" svg:x="9.737cm" svg:y="13.638cm" presentation:class="outline" presentation:placeholder="true" presentation:user-transformed="true">
        <draw:text-box/>
      </draw:frame>
      <presentation:notes style:page-layout-name="PM2">
        <draw:page-thumbnail presentation:style-name="Title_20_Content_20_and_20_2_20_Content-title" draw:layer="backgroundobjects" svg:width="0cm" svg:height="0cm" svg:x="0cm" svg:y="2.257cm" presentation:class="page"/>
        <draw:frame presentation:style-name="Title_20_Content_20_and_20_2_20_Content-notes" draw:layer="backgroundobjects" svg:width="16.799cm" svg:height="13.364cm" svg:x="2.1cm" svg:y="14.107cm" presentation:class="notes" presentation:placeholder="true">
          <draw:text-box/>
        </draw:frame>
        <draw:frame presentation:style-name="Mpr2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2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2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Title_2c__20_2_20_Content_20_over_20_Content" style:display-name="Title, 2 Content over Content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Title_2c__20_2_20_Content_20_over_20_Content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Title_2c__20_2_20_Content_20_over_20_Content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Title_2c__20_2_20_Content_20_over_20_Content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Title_2c__20_2_20_Content_20_over_20_Content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Title_2c__20_2_20_Content_20_over_20_Content-title" draw:layer="backgroundobjects" svg:width="0cm" svg:height="0cm" svg:x="0cm" svg:y="2.257cm" presentation:class="page"/>
        <draw:frame presentation:style-name="Title_2c__20_2_20_Content_20_over_20_Content-notes" draw:layer="backgroundobjects" svg:width="16.799cm" svg:height="13.364cm" svg:x="2.1cm" svg:y="14.107cm" presentation:class="notes" presentation:placeholder="true">
          <draw:text-box/>
        </draw:frame>
        <draw:frame presentation:style-name="Mpr2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2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2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presentation:style-name="Standard-title" draw:layer="backgroundobjects" svg:width="17.144cm" svg:height="4.24cm" svg:x="0.952cm" svg:y="1.013cm" presentation:class="title" presentation:placeholder="true">
        <draw:text-box/>
      </draw:frame>
      <draw:frame presentation:style-name="Standard-outline1" draw:layer="backgroundobjects" svg:width="17.144cm" svg:height="14.73cm" svg:x="0.952cm" svg:y="5.943cm" presentation:class="outline" presentation:placeholder="true">
        <draw:text-box/>
      </draw:frame>
      <presentation:notes style:page-layout-name="PM2">
        <draw:page-thumbnail presentation:style-name="Standard-title" draw:layer="backgroundobjects" svg:width="0cm" svg:height="0cm" svg:x="0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2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2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" style:display-name="Standard 1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1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1-outline1" draw:layer="backgroundobjects" svg:width="17.143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1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1-title" draw:layer="backgroundobjects" svg:width="0cm" svg:height="0cm" svg:x="0cm" svg:y="2.257cm" presentation:class="page"/>
        <draw:frame presentation:style-name="Standard_20_1-notes" draw:layer="backgroundobjects" svg:width="16.799cm" svg:height="13.364cm" svg:x="2.1cm" svg:y="14.107cm" presentation:class="notes" presentation:placeholder="true">
          <draw:text-box/>
        </draw:frame>
        <draw:frame presentation:style-name="Mpr2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2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2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" style:display-name="Standard 2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2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2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2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2-outline1" draw:layer="backgroundobjects" svg:width="8.365cm" svg:height="7.025cm" svg:x="0.952cm" svg:y="13.638cm" presentation:class="outline" presentation:placeholder="true" presentation:user-transformed="true">
        <draw:text-box/>
      </draw:frame>
      <draw:frame draw:name="PlaceHolder 5" presentation:style-name="Standard_20_2-outline1" draw:layer="backgroundobjects" svg:width="8.365cm" svg:height="7.025cm" svg:x="9.737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2-title" draw:layer="backgroundobjects" svg:width="0cm" svg:height="0cm" svg:x="0cm" svg:y="2.257cm" presentation:class="page"/>
        <draw:frame presentation:style-name="Standard_20_2-notes" draw:layer="backgroundobjects" svg:width="16.799cm" svg:height="13.364cm" svg:x="2.1cm" svg:y="14.107cm" presentation:class="notes" presentation:placeholder="true">
          <draw:text-box/>
        </draw:frame>
        <draw:frame presentation:style-name="Mpr2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" style:display-name="Standard 3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presentation:notes style:page-layout-name="PM2">
        <draw:page-thumbnail presentation:style-name="Standard_20_3-title" draw:layer="backgroundobjects" svg:width="0cm" svg:height="0cm" svg:x="0cm" svg:y="2.257cm" presentation:class="page"/>
        <draw:frame presentation:style-name="Standard_20_3-notes" draw:layer="backgroundobjects" svg:width="16.799cm" svg:height="13.364cm" svg:x="2.1cm" svg:y="14.107cm" presentation:class="notes" presentation:placeholder="true">
          <draw:text-box/>
        </draw:frame>
        <draw:frame presentation:style-name="Mpr3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3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" style:display-name="Standard 4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4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4-outline1" draw:layer="backgroundobjects" svg:width="17.143cm" svg:height="14.729cm" svg:x="0.952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4-title" draw:layer="backgroundobjects" svg:width="0cm" svg:height="0cm" svg:x="0cm" svg:y="2.257cm" presentation:class="page"/>
        <draw:frame presentation:style-name="Standard_20_4-notes" draw:layer="backgroundobjects" svg:width="16.799cm" svg:height="13.364cm" svg:x="2.1cm" svg:y="14.107cm" presentation:class="notes" presentation:placeholder="true">
          <draw:text-box/>
        </draw:frame>
        <draw:frame presentation:style-name="Mpr3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3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" style:display-name="Standard 5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5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5-outline1" draw:layer="backgroundobjects" svg:width="17.143cm" svg:height="14.729cm" svg:x="0.952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5-title" draw:layer="backgroundobjects" svg:width="0cm" svg:height="0cm" svg:x="0cm" svg:y="2.257cm" presentation:class="page"/>
        <draw:frame presentation:style-name="Standard_20_5-notes" draw:layer="backgroundobjects" svg:width="16.799cm" svg:height="13.364cm" svg:x="2.1cm" svg:y="14.107cm" presentation:class="notes" presentation:placeholder="true">
          <draw:text-box/>
        </draw:frame>
        <draw:frame presentation:style-name="Mpr3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3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" style:display-name="Standard 6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6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6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6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6-title" draw:layer="backgroundobjects" svg:width="0cm" svg:height="0cm" svg:x="0cm" svg:y="2.257cm" presentation:class="page"/>
        <draw:frame presentation:style-name="Standard_20_6-notes" draw:layer="backgroundobjects" svg:width="16.799cm" svg:height="13.364cm" svg:x="2.1cm" svg:y="14.107cm" presentation:class="notes" presentation:placeholder="true">
          <draw:text-box/>
        </draw:frame>
        <draw:frame presentation:style-name="Mpr3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3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7" style:display-name="Standard 7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7-title" draw:layer="backgroundobjects" svg:width="17.143cm" svg:height="4.239cm" svg:x="0.952cm" svg:y="1.013cm" presentation:class="title" presentation:placeholder="true" presentation:user-transformed="true">
        <draw:text-box/>
      </draw:frame>
      <presentation:notes style:page-layout-name="PM2">
        <draw:page-thumbnail presentation:style-name="Standard_20_7-title" draw:layer="backgroundobjects" svg:width="0cm" svg:height="0cm" svg:x="0cm" svg:y="2.257cm" presentation:class="page"/>
        <draw:frame presentation:style-name="Standard_20_7-notes" draw:layer="backgroundobjects" svg:width="16.799cm" svg:height="13.364cm" svg:x="2.1cm" svg:y="14.107cm" presentation:class="notes" presentation:placeholder="true">
          <draw:text-box/>
        </draw:frame>
        <draw:frame presentation:style-name="Mpr3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3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4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4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8" style:display-name="Standard 8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presentation:notes style:page-layout-name="PM2">
        <draw:page-thumbnail presentation:style-name="Standard_20_8-title" draw:layer="backgroundobjects" svg:width="0cm" svg:height="0cm" svg:x="0cm" svg:y="2.257cm" presentation:class="page"/>
        <draw:frame presentation:style-name="Standard_20_8-notes" draw:layer="backgroundobjects" svg:width="16.799cm" svg:height="13.364cm" svg:x="2.1cm" svg:y="14.107cm" presentation:class="notes" presentation:placeholder="true">
          <draw:text-box/>
        </draw:frame>
        <draw:frame presentation:style-name="Mpr4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4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4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4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9" style:display-name="Standard 9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9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9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9-outline1" draw:layer="backgroundobjects" svg:width="8.365cm" svg:height="14.729cm" svg:x="9.737cm" svg:y="5.943cm" presentation:class="outline" presentation:placeholder="true" presentation:user-transformed="true">
        <draw:text-box/>
      </draw:frame>
      <draw:frame draw:name="PlaceHolder 4" presentation:style-name="Standard_20_9-outline1" draw:layer="backgroundobjects" svg:width="8.365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9-title" draw:layer="backgroundobjects" svg:width="0cm" svg:height="0cm" svg:x="0cm" svg:y="2.257cm" presentation:class="page"/>
        <draw:frame presentation:style-name="Standard_20_9-notes" draw:layer="backgroundobjects" svg:width="16.799cm" svg:height="13.364cm" svg:x="2.1cm" svg:y="14.107cm" presentation:class="notes" presentation:placeholder="true">
          <draw:text-box/>
        </draw:frame>
        <draw:frame presentation:style-name="Mpr4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4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4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4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0" style:display-name="Standard 10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10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10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10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10-outline1" draw:layer="backgroundobjects" svg:width="8.365cm" svg:height="7.025cm" svg:x="9.737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10-title" draw:layer="backgroundobjects" svg:width="0cm" svg:height="0cm" svg:x="0cm" svg:y="2.257cm" presentation:class="page"/>
        <draw:frame presentation:style-name="Standard_20_10-notes" draw:layer="backgroundobjects" svg:width="16.799cm" svg:height="13.364cm" svg:x="2.1cm" svg:y="14.107cm" presentation:class="notes" presentation:placeholder="true">
          <draw:text-box/>
        </draw:frame>
        <draw:frame presentation:style-name="Mpr4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4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4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4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1" style:display-name="Standard 11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11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11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11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11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11-title" draw:layer="backgroundobjects" svg:width="0cm" svg:height="0cm" svg:x="0cm" svg:y="2.257cm" presentation:class="page"/>
        <draw:frame presentation:style-name="Standard_20_11-notes" draw:layer="backgroundobjects" svg:width="16.799cm" svg:height="13.364cm" svg:x="2.1cm" svg:y="14.107cm" presentation:class="notes" presentation:placeholder="true">
          <draw:text-box/>
        </draw:frame>
        <draw:frame presentation:style-name="Mpr4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4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4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4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2" style:display-name="Standard 12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presentation:style-name="Standard_20_12-title" draw:layer="backgroundobjects" svg:width="17.144cm" svg:height="4.24cm" svg:x="0.952cm" svg:y="1.013cm" presentation:class="title" presentation:placeholder="true">
        <draw:text-box/>
      </draw:frame>
      <draw:frame presentation:style-name="Standard_20_12-outline1" draw:layer="backgroundobjects" svg:width="17.144cm" svg:height="14.73cm" svg:x="0.952cm" svg:y="5.943cm" presentation:class="outline" presentation:placeholder="true">
        <draw:text-box/>
      </draw:frame>
      <presentation:notes style:page-layout-name="PM2">
        <draw:page-thumbnail presentation:style-name="Standard_20_12-title" draw:layer="backgroundobjects" svg:width="0cm" svg:height="0cm" svg:x="0cm" svg:y="2.257cm" presentation:class="page"/>
        <draw:frame presentation:style-name="Standard_20_12-notes" draw:layer="backgroundobjects" svg:width="16.799cm" svg:height="13.364cm" svg:x="2.1cm" svg:y="14.107cm" presentation:class="notes" presentation:placeholder="true">
          <draw:text-box/>
        </draw:frame>
        <draw:frame presentation:style-name="Mpr4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4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5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5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3" style:display-name="Standard 13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13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13-outline1" draw:layer="backgroundobjects" svg:width="17.143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13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13-title" draw:layer="backgroundobjects" svg:width="0cm" svg:height="0cm" svg:x="0cm" svg:y="2.257cm" presentation:class="page"/>
        <draw:frame presentation:style-name="Standard_20_13-notes" draw:layer="backgroundobjects" svg:width="16.799cm" svg:height="13.364cm" svg:x="2.1cm" svg:y="14.107cm" presentation:class="notes" presentation:placeholder="true">
          <draw:text-box/>
        </draw:frame>
        <draw:frame presentation:style-name="Mpr5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5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5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5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4" style:display-name="Standard 14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14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14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14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14-outline1" draw:layer="backgroundobjects" svg:width="8.365cm" svg:height="7.025cm" svg:x="0.952cm" svg:y="13.638cm" presentation:class="outline" presentation:placeholder="true" presentation:user-transformed="true">
        <draw:text-box/>
      </draw:frame>
      <draw:frame draw:name="PlaceHolder 5" presentation:style-name="Standard_20_14-outline1" draw:layer="backgroundobjects" svg:width="8.365cm" svg:height="7.025cm" svg:x="9.737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14-title" draw:layer="backgroundobjects" svg:width="0cm" svg:height="0cm" svg:x="0cm" svg:y="2.257cm" presentation:class="page"/>
        <draw:frame presentation:style-name="Standard_20_14-notes" draw:layer="backgroundobjects" svg:width="16.799cm" svg:height="13.364cm" svg:x="2.1cm" svg:y="14.107cm" presentation:class="notes" presentation:placeholder="true">
          <draw:text-box/>
        </draw:frame>
        <draw:frame presentation:style-name="Mpr5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5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5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5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5" style:display-name="Standard 15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presentation:notes style:page-layout-name="PM2">
        <draw:page-thumbnail presentation:style-name="Standard_20_15-title" draw:layer="backgroundobjects" svg:width="0cm" svg:height="0cm" svg:x="0cm" svg:y="2.257cm" presentation:class="page"/>
        <draw:frame presentation:style-name="Standard_20_15-notes" draw:layer="backgroundobjects" svg:width="16.799cm" svg:height="13.364cm" svg:x="2.1cm" svg:y="14.107cm" presentation:class="notes" presentation:placeholder="true">
          <draw:text-box/>
        </draw:frame>
        <draw:frame presentation:style-name="Mpr5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5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5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5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6" style:display-name="Standard 16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16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16-outline1" draw:layer="backgroundobjects" svg:width="17.143cm" svg:height="14.729cm" svg:x="0.952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16-title" draw:layer="backgroundobjects" svg:width="0cm" svg:height="0cm" svg:x="0cm" svg:y="2.257cm" presentation:class="page"/>
        <draw:frame presentation:style-name="Standard_20_16-notes" draw:layer="backgroundobjects" svg:width="16.799cm" svg:height="13.364cm" svg:x="2.1cm" svg:y="14.107cm" presentation:class="notes" presentation:placeholder="true">
          <draw:text-box/>
        </draw:frame>
        <draw:frame presentation:style-name="Mpr5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5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5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5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7" style:display-name="Standard 17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17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17-outline1" draw:layer="backgroundobjects" svg:width="17.143cm" svg:height="14.729cm" svg:x="0.952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17-title" draw:layer="backgroundobjects" svg:width="0cm" svg:height="0cm" svg:x="0cm" svg:y="2.257cm" presentation:class="page"/>
        <draw:frame presentation:style-name="Standard_20_17-notes" draw:layer="backgroundobjects" svg:width="16.799cm" svg:height="13.364cm" svg:x="2.1cm" svg:y="14.107cm" presentation:class="notes" presentation:placeholder="true">
          <draw:text-box/>
        </draw:frame>
        <draw:frame presentation:style-name="Mpr5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5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6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6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8" style:display-name="Standard 18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18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18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18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18-title" draw:layer="backgroundobjects" svg:width="0cm" svg:height="0cm" svg:x="0cm" svg:y="2.257cm" presentation:class="page"/>
        <draw:frame presentation:style-name="Standard_20_18-notes" draw:layer="backgroundobjects" svg:width="16.799cm" svg:height="13.364cm" svg:x="2.1cm" svg:y="14.107cm" presentation:class="notes" presentation:placeholder="true">
          <draw:text-box/>
        </draw:frame>
        <draw:frame presentation:style-name="Mpr6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6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6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6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9" style:display-name="Standard 19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19-title" draw:layer="backgroundobjects" svg:width="17.143cm" svg:height="4.239cm" svg:x="0.952cm" svg:y="1.013cm" presentation:class="title" presentation:placeholder="true" presentation:user-transformed="true">
        <draw:text-box/>
      </draw:frame>
      <presentation:notes style:page-layout-name="PM2">
        <draw:page-thumbnail presentation:style-name="Standard_20_19-title" draw:layer="backgroundobjects" svg:width="0cm" svg:height="0cm" svg:x="0cm" svg:y="2.257cm" presentation:class="page"/>
        <draw:frame presentation:style-name="Standard_20_19-notes" draw:layer="backgroundobjects" svg:width="16.799cm" svg:height="13.364cm" svg:x="2.1cm" svg:y="14.107cm" presentation:class="notes" presentation:placeholder="true">
          <draw:text-box/>
        </draw:frame>
        <draw:frame presentation:style-name="Mpr6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6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6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6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0" style:display-name="Standard 20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presentation:notes style:page-layout-name="PM2">
        <draw:page-thumbnail presentation:style-name="Standard_20_20-title" draw:layer="backgroundobjects" svg:width="0cm" svg:height="0cm" svg:x="0cm" svg:y="2.257cm" presentation:class="page"/>
        <draw:frame presentation:style-name="Standard_20_20-notes" draw:layer="backgroundobjects" svg:width="16.799cm" svg:height="13.364cm" svg:x="2.1cm" svg:y="14.107cm" presentation:class="notes" presentation:placeholder="true">
          <draw:text-box/>
        </draw:frame>
        <draw:frame presentation:style-name="Mpr6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6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6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6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1" style:display-name="Standard 21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21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21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21-outline1" draw:layer="backgroundobjects" svg:width="8.365cm" svg:height="14.729cm" svg:x="9.737cm" svg:y="5.943cm" presentation:class="outline" presentation:placeholder="true" presentation:user-transformed="true">
        <draw:text-box/>
      </draw:frame>
      <draw:frame draw:name="PlaceHolder 4" presentation:style-name="Standard_20_21-outline1" draw:layer="backgroundobjects" svg:width="8.365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21-title" draw:layer="backgroundobjects" svg:width="0cm" svg:height="0cm" svg:x="0cm" svg:y="2.257cm" presentation:class="page"/>
        <draw:frame presentation:style-name="Standard_20_21-notes" draw:layer="backgroundobjects" svg:width="16.799cm" svg:height="13.364cm" svg:x="2.1cm" svg:y="14.107cm" presentation:class="notes" presentation:placeholder="true">
          <draw:text-box/>
        </draw:frame>
        <draw:frame presentation:style-name="Mpr6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6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6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6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2" style:display-name="Standard 22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22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22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22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22-outline1" draw:layer="backgroundobjects" svg:width="8.365cm" svg:height="7.025cm" svg:x="9.737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22-title" draw:layer="backgroundobjects" svg:width="0cm" svg:height="0cm" svg:x="0cm" svg:y="2.257cm" presentation:class="page"/>
        <draw:frame presentation:style-name="Standard_20_22-notes" draw:layer="backgroundobjects" svg:width="16.799cm" svg:height="13.364cm" svg:x="2.1cm" svg:y="14.107cm" presentation:class="notes" presentation:placeholder="true">
          <draw:text-box/>
        </draw:frame>
        <draw:frame presentation:style-name="Mpr6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6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7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7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3" style:display-name="Standard 23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23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23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23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23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23-title" draw:layer="backgroundobjects" svg:width="0cm" svg:height="0cm" svg:x="0cm" svg:y="2.257cm" presentation:class="page"/>
        <draw:frame presentation:style-name="Standard_20_23-notes" draw:layer="backgroundobjects" svg:width="16.799cm" svg:height="13.364cm" svg:x="2.1cm" svg:y="14.107cm" presentation:class="notes" presentation:placeholder="true">
          <draw:text-box/>
        </draw:frame>
        <draw:frame presentation:style-name="Mpr7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7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7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7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4" style:display-name="Standard 24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presentation:style-name="Standard_20_24-title" draw:layer="backgroundobjects" svg:width="17.144cm" svg:height="4.24cm" svg:x="0.952cm" svg:y="1.013cm" presentation:class="title" presentation:placeholder="true">
        <draw:text-box/>
      </draw:frame>
      <draw:frame presentation:style-name="Standard_20_24-outline1" draw:layer="backgroundobjects" svg:width="17.144cm" svg:height="14.73cm" svg:x="0.952cm" svg:y="5.943cm" presentation:class="outline" presentation:placeholder="true">
        <draw:text-box/>
      </draw:frame>
      <presentation:notes style:page-layout-name="PM2">
        <draw:page-thumbnail presentation:style-name="Standard_20_24-title" draw:layer="backgroundobjects" svg:width="0cm" svg:height="0cm" svg:x="0cm" svg:y="2.257cm" presentation:class="page"/>
        <draw:frame presentation:style-name="Standard_20_24-notes" draw:layer="backgroundobjects" svg:width="16.799cm" svg:height="13.364cm" svg:x="2.1cm" svg:y="14.107cm" presentation:class="notes" presentation:placeholder="true">
          <draw:text-box/>
        </draw:frame>
        <draw:frame presentation:style-name="Mpr7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7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7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7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5" style:display-name="Standard 25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25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25-outline1" draw:layer="backgroundobjects" svg:width="17.143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25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25-title" draw:layer="backgroundobjects" svg:width="0cm" svg:height="0cm" svg:x="0cm" svg:y="2.257cm" presentation:class="page"/>
        <draw:frame presentation:style-name="Standard_20_25-notes" draw:layer="backgroundobjects" svg:width="16.799cm" svg:height="13.364cm" svg:x="2.1cm" svg:y="14.107cm" presentation:class="notes" presentation:placeholder="true">
          <draw:text-box/>
        </draw:frame>
        <draw:frame presentation:style-name="Mpr7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7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7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7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6" style:display-name="Standard 26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26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26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26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26-outline1" draw:layer="backgroundobjects" svg:width="8.365cm" svg:height="7.025cm" svg:x="0.952cm" svg:y="13.638cm" presentation:class="outline" presentation:placeholder="true" presentation:user-transformed="true">
        <draw:text-box/>
      </draw:frame>
      <draw:frame draw:name="PlaceHolder 5" presentation:style-name="Standard_20_26-outline1" draw:layer="backgroundobjects" svg:width="8.365cm" svg:height="7.025cm" svg:x="9.737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26-title" draw:layer="backgroundobjects" svg:width="0cm" svg:height="0cm" svg:x="0cm" svg:y="2.257cm" presentation:class="page"/>
        <draw:frame presentation:style-name="Standard_20_26-notes" draw:layer="backgroundobjects" svg:width="16.799cm" svg:height="13.364cm" svg:x="2.1cm" svg:y="14.107cm" presentation:class="notes" presentation:placeholder="true">
          <draw:text-box/>
        </draw:frame>
        <draw:frame presentation:style-name="Mpr7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7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7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7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7" style:display-name="Standard 27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presentation:notes style:page-layout-name="PM2">
        <draw:page-thumbnail presentation:style-name="Standard_20_27-title" draw:layer="backgroundobjects" svg:width="0cm" svg:height="0cm" svg:x="0cm" svg:y="2.257cm" presentation:class="page"/>
        <draw:frame presentation:style-name="Standard_20_27-notes" draw:layer="backgroundobjects" svg:width="16.799cm" svg:height="13.364cm" svg:x="2.1cm" svg:y="14.107cm" presentation:class="notes" presentation:placeholder="true">
          <draw:text-box/>
        </draw:frame>
        <draw:frame presentation:style-name="Mpr7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7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8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8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8" style:display-name="Standard 28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28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28-outline1" draw:layer="backgroundobjects" svg:width="17.143cm" svg:height="14.729cm" svg:x="0.952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28-title" draw:layer="backgroundobjects" svg:width="0cm" svg:height="0cm" svg:x="0cm" svg:y="2.257cm" presentation:class="page"/>
        <draw:frame presentation:style-name="Standard_20_28-notes" draw:layer="backgroundobjects" svg:width="16.799cm" svg:height="13.364cm" svg:x="2.1cm" svg:y="14.107cm" presentation:class="notes" presentation:placeholder="true">
          <draw:text-box/>
        </draw:frame>
        <draw:frame presentation:style-name="Mpr8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8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8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8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9" style:display-name="Standard 29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29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29-outline1" draw:layer="backgroundobjects" svg:width="17.143cm" svg:height="14.729cm" svg:x="0.952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29-title" draw:layer="backgroundobjects" svg:width="0cm" svg:height="0cm" svg:x="0cm" svg:y="2.257cm" presentation:class="page"/>
        <draw:frame presentation:style-name="Standard_20_29-notes" draw:layer="backgroundobjects" svg:width="16.799cm" svg:height="13.364cm" svg:x="2.1cm" svg:y="14.107cm" presentation:class="notes" presentation:placeholder="true">
          <draw:text-box/>
        </draw:frame>
        <draw:frame presentation:style-name="Mpr8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8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8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8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0" style:display-name="Standard 30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30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30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30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30-title" draw:layer="backgroundobjects" svg:width="0cm" svg:height="0cm" svg:x="0cm" svg:y="2.257cm" presentation:class="page"/>
        <draw:frame presentation:style-name="Standard_20_30-notes" draw:layer="backgroundobjects" svg:width="16.799cm" svg:height="13.364cm" svg:x="2.1cm" svg:y="14.107cm" presentation:class="notes" presentation:placeholder="true">
          <draw:text-box/>
        </draw:frame>
        <draw:frame presentation:style-name="Mpr8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8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8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8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1" style:display-name="Standard 31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31-title" draw:layer="backgroundobjects" svg:width="17.143cm" svg:height="4.239cm" svg:x="0.952cm" svg:y="1.013cm" presentation:class="title" presentation:placeholder="true" presentation:user-transformed="true">
        <draw:text-box/>
      </draw:frame>
      <presentation:notes style:page-layout-name="PM2">
        <draw:page-thumbnail presentation:style-name="Standard_20_31-title" draw:layer="backgroundobjects" svg:width="0cm" svg:height="0cm" svg:x="0cm" svg:y="2.257cm" presentation:class="page"/>
        <draw:frame presentation:style-name="Standard_20_31-notes" draw:layer="backgroundobjects" svg:width="16.799cm" svg:height="13.364cm" svg:x="2.1cm" svg:y="14.107cm" presentation:class="notes" presentation:placeholder="true">
          <draw:text-box/>
        </draw:frame>
        <draw:frame presentation:style-name="Mpr8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8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8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8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2" style:display-name="Standard 32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presentation:notes style:page-layout-name="PM2">
        <draw:page-thumbnail presentation:style-name="Standard_20_32-title" draw:layer="backgroundobjects" svg:width="0cm" svg:height="0cm" svg:x="0cm" svg:y="2.257cm" presentation:class="page"/>
        <draw:frame presentation:style-name="Standard_20_32-notes" draw:layer="backgroundobjects" svg:width="16.799cm" svg:height="13.364cm" svg:x="2.1cm" svg:y="14.107cm" presentation:class="notes" presentation:placeholder="true">
          <draw:text-box/>
        </draw:frame>
        <draw:frame presentation:style-name="Mpr8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8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9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9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3" style:display-name="Standard 33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33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33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33-outline1" draw:layer="backgroundobjects" svg:width="8.365cm" svg:height="14.729cm" svg:x="9.737cm" svg:y="5.943cm" presentation:class="outline" presentation:placeholder="true" presentation:user-transformed="true">
        <draw:text-box/>
      </draw:frame>
      <draw:frame draw:name="PlaceHolder 4" presentation:style-name="Standard_20_33-outline1" draw:layer="backgroundobjects" svg:width="8.365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33-title" draw:layer="backgroundobjects" svg:width="0cm" svg:height="0cm" svg:x="0cm" svg:y="2.257cm" presentation:class="page"/>
        <draw:frame presentation:style-name="Standard_20_33-notes" draw:layer="backgroundobjects" svg:width="16.799cm" svg:height="13.364cm" svg:x="2.1cm" svg:y="14.107cm" presentation:class="notes" presentation:placeholder="true">
          <draw:text-box/>
        </draw:frame>
        <draw:frame presentation:style-name="Mpr9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9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9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9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4" style:display-name="Standard 34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34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34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34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34-outline1" draw:layer="backgroundobjects" svg:width="8.365cm" svg:height="7.025cm" svg:x="9.737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34-title" draw:layer="backgroundobjects" svg:width="0cm" svg:height="0cm" svg:x="0cm" svg:y="2.257cm" presentation:class="page"/>
        <draw:frame presentation:style-name="Standard_20_34-notes" draw:layer="backgroundobjects" svg:width="16.799cm" svg:height="13.364cm" svg:x="2.1cm" svg:y="14.107cm" presentation:class="notes" presentation:placeholder="true">
          <draw:text-box/>
        </draw:frame>
        <draw:frame presentation:style-name="Mpr9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9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9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9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5" style:display-name="Standard 35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35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35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35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35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35-title" draw:layer="backgroundobjects" svg:width="0cm" svg:height="0cm" svg:x="0cm" svg:y="2.257cm" presentation:class="page"/>
        <draw:frame presentation:style-name="Standard_20_35-notes" draw:layer="backgroundobjects" svg:width="16.799cm" svg:height="13.364cm" svg:x="2.1cm" svg:y="14.107cm" presentation:class="notes" presentation:placeholder="true">
          <draw:text-box/>
        </draw:frame>
        <draw:frame presentation:style-name="Mpr9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9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9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9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6" style:display-name="Standard 36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presentation:notes style:page-layout-name="PM2">
        <draw:page-thumbnail presentation:style-name="Standard_20_36-title" draw:layer="backgroundobjects" svg:width="0cm" svg:height="0cm" svg:x="0cm" svg:y="2.257cm" presentation:class="page"/>
        <draw:frame presentation:style-name="Standard_20_36-notes" draw:layer="backgroundobjects" svg:width="16.799cm" svg:height="13.364cm" svg:x="2.1cm" svg:y="14.107cm" presentation:class="notes" presentation:placeholder="true">
          <draw:text-box/>
        </draw:frame>
        <draw:frame presentation:style-name="Mpr9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9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9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9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7" style:display-name="Standard 37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37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37-outline1" draw:layer="backgroundobjects" svg:width="17.143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37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37-title" draw:layer="backgroundobjects" svg:width="0cm" svg:height="0cm" svg:x="0cm" svg:y="2.257cm" presentation:class="page"/>
        <draw:frame presentation:style-name="Standard_20_37-notes" draw:layer="backgroundobjects" svg:width="16.799cm" svg:height="13.364cm" svg:x="2.1cm" svg:y="14.107cm" presentation:class="notes" presentation:placeholder="true">
          <draw:text-box/>
        </draw:frame>
        <draw:frame presentation:style-name="Mpr9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9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0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0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8" style:display-name="Standard 38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38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38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38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38-outline1" draw:layer="backgroundobjects" svg:width="8.365cm" svg:height="7.025cm" svg:x="0.952cm" svg:y="13.638cm" presentation:class="outline" presentation:placeholder="true" presentation:user-transformed="true">
        <draw:text-box/>
      </draw:frame>
      <draw:frame draw:name="PlaceHolder 5" presentation:style-name="Standard_20_38-outline1" draw:layer="backgroundobjects" svg:width="8.365cm" svg:height="7.025cm" svg:x="9.737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38-title" draw:layer="backgroundobjects" svg:width="0cm" svg:height="0cm" svg:x="0cm" svg:y="2.257cm" presentation:class="page"/>
        <draw:frame presentation:style-name="Standard_20_38-notes" draw:layer="backgroundobjects" svg:width="16.799cm" svg:height="13.364cm" svg:x="2.1cm" svg:y="14.107cm" presentation:class="notes" presentation:placeholder="true">
          <draw:text-box/>
        </draw:frame>
        <draw:frame presentation:style-name="Mpr10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0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0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0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9" style:display-name="Standard 39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presentation:notes style:page-layout-name="PM2">
        <draw:page-thumbnail presentation:style-name="Standard_20_39-title" draw:layer="backgroundobjects" svg:width="0cm" svg:height="0cm" svg:x="0cm" svg:y="2.257cm" presentation:class="page"/>
        <draw:frame presentation:style-name="Standard_20_39-notes" draw:layer="backgroundobjects" svg:width="16.799cm" svg:height="13.364cm" svg:x="2.1cm" svg:y="14.107cm" presentation:class="notes" presentation:placeholder="true">
          <draw:text-box/>
        </draw:frame>
        <draw:frame presentation:style-name="Mpr10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0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0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0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0" style:display-name="Standard 40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40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40-outline1" draw:layer="backgroundobjects" svg:width="17.143cm" svg:height="14.729cm" svg:x="0.952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40-title" draw:layer="backgroundobjects" svg:width="0cm" svg:height="0cm" svg:x="0cm" svg:y="2.257cm" presentation:class="page"/>
        <draw:frame presentation:style-name="Standard_20_40-notes" draw:layer="backgroundobjects" svg:width="16.799cm" svg:height="13.364cm" svg:x="2.1cm" svg:y="14.107cm" presentation:class="notes" presentation:placeholder="true">
          <draw:text-box/>
        </draw:frame>
        <draw:frame presentation:style-name="Mpr10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0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0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0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1" style:display-name="Standard 41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41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41-outline1" draw:layer="backgroundobjects" svg:width="17.143cm" svg:height="14.729cm" svg:x="0.952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41-title" draw:layer="backgroundobjects" svg:width="0cm" svg:height="0cm" svg:x="0cm" svg:y="2.257cm" presentation:class="page"/>
        <draw:frame presentation:style-name="Standard_20_41-notes" draw:layer="backgroundobjects" svg:width="16.799cm" svg:height="13.364cm" svg:x="2.1cm" svg:y="14.107cm" presentation:class="notes" presentation:placeholder="true">
          <draw:text-box/>
        </draw:frame>
        <draw:frame presentation:style-name="Mpr10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0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0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0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2" style:display-name="Standard 42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42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42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42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42-title" draw:layer="backgroundobjects" svg:width="0cm" svg:height="0cm" svg:x="0cm" svg:y="2.257cm" presentation:class="page"/>
        <draw:frame presentation:style-name="Standard_20_42-notes" draw:layer="backgroundobjects" svg:width="16.799cm" svg:height="13.364cm" svg:x="2.1cm" svg:y="14.107cm" presentation:class="notes" presentation:placeholder="true">
          <draw:text-box/>
        </draw:frame>
        <draw:frame presentation:style-name="Mpr10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0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1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1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3" style:display-name="Standard 43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43-title" draw:layer="backgroundobjects" svg:width="17.143cm" svg:height="4.239cm" svg:x="0.952cm" svg:y="1.013cm" presentation:class="title" presentation:placeholder="true" presentation:user-transformed="true">
        <draw:text-box/>
      </draw:frame>
      <presentation:notes style:page-layout-name="PM2">
        <draw:page-thumbnail presentation:style-name="Standard_20_43-title" draw:layer="backgroundobjects" svg:width="0cm" svg:height="0cm" svg:x="0cm" svg:y="2.257cm" presentation:class="page"/>
        <draw:frame presentation:style-name="Standard_20_43-notes" draw:layer="backgroundobjects" svg:width="16.799cm" svg:height="13.364cm" svg:x="2.1cm" svg:y="14.107cm" presentation:class="notes" presentation:placeholder="true">
          <draw:text-box/>
        </draw:frame>
        <draw:frame presentation:style-name="Mpr11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1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1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1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4" style:display-name="Standard 44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presentation:notes style:page-layout-name="PM2">
        <draw:page-thumbnail presentation:style-name="Standard_20_44-title" draw:layer="backgroundobjects" svg:width="0cm" svg:height="0cm" svg:x="0cm" svg:y="2.257cm" presentation:class="page"/>
        <draw:frame presentation:style-name="Standard_20_44-notes" draw:layer="backgroundobjects" svg:width="16.799cm" svg:height="13.364cm" svg:x="2.1cm" svg:y="14.107cm" presentation:class="notes" presentation:placeholder="true">
          <draw:text-box/>
        </draw:frame>
        <draw:frame presentation:style-name="Mpr11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1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1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1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5" style:display-name="Standard 45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45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45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45-outline1" draw:layer="backgroundobjects" svg:width="8.365cm" svg:height="14.729cm" svg:x="9.737cm" svg:y="5.943cm" presentation:class="outline" presentation:placeholder="true" presentation:user-transformed="true">
        <draw:text-box/>
      </draw:frame>
      <draw:frame draw:name="PlaceHolder 4" presentation:style-name="Standard_20_45-outline1" draw:layer="backgroundobjects" svg:width="8.365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45-title" draw:layer="backgroundobjects" svg:width="0cm" svg:height="0cm" svg:x="0cm" svg:y="2.257cm" presentation:class="page"/>
        <draw:frame presentation:style-name="Standard_20_45-notes" draw:layer="backgroundobjects" svg:width="16.799cm" svg:height="13.364cm" svg:x="2.1cm" svg:y="14.107cm" presentation:class="notes" presentation:placeholder="true">
          <draw:text-box/>
        </draw:frame>
        <draw:frame presentation:style-name="Mpr11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1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1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1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6" style:display-name="Standard 46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46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46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46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46-outline1" draw:layer="backgroundobjects" svg:width="8.365cm" svg:height="7.025cm" svg:x="9.737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46-title" draw:layer="backgroundobjects" svg:width="0cm" svg:height="0cm" svg:x="0cm" svg:y="2.257cm" presentation:class="page"/>
        <draw:frame presentation:style-name="Standard_20_46-notes" draw:layer="backgroundobjects" svg:width="16.799cm" svg:height="13.364cm" svg:x="2.1cm" svg:y="14.107cm" presentation:class="notes" presentation:placeholder="true">
          <draw:text-box/>
        </draw:frame>
        <draw:frame presentation:style-name="Mpr11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1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1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1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7" style:display-name="Standard 47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47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47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47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47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47-title" draw:layer="backgroundobjects" svg:width="0cm" svg:height="0cm" svg:x="0cm" svg:y="2.257cm" presentation:class="page"/>
        <draw:frame presentation:style-name="Standard_20_47-notes" draw:layer="backgroundobjects" svg:width="16.799cm" svg:height="13.364cm" svg:x="2.1cm" svg:y="14.107cm" presentation:class="notes" presentation:placeholder="true">
          <draw:text-box/>
        </draw:frame>
        <draw:frame presentation:style-name="Mpr11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1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2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2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8" style:display-name="Standard 48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presentation:notes style:page-layout-name="PM2">
        <draw:page-thumbnail presentation:style-name="Standard_20_48-title" draw:layer="backgroundobjects" svg:width="0cm" svg:height="0cm" svg:x="0cm" svg:y="2.257cm" presentation:class="page"/>
        <draw:frame presentation:style-name="Standard_20_48-notes" draw:layer="backgroundobjects" svg:width="16.799cm" svg:height="13.364cm" svg:x="2.1cm" svg:y="14.107cm" presentation:class="notes" presentation:placeholder="true">
          <draw:text-box/>
        </draw:frame>
        <draw:frame presentation:style-name="Mpr12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2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2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2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9" style:display-name="Standard 49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49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49-outline1" draw:layer="backgroundobjects" svg:width="17.143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49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49-title" draw:layer="backgroundobjects" svg:width="0cm" svg:height="0cm" svg:x="0cm" svg:y="2.257cm" presentation:class="page"/>
        <draw:frame presentation:style-name="Standard_20_49-notes" draw:layer="backgroundobjects" svg:width="16.799cm" svg:height="13.364cm" svg:x="2.1cm" svg:y="14.107cm" presentation:class="notes" presentation:placeholder="true">
          <draw:text-box/>
        </draw:frame>
        <draw:frame presentation:style-name="Mpr12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2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2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2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0" style:display-name="Standard 50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50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50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50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50-outline1" draw:layer="backgroundobjects" svg:width="8.365cm" svg:height="7.025cm" svg:x="0.952cm" svg:y="13.638cm" presentation:class="outline" presentation:placeholder="true" presentation:user-transformed="true">
        <draw:text-box/>
      </draw:frame>
      <draw:frame draw:name="PlaceHolder 5" presentation:style-name="Standard_20_50-outline1" draw:layer="backgroundobjects" svg:width="8.365cm" svg:height="7.025cm" svg:x="9.737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50-title" draw:layer="backgroundobjects" svg:width="0cm" svg:height="0cm" svg:x="0cm" svg:y="2.257cm" presentation:class="page"/>
        <draw:frame presentation:style-name="Standard_20_50-notes" draw:layer="backgroundobjects" svg:width="16.799cm" svg:height="13.364cm" svg:x="2.1cm" svg:y="14.107cm" presentation:class="notes" presentation:placeholder="true">
          <draw:text-box/>
        </draw:frame>
        <draw:frame presentation:style-name="Mpr12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2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2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2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1" style:display-name="Standard 51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presentation:notes style:page-layout-name="PM2">
        <draw:page-thumbnail presentation:style-name="Standard_20_51-title" draw:layer="backgroundobjects" svg:width="0cm" svg:height="0cm" svg:x="0cm" svg:y="2.257cm" presentation:class="page"/>
        <draw:frame presentation:style-name="Standard_20_51-notes" draw:layer="backgroundobjects" svg:width="16.799cm" svg:height="13.364cm" svg:x="2.1cm" svg:y="14.107cm" presentation:class="notes" presentation:placeholder="true">
          <draw:text-box/>
        </draw:frame>
        <draw:frame presentation:style-name="Mpr12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2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2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2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2" style:display-name="Standard 52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52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52-outline1" draw:layer="backgroundobjects" svg:width="17.143cm" svg:height="14.729cm" svg:x="0.952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52-title" draw:layer="backgroundobjects" svg:width="0cm" svg:height="0cm" svg:x="0cm" svg:y="2.257cm" presentation:class="page"/>
        <draw:frame presentation:style-name="Standard_20_52-notes" draw:layer="backgroundobjects" svg:width="16.799cm" svg:height="13.364cm" svg:x="2.1cm" svg:y="14.107cm" presentation:class="notes" presentation:placeholder="true">
          <draw:text-box/>
        </draw:frame>
        <draw:frame presentation:style-name="Mpr12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2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3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3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3" style:display-name="Standard 53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53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53-outline1" draw:layer="backgroundobjects" svg:width="17.143cm" svg:height="14.729cm" svg:x="0.952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53-title" draw:layer="backgroundobjects" svg:width="0cm" svg:height="0cm" svg:x="0cm" svg:y="2.257cm" presentation:class="page"/>
        <draw:frame presentation:style-name="Standard_20_53-notes" draw:layer="backgroundobjects" svg:width="16.799cm" svg:height="13.364cm" svg:x="2.1cm" svg:y="14.107cm" presentation:class="notes" presentation:placeholder="true">
          <draw:text-box/>
        </draw:frame>
        <draw:frame presentation:style-name="Mpr13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3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3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3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4" style:display-name="Standard 54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54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54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54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54-title" draw:layer="backgroundobjects" svg:width="0cm" svg:height="0cm" svg:x="0cm" svg:y="2.257cm" presentation:class="page"/>
        <draw:frame presentation:style-name="Standard_20_54-notes" draw:layer="backgroundobjects" svg:width="16.799cm" svg:height="13.364cm" svg:x="2.1cm" svg:y="14.107cm" presentation:class="notes" presentation:placeholder="true">
          <draw:text-box/>
        </draw:frame>
        <draw:frame presentation:style-name="Mpr13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3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3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3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5" style:display-name="Standard 55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55-title" draw:layer="backgroundobjects" svg:width="17.143cm" svg:height="4.239cm" svg:x="0.952cm" svg:y="1.013cm" presentation:class="title" presentation:placeholder="true" presentation:user-transformed="true">
        <draw:text-box/>
      </draw:frame>
      <presentation:notes style:page-layout-name="PM2">
        <draw:page-thumbnail presentation:style-name="Standard_20_55-title" draw:layer="backgroundobjects" svg:width="0cm" svg:height="0cm" svg:x="0cm" svg:y="2.257cm" presentation:class="page"/>
        <draw:frame presentation:style-name="Standard_20_55-notes" draw:layer="backgroundobjects" svg:width="16.799cm" svg:height="13.364cm" svg:x="2.1cm" svg:y="14.107cm" presentation:class="notes" presentation:placeholder="true">
          <draw:text-box/>
        </draw:frame>
        <draw:frame presentation:style-name="Mpr13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3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3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3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6" style:display-name="Standard 56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presentation:notes style:page-layout-name="PM2">
        <draw:page-thumbnail presentation:style-name="Standard_20_56-title" draw:layer="backgroundobjects" svg:width="0cm" svg:height="0cm" svg:x="0cm" svg:y="2.257cm" presentation:class="page"/>
        <draw:frame presentation:style-name="Standard_20_56-notes" draw:layer="backgroundobjects" svg:width="16.799cm" svg:height="13.364cm" svg:x="2.1cm" svg:y="14.107cm" presentation:class="notes" presentation:placeholder="true">
          <draw:text-box/>
        </draw:frame>
        <draw:frame presentation:style-name="Mpr13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3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3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3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7" style:display-name="Standard 57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57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57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57-outline1" draw:layer="backgroundobjects" svg:width="8.365cm" svg:height="14.729cm" svg:x="9.737cm" svg:y="5.943cm" presentation:class="outline" presentation:placeholder="true" presentation:user-transformed="true">
        <draw:text-box/>
      </draw:frame>
      <draw:frame draw:name="PlaceHolder 4" presentation:style-name="Standard_20_57-outline1" draw:layer="backgroundobjects" svg:width="8.365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57-title" draw:layer="backgroundobjects" svg:width="0cm" svg:height="0cm" svg:x="0cm" svg:y="2.257cm" presentation:class="page"/>
        <draw:frame presentation:style-name="Standard_20_57-notes" draw:layer="backgroundobjects" svg:width="16.799cm" svg:height="13.364cm" svg:x="2.1cm" svg:y="14.107cm" presentation:class="notes" presentation:placeholder="true">
          <draw:text-box/>
        </draw:frame>
        <draw:frame presentation:style-name="Mpr13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3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4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4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8" style:display-name="Standard 58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58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58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58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58-outline1" draw:layer="backgroundobjects" svg:width="8.365cm" svg:height="7.025cm" svg:x="9.737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58-title" draw:layer="backgroundobjects" svg:width="0cm" svg:height="0cm" svg:x="0cm" svg:y="2.257cm" presentation:class="page"/>
        <draw:frame presentation:style-name="Standard_20_58-notes" draw:layer="backgroundobjects" svg:width="16.799cm" svg:height="13.364cm" svg:x="2.1cm" svg:y="14.107cm" presentation:class="notes" presentation:placeholder="true">
          <draw:text-box/>
        </draw:frame>
        <draw:frame presentation:style-name="Mpr14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4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4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4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9" style:display-name="Standard 59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59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59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59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59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59-title" draw:layer="backgroundobjects" svg:width="0cm" svg:height="0cm" svg:x="0cm" svg:y="2.257cm" presentation:class="page"/>
        <draw:frame presentation:style-name="Standard_20_59-notes" draw:layer="backgroundobjects" svg:width="16.799cm" svg:height="13.364cm" svg:x="2.1cm" svg:y="14.107cm" presentation:class="notes" presentation:placeholder="true">
          <draw:text-box/>
        </draw:frame>
        <draw:frame presentation:style-name="Mpr14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4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4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4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0" style:display-name="Standard 60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presentation:style-name="Standard_20_60-title" draw:layer="backgroundobjects" svg:width="17.144cm" svg:height="4.24cm" svg:x="0.952cm" svg:y="1.013cm" presentation:class="title" presentation:placeholder="true">
        <draw:text-box/>
      </draw:frame>
      <draw:frame presentation:style-name="Standard_20_60-outline1" draw:layer="backgroundobjects" svg:width="17.144cm" svg:height="14.73cm" svg:x="0.952cm" svg:y="5.943cm" presentation:class="outline" presentation:placeholder="true">
        <draw:text-box/>
      </draw:frame>
      <presentation:notes style:page-layout-name="PM2">
        <draw:page-thumbnail presentation:style-name="Standard_20_60-title" draw:layer="backgroundobjects" svg:width="0cm" svg:height="0cm" svg:x="0cm" svg:y="2.257cm" presentation:class="page"/>
        <draw:frame presentation:style-name="Standard_20_60-notes" draw:layer="backgroundobjects" svg:width="16.799cm" svg:height="13.364cm" svg:x="2.1cm" svg:y="14.107cm" presentation:class="notes" presentation:placeholder="true">
          <draw:text-box/>
        </draw:frame>
        <draw:frame presentation:style-name="Mpr14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4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4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4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1" style:display-name="Standard 61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61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61-outline1" draw:layer="backgroundobjects" svg:width="17.143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61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61-title" draw:layer="backgroundobjects" svg:width="0cm" svg:height="0cm" svg:x="0cm" svg:y="2.257cm" presentation:class="page"/>
        <draw:frame presentation:style-name="Standard_20_61-notes" draw:layer="backgroundobjects" svg:width="16.799cm" svg:height="13.364cm" svg:x="2.1cm" svg:y="14.107cm" presentation:class="notes" presentation:placeholder="true">
          <draw:text-box/>
        </draw:frame>
        <draw:frame presentation:style-name="Mpr14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4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4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4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2" style:display-name="Standard 62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62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62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62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62-outline1" draw:layer="backgroundobjects" svg:width="8.365cm" svg:height="7.025cm" svg:x="0.952cm" svg:y="13.638cm" presentation:class="outline" presentation:placeholder="true" presentation:user-transformed="true">
        <draw:text-box/>
      </draw:frame>
      <draw:frame draw:name="PlaceHolder 5" presentation:style-name="Standard_20_62-outline1" draw:layer="backgroundobjects" svg:width="8.365cm" svg:height="7.025cm" svg:x="9.737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62-title" draw:layer="backgroundobjects" svg:width="0cm" svg:height="0cm" svg:x="0cm" svg:y="2.257cm" presentation:class="page"/>
        <draw:frame presentation:style-name="Standard_20_62-notes" draw:layer="backgroundobjects" svg:width="16.799cm" svg:height="13.364cm" svg:x="2.1cm" svg:y="14.107cm" presentation:class="notes" presentation:placeholder="true">
          <draw:text-box/>
        </draw:frame>
        <draw:frame presentation:style-name="Mpr14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4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5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5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3" style:display-name="Standard 63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presentation:notes style:page-layout-name="PM2">
        <draw:page-thumbnail presentation:style-name="Standard_20_63-title" draw:layer="backgroundobjects" svg:width="0cm" svg:height="0cm" svg:x="0cm" svg:y="2.257cm" presentation:class="page"/>
        <draw:frame presentation:style-name="Standard_20_63-notes" draw:layer="backgroundobjects" svg:width="16.799cm" svg:height="13.364cm" svg:x="2.1cm" svg:y="14.107cm" presentation:class="notes" presentation:placeholder="true">
          <draw:text-box/>
        </draw:frame>
        <draw:frame presentation:style-name="Mpr15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5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5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5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4" style:display-name="Standard 64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64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64-outline1" draw:layer="backgroundobjects" svg:width="17.143cm" svg:height="14.729cm" svg:x="0.952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64-title" draw:layer="backgroundobjects" svg:width="0cm" svg:height="0cm" svg:x="0cm" svg:y="2.257cm" presentation:class="page"/>
        <draw:frame presentation:style-name="Standard_20_64-notes" draw:layer="backgroundobjects" svg:width="16.799cm" svg:height="13.364cm" svg:x="2.1cm" svg:y="14.107cm" presentation:class="notes" presentation:placeholder="true">
          <draw:text-box/>
        </draw:frame>
        <draw:frame presentation:style-name="Mpr15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5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5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5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5" style:display-name="Standard 65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65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65-outline1" draw:layer="backgroundobjects" svg:width="17.143cm" svg:height="14.729cm" svg:x="0.952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65-title" draw:layer="backgroundobjects" svg:width="0cm" svg:height="0cm" svg:x="0cm" svg:y="2.257cm" presentation:class="page"/>
        <draw:frame presentation:style-name="Standard_20_65-notes" draw:layer="backgroundobjects" svg:width="16.799cm" svg:height="13.364cm" svg:x="2.1cm" svg:y="14.107cm" presentation:class="notes" presentation:placeholder="true">
          <draw:text-box/>
        </draw:frame>
        <draw:frame presentation:style-name="Mpr15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5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5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5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6" style:display-name="Standard 66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66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66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66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66-title" draw:layer="backgroundobjects" svg:width="0cm" svg:height="0cm" svg:x="0cm" svg:y="2.257cm" presentation:class="page"/>
        <draw:frame presentation:style-name="Standard_20_66-notes" draw:layer="backgroundobjects" svg:width="16.799cm" svg:height="13.364cm" svg:x="2.1cm" svg:y="14.107cm" presentation:class="notes" presentation:placeholder="true">
          <draw:text-box/>
        </draw:frame>
        <draw:frame presentation:style-name="Mpr15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5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5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5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7" style:display-name="Standard 67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67-title" draw:layer="backgroundobjects" svg:width="17.143cm" svg:height="4.239cm" svg:x="0.952cm" svg:y="1.013cm" presentation:class="title" presentation:placeholder="true" presentation:user-transformed="true">
        <draw:text-box/>
      </draw:frame>
      <presentation:notes style:page-layout-name="PM2">
        <draw:page-thumbnail presentation:style-name="Standard_20_67-title" draw:layer="backgroundobjects" svg:width="0cm" svg:height="0cm" svg:x="0cm" svg:y="2.257cm" presentation:class="page"/>
        <draw:frame presentation:style-name="Standard_20_67-notes" draw:layer="backgroundobjects" svg:width="16.799cm" svg:height="13.364cm" svg:x="2.1cm" svg:y="14.107cm" presentation:class="notes" presentation:placeholder="true">
          <draw:text-box/>
        </draw:frame>
        <draw:frame presentation:style-name="Mpr15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5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6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6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8" style:display-name="Standard 68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presentation:notes style:page-layout-name="PM2">
        <draw:page-thumbnail presentation:style-name="Standard_20_68-title" draw:layer="backgroundobjects" svg:width="0cm" svg:height="0cm" svg:x="0cm" svg:y="2.257cm" presentation:class="page"/>
        <draw:frame presentation:style-name="Standard_20_68-notes" draw:layer="backgroundobjects" svg:width="16.799cm" svg:height="13.364cm" svg:x="2.1cm" svg:y="14.107cm" presentation:class="notes" presentation:placeholder="true">
          <draw:text-box/>
        </draw:frame>
        <draw:frame presentation:style-name="Mpr16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6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6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6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9" style:display-name="Standard 69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69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69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69-outline1" draw:layer="backgroundobjects" svg:width="8.365cm" svg:height="14.729cm" svg:x="9.737cm" svg:y="5.943cm" presentation:class="outline" presentation:placeholder="true" presentation:user-transformed="true">
        <draw:text-box/>
      </draw:frame>
      <draw:frame draw:name="PlaceHolder 4" presentation:style-name="Standard_20_69-outline1" draw:layer="backgroundobjects" svg:width="8.365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69-title" draw:layer="backgroundobjects" svg:width="0cm" svg:height="0cm" svg:x="0cm" svg:y="2.257cm" presentation:class="page"/>
        <draw:frame presentation:style-name="Standard_20_69-notes" draw:layer="backgroundobjects" svg:width="16.799cm" svg:height="13.364cm" svg:x="2.1cm" svg:y="14.107cm" presentation:class="notes" presentation:placeholder="true">
          <draw:text-box/>
        </draw:frame>
        <draw:frame presentation:style-name="Mpr16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6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6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6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70" style:display-name="Standard 70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70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70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70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70-outline1" draw:layer="backgroundobjects" svg:width="8.365cm" svg:height="7.025cm" svg:x="9.737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70-title" draw:layer="backgroundobjects" svg:width="0cm" svg:height="0cm" svg:x="0cm" svg:y="2.257cm" presentation:class="page"/>
        <draw:frame presentation:style-name="Standard_20_70-notes" draw:layer="backgroundobjects" svg:width="16.799cm" svg:height="13.364cm" svg:x="2.1cm" svg:y="14.107cm" presentation:class="notes" presentation:placeholder="true">
          <draw:text-box/>
        </draw:frame>
        <draw:frame presentation:style-name="Mpr16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6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6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6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71" style:display-name="Standard 71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71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71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71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71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71-title" draw:layer="backgroundobjects" svg:width="0cm" svg:height="0cm" svg:x="0cm" svg:y="2.257cm" presentation:class="page"/>
        <draw:frame presentation:style-name="Standard_20_71-notes" draw:layer="backgroundobjects" svg:width="16.799cm" svg:height="13.364cm" svg:x="2.1cm" svg:y="14.107cm" presentation:class="notes" presentation:placeholder="true">
          <draw:text-box/>
        </draw:frame>
        <draw:frame presentation:style-name="Mpr16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6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6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6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72" style:display-name="Standard 72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custom-shape draw:name="CustomShape 1" draw:style-name="Mgr3" draw:text-style-name="MP6" draw:layer="backgroundobjects" drawooo:display="none" svg:width="12.693cm" svg:height="8.459cm" svg:x="3.175cm" svg:y="8.467cm">
        <text:p text:style-name="MP5"><text:span text:style-name="MT1"/></text:p>
        <draw:enhanced-geometry draw:mirror-horizontal="false" draw:mirror-vertical="false" draw:text-areas="0 0 ?f3 ?f2" svg:viewBox="0 0 0 0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Standard_20_72-title" draw:layer="backgroundobjects" svg:width="17.144cm" svg:height="4.24cm" svg:x="0.952cm" svg:y="1.013cm" presentation:class="title" presentation:placeholder="true">
        <draw:text-box/>
      </draw:frame>
      <draw:frame presentation:style-name="Standard_20_72-outline1" draw:layer="backgroundobjects" svg:width="17.144cm" svg:height="14.73cm" svg:x="0.952cm" svg:y="5.943cm" presentation:class="outline" presentation:placeholder="true">
        <draw:text-box/>
      </draw:frame>
      <presentation:notes style:page-layout-name="PM2">
        <draw:page-thumbnail presentation:style-name="Standard_20_72-title" draw:layer="backgroundobjects" svg:width="0cm" svg:height="0cm" svg:x="0cm" svg:y="2.257cm" presentation:class="page"/>
        <draw:frame presentation:style-name="Standard_20_72-notes" draw:layer="backgroundobjects" svg:width="16.799cm" svg:height="13.364cm" svg:x="2.1cm" svg:y="14.107cm" presentation:class="notes" presentation:placeholder="true">
          <draw:text-box/>
        </draw:frame>
        <draw:frame presentation:style-name="Mpr16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6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7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7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73" style:display-name="Standard 73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custom-shape draw:name="CustomShape 1" draw:style-name="Mgr3" draw:text-style-name="MP6" draw:layer="backgroundobjects" drawooo:display="none" svg:width="12.693cm" svg:height="8.459cm" svg:x="3.175cm" svg:y="8.467cm">
        <text:p text:style-name="MP5"><text:span text:style-name="MT1"/></text:p>
        <draw:enhanced-geometry draw:mirror-horizontal="false" draw:mirror-vertical="false" draw:text-areas="0 0 ?f3 ?f2" svg:viewBox="0 0 0 0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PlaceHolder 1" presentation:style-name="Standard_20_73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73-outline1" draw:layer="backgroundobjects" svg:width="17.143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73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73-title" draw:layer="backgroundobjects" svg:width="0cm" svg:height="0cm" svg:x="0cm" svg:y="2.257cm" presentation:class="page"/>
        <draw:frame presentation:style-name="Standard_20_73-notes" draw:layer="backgroundobjects" svg:width="16.799cm" svg:height="13.364cm" svg:x="2.1cm" svg:y="14.107cm" presentation:class="notes" presentation:placeholder="true">
          <draw:text-box/>
        </draw:frame>
        <draw:frame presentation:style-name="Mpr17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7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7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7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74" style:display-name="Standard 74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custom-shape draw:name="CustomShape 1" draw:style-name="Mgr3" draw:text-style-name="MP6" draw:layer="backgroundobjects" drawooo:display="none" svg:width="12.693cm" svg:height="8.459cm" svg:x="3.175cm" svg:y="8.467cm">
        <text:p text:style-name="MP5"><text:span text:style-name="MT1"/></text:p>
        <draw:enhanced-geometry draw:mirror-horizontal="false" draw:mirror-vertical="false" draw:text-areas="0 0 ?f3 ?f2" svg:viewBox="0 0 0 0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PlaceHolder 1" presentation:style-name="Standard_20_74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74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74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74-outline1" draw:layer="backgroundobjects" svg:width="8.365cm" svg:height="7.025cm" svg:x="0.952cm" svg:y="13.638cm" presentation:class="outline" presentation:placeholder="true" presentation:user-transformed="true">
        <draw:text-box/>
      </draw:frame>
      <draw:frame draw:name="PlaceHolder 5" presentation:style-name="Standard_20_74-outline1" draw:layer="backgroundobjects" svg:width="8.365cm" svg:height="7.025cm" svg:x="9.737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74-title" draw:layer="backgroundobjects" svg:width="0cm" svg:height="0cm" svg:x="0cm" svg:y="2.257cm" presentation:class="page"/>
        <draw:frame presentation:style-name="Standard_20_74-notes" draw:layer="backgroundobjects" svg:width="16.799cm" svg:height="13.364cm" svg:x="2.1cm" svg:y="14.107cm" presentation:class="notes" presentation:placeholder="true">
          <draw:text-box/>
        </draw:frame>
        <draw:frame presentation:style-name="Mpr17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7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7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7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75" style:display-name="Standard 75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custom-shape draw:name="CustomShape 1" draw:style-name="Mgr3" draw:text-style-name="MP6" draw:layer="backgroundobjects" drawooo:display="none" svg:width="12.693cm" svg:height="8.459cm" svg:x="3.175cm" svg:y="8.467cm">
        <text:p text:style-name="MP5"><text:span text:style-name="MT1"/></text:p>
        <draw:enhanced-geometry draw:mirror-horizontal="false" draw:mirror-vertical="false" draw:text-areas="0 0 ?f3 ?f2" svg:viewBox="0 0 0 0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presentation:notes style:page-layout-name="PM2">
        <draw:page-thumbnail presentation:style-name="Standard_20_75-title" draw:layer="backgroundobjects" svg:width="0cm" svg:height="0cm" svg:x="0cm" svg:y="2.257cm" presentation:class="page"/>
        <draw:frame presentation:style-name="Standard_20_75-notes" draw:layer="backgroundobjects" svg:width="16.799cm" svg:height="13.364cm" svg:x="2.1cm" svg:y="14.107cm" presentation:class="notes" presentation:placeholder="true">
          <draw:text-box/>
        </draw:frame>
        <draw:frame presentation:style-name="Mpr17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7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7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7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76" style:display-name="Standard 76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custom-shape draw:name="CustomShape 1" draw:style-name="Mgr3" draw:text-style-name="MP6" draw:layer="backgroundobjects" drawooo:display="none" svg:width="12.693cm" svg:height="8.459cm" svg:x="3.175cm" svg:y="8.467cm">
        <text:p text:style-name="MP5"><text:span text:style-name="MT1"/></text:p>
        <draw:enhanced-geometry draw:mirror-horizontal="false" draw:mirror-vertical="false" draw:text-areas="0 0 ?f3 ?f2" svg:viewBox="0 0 0 0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PlaceHolder 1" presentation:style-name="Standard_20_76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76-outline1" draw:layer="backgroundobjects" svg:width="17.143cm" svg:height="14.729cm" svg:x="0.952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76-title" draw:layer="backgroundobjects" svg:width="0cm" svg:height="0cm" svg:x="0cm" svg:y="2.257cm" presentation:class="page"/>
        <draw:frame presentation:style-name="Standard_20_76-notes" draw:layer="backgroundobjects" svg:width="16.799cm" svg:height="13.364cm" svg:x="2.1cm" svg:y="14.107cm" presentation:class="notes" presentation:placeholder="true">
          <draw:text-box/>
        </draw:frame>
        <draw:frame presentation:style-name="Mpr17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7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7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7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77" style:display-name="Standard 77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custom-shape draw:name="CustomShape 1" draw:style-name="Mgr3" draw:text-style-name="MP6" draw:layer="backgroundobjects" drawooo:display="none" svg:width="12.693cm" svg:height="8.459cm" svg:x="3.175cm" svg:y="8.467cm">
        <text:p text:style-name="MP5"><text:span text:style-name="MT1"/></text:p>
        <draw:enhanced-geometry draw:mirror-horizontal="false" draw:mirror-vertical="false" draw:text-areas="0 0 ?f3 ?f2" svg:viewBox="0 0 0 0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PlaceHolder 1" presentation:style-name="Standard_20_77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77-outline1" draw:layer="backgroundobjects" svg:width="17.143cm" svg:height="14.729cm" svg:x="0.952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77-title" draw:layer="backgroundobjects" svg:width="0cm" svg:height="0cm" svg:x="0cm" svg:y="2.257cm" presentation:class="page"/>
        <draw:frame presentation:style-name="Standard_20_77-notes" draw:layer="backgroundobjects" svg:width="16.799cm" svg:height="13.364cm" svg:x="2.1cm" svg:y="14.107cm" presentation:class="notes" presentation:placeholder="true">
          <draw:text-box/>
        </draw:frame>
        <draw:frame presentation:style-name="Mpr17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7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8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8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78" style:display-name="Standard 78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custom-shape draw:name="CustomShape 1" draw:style-name="Mgr3" draw:text-style-name="MP6" draw:layer="backgroundobjects" drawooo:display="none" svg:width="12.693cm" svg:height="8.459cm" svg:x="3.175cm" svg:y="8.467cm">
        <text:p text:style-name="MP5"><text:span text:style-name="MT1"/></text:p>
        <draw:enhanced-geometry draw:mirror-horizontal="false" draw:mirror-vertical="false" draw:text-areas="0 0 ?f3 ?f2" svg:viewBox="0 0 0 0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PlaceHolder 1" presentation:style-name="Standard_20_78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78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78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78-title" draw:layer="backgroundobjects" svg:width="0cm" svg:height="0cm" svg:x="0cm" svg:y="2.257cm" presentation:class="page"/>
        <draw:frame presentation:style-name="Standard_20_78-notes" draw:layer="backgroundobjects" svg:width="16.799cm" svg:height="13.364cm" svg:x="2.1cm" svg:y="14.107cm" presentation:class="notes" presentation:placeholder="true">
          <draw:text-box/>
        </draw:frame>
        <draw:frame presentation:style-name="Mpr18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8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8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8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79" style:display-name="Standard 79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custom-shape draw:name="CustomShape 1" draw:style-name="Mgr3" draw:text-style-name="MP6" draw:layer="backgroundobjects" drawooo:display="none" svg:width="12.693cm" svg:height="8.459cm" svg:x="3.175cm" svg:y="8.467cm">
        <text:p text:style-name="MP5"><text:span text:style-name="MT1"/></text:p>
        <draw:enhanced-geometry draw:mirror-horizontal="false" draw:mirror-vertical="false" draw:text-areas="0 0 ?f3 ?f2" svg:viewBox="0 0 0 0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PlaceHolder 1" presentation:style-name="Standard_20_79-title" draw:layer="backgroundobjects" svg:width="17.143cm" svg:height="4.239cm" svg:x="0.952cm" svg:y="1.013cm" presentation:class="title" presentation:placeholder="true" presentation:user-transformed="true">
        <draw:text-box/>
      </draw:frame>
      <presentation:notes style:page-layout-name="PM2">
        <draw:page-thumbnail presentation:style-name="Standard_20_79-title" draw:layer="backgroundobjects" svg:width="0cm" svg:height="0cm" svg:x="0cm" svg:y="2.257cm" presentation:class="page"/>
        <draw:frame presentation:style-name="Standard_20_79-notes" draw:layer="backgroundobjects" svg:width="16.799cm" svg:height="13.364cm" svg:x="2.1cm" svg:y="14.107cm" presentation:class="notes" presentation:placeholder="true">
          <draw:text-box/>
        </draw:frame>
        <draw:frame presentation:style-name="Mpr18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8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8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8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80" style:display-name="Standard 80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custom-shape draw:name="CustomShape 1" draw:style-name="Mgr3" draw:text-style-name="MP6" draw:layer="backgroundobjects" drawooo:display="none" svg:width="12.693cm" svg:height="8.459cm" svg:x="3.175cm" svg:y="8.467cm">
        <text:p text:style-name="MP5"><text:span text:style-name="MT1"/></text:p>
        <draw:enhanced-geometry draw:mirror-horizontal="false" draw:mirror-vertical="false" draw:text-areas="0 0 ?f3 ?f2" svg:viewBox="0 0 0 0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presentation:notes style:page-layout-name="PM2">
        <draw:page-thumbnail presentation:style-name="Standard_20_80-title" draw:layer="backgroundobjects" svg:width="0cm" svg:height="0cm" svg:x="0cm" svg:y="2.257cm" presentation:class="page"/>
        <draw:frame presentation:style-name="Standard_20_80-notes" draw:layer="backgroundobjects" svg:width="16.799cm" svg:height="13.364cm" svg:x="2.1cm" svg:y="14.107cm" presentation:class="notes" presentation:placeholder="true">
          <draw:text-box/>
        </draw:frame>
        <draw:frame presentation:style-name="Mpr18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8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8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8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81" style:display-name="Standard 81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custom-shape draw:name="CustomShape 1" draw:style-name="Mgr3" draw:text-style-name="MP6" draw:layer="backgroundobjects" drawooo:display="none" svg:width="12.693cm" svg:height="8.459cm" svg:x="3.175cm" svg:y="8.467cm">
        <text:p text:style-name="MP5"><text:span text:style-name="MT1"/></text:p>
        <draw:enhanced-geometry draw:mirror-horizontal="false" draw:mirror-vertical="false" draw:text-areas="0 0 ?f3 ?f2" svg:viewBox="0 0 0 0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PlaceHolder 1" presentation:style-name="Standard_20_81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81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81-outline1" draw:layer="backgroundobjects" svg:width="8.365cm" svg:height="14.729cm" svg:x="9.737cm" svg:y="5.943cm" presentation:class="outline" presentation:placeholder="true" presentation:user-transformed="true">
        <draw:text-box/>
      </draw:frame>
      <draw:frame draw:name="PlaceHolder 4" presentation:style-name="Standard_20_81-outline1" draw:layer="backgroundobjects" svg:width="8.365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81-title" draw:layer="backgroundobjects" svg:width="0cm" svg:height="0cm" svg:x="0cm" svg:y="2.257cm" presentation:class="page"/>
        <draw:frame presentation:style-name="Standard_20_81-notes" draw:layer="backgroundobjects" svg:width="16.799cm" svg:height="13.364cm" svg:x="2.1cm" svg:y="14.107cm" presentation:class="notes" presentation:placeholder="true">
          <draw:text-box/>
        </draw:frame>
        <draw:frame presentation:style-name="Mpr18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8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8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8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82" style:display-name="Standard 82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custom-shape draw:name="CustomShape 1" draw:style-name="Mgr3" draw:text-style-name="MP6" draw:layer="backgroundobjects" drawooo:display="none" svg:width="12.693cm" svg:height="8.459cm" svg:x="3.175cm" svg:y="8.467cm">
        <text:p text:style-name="MP5"><text:span text:style-name="MT1"/></text:p>
        <draw:enhanced-geometry draw:mirror-horizontal="false" draw:mirror-vertical="false" draw:text-areas="0 0 ?f3 ?f2" svg:viewBox="0 0 0 0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PlaceHolder 1" presentation:style-name="Standard_20_82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82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82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82-outline1" draw:layer="backgroundobjects" svg:width="8.365cm" svg:height="7.025cm" svg:x="9.737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82-title" draw:layer="backgroundobjects" svg:width="0cm" svg:height="0cm" svg:x="0cm" svg:y="2.257cm" presentation:class="page"/>
        <draw:frame presentation:style-name="Standard_20_82-notes" draw:layer="backgroundobjects" svg:width="16.799cm" svg:height="13.364cm" svg:x="2.1cm" svg:y="14.107cm" presentation:class="notes" presentation:placeholder="true">
          <draw:text-box/>
        </draw:frame>
        <draw:frame presentation:style-name="Mpr18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8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9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9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83" style:display-name="Standard 83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custom-shape draw:name="CustomShape 1" draw:style-name="Mgr3" draw:text-style-name="MP6" draw:layer="backgroundobjects" drawooo:display="none" svg:width="12.693cm" svg:height="8.459cm" svg:x="3.175cm" svg:y="8.467cm">
        <text:p text:style-name="MP5"><text:span text:style-name="MT1"/></text:p>
        <draw:enhanced-geometry draw:mirror-horizontal="false" draw:mirror-vertical="false" draw:text-areas="0 0 ?f3 ?f2" svg:viewBox="0 0 0 0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PlaceHolder 1" presentation:style-name="Standard_20_83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83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83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83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83-title" draw:layer="backgroundobjects" svg:width="0cm" svg:height="0cm" svg:x="0cm" svg:y="2.257cm" presentation:class="page"/>
        <draw:frame presentation:style-name="Standard_20_83-notes" draw:layer="backgroundobjects" svg:width="16.799cm" svg:height="13.364cm" svg:x="2.1cm" svg:y="14.107cm" presentation:class="notes" presentation:placeholder="true">
          <draw:text-box/>
        </draw:frame>
        <draw:frame presentation:style-name="Mpr19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9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9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9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_5f_" style:display-name="Standard 4_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presentation:style-name="Standard_20_4_5f_-title" draw:layer="backgroundobjects" svg:width="17.144cm" svg:height="4.24cm" svg:x="0.952cm" svg:y="1.013cm" presentation:class="title" presentation:placeholder="true">
        <draw:text-box/>
      </draw:frame>
      <draw:frame presentation:style-name="Standard_20_4_5f_-outline1" draw:layer="backgroundobjects" svg:width="17.144cm" svg:height="14.73cm" svg:x="0.952cm" svg:y="5.943cm" presentation:class="outline" presentation:placeholder="true">
        <draw:text-box/>
      </draw:frame>
      <presentation:notes style:page-layout-name="PM2">
        <draw:page-thumbnail presentation:style-name="Standard_20_4_5f_-title" draw:layer="backgroundobjects" svg:width="0cm" svg:height="0cm" svg:x="0cm" svg:y="2.257cm" presentation:class="page"/>
        <draw:frame presentation:style-name="Standard_20_4_5f_-notes" draw:layer="backgroundobjects" svg:width="16.799cm" svg:height="13.364cm" svg:x="2.1cm" svg:y="14.107cm" presentation:class="notes" presentation:placeholder="true">
          <draw:text-box/>
        </draw:frame>
        <draw:frame presentation:style-name="Mpr19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9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9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9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8_5f_" style:display-name="Standard 8_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custom-shape draw:name="CustomShape 1" draw:style-name="Mgr3" draw:text-style-name="MP6" draw:layer="backgroundobjects" drawooo:display="none" svg:width="12.695cm" svg:height="8.461cm" svg:x="3.175cm" svg:y="8.467cm">
        <text:p text:style-name="MP5"><text:span text:style-name="MT1"/></text:p>
        <draw:enhanced-geometry draw:mirror-horizontal="false" draw:mirror-vertical="false" draw:text-areas="0 0 ?f3 ?f2" svg:viewBox="0 0 0 0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PlaceHolder 1" presentation:style-name="Standard_20_8_5f_-title" draw:layer="backgroundobjects" svg:width="17.143cm" svg:height="4.239cm" svg:x="0.952cm" svg:y="1.013cm" presentation:class="title" presentation:placeholder="true" presentation:user-transformed="true">
        <draw:text-box/>
      </draw:frame>
      <draw:frame presentation:style-name="Standard_20_8_5f_-outline1" draw:layer="backgroundobjects" svg:width="17.144cm" svg:height="14.73cm" svg:x="0.952cm" svg:y="5.943cm" presentation:class="outline" presentation:placeholder="true">
        <draw:text-box/>
      </draw:frame>
      <presentation:notes style:page-layout-name="PM2">
        <draw:page-thumbnail presentation:style-name="Standard_20_8_5f_-title" draw:layer="backgroundobjects" svg:width="0cm" svg:height="0cm" svg:x="0cm" svg:y="2.257cm" presentation:class="page"/>
        <draw:frame presentation:style-name="Standard_20_8_5f_-notes" draw:layer="backgroundobjects" svg:width="16.799cm" svg:height="13.364cm" svg:x="2.1cm" svg:y="14.107cm" presentation:class="notes" presentation:placeholder="true">
          <draw:text-box/>
        </draw:frame>
        <draw:frame presentation:style-name="Mpr19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9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9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9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meta:creation-date>2011-11-13T14:02:22</meta:creation-date>
    <meta:initial-creator>MALBROUCK Gilbert</meta:initial-creator>
    <dc:language>fr-BE</dc:language>
    <dc:date>2026-08-29T16:09:09</dc:date>
    <meta:editing-cycles>229</meta:editing-cycles>
    <dc:title>Diapositive 1</dc:title>
    <meta:editing-duration>P5DT5H36M</meta:editing-duration>
    <meta:generator>LibreOffice/24.2.0.3$Windows_X86_64 LibreOffice_project/da48488a73ddd66ea24cf16bbc4f7b9c08e9bea1</meta:generator>
    <meta:document-statistic meta:object-count="1138"/>
    <meta:user-defined meta:name="AppVersion">15.0000</meta:user-defined>
    <meta:user-defined meta:name="Company">AGM</meta:user-defined>
    <meta:user-defined meta:name="HiddenSlides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MMClips" meta:value-type="float">0</meta:user-defined>
    <meta:user-defined meta:name="Notes" meta:value-type="float">19</meta:user-defined>
    <meta:user-defined meta:name="PresentationFormat" meta:value-type="string">Affichage à l'écran (4:3)</meta:user-defined>
    <meta:user-defined meta:name="ScaleCrop" meta:value-type="boolean">false</meta:user-defined>
    <meta:user-defined meta:name="ShareDoc" meta:value-type="boolean">false</meta:user-defined>
    <meta:user-defined meta:name="Slides" meta:value-type="float">65</meta:user-defined>
  </office:meta>
</office:document-meta>
</file>