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D30000024CE631F55E.jpg" manifest:media-type="image/jpeg"/>
  <manifest:file-entry manifest:full-path="Pictures/10000000000006CF0000051BC193CFD2.jpg" manifest:media-type="image/jpeg"/>
  <manifest:file-entry manifest:full-path="Pictures/10000000000001BF000002576C8BBE38.jpg" manifest:media-type="image/jpeg"/>
  <manifest:file-entry manifest:full-path="Pictures/100000000000023B000001A2ABBD424B.jpg" manifest:media-type="image/jpeg"/>
  <manifest:file-entry manifest:full-path="Pictures/10000000000001B9000002265AF7AA3F.jpg" manifest:media-type="image/jpeg"/>
  <manifest:file-entry manifest:full-path="Pictures/10000000000001F2000000C873018F86.jpg" manifest:media-type="image/jpeg"/>
  <manifest:file-entry manifest:full-path="Pictures/1000000100000173000001422D2AD240.gif" manifest:media-type="image/gif"/>
  <manifest:file-entry manifest:full-path="Pictures/10000000000000CA0000010C609126BD.jpg" manifest:media-type="image/jpeg"/>
  <manifest:file-entry manifest:full-path="Pictures/1000000100000941000009BF46EB13C6.png" manifest:media-type="image/png"/>
  <manifest:file-entry manifest:full-path="Pictures/10000000000000C800000125F992691D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+mn-cs" svg:font-family="+mn-cs"/>
    <style:font-face style:name="+mn-ea" svg:font-family="+mn-ea"/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Cambria1" svg:font-family="Cambria" style:font-family-generic="roman" style:font-pitch="variable"/>
    <style:font-face style:name="Cambria2" svg:font-family="Cambria" style:font-family-generic="modern" style:font-pitch="fixed"/>
    <style:font-face style:name="DejaVu Sans" svg:font-family="'DejaVu Sans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000066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gr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" style:family="graphic" style:parent-style-name="standard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10" style:family="graphic">
      <style:graphic-properties style:protect="size" loext:decorative="false"/>
    </style:style>
    <style:style style:name="gr1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3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4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5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6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8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8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4" style:family="graphic" style:parent-style-name="standard">
      <style:graphic-properties draw:stroke="none" svg:stroke-width="0cm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8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0" style:family="graphic" style:parent-style-name="standard" style:list-style-name="L5">
      <style:graphic-properties draw:stroke="solid" svg:stroke-width="0.026cm" svg:stroke-color="#000000" draw:stroke-linejoin="round" draw:fill="hatch" draw:fill-color="#ffffff" draw:fill-hatch-name="Red_20_90_20_Degrees_20_Crossed_20_1" draw:fill-hatch-solid="tru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glow-radius="0.635cm" loext:glow-color="#ff953e" loext:glow-transparency="60%" loext:decorative="false"/>
      <style:paragraph-properties style:writing-mode="lr-tb"/>
    </style:style>
    <style:style style:name="gr9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378cm, 2.012cm, 3.277cm, 1.248cm)" draw:image-opacity="100%" style:mirror="none" loext:decorative="false"/>
    </style:style>
    <style:style style:name="gr10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pr1" style:family="presentation" style:parent-style-name="Blank_20_Slide-notes" style:list-style-name="L11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8.572cm" fo:padding-top="0cm" fo:padding-bottom="0cm" fo:padding-left="0cm" fo:padding-right="0cm" fo:wrap-option="wrap" loext:decorative="false"/>
      <style:paragraph-properties style:writing-mode="lr-tb"/>
    </style:style>
    <style:style style:name="pr2" style:family="presentation" style:parent-style-name="Blank_20_Slide-notes">
      <style:graphic-properties draw:fill-color="#ffffff" fo:min-height="13.364cm" loext:decorative="false"/>
      <style:paragraph-properties style:writing-mode="lr-tb"/>
    </style:style>
    <style:style style:name="pr3" style:family="presentation" style:parent-style-name="Standard_20_48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Standard-notes">
      <style:graphic-properties draw:fill-color="#ffffff" fo:min-height="13.364cm" loext:decorative="false"/>
      <style:paragraph-properties style:writing-mode="lr-tb"/>
    </style:style>
    <style:style style:name="pr5" style:family="presentation" style:parent-style-name="Standard_20_7-notes">
      <style:graphic-properties draw:fill-color="#ffffff" fo:min-height="13.364cm" loext:decorative="false"/>
      <style:paragraph-properties style:writing-mode="lr-tb"/>
    </style:style>
    <style:style style:name="pr6" style:family="presentation" style:parent-style-name="Standard_20_4-notes">
      <style:graphic-properties draw:fill-color="#ffffff" fo:min-height="13.364cm" loext:decorative="false"/>
      <style:paragraph-properties style:writing-mode="lr-tb"/>
    </style:style>
    <style:style style:name="pr7" style:family="presentation" style:parent-style-name="Title_20_Slide-notes">
      <style:graphic-properties draw:fill-color="#ffffff" fo:min-height="13.364cm" loext:decorative="false"/>
      <style:paragraph-properties style:writing-mode="lr-tb"/>
    </style:style>
    <style:style style:name="pr8" style:family="presentation" style:parent-style-name="Title_20_Slide-title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4.241cm" fo:padding-top="0cm" fo:padding-bottom="0cm" fo:padding-left="0cm" fo:padding-right="0cm" fo:wrap-option="wrap" loext:decorative="false"/>
      <style:paragraph-properties style:writing-mode="lr-tb"/>
    </style:style>
    <style:style style:name="pr9" style:family="presentation" style:parent-style-name="Title_20_Slide-subtitle" style:list-style-name="L13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4.731cm" fo:padding-top="0cm" fo:padding-bottom="0cm" fo:padding-left="0cm" fo:padding-right="0cm" fo:wrap-option="wrap" loext:decorative="false"/>
      <style:paragraph-properties style:writing-mode="lr-tb"/>
    </style:style>
    <style:style style:name="pr10" style:family="presentation" style:parent-style-name="Standard_20_12-notes">
      <style:graphic-properties draw:fill-color="#ffffff" fo:min-height="13.364cm" loext:decorative="false"/>
      <style:paragraph-properties style:writing-mode="lr-tb"/>
    </style:style>
    <style:style style:name="pr11" style:family="presentation" style:parent-style-name="Standard_20_24-notes">
      <style:graphic-properties draw:fill-color="#ffffff" fo:min-height="13.364cm" loext:decorative="false"/>
      <style:paragraph-properties style:writing-mode="lr-tb"/>
    </style:style>
    <style:style style:name="pr12" style:family="presentation" style:parent-style-name="Standard_20_28-notes">
      <style:graphic-properties draw:fill-color="#ffffff" fo:min-height="13.364cm" loext:decorative="false"/>
      <style:paragraph-properties style:writing-mode="lr-tb"/>
    </style:style>
    <style:style style:name="pr13" style:family="presentation" style:parent-style-name="Standard_20_36-notes">
      <style:graphic-properties draw:fill-color="#ffffff" fo:min-height="13.364cm" loext:decorative="false"/>
      <style:paragraph-properties style:writing-mode="lr-tb"/>
    </style:style>
    <style:style style:name="pr14" style:family="presentation" style:parent-style-name="Standard_20_4-title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4.241cm" fo:padding-top="0cm" fo:padding-bottom="0cm" fo:padding-left="0cm" fo:padding-right="0cm" fo:wrap-option="wrap" loext:decorative="false"/>
      <style:paragraph-properties style:writing-mode="lr-tb"/>
    </style:style>
    <style:style style:name="pr15" style:family="presentation" style:parent-style-name="Standard_20_4-subtitle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4.731cm" fo:padding-top="0cm" fo:padding-bottom="0cm" fo:padding-left="0cm" fo:padding-right="0cm" fo:wrap-option="wrap" loext:decorative="false"/>
      <style:paragraph-properties style:writing-mode="lr-tb"/>
    </style:style>
    <style:style style:name="pr16" style:family="presentation" style:parent-style-name="Standard_20_64-notes">
      <style:graphic-properties draw:fill-color="#ffffff" fo:min-height="13.364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3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5" style:family="paragraph">
      <loext:graphic-properties draw:fill="none" draw:fill-color="#ffffff"/>
      <style:paragraph-properties fo:margin-left="0.6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P6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7" style:family="paragraph">
      <loext:graphic-properties draw:fill="none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P8" style:family="paragraph">
      <style:paragraph-properties fo:margin-left="0cm" fo:margin-right="0cm" fo:margin-top="0.423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9" style:family="paragraph">
      <loext:graphic-properties draw:fill="none"/>
      <style:paragraph-properties fo:margin-left="0cm" fo:margin-right="0cm" fo:margin-top="0.423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10" style:family="paragraph">
      <loext:graphic-properties draw:fill="none"/>
      <style:paragraph-properties fo:text-align="start"/>
      <style:text-properties fo:font-size="18pt"/>
    </style:style>
    <style:style style:name="P11" style:family="paragraph">
      <loext:graphic-properties draw:fill-color="#ffffff"/>
    </style:style>
    <style:style style:name="P12" style:family="paragraph">
      <style:paragraph-properties fo:margin-left="0cm" fo:margin-right="0cm" fo:margin-top="0cm" fo:margin-bottom="0.282cm" fo:line-height="107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3" style:family="paragraph">
      <style:paragraph-properties fo:margin-left="0cm" fo:margin-right="0cm" fo:margin-top="0cm" fo:margin-bottom="0cm" fo:line-height="107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4" style:family="paragraph">
      <loext:graphic-properties draw:fill="none"/>
      <style:paragraph-properties fo:margin-left="0cm" fo:margin-right="0cm" fo:margin-top="0cm" fo:margin-bottom="0.282cm" fo:line-height="107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15" style:family="paragraph">
      <style:paragraph-properties fo:margin-left="0.953cm" fo:margin-right="0cm" fo:margin-top="0cm" fo:margin-bottom="0cm" fo:line-height="100%" fo:text-align="center" fo:text-indent="-0.947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6" style:family="paragraph">
      <style:paragraph-properties fo:margin-left="0.006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7" style:family="paragraph">
      <loext:graphic-properties draw:fill="none"/>
      <style:paragraph-properties fo:margin-left="0.953cm" fo:margin-right="0cm" fo:margin-top="0cm" fo:margin-bottom="0cm" fo:line-height="100%" fo:text-align="center" fo:text-indent="-0.947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8" style:family="paragraph">
      <loext:graphic-properties draw:fill="none"/>
      <style:paragraph-properties fo:text-align="start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P19" style:family="paragraph">
      <style:paragraph-properties fo:margin-left="0.952cm" fo:margin-right="0cm" fo:margin-top="0.052cm" fo:margin-bottom="0cm" fo:line-height="80%" fo:text-align="center" fo:text-indent="-0.948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0" style:family="paragraph">
      <style:paragraph-properties fo:margin-left="0.952cm" fo:margin-right="0cm" fo:margin-top="0cm" fo:margin-bottom="0cm" fo:line-height="100%" fo:text-align="center" fo:text-indent="-0.944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1" style:family="paragraph">
      <style:paragraph-properties fo:margin-left="0.952cm" fo:margin-right="0cm" fo:margin-top="0.211cm" fo:margin-bottom="0cm" fo:line-height="80%" fo:text-align="center" fo:text-indent="-0.948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2" style:family="paragraph">
      <loext:graphic-properties draw:fill="none"/>
      <style:paragraph-properties fo:margin-left="0.952cm" fo:margin-right="0cm" fo:margin-top="0.052cm" fo:margin-bottom="0cm" fo:line-height="80%" fo:text-align="center" fo:text-indent="-0.948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3" style:family="paragraph">
      <style:paragraph-properties fo:margin-left="0cm" fo:margin-right="0cm" fo:margin-top="0.423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4" style:family="paragraph">
      <style:paragraph-properties fo:margin-left="0cm" fo:margin-right="0cm" fo:margin-top="0cm" fo:margin-bottom="0cm" fo:line-height="15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5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6" style:family="paragraph">
      <loext:graphic-properties draw:fill="none"/>
      <style:paragraph-properties fo:margin-left="0cm" fo:margin-right="0cm" fo:margin-top="0cm" fo:margin-bottom="0cm" fo:line-height="15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7" style:family="paragraph">
      <loext:graphic-properties draw:fill="none"/>
      <style:paragraph-properties fo:margin-left="0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P28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P29" style:family="paragraph">
      <loext:graphic-properties draw:fill="hatch" draw:fill-color="#ffffff" draw:fill-hatch-name="Red_20_90_20_Degrees_20_Crossed_20_1" draw:fill-hatch-solid="true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30" style:family="paragraph">
      <style:paragraph-properties fo:margin-left="0cm" fo:margin-right="0cm" fo:margin-top="0.529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1" style:family="paragraph">
      <loext:graphic-properties draw:fill="none"/>
      <style:paragraph-properties fo:margin-left="0cm" fo:margin-right="0cm" fo:margin-top="0.529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32" style:family="paragraph">
      <style:paragraph-properties fo:margin-left="1.276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3" style:family="paragraph">
      <style:paragraph-properties fo:margin-left="0.006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4" style:family="paragraph">
      <style:paragraph-properties fo:margin-left="1.435cm" fo:margin-right="0cm" fo:margin-top="0cm" fo:margin-bottom="0cm" fo:line-height="100%" fo:text-align="start" fo:text-indent="-1.429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5" style:family="paragraph">
      <style:paragraph-properties fo:margin-left="0.006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6" style:family="paragraph">
      <style:paragraph-properties fo:margin-left="0.952cm" fo:margin-right="0cm" fo:margin-top="0.052cm" fo:margin-bottom="0cm" fo:line-height="80%" fo:text-align="center" fo:text-indent="-0.951cm" loext:tab-stop-distance="0cm">
        <style:tab-stops>
          <style:tab-stop style:position="0cm"/>
        </style:tab-stops>
      </style:paragraph-properties>
    </style:style>
    <style:style style:name="P37" style:family="paragraph">
      <style:paragraph-properties fo:margin-left="0.952cm" fo:margin-right="0cm" fo:margin-top="0.211cm" fo:margin-bottom="0cm" fo:line-height="80%" fo:text-align="start" fo:text-indent="-0.951cm" loext:tab-stop-distance="0cm">
        <style:tab-stops>
          <style:tab-stop style:position="0cm"/>
        </style:tab-stops>
      </style:paragraph-properties>
    </style:style>
    <style:style style:name="P38" style:family="paragraph">
      <style:paragraph-properties fo:margin-left="0.952cm" fo:margin-right="0cm" fo:margin-top="0cm" fo:margin-bottom="0cm" fo:line-height="100%" fo:text-align="start" fo:text-indent="0cm" loext:tab-stop-distance="0cm">
        <style:tab-stops>
          <style:tab-stop style:position="0cm"/>
        </style:tab-stops>
      </style:paragraph-properties>
    </style:style>
    <style:style style:name="P39" style:family="paragraph">
      <style:paragraph-properties fo:margin-left="0cm" fo:margin-right="0cm" fo:margin-top="0cm" fo:margin-bottom="0cm" fo:line-height="100%" fo:text-align="start" fo:text-indent="0cm" loext:tab-stop-distance="0cm">
        <style:tab-stops>
          <style:tab-stop style:position="0cm"/>
        </style:tab-stops>
      </style:paragraph-properties>
    </style:style>
    <style:style style:name="P40" style:family="paragraph">
      <loext:graphic-properties draw:fill="none" draw:fill-color="#ffffff"/>
      <style:paragraph-properties fo:text-align="center" style:font-independent-line-spacing="true"/>
      <style:text-properties fo:font-size="18pt"/>
    </style:style>
    <style:style style:name="T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none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3" style:family="text">
      <style:text-properties fo:font-variant="normal" fo:text-transform="none" fo:color="#ffffff" loext:opacity="100%" style:text-outline="false" style:text-line-through-style="none" style:text-line-through-type="none" style:text-position="30% 58%" style:font-name="Times New Roman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2pt" fo:letter-spacing="normal" fo:language="fr" fo:country="BE" fo:font-style="normal" style:text-underline-style="none" fo:font-weight="normal" fo:background-color="transparent" style:font-name-asian="+mn-ea" style:font-size-asian="12pt" style:font-style-asian="normal" style:font-weight-asian="normal" style:font-name-complex="+mn-cs" style:font-size-complex="12pt" style:font-style-complex="normal" style:font-weight-complex="normal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9" style:family="text">
      <style:text-properties fo:font-variant="normal" fo:text-transform="none" fo:color="#ffff66" loext:opacity="100%" style:text-outline="false" style:text-line-through-style="none" style:text-line-through-type="none" style:text-position="0% 100%" style:font-name="Cambria" fo:font-size="24pt" fo:letter-spacing="normal" fo:language="fr" fo:country="BE" fo:font-style="italic" style:text-underline-style="none" fo:font-weight="normal" fo:background-color="transparent" style:font-name-asian="DejaVu Sans" style:font-size-asian="24pt" style:font-style-asian="italic" style:font-weight-asian="normal" style:font-name-complex="DejaVu Sans" style:font-size-complex="24pt" style:font-style-complex="italic" style:font-weight-complex="normal"/>
    </style:style>
    <style:style style:name="T1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italic" style:text-underline-style="none" fo:font-weight="normal" fo:background-color="transparent" style:font-name-asian="DejaVu Sans" style:font-size-asian="24pt" style:font-style-asian="italic" style:font-weight-asian="normal" style:font-name-complex="DejaVu Sans" style:font-size-complex="24pt" style:font-style-complex="italic" style:font-weight-complex="normal"/>
    </style:style>
    <style:style style:name="T1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6pt" fo:letter-spacing="normal" fo:language="fr" fo:country="BE" fo:font-style="normal" style:text-underline-style="solid" style:text-underline-width="auto" style:text-underline-color="#ffffff" fo:font-weight="bold" fo:background-color="transparent" style:font-name-asian="Calibri" style:font-size-asian="26pt" style:font-style-asian="normal" style:font-weight-asian="bold" style:font-name-complex="Times New Roman" style:font-size-complex="26pt" style:font-style-complex="normal" style:font-weight-complex="bold"/>
    </style:style>
    <style:style style:name="T1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normal" style:text-underline-style="none" fo:font-weight="bold" fo:background-color="transparent" style:font-name-asian="Calibri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1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FR" fo:font-style="normal" style:text-underline-style="none" fo:font-weight="bold" fo:background-color="transparent" style:font-name-asian="Calibri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none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1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1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normal" style:text-underline-style="none" fo:font-weight="bold" fo:background-color="transparent" style:font-name-asian="DejaVu Sans" style:font-size-asian="24pt" style:font-style-asian="normal" style:font-weight-asian="bold" style:font-name-complex="Times New Roman" style:font-size-complex="24pt" style:font-style-complex="normal" style:font-weight-complex="bold"/>
    </style:style>
    <style:style style:name="T1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italic" style:text-underline-style="none" fo:font-weight="normal" fo:background-color="transparent" style:font-name-asian="DejaVu Sans" style:font-size-asian="20pt" style:font-style-asian="italic" style:font-weight-asian="normal" style:font-name-complex="Times New Roman" style:font-size-complex="20pt" style:font-style-complex="italic" style:font-weight-complex="normal">
        <loext:char-complex-color loext:theme-type="light1" loext:color-type="theme"/>
      </style:text-properties>
    </style:style>
    <style:style style:name="T1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6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T1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none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2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6pt" fo:letter-spacing="normal" fo:language="fr" fo:country="BE" fo:font-style="normal" style:text-underline-style="none" fo:font-weight="bold" fo:background-color="transparent" style:font-name-asian="DejaVu Sans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T2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2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italic" style:text-underline-style="none" fo:font-weight="normal" fo:background-color="transparent" style:font-name-asian="DejaVu Sans" style:font-size-asian="24pt" style:font-style-asian="italic" style:font-weight-asian="normal" style:font-name-complex="Times New Roman" style:font-size-complex="24pt" style:font-style-complex="italic" style:font-weight-complex="normal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normal" fo:background-color="transparent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2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italic" style:text-underline-style="none" fo:font-weight="bold" fo:background-color="transparent" style:font-name-asian="DejaVu Sans" style:font-size-asian="24pt" style:font-style-asian="italic" style:font-weight-asian="bold" style:font-name-complex="Times New Roman" style:font-size-complex="24pt" style:font-style-complex="italic" style:font-weight-complex="bold"/>
    </style:style>
    <style:style style:name="T2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2pt" fo:letter-spacing="normal" fo:language="fr" fo:country="BE" fo:font-style="normal" style:text-underline-style="none" fo:font-weight="bold" fo:background-color="transparent" style:font-name-asian="DejaVu Sans" style:font-size-asian="32pt" style:font-style-asian="normal" style:font-weight-asian="bold" style:font-name-complex="DejaVu Sans" style:font-size-complex="32pt" style:font-style-complex="normal" style:font-weight-complex="bold"/>
    </style:style>
    <style:style style:name="T2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6pt" fo:letter-spacing="normal" fo:language="fr" fo:country="BE" fo:font-style="normal" style:text-underline-style="none" fo:font-weight="normal" fo:background-color="transparent" style:font-name-asian="DejaVu Sans" style:font-size-asian="26pt" style:font-style-asian="normal" style:font-weight-asian="normal" style:font-name-complex="DejaVu Sans" style:font-size-complex="26pt" style:font-style-complex="normal" style:font-weight-complex="normal"/>
    </style:style>
    <style:style style:name="T2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2pt" style:font-style-asian="normal" style:font-weight-asian="bold" style:font-name-complex="DejaVu Sans" style:font-size-complex="32pt" style:font-style-complex="normal" style:font-weight-complex="bold"/>
    </style:style>
    <style:style style:name="T2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BE" fo:font-style="normal" style:text-underline-style="none" fo:font-weight="normal" fo:background-color="transparent" style:font-name-asian="DejaVu Sans" style:font-size-asian="32pt" style:font-style-asian="normal" style:font-weight-asian="normal" style:font-name-complex="DejaVu Sans" style:font-size-complex="32pt" style:font-style-complex="normal" style:font-weight-complex="normal"/>
    </style:style>
    <style:style style:name="T3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3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normal" style:text-underline-style="none" fo:font-weight="bold" fo:background-color="transparent" style:font-name-asian="DejaVu Sans" style:font-size-asian="20pt" style:font-style-asian="normal" style:font-weight-asian="bold" style:font-name-complex="Times New Roman" style:font-size-complex="20pt" style:font-style-complex="normal" style:font-weight-complex="bold">
        <loext:char-complex-color loext:theme-type="light1" loext:color-type="theme"/>
      </style:text-properties>
    </style:style>
    <style:style style:name="T3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0pt" fo:letter-spacing="normal" fo:language="fr" fo:country="BE" fo:font-style="normal" style:text-underline-style="none" fo:font-weight="bold" fo:background-color="transparent" style:font-name-asian="DejaVu Sans" style:font-size-asian="20pt" style:font-style-asian="normal" style:font-weight-asian="bold" style:font-name-complex="DejaVu Sans" style:font-size-complex="20pt" style:font-style-complex="normal" style:font-weight-complex="bold">
        <loext:char-complex-color loext:theme-type="light1" loext:color-type="theme"/>
      </style:text-properties>
    </style:style>
    <style:style style:name="T3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0pt" fo:letter-spacing="normal" fo:language="fr" fo:country="BE" fo:font-style="normal" style:text-underline-style="none" fo:font-weight="normal" fo:background-color="transparent" style:font-name-asian="DejaVu Sans" style:font-size-asian="20pt" style:font-style-asian="normal" style:font-weight-asian="normal" style:font-name-complex="DejaVu Sans" style:font-size-complex="20pt" style:font-style-complex="normal" style:font-weight-complex="normal">
        <loext:char-complex-color loext:theme-type="light1" loext:color-type="theme"/>
      </style:text-properties>
    </style:style>
    <style:style style:name="T3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normal" style:text-underline-style="none" fo:font-weight="normal" fo:background-color="transparent" style:font-name-asian="DejaVu Sans" style:font-size-asian="20pt" style:font-style-asian="normal" style:font-weight-asian="normal" style:font-name-complex="Times New Roman" style:font-size-complex="20pt" style:font-style-complex="normal" style:font-weight-complex="normal">
        <loext:char-complex-color loext:theme-type="light1" loext:color-type="theme"/>
      </style:text-properties>
    </style:style>
    <style:style style:name="T3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FR" fo:font-style="normal" style:text-underline-style="none" fo:font-weight="normal" fo:background-color="transparent" style:font-name-asian="DejaVu Sans" style:font-size-asian="28pt" style:font-style-asian="normal" style:font-weight-asian="normal" style:font-name-complex="Times New Roman" style:font-size-complex="28pt" style:font-style-complex="normal" style:font-weight-complex="normal">
        <loext:char-complex-color loext:theme-type="light1" loext:color-type="theme"/>
      </style:text-properties>
    </style:style>
    <style:style style:name="T3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8pt" fo:letter-spacing="normal" fo:language="fr" fo:country="FR" fo:font-style="normal" style:text-underline-style="none" fo:font-weight="normal" fo:background-color="transparent" style:font-name-asian="DejaVu Sans" style:font-size-asian="18pt" style:font-style-asian="normal" style:font-weight-asian="normal" style:font-name-complex="Times New Roman" style:font-size-complex="18pt" style:font-style-complex="normal" style:font-weight-complex="normal">
        <loext:char-complex-color loext:theme-type="light1" loext:color-type="theme"/>
      </style:text-properties>
    </style:style>
    <style:style style:name="T3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3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Times New Roman" style:font-size-complex="28pt" style:font-style-complex="normal" style:font-weight-complex="normal"/>
    </style:style>
    <style:style style:name="T3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Times New Roman" style:font-size-complex="36pt" style:font-style-complex="normal" style:font-weight-complex="bold"/>
    </style:style>
    <style:style style:name="T4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4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normal" fo:background-color="transparent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42" style:family="text">
      <style:text-properties fo:font-variant="normal" fo:text-transform="none" fo:color="#0000ff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solid" style:text-underline-width="auto" style:text-underline-color="font-color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>
        <loext:char-complex-color loext:theme-type="light1" loext:color-type="theme"/>
      </style:text-properties>
    </style:style>
    <style:style style:name="T4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>
        <loext:char-complex-color loext:theme-type="light1" loext:color-type="theme"/>
      </style:text-properties>
    </style:style>
    <style:style style:name="T4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DejaVu Sans" style:font-size-complex="28pt" style:font-style-complex="normal" style:font-weight-complex="normal">
        <loext:char-complex-color loext:theme-type="light1" loext:color-type="theme"/>
      </style:text-properties>
    </style:style>
    <style:style style:name="T4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normal" style:text-underline-style="none" fo:font-weight="bold" fo:background-color="transparent" style:font-name-asian="DejaVu Sans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T4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italic" style:text-underline-style="none" fo:font-weight="normal" fo:background-color="transparent" style:font-name-asian="DejaVu Sans" style:font-size-asian="28pt" style:font-style-asian="italic" style:font-weight-asian="normal" style:font-name-complex="Times New Roman" style:font-size-complex="28pt" style:font-style-complex="italic" style:font-weight-complex="normal"/>
    </style:style>
    <style:style style:name="T4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es" fo:country="ES" fo:font-style="normal" style:text-underline-style="none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4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>
        <loext:char-complex-color loext:theme-type="light1" loext:color-type="theme"/>
      </style:text-properties>
    </style:style>
    <style:style style:name="T4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6pt" fo:letter-spacing="normal" fo:language="fr" fo:country="FR" fo:font-style="normal" style:text-underline-style="none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>
        <loext:char-complex-color loext:theme-type="light1" loext:color-type="theme"/>
      </style:text-properties>
    </style:style>
    <style:style style:name="T5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1" fo:font-size="28pt" fo:letter-spacing="normal" fo:language="fr" fo:country="FR" fo:font-style="normal" style:text-underline-style="solid" style:text-underline-width="auto" style:text-underline-color="#ffffff" fo:font-weight="bold" fo:background-color="transparent" style:font-name-asian="Cambria2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5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FR" fo:font-style="normal" style:text-underline-style="none" fo:font-weight="bold" fo:background-color="transparent" style:font-name-asian="DejaVu Sans" style:font-size-asian="32pt" style:font-style-asian="normal" style:font-weight-asian="bold" style:font-name-complex="DejaVu Sans" style:font-size-complex="32pt" style:font-style-complex="normal" style:font-weight-complex="bold">
        <loext:char-complex-color loext:theme-type="light1" loext:color-type="theme"/>
      </style:text-properties>
    </style:style>
    <style:style style:name="T5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FR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5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FR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5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Times New Roman" style:font-size-complex="28pt" style:font-style-complex="normal" style:font-weight-complex="normal"/>
    </style:style>
    <style:style style:name="T5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normal" style:text-underline-style="none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5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normal" style:text-underline-style="none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5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normal" style:text-underline-style="solid" style:text-underline-width="auto" style:text-underline-color="#ffffff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5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59" style:family="text">
      <style:text-properties fo:font-variant="normal" fo:text-transform="none" fo:color="#ff0000" loext:opacity="100%" style:text-outline="false" style:text-line-through-style="none" style:text-line-through-type="none" style:text-position="0% 100%" style:font-name="Cambria" fo:font-size="32pt" fo:letter-spacing="normal" fo:language="fr" fo:country="BE" fo:font-style="italic" style:text-underline-style="none" fo:font-weight="bold" fo:background-color="transparent" style:font-name-asian="DejaVu Sans" style:font-size-asian="32pt" style:font-style-asian="italic" style:font-weight-asian="bold" style:font-name-complex="DejaVu Sans" style:font-size-complex="32pt" style:font-style-complex="italic" style:font-weight-complex="bold"/>
    </style:style>
    <style:style style:name="T6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italic" style:text-underline-style="solid" style:text-underline-width="auto" style:text-underline-color="#ffffff" fo:font-weight="bold" fo:background-color="transparent" style:font-name-asian="DejaVu Sans" style:font-size-asian="32pt" style:font-style-asian="italic" style:font-weight-asian="bold" style:font-name-complex="Times New Roman" style:font-size-complex="32pt" style:font-style-complex="italic" style:font-weight-complex="bold"/>
    </style:style>
    <style:style style:name="T6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FR" fo:font-style="normal" style:text-underline-style="none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6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FR" fo:font-style="normal" style:text-underline-style="none" fo:font-weight="normal" fo:background-color="transparent" style:font-name-asian="DejaVu Sans" style:font-size-asian="32pt" style:font-style-asian="normal" style:font-weight-asian="normal" style:font-name-complex="DejaVu Sans" style:font-size-complex="32pt" style:font-style-complex="normal" style:font-weight-complex="normal"/>
    </style:style>
    <style:style style:name="T6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FR" fo:font-style="normal" style:text-underline-style="none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6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normal" style:text-underline-style="none" fo:font-weight="normal" fo:background-color="transparent" style:font-name-asian="DejaVu Sans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T6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1" fo:font-size="28pt" fo:letter-spacing="normal" fo:language="fr" fo:country="FR" fo:font-style="normal" style:text-underline-style="solid" style:text-underline-width="auto" style:text-underline-color="font-color" fo:font-weight="bold" fo:background-color="transparent" style:font-name-asian="Cambria2" style:font-size-asian="28pt" style:font-style-asian="normal" style:font-weight-asian="bold" style:font-size-complex="28pt" style:font-style-complex="normal" style:font-weight-complex="bold"/>
    </style:style>
    <style:style style:name="T6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1" fo:font-size="28pt" fo:letter-spacing="normal" fo:language="fr" fo:country="BE" fo:font-style="normal" style:text-underline-style="none" fo:font-weight="bold" fo:background-color="transparent" style:font-name-asian="Cambria2" style:font-size-asian="28pt" style:font-style-asian="normal" style:font-weight-asian="bold" style:font-size-complex="28pt" style:font-style-complex="normal" style:font-weight-complex="bold"/>
    </style:style>
    <style:style style:name="T6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1" fo:font-size="28pt" fo:letter-spacing="normal" fo:language="fr" fo:country="FR" fo:font-style="normal" style:text-underline-style="none" fo:font-weight="bold" fo:background-color="transparent" style:font-name-asian="Cambria2" style:font-size-asian="28pt" style:font-style-asian="normal" style:font-weight-asian="bold" style:font-size-complex="28pt" style:font-style-complex="normal" style:font-weight-complex="bold">
        <loext:char-complex-color loext:theme-type="light1" loext:color-type="theme"/>
      </style:text-properties>
    </style:style>
    <style:style style:name="T6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1" fo:font-size="44pt" fo:letter-spacing="normal" fo:language="fr" fo:country="FR" fo:font-style="normal" style:text-underline-style="none" fo:font-weight="bold" fo:background-color="transparent" style:font-name-asian="Cambria2" style:font-size-asian="44pt" style:font-style-asian="normal" style:font-weight-asian="bold" style:font-size-complex="44pt" style:font-style-complex="normal" style:font-weight-complex="bold">
        <loext:char-complex-color loext:theme-type="light1" loext:color-type="theme"/>
      </style:text-properties>
    </style:style>
    <style:style style:name="T6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54pt" fo:letter-spacing="normal" fo:language="fr" fo:country="FR" fo:font-style="normal" style:text-underline-style="none" fo:font-weight="bold" fo:background-color="transparent" style:font-name-asian="DejaVu Sans" style:font-size-asian="54pt" style:font-style-asian="normal" style:font-weight-asian="bold" style:font-name-complex="DejaVu Sans" style:font-size-complex="54pt" style:font-style-complex="normal" style:font-weight-complex="bold">
        <loext:char-complex-color loext:theme-type="light1" loext:color-type="theme"/>
      </style:text-properties>
    </style:style>
    <style:style style:name="T7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7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7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7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ffff66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min-label-width="0.6cm"/>
        <style:text-properties fo:font-family="OpenSymbol" fo:color="#ff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fo:color="#ffffff" fo:font-size="100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number text:level="1" style:num-suffix="." style:num-format="1">
        <style:list-level-properties text:space-before="0.006cm" text:min-label-width="1.423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fo:color="#ffffff" fo:font-size="100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0">
      <text:list-level-style-number text:level="1" style:num-suffix="." style:num-format="1">
        <style:list-level-properties text:min-label-width="1.429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1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2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3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Blank_20_Slide">
        <draw:custom-shape draw:name="CustomShape 1" draw:style-name="gr1" draw:text-style-name="P2" draw:layer="layout" svg:width="9.577cm" svg:height="7.361cm" svg:x="4.736cm" svg:y="7.899cm">
          <text:p text:style-name="P1"><text:span text:style-name="T1">Messe du 16 août <text:s/>2026</text:span></text:p>
          <text:p text:style-name="P1"><text:span text:style-name="T2"/></text:p>
          <text:p text:style-name="P1"><text:span text:style-name="T2"/></text:p>
          <text:p text:style-name="P1"><text:span text:style-name="T1">20</text:span><text:span text:style-name="T3">ème</text:span><text:span text:style-name="T1"> dimanche ordinaire</text:span></text:p>
          <text:p text:style-name="P1"><text:span text:style-name="T2"/></text:p>
          <text:p text:style-name="P1"><text:span text:style-name="T2"/></text:p>
          <text:p text:style-name="P1"><text:span text:style-name="T1">Année 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2" draw:text-style-name="P4" draw:layer="layout" svg:width="11.004cm" svg:height="0.95cm" svg:x="14.389cm" svg:y="18.093cm">
            <text:p text:style-name="P3"><text:span text:style-name="T4"><text:page-number>&lt;numéro&gt;</text:page-number></text:span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name="PlaceHolder 2" presentation:style-name="pr1" draw:text-style-name="P5" draw:layer="layout" svg:width="20.317cm" svg:height="8.57cm" svg:x="2.54cm" svg:y="9.049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Blank_20_Slide">
        <draw:custom-shape draw:name="CustomShape 1" draw:style-name="gr3" draw:text-style-name="P7" draw:layer="layout" svg:width="17.001cm" svg:height="1.267cm" svg:x="1.023cm" svg:y="5.905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4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5" draw:text-style-name="P9" draw:layer="layout" svg:width="14.796cm" svg:height="7.021cm" svg:x="2.125cm" svg:y="5.905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" draw:text-style-name="P9" draw:layer="layout" svg:width="16.123cm" svg:height="8.46cm" svg:x="1.46cm" svg:y="5.905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7" draw:text-style-name="P9" draw:layer="layout" svg:width="17.199cm" svg:height="9.899cm" svg:x="0.922cm" svg:y="4.705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8" draw:text-style-name="P10" draw:layer="layout" svg:width="20.123cm" svg:height="15.091cm" svg:x="-0.675cm" svg:y="9.102cm">
          <draw:image xlink:href="Pictures/10000000000006CF0000051BC193CFD2.jpg" xlink:type="simple" xlink:show="embed" xlink:actuate="onLoad" draw:mime-type="image/jpeg">
            <text:p/>
          </draw:image>
        </draw:frame>
        <draw:frame draw:name="Picture 8" draw:style-name="gr8" draw:text-style-name="P10" draw:layer="layout" svg:width="8.358cm" svg:height="6.784cm" svg:x="-0.075cm" svg:y="1.698cm">
          <draw:image xlink:href="Pictures/10000000000002D30000024CE631F55E.jpg" xlink:type="simple" xlink:show="embed" xlink:actuate="onLoad" draw:mime-type="image/jpeg">
            <text:p/>
          </draw:image>
        </draw:frame>
        <draw:custom-shape draw:name="CustomShape 6" draw:style-name="gr9" draw:text-style-name="P2" draw:layer="layout" svg:width="6.25cm" svg:height="2.279cm" svg:x="9.174cm" svg:y="2.818cm">
          <text:p text:style-name="P1"><text:span text:style-name="T9">Saint Vincent,</text:span></text:p>
          <text:p text:style-name="P1"><text:span text:style-name="T9">l’ancienne églis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Blank_20_Slide">
        <draw:frame draw:name="Picture 2" draw:style-name="gr8" draw:text-style-name="P10" draw:layer="layout" svg:width="16.414cm" svg:height="22.002cm" svg:x="1.31cm" svg:y="1.098cm">
          <draw:image xlink:href="Pictures/10000000000001BF000002576C8BBE38.jpg" xlink:type="simple" xlink:show="embed" xlink:actuate="onLoad" draw:mime-type="image/jpeg">
            <text:p/>
          </draw:image>
        </draw:frame>
        <draw:custom-shape draw:name="CustomShape 1" draw:style-name="gr11" draw:text-style-name="P2" draw:layer="layout" svg:width="14.853cm" svg:height="2.281cm" svg:x="2.068cm" svg:y="23.217cm">
          <text:p text:style-name="P1"><text:span text:style-name="T10">La Vierge, l'Enfant Jésus et sainte Anne, <text:s/>Leonardo da Vinci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4" draw:master-page-name="Standard_20_48">
        <draw:custom-shape draw:name="CustomShape 1" draw:style-name="gr12" draw:text-style-name="P14" draw:layer="layout" svg:width="19.047cm" svg:height="24.1cm" svg:x="0cm" svg:y="0.6cm">
          <text:p text:style-name="P12"><text:span text:style-name="T11">ENTREE</text:span></text:p>
          <text:p text:style-name="P12"><text:span text:style-name="T11">LA PREMIERE EN CHEMIN</text:span></text:p>
          <text:p text:style-name="P12"><text:span text:style-name="T12">La première en chemin, </text:span></text:p>
          <text:p text:style-name="P12"><text:span text:style-name="T12">Marie tu nous entraînes</text:span></text:p>
          <text:p text:style-name="P12"><text:span text:style-name="T12">A risquer notre "oui" </text:span></text:p>
          <text:p text:style-name="P12"><text:span text:style-name="T12">aux imprévus de Dieu.</text:span></text:p>
          <text:p text:style-name="P12"><text:span text:style-name="T12">Et voici qu'est semé </text:span></text:p>
          <text:p text:style-name="P12"><text:span text:style-name="T12">en argile incertaine</text:span></text:p>
          <text:p text:style-name="P12"><text:span text:style-name="T12">De notre humanité </text:span></text:p>
          <text:p text:style-name="P12"><text:span text:style-name="T12">Jésus-Christ, Fils de Dieu</text:span></text:p>
          <text:p text:style-name="P13"><text:span text:style-name="T13"/></text:p>
          <text:p text:style-name="P13"><text:span text:style-name="T12">MARCHE AVEC NOUS, MARIE,</text:span></text:p>
          <text:p text:style-name="P13"><text:span text:style-name="T12">SUR NOS CHEMINS DE FOI,</text:span></text:p>
          <text:p text:style-name="P13"><text:span text:style-name="T12">ILS SONT CHEMINS VERS DIEU,</text:span></text:p>
          <text:p text:style-name="P13"><text:span text:style-name="T12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4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_20_48">
        <draw:custom-shape draw:name="CustomShape 1" draw:style-name="gr13" draw:text-style-name="P14" draw:layer="layout" svg:width="19.047cm" svg:height="22.201cm" svg:x="0cm" svg:y="1.899cm">
          <text:p text:style-name="P12"><text:span text:style-name="T12">La première en chemin, </text:span></text:p>
          <text:p text:style-name="P12"><text:span text:style-name="T12">en hâte tu t'élances,</text:span></text:p>
          <text:p text:style-name="P12"><text:span text:style-name="T12">Prophète de Celui </text:span></text:p>
          <text:p text:style-name="P12"><text:span text:style-name="T12">qui a pris corps en toi.</text:span></text:p>
          <text:p text:style-name="P12"><text:span text:style-name="T12">La parole a surgi, </text:span></text:p>
          <text:p text:style-name="P12"><text:span text:style-name="T12">tu es sa résonance</text:span></text:p>
          <text:p text:style-name="P12"><text:span text:style-name="T12">Et tu franchis des monts </text:span></text:p>
          <text:p text:style-name="P12"><text:span text:style-name="T12">pour en porter la voix.</text:span></text:p>
          <text:p text:style-name="P13"><text:span text:style-name="T14"/></text:p>
          <text:p text:style-name="P13"><text:span text:style-name="T12">MARCHE AVEC NOUS, MARIE,</text:span></text:p>
          <text:p text:style-name="P13"><text:span text:style-name="T12">AUX CHEMINS DE L'ANNONCE,</text:span></text:p>
          <text:p text:style-name="P13"><text:span text:style-name="T12">ILS SONT CHEMINS VERS DIEU,</text:span></text:p>
          <text:p text:style-name="P13"><text:span text:style-name="T12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_20_48">
        <draw:custom-shape draw:name="CustomShape 1" draw:style-name="gr14" draw:text-style-name="P14" draw:layer="layout" svg:width="19.047cm" svg:height="22.9cm" svg:x="0cm" svg:y="0.8cm">
          <text:p text:style-name="P12"><text:span text:style-name="T12">La première en chemin </text:span></text:p>
          <text:p text:style-name="P12"><text:span text:style-name="T12">pour suivre au Golgotha</text:span></text:p>
          <text:p text:style-name="P12"><text:span text:style-name="T12">Le Fils de ton amour </text:span></text:p>
          <text:p text:style-name="P12"><text:span text:style-name="T12">que tous ont condamné,</text:span></text:p>
          <text:p text:style-name="P12"><text:span text:style-name="T12">Tu te tiens là, debout, </text:span></text:p>
          <text:p text:style-name="P12"><text:span text:style-name="T12">au plus près de la croix</text:span></text:p>
          <text:p text:style-name="P12"><text:span text:style-name="T12">Pour recueillir la vie </text:span></text:p>
          <text:p text:style-name="P12"><text:span text:style-name="T12">de son cœur transpercé.</text:span></text:p>
          <text:p text:style-name="P13"><text:span text:style-name="T12"/></text:p>
          <text:p text:style-name="P13"><text:span text:style-name="T12">MARCHE AVEC NOUS, MARIE,</text:span></text:p>
          <text:p text:style-name="P13"><text:span text:style-name="T12">SUR NOS CHEMINS DE CROIX</text:span></text:p>
          <text:p text:style-name="P13"><text:span text:style-name="T12">ILS SONT CHEMINS VERS DIEU,</text:span></text:p>
          <text:p text:style-name="P13"><text:span text:style-name="T12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6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_20_48">
        <draw:custom-shape draw:name="CustomShape 1" draw:style-name="gr15" draw:text-style-name="P14" draw:layer="layout" svg:width="19.047cm" svg:height="23.5cm" svg:x="0cm" svg:y="0.8cm">
          <text:p text:style-name="P12"><text:span text:style-name="T12">La première en chemin </text:span></text:p>
          <text:p text:style-name="P12"><text:span text:style-name="T12">avec l'Eglise en marche</text:span></text:p>
          <text:p text:style-name="P12"><text:span text:style-name="T12">Dès les commencements, </text:span></text:p>
          <text:p text:style-name="P12"><text:span text:style-name="T12">tu appelles l'Esprit !</text:span></text:p>
          <text:p text:style-name="P12"><text:span text:style-name="T12">En ce monde aujourd'hui, </text:span></text:p>
          <text:p text:style-name="P12"><text:span text:style-name="T12">assure notre marche ;</text:span></text:p>
          <text:p text:style-name="P12"><text:span text:style-name="T12">Que grandisse le corps </text:span></text:p>
          <text:p text:style-name="P12"><text:span text:style-name="T12">de ton Fils Jésus-Christ !</text:span></text:p>
          <text:p text:style-name="P13"><text:span text:style-name="T12"/></text:p>
          <text:p text:style-name="P13"><text:span text:style-name="T12"/></text:p>
          <text:p text:style-name="P13"><text:span text:style-name="T12">MARCHE AVEC NOUS, MARIE,</text:span></text:p>
          <text:p text:style-name="P13"><text:span text:style-name="T12">AUX CHEMINS DE CE MONDE</text:span></text:p>
          <text:p text:style-name="P13"><text:span text:style-name="T12">ILS SONT CHEMINS VERS DIEU,</text:span></text:p>
          <text:p text:style-name="P13"><text:span text:style-name="T12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7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16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17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18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19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8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_20_48">
        <draw:custom-shape draw:name="CustomShape 1" draw:style-name="gr20" draw:text-style-name="P17" draw:layer="layout" svg:width="17.801cm" svg:height="24.878cm" svg:x="0.524cm" svg:y="0.023cm">
          <text:p text:style-name="P15"><text:span text:style-name="T15">KYRIE</text:span></text:p>
          <text:p text:style-name="P15"><text:span text:style-name="T16"><text:s text:c="3"/></text:span><text:span text:style-name="T1">Gho com-a m’Cyepo</text:span></text:p>
          <text:p text:style-name="P15"><text:span text:style-name="T17">(prend pitié Seigneur! En langue ghomala du Cameroun)</text:span></text:p>
          <text:p text:style-name="P15"><text:span text:style-name="T18"/></text:p>
          <text:p text:style-name="P15"><text:span text:style-name="T19">Ouh ouh ouh ouh ouh</text:span></text:p>
          <text:p text:style-name="P15"><text:span text:style-name="T1">Ref</text:span><text:span text:style-name="T19">: Gho Com-a m’Cyepo</text:span></text:p>
          <text:p text:style-name="P15"><text:span text:style-name="T19">Gho Com-a m’Dih</text:span></text:p>
          <text:p text:style-name="P15"><text:span text:style-name="T19">Gho Com-a lé téa tchum go’ é</text:span></text:p>
          <text:p text:style-name="P15"><text:span text:style-name="T17">(prend pitié Seigneur, prend pitié mon Seigneur, sors moi de la souffrance)</text:span></text:p>
          <text:p text:style-name="P15"><text:span text:style-name="T20"/></text:p>
          <text:p text:style-name="P16"><text:span text:style-name="T21">1. </text:span><text:span text:style-name="T16">Me tseu gù si gun si pè é </text:span><text:span text:style-name="T22">(Me tseu gù si gun si pè é)</text:span><text:span text:style-name="T16">. Sô bù a si é, <text:s/>Zeh m’Dih, wô com tseu ma é (bis)</text:span></text:p>
          <text:p text:style-name="P16"><text:span text:style-name="T16"/></text:p>
          <text:p text:style-name="P15"><text:span text:style-name="T17">(Personne ne tombe et reste au sol, relève moi mon Seigneur, prend pitié de moi)</text:span></text:p>
          <text:p text:style-name="P15"><text:span text:style-name="T17"/></text:p>
          <text:p text:style-name="P16"><text:span text:style-name="T16">2. M’nue’ <text:s/>ma yen ba ghia lé </text:span><text:span text:style-name="T22">(M’nue’ <text:s/>ma yen ba ghia lé) </text:span><text:span text:style-name="T16">Ga hô bin m’hô ma é Kristo, wô téa tchum go’ é</text:span></text:p>
          <text:p text:style-name="P15"><text:span text:style-name="T23"/></text:p>
          <text:p text:style-name="P16"><text:span text:style-name="T17">(Mes problèmes m’accablent, j’ai péché et je le confesse Christ, sors moi de la misère)</text:span></text:p>
          <text:p text:style-name="P16"><text:span text:style-name="T2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9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_20_48">
        <draw:custom-shape draw:name="CustomShape 1" draw:style-name="gr21" draw:text-style-name="P17" draw:layer="layout" svg:width="17.801cm" svg:height="23.602cm" svg:x="0.524cm" svg:y="1.299cm">
          <text:p text:style-name="P15"><text:span text:style-name="T18"/></text:p>
          <text:p text:style-name="P15"><text:span text:style-name="T19">Ouh ouh ouh ouh ouh</text:span></text:p>
          <text:p text:style-name="P15"><text:span text:style-name="T1">Ref</text:span><text:span text:style-name="T19">: Gho Com-a m’Cyepo</text:span></text:p>
          <text:p text:style-name="P15"><text:span text:style-name="T19">Gho Com-a m’Dih</text:span></text:p>
          <text:p text:style-name="P15"><text:span text:style-name="T19">Gho Com-a lé téa tchum go’ é</text:span></text:p>
          <text:p text:style-name="P15"><text:span text:style-name="T17">(prend pitié Seigneur, prend pitié mon Seigneur, sors moi de la souffrance)</text:span></text:p>
          <text:p text:style-name="P15"><text:span text:style-name="T20"/></text:p>
          <text:p text:style-name="P15"><text:span text:style-name="T20"/></text:p>
          <text:p text:style-name="P15"><text:span text:style-name="T20"/></text:p>
          <text:p text:style-name="P16"><text:span text:style-name="T21">3. </text:span><text:span text:style-name="T16">A yen bô ga nun si é </text:span><text:span text:style-name="T22">(A yen bô ga nun si é) </text:span><text:span text:style-name="T25">, </text:span><text:span text:style-name="T16">Ta’ a yok é, mà mye nam lé, Kuitsa lé</text:span></text:p>
          <text:p text:style-name="P16"><text:span text:style-name="T16"/></text:p>
          <text:p text:style-name="P15"><text:span text:style-name="T17">(Voilà je suis à terre, Notre père, jette ton regard sur moi, aide moi)</text:span></text:p>
          <text:p text:style-name="P15"><text:span text:style-name="T17"/></text:p>
          <text:p text:style-name="P16"><text:span text:style-name="T2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0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22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23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24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25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1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_20_7" presentation:presentation-page-layout-name="AL1T19">
        <draw:custom-shape draw:name="CustomShape 1" draw:style-name="gr3" draw:text-style-name="P18" draw:layer="layout" svg:width="15.07cm" svg:height="3.718cm" svg:x="20.725cm" svg:y="2.336cm">
          <text:p text:style-name="P6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26" draw:text-style-name="P22" draw:layer="layout" svg:width="18.593cm" svg:height="23.793cm" svg:x="0.2cm" svg:y="0.6cm">
          <text:p text:style-name="P19"><text:span text:style-name="T6"/></text:p>
          <text:p text:style-name="P20"><text:span text:style-name="T26">GLOIRE A DIEU (L188)</text:span></text:p>
          <text:p text:style-name="P20"><text:span text:style-name="T27">Jean-Noël Klinger</text:span></text:p>
          <text:p text:style-name="P20"><text:span text:style-name="T28">Refrain</text:span><text:span text:style-name="T26"> : </text:span></text:p>
          <text:p text:style-name="P20"><text:span text:style-name="T26">Gloire à Dieu et paix sur la terre</text:span></text:p>
          <text:p text:style-name="P20"><text:span text:style-name="T26">aux hommes qu’il aime.</text:span></text:p>
          <text:p text:style-name="P20"><text:span text:style-name="T26">Gloire à Dieu, </text:span></text:p>
          <text:p text:style-name="P20"><text:span text:style-name="T26">merveille pour l’homme, </text:span></text:p>
          <text:p text:style-name="P20"><text:span text:style-name="T26">Alléluia.</text:span></text:p>
          <text:p text:style-name="P20"><text:span text:style-name="T29"/></text:p>
          <text:p text:style-name="P20"><text:span text:style-name="T26">1. Nous te louons, nous te louons.</text:span></text:p>
          <text:p text:style-name="P20"><text:span text:style-name="T26">Nous t’acclamons, nous t’acclamons.</text:span></text:p>
          <text:p text:style-name="P20"><text:span text:style-name="T29"/></text:p>
          <text:p text:style-name="P20"><text:span text:style-name="T26">2. Nous t’adorons, nous t’adorons.</text:span></text:p>
          <text:p text:style-name="P20"><text:span text:style-name="T26">Nous te chantons, nous te chantons.</text:span></text:p>
          <text:p text:style-name="P21"><text:span text:style-name="T29"/></text:p>
          <text:p text:style-name="P21"><text:span text:style-name="T29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2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_20_7" presentation:presentation-page-layout-name="AL1T19">
        <draw:custom-shape draw:name="CustomShape 1" draw:style-name="gr3" draw:text-style-name="P18" draw:layer="layout" svg:width="15.07cm" svg:height="3.718cm" svg:x="20.725cm" svg:y="2.336cm">
          <text:p text:style-name="P6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27" draw:text-style-name="P22" draw:layer="layout" svg:width="18.593cm" svg:height="23.793cm" svg:x="0.2cm" svg:y="0.6cm">
          <text:p text:style-name="P19"><text:span text:style-name="T6"/></text:p>
          <text:p text:style-name="P21"><text:span text:style-name="T28">Refrain</text:span><text:span text:style-name="T26"> : </text:span></text:p>
          <text:p text:style-name="P20"><text:span text:style-name="T26">Gloire à Dieu et paix sur la terre</text:span></text:p>
          <text:p text:style-name="P20"><text:span text:style-name="T26">aux hommes qu’il aime.</text:span></text:p>
          <text:p text:style-name="P20"><text:span text:style-name="T26">Gloire à Dieu, </text:span></text:p>
          <text:p text:style-name="P20"><text:span text:style-name="T26">merveille pour l’homme, </text:span></text:p>
          <text:p text:style-name="P20"><text:span text:style-name="T26">Alléluia.</text:span></text:p>
          <text:p text:style-name="P20"><text:span text:style-name="T29"/></text:p>
          <text:p text:style-name="P20"><text:span text:style-name="T29"/></text:p>
          <text:p text:style-name="P20"><text:span text:style-name="T26">4. Tu es vivant, tu es vivant.</text:span></text:p>
          <text:p text:style-name="P20"><text:span text:style-name="T26">Tu es l’amour, tu es l’amour.</text:span></text:p>
          <text:p text:style-name="P20"><text:span text:style-name="T29"/></text:p>
          <text:p text:style-name="P20"><text:span text:style-name="T26">5. Toi seul es saint,</text:span></text:p>
          <text:p text:style-name="P20"><text:span text:style-name="T26">toi seul es saint.</text:span></text:p>
          <text:p text:style-name="P20"><text:span text:style-name="T26">Toi seul es Dieu, toi seul es Dieu.</text:span></text:p>
          <text:p text:style-name="P21"><text:span text:style-name="T29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3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28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29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30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31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4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Blank_20_Slide">
        <draw:custom-shape draw:name="CustomShape 1" draw:style-name="gr32" draw:text-style-name="P2" draw:layer="layout" svg:width="15.801cm" svg:height="20.201cm" svg:x="1.724cm" svg:y="1.699cm">
          <text:p text:style-name="P1"><text:span text:style-name="T30">Psaume 66 :</text:span></text:p>
          <text:p text:style-name="P1"><text:span text:style-name="T31"/></text:p>
          <text:p text:style-name="P1"><text:span text:style-name="T32">QUE LES PEUPLES, DIEU, TE RENDENT GRÂCE ;</text:span><text:span text:style-name="T32"><text:line-break/></text:span><text:span text:style-name="T32">QU’ILS TE RENDENT GRÂCE TOUS ENSEMBLE !</text:span><text:span text:style-name="T32"><text:line-break/></text:span><text:span text:style-name="T33"><text:line-break/></text:span><text:span text:style-name="T33">1</text:span><text:span text:style-name="T33"><text:line-break/></text:span><text:span text:style-name="T33">Que Dieu nous prenne en grâce et nous bénisse,</text:span><text:span text:style-name="T33"><text:line-break/></text:span><text:span text:style-name="T33">que ton visage s’illumine pour nous ;</text:span><text:span text:style-name="T33"><text:line-break/></text:span><text:span text:style-name="T33">et ton chemin sera connu sur la terre,</text:span><text:span text:style-name="T33"><text:line-break/></text:span><text:span text:style-name="T33">ton salut, parmi toutes les nations.</text:span><text:span text:style-name="T33"><text:line-break/></text:span><text:span text:style-name="T33"><text:line-break/></text:span><text:span text:style-name="T33">2</text:span><text:span text:style-name="T33"><text:line-break/></text:span><text:span text:style-name="T33">Que les nations chantent leur joie,</text:span><text:span text:style-name="T33"><text:line-break/></text:span><text:span text:style-name="T33">car tu gouvernes le monde avec justice ;</text:span><text:span text:style-name="T33"><text:line-break/></text:span><text:span text:style-name="T33">tu gouvernes les peuples avec droiture</text:span><text:span text:style-name="T33"><text:line-break/></text:span><text:span text:style-name="T33">sur la terre, tu conduis les nations.</text:span><text:span text:style-name="T33"><text:line-break/></text:span><text:span text:style-name="T33"><text:line-break/></text:span><text:span text:style-name="T33">3</text:span><text:span text:style-name="T33"><text:line-break/></text:span><text:span text:style-name="T33">La terre a donné son fruit ;</text:span><text:span text:style-name="T33"><text:line-break/></text:span><text:span text:style-name="T33">Dieu, notre Dieu, nous bénit.</text:span><text:span text:style-name="T33"><text:line-break/></text:span><text:span text:style-name="T33">Que Dieu nous bénisse,</text:span><text:span text:style-name="T33"><text:line-break/></text:span><text:span text:style-name="T33">et que la terre tout entière l’adore !</text:span><text:span text:style-name="T34"><text:line-break/></text:span><text:span text:style-name="T3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Blank_20_Slide">
        <draw:custom-shape draw:name="CustomShape 1" draw:style-name="gr3" draw:text-style-name="P7" draw:layer="layout" svg:width="17.001cm" svg:height="1.267cm" svg:x="1.023cm" svg:y="5.905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33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34" draw:text-style-name="P9" draw:layer="layout" svg:width="14.796cm" svg:height="7.021cm" svg:x="2.125cm" svg:y="5.905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35" draw:text-style-name="P9" draw:layer="layout" svg:width="16.123cm" svg:height="8.46cm" svg:x="1.46cm" svg:y="5.905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36" draw:text-style-name="P9" draw:layer="layout" svg:width="17.199cm" svg:height="9.899cm" svg:x="0.922cm" svg:y="4.705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1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37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38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39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40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6" draw:style-name="gr41" draw:text-style-name="P2" draw:layer="layout" svg:width="16.397cm" svg:height="8.8cm" svg:x="1.526cm" svg:y="12.7cm">
          <text:p text:style-name="P1"><text:span text:style-name="T6"><text:line-break/></text:span><text:span text:style-name="T6"/></text:p>
          <text:p text:style-name="P23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327" draw:style-name="gr8" draw:text-style-name="P10" draw:layer="layout" svg:width="18.506cm" svg:height="13.547cm" svg:x="0.293cm" svg:y="4.699cm">
          <draw:image xlink:href="Pictures/100000000000023B000001A2ABBD424B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17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42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43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" draw:style-name="gr44" draw:text-style-name="P2" draw:layer="layout" svg:width="18.578cm" svg:height="19.548cm" svg:x="0.216cm" svg:y="1cm">
          <text:p text:style-name="P1"><text:span text:style-name="T1">Alleluia Congolai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2" draw:style-name="gr45" draw:text-style-name="P2" draw:layer="layout" svg:width="14.298cm" svg:height="11.685cm" svg:x="2.724cm" svg:y="5.099cm">
          <text:p text:style-name="P1"><text:span text:style-name="T35">Alleluia Alleluia </text:span></text:p>
          <text:p text:style-name="P1"><text:span text:style-name="T35">Alleluia Alleluia</text:span></text:p>
          <text:p text:style-name="P1"><text:span text:style-name="T35">Alleluia Alleluia </text:span></text:p>
          <text:p text:style-name="P1"><text:span text:style-name="T35">Alleluia </text:span></text:p>
          <text:p text:style-name="P1"><text:span text:style-name="T35">(bis)</text:span></text:p>
          <text:p text:style-name="P6"><text:span text:style-name="T36"/></text:p>
          <text:p text:style-name="P6"><text:span text:style-name="T35">Acclamons la parole de Dieu</text:span></text:p>
          <text:p text:style-name="P6"><text:span text:style-name="T35">Acclamons la bonne nouvelle</text:span></text:p>
          <text:p text:style-name="P6"><text:span text:style-name="T35">Acclamons Jésus est vivant</text:span></text:p>
          <text:p text:style-name="P6"><text:span text:style-name="T35">Allélui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8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_20_4" presentation:presentation-page-layout-name="AL2T1">
        <presentation:notes draw:style-name="dp3">
          <draw:page-thumbnail draw:style-name="gr10" draw:layer="layout" svg:width="5.356cm" svg:height="7.142cm" svg:x="10.021cm" svg:y="1.447cm" draw:page-number="19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Blank_20_Slide">
        <draw:custom-shape draw:name="CustomShape 1" draw:style-name="gr3" draw:text-style-name="P7" draw:layer="layout" svg:width="0.844cm" svg:height="0.844cm" svg:x="9.102cm" svg:y="12.277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3" draw:text-style-name="P7" draw:layer="layout" svg:width="0.844cm" svg:height="0.844cm" svg:x="9.102cm" svg:y="12.277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Blank_20_Slide">
        <draw:custom-shape draw:name="CustomShape 1" draw:style-name="gr3" draw:text-style-name="P7" draw:layer="layout" svg:width="0.509cm" svg:height="1.267cm" svg:x="9.269cm" svg:y="12.06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46" draw:text-style-name="P2" draw:layer="layout" svg:width="17.587cm" svg:height="23.614cm" svg:x="0.728cm" svg:y="1.24cm">
          <text:p text:style-name="P1"><text:span text:style-name="T15">SYMBOLE <text:s/>DES <text:s/>APÔTRES</text:span><text:span text:style-name="T37"> <text:s/>(Credo)</text:span></text:p>
          <text:p text:style-name="P1"><text:span text:style-name="T8"/></text:p>
          <text:p text:style-name="P1"><text:span text:style-name="T37">Je crois en Dieu, le Père tout-puissant,</text:span></text:p>
          <text:p text:style-name="P1"><text:span text:style-name="T37">Créateur du ciel et de la terre.</text:span></text:p>
          <text:p text:style-name="P1"><text:span text:style-name="T37">Et en Jésus Christ, son fils unique,</text:span></text:p>
          <text:p text:style-name="P1"><text:span text:style-name="T37">notre Seigneur,</text:span></text:p>
          <text:p text:style-name="P1"><text:span text:style-name="T37">qui a été conçu du Saint Esprit,</text:span></text:p>
          <text:p text:style-name="P1"><text:span text:style-name="T37">est né de la Vierge Marie,</text:span></text:p>
          <text:p text:style-name="P1"><text:span text:style-name="T37">a souffert sous Ponce Pilate,</text:span></text:p>
          <text:p text:style-name="P1"><text:span text:style-name="T37">a été crucifié, est mort et a été enseveli,</text:span></text:p>
          <text:p text:style-name="P1"><text:span text:style-name="T37">est descendu aux enfers,</text:span></text:p>
          <text:p text:style-name="P1"><text:span text:style-name="T37">le troisième jour est ressuscité des morts,</text:span></text:p>
          <text:p text:style-name="P1"><text:span text:style-name="T37">est monté aux cieux,</text:span></text:p>
          <text:p text:style-name="P1"><text:span text:style-name="T37">est assis à la droite de Dieu</text:span></text:p>
          <text:p text:style-name="P1"><text:span text:style-name="T37">le Père tout-puissant,</text:span></text:p>
          <text:p text:style-name="P1"><text:span text:style-name="T37">d’où il viendra juger les vivants et les morts.</text:span></text:p>
          <text:p text:style-name="P1"><text:span text:style-name="T37">Je crois en l’Esprit Saint,</text:span></text:p>
          <text:p text:style-name="P1"><text:span text:style-name="T37">à la sainte Église catholique,</text:span></text:p>
          <text:p text:style-name="P1"><text:span text:style-name="T37">à la communion des saints,</text:span></text:p>
          <text:p text:style-name="P1"><text:span text:style-name="T37">à la rémission des péchés,</text:span></text:p>
          <text:p text:style-name="P1"><text:span text:style-name="T37">à la résurrection de la chair,</text:span></text:p>
          <text:p text:style-name="P1"><text:span text:style-name="T37">à la vie éternelle.</text:span></text:p>
          <text:p text:style-name="P1"><text:span text:style-name="T37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47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48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49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50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2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Blank_20_Slide">
        <draw:custom-shape draw:name="CustomShape 1" draw:style-name="gr51" draw:text-style-name="P2" draw:layer="layout" svg:width="15.725cm" svg:height="10.675cm" svg:x="2.324cm" svg:y="6.499cm">
          <text:p text:style-name="P1"><text:span text:style-name="T30">INTENTIONS</text:span></text:p>
          <text:p text:style-name="P1"><text:span text:style-name="T38"/></text:p>
          <text:p text:style-name="P1"><text:span text:style-name="T39">Oh Seigneur écoute-nous, </text:span></text:p>
          <text:p text:style-name="P1"><text:span text:style-name="T39">Alléluia!</text:span></text:p>
          <text:p text:style-name="P1"><text:span text:style-name="T39">Oh Seigneur exauce-nous, </text:span></text:p>
          <text:p text:style-name="P1"><text:span text:style-name="T39">Alléluia!</text:span></text:p>
          <text:p text:style-name="P1"><text:span text:style-name="T40"/></text:p>
          <text:p text:style-name="P1"><text:span text:style-name="T41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52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53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54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55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4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Blank_20_Slide">
        <draw:custom-shape draw:name="CustomShape 1" draw:style-name="gr56" draw:text-style-name="P2" draw:layer="layout" svg:width="19.047cm" svg:height="24.037cm" svg:x="0cm" svg:y="0.697cm">
          <text:p text:style-name="P1"><text:span text:style-name="T15">OFFERTOIRE </text:span></text:p>
          <text:p text:style-name="P1"><text:span text:style-name="T42"><text:a xlink:href="https://paroissefachesthumesnil.over-blog.com/article-oser-la-vie-theo-mertens-www-erb-be-52777501.html" xlink:type="simple">OSER </text:a></text:span><text:span text:style-name="T42"><text:a xlink:href="https://paroissefachesthumesnil.over-blog.com/article-oser-la-vie-theo-mertens-www-erb-be-52777501.html" xlink:type="simple">LA VIE (Theo Mertens)</text:a></text:span></text:p>
          <text:p text:style-name="P1"><text:span text:style-name="T15"/></text:p>
          <text:p text:style-name="P1"><text:span text:style-name="T15"/></text:p>
          <text:p text:style-name="P24"><text:span text:style-name="T43">Oser la vie, venir au jour,</text:span><text:span text:style-name="T43"><text:line-break/></text:span><text:span text:style-name="T43">oser encore vivre d’amour</text:span><text:span text:style-name="T43"><text:line-break/></text:span><text:span text:style-name="T43">Et croire au retour du printemps :</text:span><text:span text:style-name="T43"><text:line-break/></text:span><text:span text:style-name="T43">tendre une main vers un enfant.</text:span></text:p>
          <text:p text:style-name="P1"><text:span text:style-name="T3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2" draw:style-name="gr57" draw:text-style-name="P25" draw:layer="layout" svg:width="16.073cm" svg:height="7.365cm" svg:x="2.381cm" svg:y="13.097cm">
          <text:p text:style-name="P6"><text:span text:style-name="T44">1. Ouvrir la porte de son cœur</text:span><text:span text:style-name="T44"><text:line-break/></text:span><text:span text:style-name="T44">à ceux qui souffrent et qui peinent, et que la haine a repoussés,</text:span><text:span text:style-name="T44"><text:line-break/></text:span><text:span text:style-name="T44">Tendre l’oreille à la clameur</text:span><text:span text:style-name="T44"><text:line-break/></text:span><text:span text:style-name="T44">de ceux que l’injustice enchaîne,</text:span><text:span text:style-name="T44"><text:line-break/></text:span><text:span text:style-name="T44">et crient leur soif de liberté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4" draw:master-page-name="Title_20_Slide" presentation:presentation-page-layout-name="AL2T1">
        <draw:custom-shape draw:name="ZoneTexte 4" draw:style-name="gr58" draw:text-style-name="P26" draw:layer="layout" svg:width="19.049cm" svg:height="16.514cm" svg:x="0cm" svg:y="0.047cm">
          <text:p text:style-name="P24"><text:span text:style-name="T45"/></text:p>
          <text:p text:style-name="P24"><text:span text:style-name="T43">Oser la vie, venir au jour,</text:span><text:span text:style-name="T43"><text:line-break/></text:span><text:span text:style-name="T43">oser encore vivre d’amour</text:span><text:span text:style-name="T43"><text:line-break/></text:span><text:span text:style-name="T43">Et croire au retour du printemps :</text:span><text:span text:style-name="T43"><text:line-break/></text:span><text:span text:style-name="T43">tendre une main vers un enfant.</text:span></text:p>
          <text:p text:style-name="P1"><text:span text:style-name="T46"/></text:p>
          <text:p text:style-name="P24"><text:span text:style-name="T47"/></text:p>
          <text:p text:style-name="P24"><text:span text:style-name="T47"/></text:p>
          <text:p text:style-name="P24"><text:span text:style-name="T47"/></text:p>
          <text:p text:style-name="P24"><text:span text:style-name="T4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2" draw:style-name="gr59" draw:text-style-name="P25" draw:layer="layout" svg:width="14.882cm" svg:height="7.365cm" svg:x="2.58cm" svg:y="9.879cm">
          <text:p text:style-name="P6"><text:span text:style-name="T44">2. Savoir ouvrir les poings serrés par le mépris et la rancune, apprendre à se réconcilier,</text:span><text:span text:style-name="T44"><text:line-break/></text:span><text:span text:style-name="T44">Envoyer un bouquet de fleurs</text:span><text:span text:style-name="T44"><text:line-break/></text:span><text:span text:style-name="T44">à ceux qui ont volé la lune,</text:span><text:span text:style-name="T44"><text:line-break/></text:span><text:span text:style-name="T44">choisir d’apprendre à pardonner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6" presentation:class="page"/>
          <draw:frame presentation:style-name="pr7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Blank_20_Slide">
        <draw:custom-shape draw:name="Rectangle 2" draw:style-name="gr60" draw:text-style-name="P26" draw:layer="layout" svg:width="13.493cm" svg:height="10.923cm" svg:x="3.175cm" svg:y="1.389cm">
          <text:p text:style-name="P24"><text:span text:style-name="T43">Oser la vie, venir au jour,</text:span><text:span text:style-name="T43"><text:line-break/></text:span><text:span text:style-name="T43">oser encore vivre d’amour</text:span><text:span text:style-name="T43"><text:line-break/></text:span><text:span text:style-name="T43">Et croire au retour du printemps </text:span><text:span text:style-name="T43"><text:line-break/></text:span><text:span text:style-name="T43">tendre une main vers un enfan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61" draw:text-style-name="P25" draw:layer="layout" svg:width="13.89cm" svg:height="6.345cm" svg:x="2.977cm" svg:y="14.883cm">
          <text:p text:style-name="P6"><text:span text:style-name="T48">3. Oser parler du Dieu d’amour</text:span><text:span text:style-name="T48"><text:line-break/></text:span><text:span text:style-name="T48">sauveur des hommes et de la terre,</text:span><text:span text:style-name="T48"><text:line-break/></text:span><text:span text:style-name="T48">puiser sa force dans la foi.</text:span><text:span text:style-name="T48"><text:line-break/></text:span><text:span text:style-name="T48">Suivre les pas de Jésus-Christ</text:span><text:span text:style-name="T48"><text:line-break/></text:span><text:span text:style-name="T48">offrant sa vie pour tous ses frères,</text:span><text:span text:style-name="T48"><text:line-break/></text:span><text:span text:style-name="T48">proclamer d’une seule voix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Title_20_Slide" presentation:presentation-page-layout-name="AL2T1">
        <draw:frame draw:name="Titre 1" presentation:style-name="pr8" draw:text-style-name="P27" draw:layer="layout" svg:width="17.143cm" svg:height="4.239cm" svg:x="0.952cm" svg:y="1.013cm" presentation:class="title" presentation:placeholder="true" presentation:user-transformed="true">
          <draw:text-box/>
        </draw:frame>
        <draw:frame draw:name="Sous-titre 2" presentation:style-name="pr9" draw:text-style-name="P28" draw:layer="layout" svg:width="17.143cm" svg:height="14.729cm" svg:x="0.952cm" svg:y="5.943cm" presentation:class="subtitle" presentation:placeholder="true" presentation:user-transformed="true">
          <draw:text-box/>
        </draw:frame>
        <draw:custom-shape draw:name="Rectangle 3" draw:style-name="gr62" draw:text-style-name="P26" draw:layer="layout" svg:width="13.493cm" svg:height="10.923cm" svg:x="3.175cm" svg:y="1.389cm">
          <text:p text:style-name="P24"><text:span text:style-name="T43">Oser la vie, venir au jour,</text:span><text:span text:style-name="T43"><text:line-break/></text:span><text:span text:style-name="T43">oser encore vivre d’amour</text:span><text:span text:style-name="T43"><text:line-break/></text:span><text:span text:style-name="T43">Et croire au retour du printemps </text:span><text:span text:style-name="T43"><text:line-break/></text:span><text:span text:style-name="T43">tendre une main vers un enfan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8" presentation:class="page"/>
          <draw:frame presentation:style-name="pr7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Blank_20_Slide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63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64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5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9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Blank_20_Slide">
        <presentation:notes draw:style-name="dp3">
          <draw:page-thumbnail draw:style-name="gr10" draw:layer="layout" svg:width="19.798cm" svg:height="11.136cm" svg:x="0.6cm" svg:y="2.257cm" draw:page-number="3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Standard_20_12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66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6" draw:style-name="gr67" draw:text-style-name="P25" draw:layer="layout" svg:width="16.866cm" svg:height="18.537cm" svg:x="0.992cm" svg:y="3.572cm">
          <text:p text:style-name="P6"><text:span text:style-name="T49">SAINT LE SEIGNEUR (4x) bis</text:span></text:p>
          <text:p text:style-name="P6"><text:span text:style-name="T49"/></text:p>
          <text:p text:style-name="P6"><text:span text:style-name="T49">1-Le Ciel et la Terre sont remplis de ta gloire, hosanna au plus des Cieux</text:span></text:p>
          <text:p text:style-name="P6"><text:span text:style-name="T49"/></text:p>
          <text:p text:style-name="P6"><text:span text:style-name="T49">2-Bénis soit celui qui vient au nom du Seigneur, hosanna, au plus haut des Cieux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7" draw:style-name="gr68" draw:text-style-name="P2" draw:layer="layout" svg:width="4.673cm" svg:height="1.435cm" svg:x="6.97cm" svg:y="1.587cm">
          <text:p text:style-name="P1"><text:span text:style-name="T50">SANCTU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31" presentation:class="page"/>
          <draw:frame presentation:style-name="pr10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69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70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71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72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2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Standard_20_12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73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74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75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6" draw:style-name="gr76" draw:text-style-name="P2" draw:layer="layout" svg:width="16.469cm" svg:height="8.886cm" svg:x="1.786cm" svg:y="2.976cm">
          <text:p text:style-name="P1"><text:span text:style-name="T28">ANAMNÈSE</text:span></text:p>
          <text:p text:style-name="P1"><text:span text:style-name="T29"/></text:p>
          <text:p text:style-name="P6"><text:span text:style-name="T49"><text:s text:c="2"/></text:span><text:span text:style-name="T49">Christus vincit, Christus regnat, Christus Christus ímperat ! <text:s/>(2x)</text:span></text:p>
          <text:p text:style-name="P6"><text:span text:style-name="T51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3" presentation:class="page"/>
          <draw:frame presentation:style-name="pr10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77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78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79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80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4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Blank_20_Slide">
        <draw:custom-shape draw:name="CustomShape 1" draw:style-name="gr3" draw:text-style-name="P7" draw:layer="layout" svg:width="0.509cm" svg:height="1.267cm" svg:x="9.269cm" svg:y="10.31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81" draw:text-style-name="P2" draw:layer="layout" svg:width="0.687cm" svg:height="1.265cm" svg:x="9.18cm" svg:y="7.549cm">
          <text:p text:style-name="P1"><text:span text:style-name="T7"><text:s/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82" draw:text-style-name="P2" draw:layer="layout" svg:width="17.214cm" svg:height="20.566cm" svg:x="0.918cm" svg:y="1.304cm">
          <text:p text:style-name="P1"><text:span text:style-name="T37">Notre Père</text:span></text:p>
          <text:p text:style-name="P1"><text:span text:style-name="T7">Notre Père qui es aux cieux, </text:span><text:span text:style-name="T52"><text:line-break/></text:span><text:span text:style-name="T7">que ton Nom soit sanctifié, </text:span><text:span text:style-name="T52"><text:line-break/></text:span><text:span text:style-name="T7">que ton règne vienne, </text:span><text:span text:style-name="T52"><text:line-break/></text:span><text:span text:style-name="T7">que ta volonté soit faite </text:span></text:p>
          <text:p text:style-name="P1"><text:span text:style-name="T7">sur la terre comme au ciel.</text:span><text:span text:style-name="T52"><text:line-break/></text:span><text:span text:style-name="T7">Donne-nous aujourd'hui notre pain de ce jour. </text:span><text:span text:style-name="T52"><text:line-break/></text:span><text:span text:style-name="T7">Pardonne-nous nos offenses, </text:span><text:span text:style-name="T52"><text:line-break/></text:span><text:span text:style-name="T7">comme nous pardonnons aussi </text:span></text:p>
          <text:p text:style-name="P1"><text:span text:style-name="T7">à ceux qui nous ont offensés. </text:span><text:span text:style-name="T52"><text:line-break/></text:span><text:span text:style-name="T7">Et ne nous laisse pas entrer en tentation, </text:span><text:span text:style-name="T52"><text:line-break/></text:span><text:span text:style-name="T7">mais délivre nous du mal.</text:span></text:p>
          <text:p text:style-name="P1"><text:span text:style-name="T8"/></text:p>
          <text:p text:style-name="P1"><text:span text:style-name="T7">Car c’est à toi qu’appartiennent,</text:span></text:p>
          <text:p text:style-name="P1"><text:span text:style-name="T7">le Règne,</text:span></text:p>
          <text:p text:style-name="P1"><text:span text:style-name="T7">la Puissance</text:span></text:p>
          <text:p text:style-name="P1"><text:span text:style-name="T7">et la Gloire</text:span></text:p>
          <text:p text:style-name="P1"><text:span text:style-name="T7">pour les siècles des siècles.</text:span></text:p>
          <text:p text:style-name="P1"><text:span text:style-name="T52"><text:line-break/></text:span><text:span text:style-name="T7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Blank_20_Slide">
        <draw:frame draw:name="Picture 2" draw:style-name="gr8" draw:text-style-name="P10" draw:layer="layout" svg:width="17.482cm" svg:height="21.799cm" svg:x="1.041cm" svg:y="2.906cm">
          <draw:image xlink:href="Pictures/10000000000001B9000002265AF7AA3F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3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1" draw:master-page-name="Title_20_Slide" presentation:presentation-page-layout-name="AL2T1">
        <presentation:notes draw:style-name="dp3">
          <draw:page-thumbnail draw:style-name="gr10" draw:layer="layout" svg:width="19.798cm" svg:height="11.136cm" svg:x="0.6cm" svg:y="2.257cm" draw:page-number="37" presentation:class="page"/>
          <draw:frame presentation:style-name="pr7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4" draw:master-page-name="Standard">
        <draw:custom-shape draw:name="CustomShape 1" draw:style-name="gr83" draw:text-style-name="P2" draw:layer="layout" svg:width="18.326cm" svg:height="24.402cm" svg:x="0.362cm" svg:y="0.499cm">
          <text:p text:style-name="P1"><text:span text:style-name="T53">AGNEAU DE DIEU AGNEAU VAINQUEUR</text:span></text:p>
          <text:p text:style-name="P1"><text:span text:style-name="T54"/></text:p>
          <text:p text:style-name="P1"><text:span text:style-name="T54"/></text:p>
          <text:p text:style-name="P1"><text:span text:style-name="T55">Refrain :</text:span></text:p>
          <text:p text:style-name="P1"><text:span text:style-name="T56">Agneau de Dieu, Agneau vainqueur,</text:span></text:p>
          <text:p text:style-name="P1"><text:span text:style-name="T56">Prends pitié de nous, pécheurs !</text:span></text:p>
          <text:p text:style-name="P1"><text:span text:style-name="T56">Agneau de Dieu, Agneau vainqueur,</text:span></text:p>
          <text:p text:style-name="P1"><text:span text:style-name="T56">Prends pitié de nous, pécheurs !</text:span></text:p>
          <text:p text:style-name="P1"><text:span text:style-name="T55"/></text:p>
          <text:p text:style-name="P1"><text:span text:style-name="T57">Couplet 1 </text:span><text:span text:style-name="T55">:</text:span></text:p>
          <text:p text:style-name="P1"><text:span text:style-name="T55">Heureux qui lave son vêtement dans le sang de l'Agneau :</text:span></text:p>
          <text:p text:style-name="P1"><text:span text:style-name="T55">Il aura droit aux fruits de l'arbre de la vie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84" draw:text-style-name="P10" draw:layer="layout" svg:width="15.239cm" svg:height="11.429cm" svg:x="1.905cm" svg:y="12.065cm">
            <text:p/>
  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  <draw:equation draw:name="f0" draw:formula="logwidth"/>
              <draw:equation draw:name="f1" draw:formula="logheight"/>
            </draw:enhanced-geometry>
          </draw:custom-shape>
        </presentation:notes>
      </draw:page>
      <draw:page draw:name="page39" draw:style-name="dp1" draw:master-page-name="Standard">
        <draw:custom-shape draw:name="CustomShape 1" draw:style-name="gr85" draw:text-style-name="P2" draw:layer="layout" svg:width="17.447cm" svg:height="19.601cm" svg:x="0.924cm" svg:y="0.899cm">
          <text:p text:style-name="P1"><text:span text:style-name="T55">Refrain :</text:span></text:p>
          <text:p text:style-name="P1"><text:span text:style-name="T56">Agneau de Dieu, Agneau vainqueur,</text:span></text:p>
          <text:p text:style-name="P1"><text:span text:style-name="T56">Prends pitié de nous, pécheurs !</text:span></text:p>
          <text:p text:style-name="P1"><text:span text:style-name="T56">Agneau de Dieu, Agneau vainqueur,</text:span></text:p>
          <text:p text:style-name="P1"><text:span text:style-name="T56">Prends pitié de nous, pécheurs !</text:span></text:p>
          <text:p text:style-name="P1"><text:span text:style-name="T55"/></text:p>
          <text:p text:style-name="P1"><text:span text:style-name="T57">Couplet 2 </text:span><text:span text:style-name="T55">:</text:span></text:p>
          <text:p text:style-name="P1"><text:span text:style-name="T55">Heureux qui lave son vêtement dans le sang de l'Agneau :</text:span></text:p>
          <text:p text:style-name="P1"><text:span text:style-name="T55">Il franchira les portes de la cité de Dieu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84" draw:text-style-name="P10" draw:layer="layout" svg:width="15.239cm" svg:height="11.429cm" svg:x="1.905cm" svg:y="12.065cm">
            <text:p/>
  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  <draw:equation draw:name="f0" draw:formula="logwidth"/>
              <draw:equation draw:name="f1" draw:formula="logheight"/>
            </draw:enhanced-geometry>
          </draw:custom-shape>
        </presentation:notes>
      </draw:page>
      <draw:page draw:name="page40" draw:style-name="dp1" draw:master-page-name="Standard">
        <draw:custom-shape draw:name="CustomShape 1" draw:style-name="gr86" draw:text-style-name="P2" draw:layer="layout" svg:width="18.326cm" svg:height="22.201cm" svg:x="0.045cm" svg:y="0.899cm">
          <text:p text:style-name="P1"><text:span text:style-name="T55">Refrain :</text:span></text:p>
          <text:p text:style-name="P1"><text:span text:style-name="T56">Agneau de Dieu, Agneau vainqueur,</text:span></text:p>
          <text:p text:style-name="P1"><text:span text:style-name="T56">Prends pitié de nous, pécheurs !</text:span></text:p>
          <text:p text:style-name="P1"><text:span text:style-name="T56">Agneau de Dieu, Agneau vainqueur,</text:span></text:p>
          <text:p text:style-name="P1"><text:span text:style-name="T56">Prends pitié de nous, pécheurs !</text:span></text:p>
          <text:p text:style-name="P1"><text:span text:style-name="T55"/></text:p>
          <text:p text:style-name="P1"><text:span text:style-name="T57">Couplet 3 </text:span><text:span text:style-name="T55">:</text:span></text:p>
          <text:p text:style-name="P1"><text:span text:style-name="T55">Heureux qui lave son vêtement dans le sang de l'Agneau :</text:span></text:p>
          <text:p text:style-name="P1"><text:span text:style-name="T55">Gratuitement il boira l'eau de la vie !</text:span></text:p>
          <text:p text:style-name="P1"><text:span text:style-name="T55"/></text:p>
          <text:p text:style-name="P1"><text:span text:style-name="T56">Agneau de Dieu, Agneau vainqueur,</text:span></text:p>
          <text:p text:style-name="P1"><text:span text:style-name="T56">Donne-nous la paix Seigneur!</text:span></text:p>
          <text:p text:style-name="P1"><text:span text:style-name="T56">Agneau de Dieu, Agneau vainqueur,</text:span></text:p>
          <text:p text:style-name="P1"><text:span text:style-name="T56">Donne-nous la paix Seigneur!</text:span></text:p>
          <text:p text:style-name="P1"><text:span text:style-name="T5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84" draw:text-style-name="P10" draw:layer="layout" svg:width="15.239cm" svg:height="11.429cm" svg:x="1.905cm" svg:y="12.065cm">
            <text:p/>
  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  <draw:equation draw:name="f0" draw:formula="logwidth"/>
              <draw:equation draw:name="f1" draw:formula="logheight"/>
            </draw:enhanced-geometry>
          </draw:custom-shape>
        </presentation:notes>
      </draw:page>
      <draw:page draw:name="page41" draw:style-name="dp1" draw:master-page-name="Standard_20_4" presentation:presentation-page-layout-name="AL2T1">
        <presentation:notes draw:style-name="dp3">
          <draw:page-thumbnail draw:style-name="gr10" draw:layer="layout" svg:width="5.356cm" svg:height="7.142cm" svg:x="10.021cm" svg:y="1.447cm" draw:page-number="41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2" draw:style-name="dp1" draw:master-page-name="Blank_20_Slide">
        <presentation:notes draw:style-name="dp3">
          <draw:page-thumbnail draw:style-name="gr10" draw:layer="layout" svg:width="5.356cm" svg:height="7.142cm" svg:x="10.021cm" svg:y="1.447cm" draw:page-number="4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3" draw:style-name="dp1" draw:master-page-name="Standard_20_24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87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88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3" draw:text-style-name="P7" draw:layer="layout" svg:width="18.998cm" svg:height="1.267cm" svg:x="0cm" svg:y="2.69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89" draw:text-style-name="P9" draw:layer="layout" svg:width="19.722cm" svg:height="15.655cm" svg:x="-0.476cm" svg:y="5.3cm">
          <text:p text:style-name="P8"><text:span text:style-name="T37">PRIÈRE POUR LA PAIX</text:span></text:p>
          <text:p text:style-name="P8"><text:span text:style-name="T8"/></text:p>
          <text:p text:style-name="P8"><text:span text:style-name="T37">Seigneur Jésus Christ, tu as dit à tes apôtres :</text:span></text:p>
          <text:p text:style-name="P8"><text:span text:style-name="T37">« Je vous laisse la paix, je vous donne ma paix » ,</text:span></text:p>
          <text:p text:style-name="P8"><text:span text:style-name="T37">ne regarde pas nos péchés </text:span></text:p>
          <text:p text:style-name="P8"><text:span text:style-name="T37">mais la foi de ton Eglise :</text:span></text:p>
          <text:p text:style-name="P8"><text:span text:style-name="T37">pour que ta volonté s’accomplisse, </text:span></text:p>
          <text:p text:style-name="P8"><text:span text:style-name="T37">donne-lui toujours cette paix,</text:span></text:p>
          <text:p text:style-name="P8"><text:span text:style-name="T37">et conduis-la vers l’unité parfaite, </text:span></text:p>
          <text:p text:style-name="P8"><text:span text:style-name="T37">Toi qui règnes pour les siècles des siècles. </text:span></text:p>
          <text:p text:style-name="P8"><text:span text:style-name="T37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43" presentation:class="page"/>
          <draw:frame presentation:style-name="pr11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4" draw:style-name="dp1" draw:master-page-name="Standard_20_28" presentation:presentation-page-layout-name="AL2T1">
        <presentation:notes draw:style-name="dp3">
          <draw:page-thumbnail draw:style-name="gr10" draw:layer="layout" svg:width="5.356cm" svg:height="7.142cm" svg:x="10.021cm" svg:y="1.447cm" draw:page-number="44" presentation:class="page"/>
          <draw:frame presentation:style-name="pr1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5" draw:style-name="dp1" draw:master-page-name="Standard_20_36">
        <draw:frame draw:name="Picture 4" draw:style-name="gr8" draw:text-style-name="P10" draw:layer="layout" svg:width="19.925cm" svg:height="7.97cm" svg:x="-0.6cm" svg:y="15.527cm">
          <draw:image xlink:href="Pictures/10000000000001F2000000C873018F86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45" presentation:class="page"/>
          <draw:frame presentation:style-name="pr1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6" draw:style-name="dp1" draw:master-page-name="Standard_20_36">
        <draw:custom-shape draw:name="CustomShape 1" draw:style-name="gr90" draw:text-style-name="P29" draw:layer="layout" svg:width="19.123cm" svg:height="8.096cm" svg:x="-0.076cm" svg:y="17.301cm">
          <text:p text:style-name="P1"><text:span text:style-name="T59">Seigneur Jésus, </text:span></text:p>
          <text:p text:style-name="P1"><text:span text:style-name="T59">viens en moi, </text:span></text:p>
          <text:p text:style-name="P1"><text:span text:style-name="T59">et aide-moi, avec <text:s text:c="2"/>Marie, </text:span></text:p>
          <text:p text:style-name="P1"><text:span text:style-name="T59">à te rendre chaque jour </text:span></text:p>
          <text:p text:style-name="P1"><text:span text:style-name="T59">plus présent dans notre monde</text:span></text:p>
          <text:p text:style-name="P1"><text:span text:style-name="T29"/></text:p>
          <text:p text:style-name="P1"><text:span text:style-name="T29"/></text:p>
          <text:p text:style-name="P1"><text:span text:style-name="T29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390" draw:style-name="gr8" draw:text-style-name="P10" draw:layer="layout" svg:width="19.749cm" svg:height="17.141cm" svg:x="-0.351cm" svg:y="-0.007cm">
          <draw:image xlink:href="Pictures/1000000100000173000001422D2AD240.gif" xlink:type="simple" xlink:show="embed" xlink:actuate="onLoad" draw:mime-type="image/gif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46" presentation:class="page"/>
          <draw:frame presentation:style-name="pr1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7" draw:style-name="dp1" draw:master-page-name="Blank_20_Slide">
        <draw:custom-shape draw:name="CustomShape 1" draw:style-name="gr3" draw:text-style-name="P7" draw:layer="layout" svg:width="0.509cm" svg:height="2.114cm" svg:x="9.269cm" svg:y="11.642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4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8" draw:style-name="dp4" draw:master-page-name="Standard">
        <draw:custom-shape draw:name="CustomShape 1" draw:style-name="gr3" draw:text-style-name="P7" draw:layer="layout" svg:width="16.997cm" svg:height="1.263cm" svg:x="1.023cm" svg:y="5.9cm">
          <text:p text:style-name="P6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2" draw:style-name="gr91" draw:text-style-name="P31" draw:layer="layout" svg:width="16.795cm" svg:height="4.36cm" svg:x="1.124cm" svg:y="6.301cm">
          <text:p text:style-name="P30"><text:span text:style-name="T6"/></text:p>
          <text:p text:style-name="P30"><text:span text:style-name="T6"/></text:p>
          <text:p text:style-name="P30"><text:span text:style-name="T6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3" draw:style-name="gr92" draw:text-style-name="P31" draw:layer="layout" svg:width="14.793cm" svg:height="7.45cm" svg:x="2.125cm" svg:y="5.9cm">
          <text:p text:style-name="P30"><text:span text:style-name="T6"/></text:p>
          <text:p text:style-name="P30"><text:span text:style-name="T6"/></text:p>
          <text:p text:style-name="P30"><text:span text:style-name="T6"/></text:p>
          <text:p text:style-name="P30"><text:span text:style-name="T6"/></text:p>
          <text:p text:style-name="P30"><text:span text:style-name="T6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4" draw:style-name="gr3" draw:text-style-name="P7" draw:layer="layout" svg:width="18.994cm" svg:height="1.263cm" svg:x="0cm" svg:y="2.699cm">
          <text:p text:style-name="P6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gr93" draw:text-style-name="P2" draw:layer="layout" svg:width="19.325cm" svg:height="23.698cm" svg:x="-0.276cm" svg:y="1.099cm">
          <text:p text:style-name="P1"><text:span text:style-name="T60">Tu fais ta demeure en nous</text:span></text:p>
          <text:p text:style-name="P6"><text:span text:style-name="T2"> </text:span></text:p>
          <text:p text:style-name="P6"><text:span text:style-name="T1">Refrain: </text:span></text:p>
          <text:p text:style-name="P32"><text:span text:style-name="T61">Tu es là présent, livré pour nous.</text:span></text:p>
          <text:p text:style-name="P32"><text:span text:style-name="T61">Toi le tout-petit, le serviteur.</text:span></text:p>
          <text:p text:style-name="P32"><text:span text:style-name="T61">Toi, le Tout-Puissant, humblement tu t’abaisses.</text:span></text:p>
          <text:p text:style-name="P32"><text:span text:style-name="T61">Tu fais ta demeure en nous Seigneur.</text:span></text:p>
          <text:p text:style-name="P6"><text:span text:style-name="T29"><text:s text:c="2"/></text:span></text:p>
          <text:list text:style-name="L7">
            <text:list-item>
              <text:p text:style-name="P6"><text:span text:style-name="T62">Le pain que nous mangeons, </text:span></text:p>
            </text:list-item>
          </text:list>
          <text:p text:style-name="P33"><text:span text:style-name="T62"><text:s text:c="4"/></text:span><text:span text:style-name="T62">le vin que nous buvons,</text:span></text:p>
          <text:p text:style-name="P33"><text:span text:style-name="T62"><text:s text:c="4"/></text:span><text:span text:style-name="T62">C’est ton corps et ton sang,</text:span></text:p>
          <text:p text:style-name="P33"><text:span text:style-name="T62"><text:s text:c="4"/></text:span><text:span text:style-name="T62">Tu nous livres ta vie, </text:span></text:p>
          <text:p text:style-name="P33"><text:span text:style-name="T62"><text:s text:c="4"/></text:span><text:span text:style-name="T62">tu nous ouvres ton cœur,</text:span></text:p>
          <text:p text:style-name="P33"><text:span text:style-name="T62"><text:s text:c="4"/></text:span><text:span text:style-name="T62">Tu fais ta demeure en nous <text:s text:c="3"/></text:span></text:p>
          <text:p text:style-name="P33"><text:span text:style-name="T62"><text:s text:c="4"/></text:span><text:span text:style-name="T62">Seigneur.</text:span><text:span text:style-name="T29"> </text:span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48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9" draw:style-name="dp1" draw:master-page-name="Standard">
        <draw:custom-shape draw:name="CustomShape 1" draw:style-name="gr3" draw:text-style-name="P7" draw:layer="layout" svg:width="16.997cm" svg:height="1.263cm" svg:x="1.023cm" svg:y="5.9cm">
          <text:p text:style-name="P6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2" draw:style-name="gr94" draw:text-style-name="P31" draw:layer="layout" svg:width="16.795cm" svg:height="4.36cm" svg:x="1.124cm" svg:y="6.301cm">
          <text:p text:style-name="P30"><text:span text:style-name="T6"/></text:p>
          <text:p text:style-name="P30"><text:span text:style-name="T6"/></text:p>
          <text:p text:style-name="P30"><text:span text:style-name="T6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3" draw:style-name="gr95" draw:text-style-name="P31" draw:layer="layout" svg:width="14.793cm" svg:height="7.45cm" svg:x="2.125cm" svg:y="5.9cm">
          <text:p text:style-name="P30"><text:span text:style-name="T6"/></text:p>
          <text:p text:style-name="P30"><text:span text:style-name="T6"/></text:p>
          <text:p text:style-name="P30"><text:span text:style-name="T6"/></text:p>
          <text:p text:style-name="P30"><text:span text:style-name="T6"/></text:p>
          <text:p text:style-name="P30"><text:span text:style-name="T6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4" draw:style-name="gr3" draw:text-style-name="P7" draw:layer="layout" svg:width="18.994cm" svg:height="1.263cm" svg:x="0cm" svg:y="2.699cm">
          <text:p text:style-name="P6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gr96" draw:text-style-name="P2" draw:layer="layout" svg:width="19.049cm" svg:height="23.698cm" svg:x="0cm" svg:y="0.595cm">
          <text:p text:style-name="P1"><text:span text:style-name="T60">Tu fais ta demeure en nous</text:span></text:p>
          <text:p text:style-name="P6"><text:span text:style-name="T2"> </text:span><text:span text:style-name="T1">Refrain: </text:span></text:p>
          <text:p text:style-name="P32"><text:span text:style-name="T63">Tu es là présent, livré pour nous.</text:span></text:p>
          <text:p text:style-name="P32"><text:span text:style-name="T63">Toi le tout-petit, le serviteur.</text:span></text:p>
          <text:p text:style-name="P32"><text:span text:style-name="T63">Toi, le Tout-Puissant, humblement tu t’abaisses.</text:span></text:p>
          <text:p text:style-name="P32"><text:span text:style-name="T63">Tu fais ta demeure en nous Seigneur.</text:span></text:p>
          <text:p text:style-name="P6"><text:span text:style-name="T29"><text:s text:c="2"/></text:span></text:p>
          <text:p text:style-name="P34"><text:span text:style-name="T62">2. <text:s text:c="4"/>Par le don de ta vie, tu désires </text:span></text:p>
          <text:p text:style-name="P35"><text:span text:style-name="T62"><text:tab/></text:span><text:span text:style-name="T62">aujourd’hui</text:span></text:p>
          <text:p text:style-name="P35"><text:span text:style-name="T62"><text:tab/></text:span><text:span text:style-name="T62">Reposer en nos cœurs,</text:span></text:p>
          <text:p text:style-name="P35"><text:span text:style-name="T62"><text:tab/></text:span><text:span text:style-name="T62">Brûlé de charité, assoiffé d’être </text:span></text:p>
          <text:p text:style-name="P35"><text:span text:style-name="T62"><text:tab/></text:span><text:span text:style-name="T62">aimé,</text:span></text:p>
          <text:p text:style-name="P35"><text:span text:style-name="T62"><text:tab/></text:span><text:span text:style-name="T62">Tu fais ta demeure en nous </text:span></text:p>
          <text:p text:style-name="P35"><text:span text:style-name="T62"><text:tab/></text:span><text:span text:style-name="T62">Seigneur.</text:span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49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0" draw:style-name="dp1" draw:master-page-name="Standard">
        <draw:custom-shape draw:name="CustomShape 1" draw:style-name="gr3" draw:text-style-name="P7" draw:layer="layout" svg:width="16.997cm" svg:height="1.263cm" svg:x="1.023cm" svg:y="5.9cm">
          <text:p text:style-name="P6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2" draw:style-name="gr97" draw:text-style-name="P31" draw:layer="layout" svg:width="16.795cm" svg:height="4.36cm" svg:x="1.124cm" svg:y="6.301cm">
          <text:p text:style-name="P30"><text:span text:style-name="T6"/></text:p>
          <text:p text:style-name="P30"><text:span text:style-name="T6"/></text:p>
          <text:p text:style-name="P30"><text:span text:style-name="T6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3" draw:style-name="gr98" draw:text-style-name="P31" draw:layer="layout" svg:width="14.793cm" svg:height="7.45cm" svg:x="2.125cm" svg:y="5.9cm">
          <text:p text:style-name="P30"><text:span text:style-name="T6"/></text:p>
          <text:p text:style-name="P30"><text:span text:style-name="T6"/></text:p>
          <text:p text:style-name="P30"><text:span text:style-name="T6"/></text:p>
          <text:p text:style-name="P30"><text:span text:style-name="T6"/></text:p>
          <text:p text:style-name="P30"><text:span text:style-name="T6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4" draw:style-name="gr3" draw:text-style-name="P7" draw:layer="layout" svg:width="18.994cm" svg:height="1.263cm" svg:x="0cm" svg:y="2.699cm">
          <text:p text:style-name="P6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gr99" draw:text-style-name="P2" draw:layer="layout" svg:width="18.994cm" svg:height="23.698cm" svg:x="0.055cm" svg:y="1.099cm">
          <text:p text:style-name="P1"><text:span text:style-name="T64"/></text:p>
          <text:p text:style-name="P6"><text:span text:style-name="T2"> </text:span><text:span text:style-name="T1">Refrain: </text:span></text:p>
          <text:p text:style-name="P32"><text:span text:style-name="T63">Tu es là présent, livré pour nous.</text:span></text:p>
          <text:p text:style-name="P32"><text:span text:style-name="T63">Toi le tout-petit, le serviteur.</text:span></text:p>
          <text:p text:style-name="P32"><text:span text:style-name="T63">Toi, le Tout-Puissant, humblement tu t’abaisses.</text:span></text:p>
          <text:p text:style-name="P32"><text:span text:style-name="T63">Tu fais ta demeure en nous Seigneur.</text:span></text:p>
          <text:p text:style-name="P6"><text:span text:style-name="T29"><text:s text:c="2"/></text:span></text:p>
          <text:p text:style-name="P34"><text:span text:style-name="T62">3. <text:s text:c="3"/>Unis à ton Amour, tu nous veux </text:span></text:p>
          <text:p text:style-name="P35"><text:span text:style-name="T62"><text:tab/></text:span><text:span text:style-name="T62">pour toujours</text:span></text:p>
          <text:p text:style-name="P35"><text:span text:style-name="T62"><text:tab/></text:span><text:span text:style-name="T62">Ostensoirs du Sauveur,</text:span></text:p>
          <text:p text:style-name="P35"><text:span text:style-name="T62"><text:tab/></text:span><text:span text:style-name="T62">En notre humanité, tu rejoins </text:span></text:p>
          <text:p text:style-name="P35"><text:span text:style-name="T62"><text:tab/></text:span><text:span text:style-name="T62">l’égaré,</text:span></text:p>
          <text:p text:style-name="P35"><text:span text:style-name="T62"><text:tab/></text:span><text:span text:style-name="T62">Tu fais ta demeure en nous </text:span></text:p>
          <text:p text:style-name="P35"><text:span text:style-name="T62"><text:tab/></text:span><text:span text:style-name="T62">Seigneur.</text:span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0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1" draw:style-name="dp1" draw:master-page-name="Standard_20_4" presentation:presentation-page-layout-name="AL2T1">
        <draw:custom-shape draw:name="CustomShape 5" draw:style-name="gr100" draw:text-style-name="P2" draw:layer="layout" svg:width="18.043cm" svg:height="21.601cm" svg:x="1cm" svg:y="-0.101cm">
          <text:p text:style-name="P1"><text:span text:style-name="T6"/></text:p>
          <text:p text:style-name="P6"><text:span text:style-name="T7"> </text:span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1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2" draw:style-name="dp1" draw:master-page-name="Standard_20_4" presentation:presentation-page-layout-name="AL2T1">
        <draw:frame draw:name="Titre 1" presentation:style-name="pr14" draw:text-style-name="P27" draw:layer="layout" svg:width="17.143cm" svg:height="4.239cm" svg:x="0.952cm" svg:y="1.013cm" presentation:class="title" presentation:placeholder="true" presentation:user-transformed="true">
          <draw:text-box/>
        </draw:frame>
        <draw:frame draw:name="Sous-titre 2" presentation:style-name="pr15" draw:text-style-name="P40" draw:layer="layout" svg:width="17.143cm" svg:height="4.239cm" svg:x="1.191cm" svg:y="7.937cm" presentation:class="subtitle" presentation:user-transformed="true">
          <draw:text-box>
            <text:p text:style-name="P36"><text:span text:style-name="T65"/></text:p>
            <text:p text:style-name="P36"><text:span text:style-name="T65"/></text:p>
            <text:p text:style-name="P36"><text:span text:style-name="T65"/></text:p>
            <text:p text:style-name="P36"><text:span text:style-name="T65">MEDITATION</text:span></text:p>
            <text:p text:style-name="P37"><text:span text:style-name="T66"/></text:p>
            <text:p text:style-name="P38"><text:span text:style-name="T67">mon père je m'abandonne à toi </text:span></text:p>
            <text:p text:style-name="P38"><text:span text:style-name="T67"/></text:p>
            <text:list text:style-name="L10">
              <text:list-item>
                <text:p text:style-name="P39"><text:span text:style-name="T67">Mon Père, mon Père, je m’abandonne à toi</text:span><text:span text:style-name="T67"><text:line-break/></text:span><text:span text:style-name="T67">Fais de moi ce qu’il te plaira.</text:span><text:span text:style-name="T67"><text:line-break/></text:span><text:span text:style-name="T67">Quoi que tu fasses, je te remercie,</text:span><text:span text:style-name="T67"><text:line-break/></text:span><text:span text:style-name="T67">Je suis prêt à tout, j’accepte tout,</text:span></text:p>
              </text:list-item>
            </text:list>
            <text:p text:style-name="P39"><text:span text:style-name="T67"/></text:p>
            <text:p text:style-name="P39"><text:span text:style-name="T67">R. </text:span><text:span text:style-name="T68">Car tu es mon Père, je m’abandonne à toi.</text:span><text:span text:style-name="T68"><text:line-break/></text:span><text:span text:style-name="T68">Car tu es mon Père, je me confie en toi.</text:span><text:span text:style-name="T67"><text:line-break/></text:span><text:span text:style-name="T67"><text:line-break/></text:span><text:span text:style-name="T67"/></text:p>
          </draw:text-box>
        </draw:frame>
        <presentation:notes draw:style-name="dp3">
          <draw:page-thumbnail draw:style-name="gr10" draw:layer="layout" svg:width="5.356cm" svg:height="7.142cm" svg:x="10.021cm" svg:y="1.447cm" draw:page-number="52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3" draw:style-name="dp1" draw:master-page-name="Standard_20_4" presentation:presentation-page-layout-name="AL2T1">
        <draw:custom-shape draw:name="Rectangle 2" draw:style-name="gr101" draw:text-style-name="P25" draw:layer="layout" svg:width="14.485cm" svg:height="12.441cm" svg:x="2.183cm" svg:y="5.159cm">
          <text:p text:style-name="P6"><text:span text:style-name="T49">2. Mon Père, mon Père, en toi je me confie,</text:span><text:span text:style-name="T49"><text:line-break/></text:span><text:span text:style-name="T49">En tes mains, je mets mon esprit.</text:span><text:span text:style-name="T49"><text:line-break/></text:span><text:span text:style-name="T49">Je te le donne, le cœur plein d’amour.</text:span><text:span text:style-name="T49"><text:line-break/></text:span><text:span text:style-name="T49">Je n’ai qu’un désir : t’appartenir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3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4" draw:style-name="dp1" draw:master-page-name="Standard_20_4" presentation:presentation-page-layout-name="AL2T1">
        <draw:custom-shape draw:name="Rectangle 2" draw:style-name="gr102" draw:text-style-name="P25" draw:layer="layout" svg:width="14.088cm" svg:height="16.251cm" svg:x="2.183cm" svg:y="5.358cm">
          <text:p text:style-name="P6"><text:span text:style-name="T49">R. <text:s/></text:span><text:span text:style-name="T69">Car tu es mon Père, je m’abandonne à toi.</text:span><text:span text:style-name="T69"><text:line-break/></text:span><text:span text:style-name="T69">Car tu es mon Père, je me confie en toi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4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5" draw:style-name="dp1" draw:master-page-name="Standard">
        <presentation:notes draw:style-name="dp3">
          <draw:page-thumbnail draw:style-name="gr10" draw:layer="layout" svg:width="5.356cm" svg:height="7.142cm" svg:x="10.021cm" svg:y="1.447cm" draw:page-number="55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6" draw:style-name="dp1" draw:master-page-name="Blank_20_Slide">
        <draw:custom-shape draw:name="CustomShape 1" draw:style-name="gr3" draw:text-style-name="P7" draw:layer="layout" svg:width="17.001cm" svg:height="1.267cm" svg:x="1.023cm" svg:y="5.9cm">
          <text:p text:style-name="P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103" draw:text-style-name="P9" draw:layer="layout" svg:width="16.798cm" svg:height="4.143cm" svg:x="1.124cm" svg:y="6.301cm"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104" draw:text-style-name="P9" draw:layer="layout" svg:width="14.796cm" svg:height="7.021cm" svg:x="2.125cm" svg:y="5.9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105" draw:text-style-name="P9" draw:layer="layout" svg:width="16.123cm" svg:height="8.46cm" svg:x="1.46cm" svg:y="5.9cm">
          <text:p text:style-name="P8"><text:span text:style-name="T7"><text:s/></text:span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text:p text:style-name="P8"><text:span text:style-name="T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106" draw:text-style-name="P9" draw:layer="layout" svg:width="17.199cm" svg:height="9.899cm" svg:x="0.922cm" svg:y="4.701cm"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text:p text:style-name="P8"><text:span text:style-name="T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107" draw:text-style-name="P10" draw:layer="layout" svg:width="11.599cm" svg:height="17.398cm" svg:x="2.381cm" svg:y="1.389cm">
          <draw:image xlink:href="Pictures/10000000000000CA0000010C609126BD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5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7" draw:style-name="dp1" draw:master-page-name="Standard_20_64" presentation:presentation-page-layout-name="AL2T1">
        <draw:custom-shape draw:name="CustomShape 1" draw:style-name="gr108" draw:text-style-name="P2" draw:layer="layout" svg:width="19.048cm" svg:height="22.746cm" svg:x="-0.249cm" svg:y="1cm">
          <text:p text:style-name="P1"><text:span text:style-name="T70">Vierge sainte, Dieu t’a choisie</text:span></text:p>
          <text:p text:style-name="P1"><text:span text:style-name="T71"/></text:p>
          <text:p text:style-name="P1"><text:span text:style-name="T72">1/ Vierge Sainte, Dieu t'a choisie</text:span></text:p>
          <text:p text:style-name="P1"><text:span text:style-name="T72">Depuis toute éternité</text:span></text:p>
          <text:p text:style-name="P1"><text:span text:style-name="T72">Pour nous donner son fils bien-aimé</text:span></text:p>
          <text:p text:style-name="P1"><text:span text:style-name="T72">Pleine de grâce, nous t'acclamons</text:span></text:p>
          <text:p text:style-name="P1"><text:span text:style-name="T72">Ave, Ave, Ave Maria</text:span></text:p>
          <text:p text:style-name="P1"><text:span text:style-name="T71"/></text:p>
          <text:p text:style-name="P1"><text:span text:style-name="T72">2/ Ô Marie, refuge très sûr</text:span></text:p>
          <text:p text:style-name="P1"><text:span text:style-name="T72">Pour les hommes, tes enfants</text:span></text:p>
          <text:p text:style-name="P1"><text:span text:style-name="T72">Tu nous comprends et veilles sur nous</text:span></text:p>
          <text:p text:style-name="P1"><text:span text:style-name="T72">Pleine de grâce, nous te louons</text:span></text:p>
          <text:p text:style-name="P1"><text:span text:style-name="T72">Ave, Ave, Ave Maria</text:span></text:p>
          <text:p text:style-name="P1"><text:span text:style-name="T71"/></text:p>
          <text:p text:style-name="P1"><text:span text:style-name="T72">3/ Tu demeures près de nos vies</text:span></text:p>
          <text:p text:style-name="P1"><text:span text:style-name="T72">Nos mystères et nos espoirs</text:span></text:p>
          <text:p text:style-name="P1"><text:span text:style-name="T72">Pour que la joie remplisse nos cœurs</text:span></text:p>
          <text:p text:style-name="P1"><text:span text:style-name="T72">Pleine de grâce, nous t'acclamons</text:span></text:p>
          <text:p text:style-name="P1"><text:span text:style-name="T72">Ave, Ave, Ave Mari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57" presentation:class="page"/>
          <draw:frame presentation:style-name="pr1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8" draw:style-name="dp1" draw:master-page-name="Standard_20_64" presentation:presentation-page-layout-name="AL2T1">
        <draw:custom-shape draw:name="CustomShape 1" draw:style-name="gr109" draw:text-style-name="P2" draw:layer="layout" svg:width="19.048cm" svg:height="22.744cm" svg:x="-0.249cm" svg:y="1cm">
          <text:p text:style-name="P1"><text:span text:style-name="T72">4/ Ô Marie, modèle éclatant</text:span></text:p>
          <text:p text:style-name="P1"><text:span text:style-name="T72">Pour le monde d'aujourd'hui</text:span></text:p>
          <text:p text:style-name="P1"><text:span text:style-name="T72">Tu nous apprends ce qu'est la beauté</text:span></text:p>
          <text:p text:style-name="P1"><text:span text:style-name="T72">Pleine de grâce, nous t'admirons</text:span></text:p>
          <text:p text:style-name="P1"><text:span text:style-name="T72">Ave, Ave, Ave Maria</text:span></text:p>
          <text:p text:style-name="P1"><text:span text:style-name="T71"/></text:p>
          <text:p text:style-name="P1"><text:span text:style-name="T72">5/ Tu nous mènes auprès de ton fils</text:span></text:p>
          <text:p text:style-name="P1"><text:span text:style-name="T72">Qui nous parle de l'amour</text:span></text:p>
          <text:p text:style-name="P1"><text:span text:style-name="T72">Et nous apprend ce qu'est le pardon</text:span></text:p>
          <text:p text:style-name="P1"><text:span text:style-name="T72">Pleine de grâce, nous t'écoutons</text:span></text:p>
          <text:p text:style-name="P1"><text:span text:style-name="T72">Ave, Ave, Ave Maria</text:span></text:p>
          <text:p text:style-name="P1"><text:span text:style-name="T71"/></text:p>
          <text:p text:style-name="P1"><text:span text:style-name="T72">6/ Rendons gloire au Père très bon</text:span></text:p>
          <text:p text:style-name="P1"><text:span text:style-name="T72">À son fils ressuscité</text:span></text:p>
          <text:p text:style-name="P1"><text:span text:style-name="T72">Au Saint-Esprit qui vit en nos cœurs</text:span></text:p>
          <text:p text:style-name="P1"><text:span text:style-name="T72">Dans tous les siècles des siècles, amen</text:span></text:p>
          <text:p text:style-name="P1"><text:span text:style-name="T72">Ave, Ave, Ave Maria</text:span></text:p>
          <text:p text:style-name="P1"><text:span text:style-name="T72">Ave, Ave, Ave Mari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8" presentation:class="page"/>
          <draw:frame presentation:style-name="pr1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9" draw:style-name="dp5" draw:master-page-name="Blank_20_Slide">
        <draw:custom-shape draw:name="CustomShape 1" draw:style-name="gr110" draw:text-style-name="P2" draw:layer="layout" svg:width="17.199cm" svg:height="6.174cm" svg:x="1.124cm" svg:y="1.098cm">
          <text:p text:style-name="P1"><text:span text:style-name="T73">BONNE Dimanche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" draw:style-name="gr8" draw:text-style-name="P10" draw:layer="layout" svg:width="17.254cm" svg:height="17.229cm" svg:x="0.8cm" svg:y="5.17cm">
          <draw:image xlink:href="Pictures/1000000100000941000009BF46EB13C6.png" xlink:type="simple" xlink:show="embed" xlink:actuate="onLoad" draw:mime-type="image/pn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59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0" draw:style-name="dp1" draw:master-page-name="Blank_20_Slide">
        <draw:frame draw:name="Picture 3" draw:style-name="gr8" draw:text-style-name="P10" draw:layer="layout" svg:width="19.109cm" svg:height="27.999cm" svg:x="0.243cm" svg:y="-0.9cm">
          <draw:image xlink:href="Pictures/10000000000000C800000125F992691D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6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+mn-cs" svg:font-family="+mn-cs"/>
    <style:font-face style:name="+mn-ea" svg:font-family="+mn-ea"/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Cambria1" svg:font-family="Cambria" style:font-family-generic="roman" style:font-pitch="variable"/>
    <style:font-face style:name="Cambria2" svg:font-family="Cambria" style:font-family-generic="modern" style:font-pitch="fixed"/>
    <style:font-face style:name="DejaVu Sans" svg:font-family="'DejaVu Sans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hatch draw:name="Red_20_90_20_Degrees_20_Crossed_20_1" draw:display-name="Red 90 Degrees Crossed 1" draw:style="single" draw:color="#bbe0e3" draw:distance="0.1cm" draw:rotation="450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B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lank_20_Slide-background" style:display-name="Blank Slide-background" style:family="presentation">
      <style:graphic-properties draw:stroke="none" draw:fill="solid" draw:fill-color="#000066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 style:writing-mode="lr-tb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Blank_20_Slide-outline2" style:display-name="Blank Slide-outline2" style:family="presentation" style:parent-style-name="Blank_20_Slid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Blank_20_Slide-outline3" style:display-name="Blank Slide-outline3" style:family="presentation" style:parent-style-name="Blank_20_Slid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Blank_20_Slide-outline4" style:display-name="Blank Slide-outline4" style:family="presentation" style:parent-style-name="Blank_20_Slid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 style:writing-mode="lr-tb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_20_over_20_Content-background" style:display-name="Title, Content over Content-background" style:family="presentation">
      <style:graphic-properties draw:stroke="none" draw:fill="solid" draw:fill-color="#000066"/>
      <style:text-properties style:letter-kerning="true"/>
    </style:style>
    <style:style style:name="Title_2c__20_Content_20_over_20_Content-backgroundobjects" style:display-name="Title, Content over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_20_over_20_Content-notes" style:display-name="Title, Content over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outline1" style:display-name="Title, Content over Content-outline1" style:family="presentation">
      <style:graphic-properties draw:stroke="none" draw:fill="none" draw:auto-grow-height="false" draw:fit-to-size="false" style:shrink-to-fit="true" style:writing-mode="lr-tb">
        <text:list-style style:name="Title_2c__20_Content_20_over_20_Content-outline1" style:display-name="Title, Content over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_20_over_20_Content-outline2" style:display-name="Title, Content over Content-outline2" style:family="presentation" style:parent-style-name="Title_2c__20_Content_20_over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_20_over_20_Content-outline3" style:display-name="Title, Content over Content-outline3" style:family="presentation" style:parent-style-name="Title_2c__20_Content_20_over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_20_over_20_Content-outline4" style:display-name="Title, Content over Content-outline4" style:family="presentation" style:parent-style-name="Title_2c__20_Content_20_over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_20_over_20_Content-outline5" style:display-name="Title, Content over Content-outline5" style:family="presentation" style:parent-style-name="Title_2c__20_Content_20_over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6" style:display-name="Title, Content over Content-outline6" style:family="presentation" style:parent-style-name="Title_2c__20_Content_20_over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7" style:display-name="Title, Content over Content-outline7" style:family="presentation" style:parent-style-name="Title_2c__20_Content_20_over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8" style:display-name="Title, Content over Content-outline8" style:family="presentation" style:parent-style-name="Title_2c__20_Content_20_over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9" style:display-name="Title, Content over Content-outline9" style:family="presentation" style:parent-style-name="Title_2c__20_Content_20_over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subtitle" style:display-name="Title, Content over Content-subtitle" style:family="presentation">
      <style:graphic-properties draw:stroke="none" draw:fill="none" draw:textarea-vertical-align="middle">
        <text:list-style style:name="Title_2c__20_Content_20_over_20_Content-subtitle" style:display-name="Title, Content over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title" style:display-name="Title, Content over Content-title" style:family="presentation">
      <style:graphic-properties draw:stroke="none" draw:fill="none" draw:textarea-vertical-align="middle" style:writing-mode="lr-tb">
        <text:list-style style:name="Title_2c__20_Content_20_over_20_Content-title" style:display-name="Title, Content over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4_20_Content-background" style:display-name="Title, 4 Content-background" style:family="presentation">
      <style:graphic-properties draw:stroke="none" draw:fill="solid" draw:fill-color="#000066"/>
      <style:text-properties style:letter-kerning="true"/>
    </style:style>
    <style:style style:name="Title_2c__20_4_20_Content-backgroundobjects" style:display-name="Title, 4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4_20_Content-notes" style:display-name="Title, 4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4_20_Content-outline1" style:display-name="Title, 4 Content-outline1" style:family="presentation">
      <style:graphic-properties draw:stroke="none" draw:fill="none" draw:auto-grow-height="false" draw:fit-to-size="false" style:shrink-to-fit="true" style:writing-mode="lr-tb">
        <text:list-style style:name="Title_2c__20_4_20_Content-outline1" style:display-name="Title, 4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4_20_Content-outline2" style:display-name="Title, 4 Content-outline2" style:family="presentation" style:parent-style-name="Title_2c__20_4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4_20_Content-outline3" style:display-name="Title, 4 Content-outline3" style:family="presentation" style:parent-style-name="Title_2c__20_4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4_20_Content-outline4" style:display-name="Title, 4 Content-outline4" style:family="presentation" style:parent-style-name="Title_2c__20_4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4_20_Content-outline5" style:display-name="Title, 4 Content-outline5" style:family="presentation" style:parent-style-name="Title_2c__20_4_20_Content-outline4">
      <style:paragraph-properties fo:margin-top="0.1cm" fo:margin-bottom="0cm"/>
      <style:text-properties fo:font-size="20pt" style:font-size-asian="20pt" style:font-size-complex="20pt"/>
    </style:style>
    <style:style style:name="Title_2c__20_4_20_Content-outline6" style:display-name="Title, 4 Content-outline6" style:family="presentation" style:parent-style-name="Title_2c__20_4_20_Content-outline5">
      <style:paragraph-properties fo:margin-top="0.1cm" fo:margin-bottom="0cm"/>
      <style:text-properties fo:font-size="20pt" style:font-size-asian="20pt" style:font-size-complex="20pt"/>
    </style:style>
    <style:style style:name="Title_2c__20_4_20_Content-outline7" style:display-name="Title, 4 Content-outline7" style:family="presentation" style:parent-style-name="Title_2c__20_4_20_Content-outline6">
      <style:paragraph-properties fo:margin-top="0.1cm" fo:margin-bottom="0cm"/>
      <style:text-properties fo:font-size="20pt" style:font-size-asian="20pt" style:font-size-complex="20pt"/>
    </style:style>
    <style:style style:name="Title_2c__20_4_20_Content-outline8" style:display-name="Title, 4 Content-outline8" style:family="presentation" style:parent-style-name="Title_2c__20_4_20_Content-outline7">
      <style:paragraph-properties fo:margin-top="0.1cm" fo:margin-bottom="0cm"/>
      <style:text-properties fo:font-size="20pt" style:font-size-asian="20pt" style:font-size-complex="20pt"/>
    </style:style>
    <style:style style:name="Title_2c__20_4_20_Content-outline9" style:display-name="Title, 4 Content-outline9" style:family="presentation" style:parent-style-name="Title_2c__20_4_20_Content-outline8">
      <style:paragraph-properties fo:margin-top="0.1cm" fo:margin-bottom="0cm"/>
      <style:text-properties fo:font-size="20pt" style:font-size-asian="20pt" style:font-size-complex="20pt"/>
    </style:style>
    <style:style style:name="Title_2c__20_4_20_Content-subtitle" style:display-name="Title, 4 Content-subtitle" style:family="presentation">
      <style:graphic-properties draw:stroke="none" draw:fill="none" draw:textarea-vertical-align="middle">
        <text:list-style style:name="Title_2c__20_4_20_Content-subtitle" style:display-name="Title, 4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4_20_Content-title" style:display-name="Title, 4 Content-title" style:family="presentation">
      <style:graphic-properties draw:stroke="none" draw:fill="none" draw:textarea-vertical-align="middle" style:writing-mode="lr-tb">
        <text:list-style style:name="Title_2c__20_4_20_Content-title" style:display-name="Title, 4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6_20_Content-background" style:display-name="Title, 6 Content-background" style:family="presentation">
      <style:graphic-properties draw:stroke="none" draw:fill="solid" draw:fill-color="#000066"/>
      <style:text-properties style:letter-kerning="true"/>
    </style:style>
    <style:style style:name="Title_2c__20_6_20_Content-backgroundobjects" style:display-name="Title, 6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6_20_Content-notes" style:display-name="Title, 6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6_20_Content-outline1" style:display-name="Title, 6 Content-outline1" style:family="presentation">
      <style:graphic-properties draw:stroke="none" draw:fill="none" draw:auto-grow-height="false" draw:fit-to-size="false" style:shrink-to-fit="true" style:writing-mode="lr-tb">
        <text:list-style style:name="Title_2c__20_6_20_Content-outline1" style:display-name="Title, 6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6_20_Content-outline2" style:display-name="Title, 6 Content-outline2" style:family="presentation" style:parent-style-name="Title_2c__20_6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6_20_Content-outline3" style:display-name="Title, 6 Content-outline3" style:family="presentation" style:parent-style-name="Title_2c__20_6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6_20_Content-outline4" style:display-name="Title, 6 Content-outline4" style:family="presentation" style:parent-style-name="Title_2c__20_6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6_20_Content-outline5" style:display-name="Title, 6 Content-outline5" style:family="presentation" style:parent-style-name="Title_2c__20_6_20_Content-outline4">
      <style:paragraph-properties fo:margin-top="0.1cm" fo:margin-bottom="0cm"/>
      <style:text-properties fo:font-size="20pt" style:font-size-asian="20pt" style:font-size-complex="20pt"/>
    </style:style>
    <style:style style:name="Title_2c__20_6_20_Content-outline6" style:display-name="Title, 6 Content-outline6" style:family="presentation" style:parent-style-name="Title_2c__20_6_20_Content-outline5">
      <style:paragraph-properties fo:margin-top="0.1cm" fo:margin-bottom="0cm"/>
      <style:text-properties fo:font-size="20pt" style:font-size-asian="20pt" style:font-size-complex="20pt"/>
    </style:style>
    <style:style style:name="Title_2c__20_6_20_Content-outline7" style:display-name="Title, 6 Content-outline7" style:family="presentation" style:parent-style-name="Title_2c__20_6_20_Content-outline6">
      <style:paragraph-properties fo:margin-top="0.1cm" fo:margin-bottom="0cm"/>
      <style:text-properties fo:font-size="20pt" style:font-size-asian="20pt" style:font-size-complex="20pt"/>
    </style:style>
    <style:style style:name="Title_2c__20_6_20_Content-outline8" style:display-name="Title, 6 Content-outline8" style:family="presentation" style:parent-style-name="Title_2c__20_6_20_Content-outline7">
      <style:paragraph-properties fo:margin-top="0.1cm" fo:margin-bottom="0cm"/>
      <style:text-properties fo:font-size="20pt" style:font-size-asian="20pt" style:font-size-complex="20pt"/>
    </style:style>
    <style:style style:name="Title_2c__20_6_20_Content-outline9" style:display-name="Title, 6 Content-outline9" style:family="presentation" style:parent-style-name="Title_2c__20_6_20_Content-outline8">
      <style:paragraph-properties fo:margin-top="0.1cm" fo:margin-bottom="0cm"/>
      <style:text-properties fo:font-size="20pt" style:font-size-asian="20pt" style:font-size-complex="20pt"/>
    </style:style>
    <style:style style:name="Title_2c__20_6_20_Content-subtitle" style:display-name="Title, 6 Content-subtitle" style:family="presentation">
      <style:graphic-properties draw:stroke="none" draw:fill="none" draw:textarea-vertical-align="middle">
        <text:list-style style:name="Title_2c__20_6_20_Content-subtitle" style:display-name="Title, 6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6_20_Content-title" style:display-name="Title, 6 Content-title" style:family="presentation">
      <style:graphic-properties draw:stroke="none" draw:fill="none" draw:textarea-vertical-align="middle" style:writing-mode="lr-tb">
        <text:list-style style:name="Title_2c__20_6_20_Content-title" style:display-name="Title, 6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Slide-background" style:display-name="Title Slide-background" style:family="presentation">
      <style:graphic-properties draw:stroke="none" draw:fill="solid" draw:fill-color="#000066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 style:writing-mode="lr-tb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Slide-outline2" style:display-name="Title Slide-outline2" style:family="presentation" style:parent-style-name="Title_20_Slid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Slide-outline3" style:display-name="Title Slide-outline3" style:family="presentation" style:parent-style-name="Title_20_Slid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Slide-outline4" style:display-name="Title Slide-outline4" style:family="presentation" style:parent-style-name="Title_20_Slid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Slide-outline5" style:display-name="Title Slide-outline5" style:family="presentation" style:parent-style-name="Title_20_Slide-outline4">
      <style:paragraph-properties fo:margin-top="0.1cm" fo:margin-bottom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.1cm" fo:margin-bottom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.1cm" fo:margin-bottom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.1cm" fo:margin-bottom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.1cm" fo:margin-bottom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 style:writing-mode="lr-tb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-background" style:display-name="Title, Content-background" style:family="presentation">
      <style:graphic-properties draw:stroke="none" draw:fill="solid" draw:fill-color="#000066"/>
      <style:text-properties style:letter-kerning="true"/>
    </style:style>
    <style:style style:name="Title_2c__20_Content-backgroundobjects" style:display-name="Title,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-notes" style:display-name="Title,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-outline1" style:display-name="Title, Content-outline1" style:family="presentation">
      <style:graphic-properties draw:stroke="none" draw:fill="none" draw:auto-grow-height="false" draw:fit-to-size="false" style:shrink-to-fit="true" style:writing-mode="lr-tb">
        <text:list-style style:name="Title_2c__20_Content-outline1" style:display-name="Title,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-outline2" style:display-name="Title, Content-outline2" style:family="presentation" style:parent-style-name="Title_2c_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-outline3" style:display-name="Title, Content-outline3" style:family="presentation" style:parent-style-name="Title_2c_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-outline4" style:display-name="Title, Content-outline4" style:family="presentation" style:parent-style-name="Title_2c_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-outline5" style:display-name="Title, Content-outline5" style:family="presentation" style:parent-style-name="Title_2c_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-outline6" style:display-name="Title, Content-outline6" style:family="presentation" style:parent-style-name="Title_2c_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-outline7" style:display-name="Title, Content-outline7" style:family="presentation" style:parent-style-name="Title_2c_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-outline8" style:display-name="Title, Content-outline8" style:family="presentation" style:parent-style-name="Title_2c_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-outline9" style:display-name="Title, Content-outline9" style:family="presentation" style:parent-style-name="Title_2c_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-subtitle" style:display-name="Title, Content-subtitle" style:family="presentation">
      <style:graphic-properties draw:stroke="none" draw:fill="none" draw:textarea-vertical-align="middle">
        <text:list-style style:name="Title_2c__20_Content-subtitle" style:display-name="Title,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-title" style:display-name="Title, Content-title" style:family="presentation">
      <style:graphic-properties draw:stroke="none" draw:fill="none" draw:textarea-vertical-align="middle" style:writing-mode="lr-tb">
        <text:list-style style:name="Title_2c__20_Content-title" style:display-name="Title,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-background" style:display-name="Title, 2 Content-background" style:family="presentation">
      <style:graphic-properties draw:stroke="none" draw:fill="solid" draw:fill-color="#000066"/>
      <style:text-properties style:letter-kerning="true"/>
    </style:style>
    <style:style style:name="Title_2c__20_2_20_Content-backgroundobjects" style:display-name="Title,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-notes" style:display-name="Title, 2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1" style:display-name="Title, 2 Content-outline1" style:family="presentation">
      <style:graphic-properties draw:stroke="none" draw:fill="none" draw:auto-grow-height="false" draw:fit-to-size="false" style:shrink-to-fit="true" style:writing-mode="lr-tb">
        <text:list-style style:name="Title_2c__20_2_20_Content-outline1" style:display-name="Title, 2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-outline2" style:display-name="Title, 2 Content-outline2" style:family="presentation" style:parent-style-name="Title_2c__20_2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-outline3" style:display-name="Title, 2 Content-outline3" style:family="presentation" style:parent-style-name="Title_2c__20_2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-outline4" style:display-name="Title, 2 Content-outline4" style:family="presentation" style:parent-style-name="Title_2c__20_2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-outline5" style:display-name="Title, 2 Content-outline5" style:family="presentation" style:parent-style-name="Title_2c__20_2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-outline6" style:display-name="Title, 2 Content-outline6" style:family="presentation" style:parent-style-name="Title_2c__20_2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-outline7" style:display-name="Title, 2 Content-outline7" style:family="presentation" style:parent-style-name="Title_2c__20_2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-outline8" style:display-name="Title, 2 Content-outline8" style:family="presentation" style:parent-style-name="Title_2c__20_2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-outline9" style:display-name="Title, 2 Content-outline9" style:family="presentation" style:parent-style-name="Title_2c__20_2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-subtitle" style:display-name="Title, 2 Content-subtitle" style:family="presentation">
      <style:graphic-properties draw:stroke="none" draw:fill="none" draw:textarea-vertical-align="middle">
        <text:list-style style:name="Title_2c__20_2_20_Content-subtitle" style:display-name="Title, 2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title" style:display-name="Title, 2 Content-title" style:family="presentation">
      <style:graphic-properties draw:stroke="none" draw:fill="none" draw:textarea-vertical-align="middle" style:writing-mode="lr-tb">
        <text:list-style style:name="Title_2c__20_2_20_Content-title" style:display-name="Title, 2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Only-background" style:display-name="Title Only-background" style:family="presentation">
      <style:graphic-properties draw:stroke="none" draw:fill="solid" draw:fill-color="#000066"/>
      <style:text-properties style:letter-kerning="true"/>
    </style:style>
    <style:style style:name="Title_20_Only-backgroundobjects" style:display-name="Title Onl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Only-notes" style:display-name="Title Onl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Only-outline1" style:display-name="Title Only-outline1" style:family="presentation">
      <style:graphic-properties draw:stroke="none" draw:fill="none" draw:auto-grow-height="false" draw:fit-to-size="false" style:shrink-to-fit="true" style:writing-mode="lr-tb">
        <text:list-style style:name="Title_20_Only-outline1" style:display-name="Title Only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Only-outline2" style:display-name="Title Only-outline2" style:family="presentation" style:parent-style-name="Title_20_Only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Only-outline3" style:display-name="Title Only-outline3" style:family="presentation" style:parent-style-name="Title_20_Only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Only-outline4" style:display-name="Title Only-outline4" style:family="presentation" style:parent-style-name="Title_20_Only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Only-outline5" style:display-name="Title Only-outline5" style:family="presentation" style:parent-style-name="Title_20_Only-outline4">
      <style:paragraph-properties fo:margin-top="0.1cm" fo:margin-bottom="0cm"/>
      <style:text-properties fo:font-size="20pt" style:font-size-asian="20pt" style:font-size-complex="20pt"/>
    </style:style>
    <style:style style:name="Title_20_Only-outline6" style:display-name="Title Only-outline6" style:family="presentation" style:parent-style-name="Title_20_Only-outline5">
      <style:paragraph-properties fo:margin-top="0.1cm" fo:margin-bottom="0cm"/>
      <style:text-properties fo:font-size="20pt" style:font-size-asian="20pt" style:font-size-complex="20pt"/>
    </style:style>
    <style:style style:name="Title_20_Only-outline7" style:display-name="Title Only-outline7" style:family="presentation" style:parent-style-name="Title_20_Only-outline6">
      <style:paragraph-properties fo:margin-top="0.1cm" fo:margin-bottom="0cm"/>
      <style:text-properties fo:font-size="20pt" style:font-size-asian="20pt" style:font-size-complex="20pt"/>
    </style:style>
    <style:style style:name="Title_20_Only-outline8" style:display-name="Title Only-outline8" style:family="presentation" style:parent-style-name="Title_20_Only-outline7">
      <style:paragraph-properties fo:margin-top="0.1cm" fo:margin-bottom="0cm"/>
      <style:text-properties fo:font-size="20pt" style:font-size-asian="20pt" style:font-size-complex="20pt"/>
    </style:style>
    <style:style style:name="Title_20_Only-outline9" style:display-name="Title Only-outline9" style:family="presentation" style:parent-style-name="Title_20_Only-outline8">
      <style:paragraph-properties fo:margin-top="0.1cm" fo:margin-bottom="0cm"/>
      <style:text-properties fo:font-size="20pt" style:font-size-asian="20pt" style:font-size-complex="20pt"/>
    </style:style>
    <style:style style:name="Title_20_Only-subtitle" style:display-name="Title Only-subtitle" style:family="presentation">
      <style:graphic-properties draw:stroke="none" draw:fill="none" draw:textarea-vertical-align="middle">
        <text:list-style style:name="Title_20_Only-subtitle" style:display-name="Title Only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Only-title" style:display-name="Title Only-title" style:family="presentation">
      <style:graphic-properties draw:stroke="none" draw:fill="none" draw:textarea-vertical-align="middle" style:writing-mode="lr-tb">
        <text:list-style style:name="Title_20_Only-title" style:display-name="Title Only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entered_20_Text-background" style:display-name="Centered Text-background" style:family="presentation">
      <style:graphic-properties draw:stroke="none" draw:fill="solid" draw:fill-color="#000066"/>
      <style:text-properties style:letter-kerning="true"/>
    </style:style>
    <style:style style:name="Centered_20_Text-backgroundobjects" style:display-name="Centered 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entered_20_Text-notes" style:display-name="Centered 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entered_20_Text-outline1" style:display-name="Centered Text-outline1" style:family="presentation">
      <style:graphic-properties draw:stroke="none" draw:fill="none" draw:auto-grow-height="false" draw:fit-to-size="false" style:shrink-to-fit="true" style:writing-mode="lr-tb">
        <text:list-style style:name="Centered_20_Text-outline1" style:display-name="Centered 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entered_20_Text-outline2" style:display-name="Centered Text-outline2" style:family="presentation" style:parent-style-name="Centered_20_Tex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Centered_20_Text-outline3" style:display-name="Centered Text-outline3" style:family="presentation" style:parent-style-name="Centered_20_Tex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Centered_20_Text-outline4" style:display-name="Centered Text-outline4" style:family="presentation" style:parent-style-name="Centered_20_Tex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Centered_20_Text-outline5" style:display-name="Centered Text-outline5" style:family="presentation" style:parent-style-name="Centered_20_Text-outline4">
      <style:paragraph-properties fo:margin-top="0.1cm" fo:margin-bottom="0cm"/>
      <style:text-properties fo:font-size="20pt" style:font-size-asian="20pt" style:font-size-complex="20pt"/>
    </style:style>
    <style:style style:name="Centered_20_Text-outline6" style:display-name="Centered Text-outline6" style:family="presentation" style:parent-style-name="Centered_20_Text-outline5">
      <style:paragraph-properties fo:margin-top="0.1cm" fo:margin-bottom="0cm"/>
      <style:text-properties fo:font-size="20pt" style:font-size-asian="20pt" style:font-size-complex="20pt"/>
    </style:style>
    <style:style style:name="Centered_20_Text-outline7" style:display-name="Centered Text-outline7" style:family="presentation" style:parent-style-name="Centered_20_Text-outline6">
      <style:paragraph-properties fo:margin-top="0.1cm" fo:margin-bottom="0cm"/>
      <style:text-properties fo:font-size="20pt" style:font-size-asian="20pt" style:font-size-complex="20pt"/>
    </style:style>
    <style:style style:name="Centered_20_Text-outline8" style:display-name="Centered Text-outline8" style:family="presentation" style:parent-style-name="Centered_20_Text-outline7">
      <style:paragraph-properties fo:margin-top="0.1cm" fo:margin-bottom="0cm"/>
      <style:text-properties fo:font-size="20pt" style:font-size-asian="20pt" style:font-size-complex="20pt"/>
    </style:style>
    <style:style style:name="Centered_20_Text-outline9" style:display-name="Centered Text-outline9" style:family="presentation" style:parent-style-name="Centered_20_Text-outline8">
      <style:paragraph-properties fo:margin-top="0.1cm" fo:margin-bottom="0cm"/>
      <style:text-properties fo:font-size="20pt" style:font-size-asian="20pt" style:font-size-complex="20pt"/>
    </style:style>
    <style:style style:name="Centered_20_Text-subtitle" style:display-name="Centered Text-subtitle" style:family="presentation">
      <style:graphic-properties draw:stroke="none" draw:fill="none" draw:textarea-vertical-align="middle">
        <text:list-style style:name="Centered_20_Text-subtitle" style:display-name="Centered 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entered_20_Text-title" style:display-name="Centered Text-title" style:family="presentation">
      <style:graphic-properties draw:stroke="none" draw:fill="none" draw:textarea-vertical-align="middle" style:writing-mode="lr-tb">
        <text:list-style style:name="Centered_20_Text-title" style:display-name="Centered 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and_20_Content-background" style:display-name="Title, 2 Content and Content-background" style:family="presentation">
      <style:graphic-properties draw:stroke="none" draw:fill="solid" draw:fill-color="#000066"/>
      <style:text-properties style:letter-kerning="true"/>
    </style:style>
    <style:style style:name="Title_2c__20_2_20_Content_20_and_20_Content-backgroundobjects" style:display-name="Title, 2 Content and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_20_and_20_Content-notes" style:display-name="Title, 2 Content and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outline1" style:display-name="Title, 2 Content and Content-outline1" style:family="presentation">
      <style:graphic-properties draw:stroke="none" draw:fill="none" draw:auto-grow-height="false" draw:fit-to-size="false" style:shrink-to-fit="true" style:writing-mode="lr-tb">
        <text:list-style style:name="Title_2c__20_2_20_Content_20_and_20_Content-outline1" style:display-name="Title, 2 Content and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and_20_Content-outline2" style:display-name="Title, 2 Content and Content-outline2" style:family="presentation" style:parent-style-name="Title_2c__20_2_20_Content_20_and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and_20_Content-outline3" style:display-name="Title, 2 Content and Content-outline3" style:family="presentation" style:parent-style-name="Title_2c__20_2_20_Content_20_and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and_20_Content-outline4" style:display-name="Title, 2 Content and Content-outline4" style:family="presentation" style:parent-style-name="Title_2c__20_2_20_Content_20_and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and_20_Content-outline5" style:display-name="Title, 2 Content and Content-outline5" style:family="presentation" style:parent-style-name="Title_2c__20_2_20_Content_20_and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6" style:display-name="Title, 2 Content and Content-outline6" style:family="presentation" style:parent-style-name="Title_2c__20_2_20_Content_20_and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7" style:display-name="Title, 2 Content and Content-outline7" style:family="presentation" style:parent-style-name="Title_2c__20_2_20_Content_20_and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8" style:display-name="Title, 2 Content and Content-outline8" style:family="presentation" style:parent-style-name="Title_2c__20_2_20_Content_20_and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9" style:display-name="Title, 2 Content and Content-outline9" style:family="presentation" style:parent-style-name="Title_2c__20_2_20_Content_20_and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subtitle" style:display-name="Title, 2 Content and Content-subtitle" style:family="presentation">
      <style:graphic-properties draw:stroke="none" draw:fill="none" draw:textarea-vertical-align="middle">
        <text:list-style style:name="Title_2c__20_2_20_Content_20_and_20_Content-subtitle" style:display-name="Title, 2 Content and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title" style:display-name="Title, 2 Content and Content-title" style:family="presentation">
      <style:graphic-properties draw:stroke="none" draw:fill="none" draw:textarea-vertical-align="middle" style:writing-mode="lr-tb">
        <text:list-style style:name="Title_2c__20_2_20_Content_20_and_20_Content-title" style:display-name="Title, 2 Content and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Content_20_and_20_2_20_Content-background" style:display-name="Title Content and 2 Content-background" style:family="presentation">
      <style:graphic-properties draw:stroke="none" draw:fill="solid" draw:fill-color="#000066"/>
      <style:text-properties style:letter-kerning="true"/>
    </style:style>
    <style:style style:name="Title_20_Content_20_and_20_2_20_Content-backgroundobjects" style:display-name="Title Content and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Content_20_and_20_2_20_Content-notes" style:display-name="Title Content and 2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outline1" style:display-name="Title Content and 2 Content-outline1" style:family="presentation">
      <style:graphic-properties draw:stroke="none" draw:fill="none" draw:auto-grow-height="false" draw:fit-to-size="false" style:shrink-to-fit="true" style:writing-mode="lr-tb">
        <text:list-style style:name="Title_20_Content_20_and_20_2_20_Content-outline1" style:display-name="Title Content and 2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Content_20_and_20_2_20_Content-outline2" style:display-name="Title Content and 2 Content-outline2" style:family="presentation" style:parent-style-name="Title_20_Content_20_and_20_2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Content_20_and_20_2_20_Content-outline3" style:display-name="Title Content and 2 Content-outline3" style:family="presentation" style:parent-style-name="Title_20_Content_20_and_20_2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Content_20_and_20_2_20_Content-outline4" style:display-name="Title Content and 2 Content-outline4" style:family="presentation" style:parent-style-name="Title_20_Content_20_and_20_2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Content_20_and_20_2_20_Content-outline5" style:display-name="Title Content and 2 Content-outline5" style:family="presentation" style:parent-style-name="Title_20_Content_20_and_20_2_20_Content-outline4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6" style:display-name="Title Content and 2 Content-outline6" style:family="presentation" style:parent-style-name="Title_20_Content_20_and_20_2_20_Content-outline5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7" style:display-name="Title Content and 2 Content-outline7" style:family="presentation" style:parent-style-name="Title_20_Content_20_and_20_2_20_Content-outline6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8" style:display-name="Title Content and 2 Content-outline8" style:family="presentation" style:parent-style-name="Title_20_Content_20_and_20_2_20_Content-outline7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9" style:display-name="Title Content and 2 Content-outline9" style:family="presentation" style:parent-style-name="Title_20_Content_20_and_20_2_20_Content-outline8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subtitle" style:display-name="Title Content and 2 Content-subtitle" style:family="presentation">
      <style:graphic-properties draw:stroke="none" draw:fill="none" draw:textarea-vertical-align="middle">
        <text:list-style style:name="Title_20_Content_20_and_20_2_20_Content-subtitle" style:display-name="Title Content and 2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title" style:display-name="Title Content and 2 Content-title" style:family="presentation">
      <style:graphic-properties draw:stroke="none" draw:fill="none" draw:textarea-vertical-align="middle" style:writing-mode="lr-tb">
        <text:list-style style:name="Title_20_Content_20_and_20_2_20_Content-title" style:display-name="Title Content and 2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over_20_Content-background" style:display-name="Title, 2 Content over Content-background" style:family="presentation">
      <style:graphic-properties draw:stroke="none" draw:fill="solid" draw:fill-color="#000066"/>
      <style:text-properties style:letter-kerning="true"/>
    </style:style>
    <style:style style:name="Title_2c__20_2_20_Content_20_over_20_Content-backgroundobjects" style:display-name="Title, 2 Content over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_20_over_20_Content-notes" style:display-name="Title, 2 Content over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outline1" style:display-name="Title, 2 Content over Content-outline1" style:family="presentation">
      <style:graphic-properties draw:stroke="none" draw:fill="none" draw:auto-grow-height="false" draw:fit-to-size="false" style:shrink-to-fit="true" style:writing-mode="lr-tb">
        <text:list-style style:name="Title_2c__20_2_20_Content_20_over_20_Content-outline1" style:display-name="Title, 2 Content over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over_20_Content-outline2" style:display-name="Title, 2 Content over Content-outline2" style:family="presentation" style:parent-style-name="Title_2c__20_2_20_Content_20_over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over_20_Content-outline3" style:display-name="Title, 2 Content over Content-outline3" style:family="presentation" style:parent-style-name="Title_2c__20_2_20_Content_20_over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over_20_Content-outline4" style:display-name="Title, 2 Content over Content-outline4" style:family="presentation" style:parent-style-name="Title_2c__20_2_20_Content_20_over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over_20_Content-outline5" style:display-name="Title, 2 Content over Content-outline5" style:family="presentation" style:parent-style-name="Title_2c__20_2_20_Content_20_over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6" style:display-name="Title, 2 Content over Content-outline6" style:family="presentation" style:parent-style-name="Title_2c__20_2_20_Content_20_over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7" style:display-name="Title, 2 Content over Content-outline7" style:family="presentation" style:parent-style-name="Title_2c__20_2_20_Content_20_over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8" style:display-name="Title, 2 Content over Content-outline8" style:family="presentation" style:parent-style-name="Title_2c__20_2_20_Content_20_over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9" style:display-name="Title, 2 Content over Content-outline9" style:family="presentation" style:parent-style-name="Title_2c__20_2_20_Content_20_over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subtitle" style:display-name="Title, 2 Content over Content-subtitle" style:family="presentation">
      <style:graphic-properties draw:stroke="none" draw:fill="none" draw:textarea-vertical-align="middle">
        <text:list-style style:name="Title_2c__20_2_20_Content_20_over_20_Content-subtitle" style:display-name="Title, 2 Content over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title" style:display-name="Title, 2 Content over Content-title" style:family="presentation">
      <style:graphic-properties draw:stroke="none" draw:fill="none" draw:textarea-vertical-align="middle" style:writing-mode="lr-tb">
        <text:list-style style:name="Title_2c__20_2_20_Content_20_over_20_Content-title" style:display-name="Title, 2 Content over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-background" style:family="presentation">
      <style:graphic-properties draw:stroke="none" draw:fill="solid" draw:fill-color="#000066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 style:writing-mode="lr-tb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-outline2" style:family="presentation" style:parent-style-name="Standard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-outline3" style:family="presentation" style:parent-style-name="Standard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-outline4" style:family="presentation" style:parent-style-name="Standard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 style:writing-mode="lr-tb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-background" style:display-name="Standard 1-background" style:family="presentation">
      <style:graphic-properties draw:stroke="none" draw:fill="solid" draw:fill-color="#000066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false" style:shrink-to-fit="true" style:writing-mode="lr-tb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-outline2" style:display-name="Standard 1-outline2" style:family="presentation" style:parent-style-name="Standard_20_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-outline3" style:display-name="Standard 1-outline3" style:family="presentation" style:parent-style-name="Standard_20_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-outline4" style:display-name="Standard 1-outline4" style:family="presentation" style:parent-style-name="Standard_20_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-outline5" style:display-name="Standard 1-outline5" style:family="presentation" style:parent-style-name="Standard_20_1-outline4">
      <style:paragraph-properties fo:margin-top="0.1cm" fo:margin-bottom="0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.1cm" fo:margin-bottom="0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.1cm" fo:margin-bottom="0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.1cm" fo:margin-bottom="0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.1cm" fo:margin-bottom="0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 style:writing-mode="lr-tb">
        <text:list-style style:name="Standard_20_1-title" style:display-name="Standard 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-background" style:display-name="Standard 2-background" style:family="presentation">
      <style:graphic-properties draw:stroke="none" draw:fill="solid" draw:fill-color="#000066"/>
      <style:text-properties style:letter-kerning="true"/>
    </style:style>
    <style:style style:name="Standard_20_2-backgroundobjects" style:display-name="Standard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auto-grow-height="false" draw:fit-to-size="false" style:shrink-to-fit="true" style:writing-mode="lr-tb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-outline2" style:display-name="Standard 2-outline2" style:family="presentation" style:parent-style-name="Standard_20_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-outline3" style:display-name="Standard 2-outline3" style:family="presentation" style:parent-style-name="Standard_20_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-outline4" style:display-name="Standard 2-outline4" style:family="presentation" style:parent-style-name="Standard_20_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-outline5" style:display-name="Standard 2-outline5" style:family="presentation" style:parent-style-name="Standard_20_2-outline4">
      <style:paragraph-properties fo:margin-top="0.1cm" fo:margin-bottom="0cm"/>
      <style:text-properties fo:font-size="20pt" style:font-size-asian="20pt" style:font-size-complex="20pt"/>
    </style:style>
    <style:style style:name="Standard_20_2-outline6" style:display-name="Standard 2-outline6" style:family="presentation" style:parent-style-name="Standard_20_2-outline5">
      <style:paragraph-properties fo:margin-top="0.1cm" fo:margin-bottom="0cm"/>
      <style:text-properties fo:font-size="20pt" style:font-size-asian="20pt" style:font-size-complex="20pt"/>
    </style:style>
    <style:style style:name="Standard_20_2-outline7" style:display-name="Standard 2-outline7" style:family="presentation" style:parent-style-name="Standard_20_2-outline6">
      <style:paragraph-properties fo:margin-top="0.1cm" fo:margin-bottom="0cm"/>
      <style:text-properties fo:font-size="20pt" style:font-size-asian="20pt" style:font-size-complex="20pt"/>
    </style:style>
    <style:style style:name="Standard_20_2-outline8" style:display-name="Standard 2-outline8" style:family="presentation" style:parent-style-name="Standard_20_2-outline7">
      <style:paragraph-properties fo:margin-top="0.1cm" fo:margin-bottom="0cm"/>
      <style:text-properties fo:font-size="20pt" style:font-size-asian="20pt" style:font-size-complex="20pt"/>
    </style:style>
    <style:style style:name="Standard_20_2-outline9" style:display-name="Standard 2-outline9" style:family="presentation" style:parent-style-name="Standard_20_2-outline8">
      <style:paragraph-properties fo:margin-top="0.1cm" fo:margin-bottom="0cm"/>
      <style:text-properties fo:font-size="20pt" style:font-size-asian="20pt" style:font-size-complex="20pt"/>
    </style:style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 style:writing-mode="lr-tb">
        <text:list-style style:name="Standard_20_2-title" style:display-name="Standard 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-background" style:display-name="Standard 3-background" style:family="presentation">
      <style:graphic-properties draw:stroke="none" draw:fill="solid" draw:fill-color="#000066"/>
      <style:text-properties style:letter-kerning="true"/>
    </style:style>
    <style:style style:name="Standard_20_3-backgroundobjects" style:display-name="Standard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-notes" style:display-name="Standard 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-outline1" style:display-name="Standard 3-outline1" style:family="presentation">
      <style:graphic-properties draw:stroke="none" draw:fill="none" draw:auto-grow-height="false" draw:fit-to-size="false" style:shrink-to-fit="true" style:writing-mode="lr-tb">
        <text:list-style style:name="Standard_20_3-outline1" style:display-name="Standard 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-outline2" style:display-name="Standard 3-outline2" style:family="presentation" style:parent-style-name="Standard_20_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-outline3" style:display-name="Standard 3-outline3" style:family="presentation" style:parent-style-name="Standard_20_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-outline4" style:display-name="Standard 3-outline4" style:family="presentation" style:parent-style-name="Standard_20_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-outline5" style:display-name="Standard 3-outline5" style:family="presentation" style:parent-style-name="Standard_20_3-outline4">
      <style:paragraph-properties fo:margin-top="0.1cm" fo:margin-bottom="0cm"/>
      <style:text-properties fo:font-size="20pt" style:font-size-asian="20pt" style:font-size-complex="20pt"/>
    </style:style>
    <style:style style:name="Standard_20_3-outline6" style:display-name="Standard 3-outline6" style:family="presentation" style:parent-style-name="Standard_20_3-outline5">
      <style:paragraph-properties fo:margin-top="0.1cm" fo:margin-bottom="0cm"/>
      <style:text-properties fo:font-size="20pt" style:font-size-asian="20pt" style:font-size-complex="20pt"/>
    </style:style>
    <style:style style:name="Standard_20_3-outline7" style:display-name="Standard 3-outline7" style:family="presentation" style:parent-style-name="Standard_20_3-outline6">
      <style:paragraph-properties fo:margin-top="0.1cm" fo:margin-bottom="0cm"/>
      <style:text-properties fo:font-size="20pt" style:font-size-asian="20pt" style:font-size-complex="20pt"/>
    </style:style>
    <style:style style:name="Standard_20_3-outline8" style:display-name="Standard 3-outline8" style:family="presentation" style:parent-style-name="Standard_20_3-outline7">
      <style:paragraph-properties fo:margin-top="0.1cm" fo:margin-bottom="0cm"/>
      <style:text-properties fo:font-size="20pt" style:font-size-asian="20pt" style:font-size-complex="20pt"/>
    </style:style>
    <style:style style:name="Standard_20_3-outline9" style:display-name="Standard 3-outline9" style:family="presentation" style:parent-style-name="Standard_20_3-outline8">
      <style:paragraph-properties fo:margin-top="0.1cm" fo:margin-bottom="0cm"/>
      <style:text-properties fo:font-size="20pt" style:font-size-asian="20pt" style:font-size-complex="20pt"/>
    </style:style>
    <style:style style:name="Standard_20_3-subtitle" style:display-name="Standard 3-subtitle" style:family="presentation">
      <style:graphic-properties draw:stroke="none" draw:fill="none" draw:textarea-vertical-align="middle">
        <text:list-style style:name="Standard_20_3-subtitle" style:display-name="Standard 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title" style:display-name="Standard 3-title" style:family="presentation">
      <style:graphic-properties draw:stroke="none" draw:fill="none" draw:textarea-vertical-align="middle" style:writing-mode="lr-tb">
        <text:list-style style:name="Standard_20_3-title" style:display-name="Standard 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-background" style:display-name="Standard 4-background" style:family="presentation">
      <style:graphic-properties draw:stroke="none" draw:fill="solid" draw:fill-color="#000066"/>
      <style:text-properties style:letter-kerning="true"/>
    </style:style>
    <style:style style:name="Standard_20_4-backgroundobjects" style:display-name="Standard 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-notes" style:display-name="Standard 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-outline1" style:display-name="Standard 4-outline1" style:family="presentation">
      <style:graphic-properties draw:stroke="none" draw:fill="none" draw:auto-grow-height="false" draw:fit-to-size="false" style:shrink-to-fit="true" style:writing-mode="lr-tb">
        <text:list-style style:name="Standard_20_4-outline1" style:display-name="Standard 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-outline2" style:display-name="Standard 4-outline2" style:family="presentation" style:parent-style-name="Standard_20_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-outline3" style:display-name="Standard 4-outline3" style:family="presentation" style:parent-style-name="Standard_20_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-outline4" style:display-name="Standard 4-outline4" style:family="presentation" style:parent-style-name="Standard_20_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-outline5" style:display-name="Standard 4-outline5" style:family="presentation" style:parent-style-name="Standard_20_4-outline4">
      <style:paragraph-properties fo:margin-top="0.1cm" fo:margin-bottom="0cm"/>
      <style:text-properties fo:font-size="20pt" style:font-size-asian="20pt" style:font-size-complex="20pt"/>
    </style:style>
    <style:style style:name="Standard_20_4-outline6" style:display-name="Standard 4-outline6" style:family="presentation" style:parent-style-name="Standard_20_4-outline5">
      <style:paragraph-properties fo:margin-top="0.1cm" fo:margin-bottom="0cm"/>
      <style:text-properties fo:font-size="20pt" style:font-size-asian="20pt" style:font-size-complex="20pt"/>
    </style:style>
    <style:style style:name="Standard_20_4-outline7" style:display-name="Standard 4-outline7" style:family="presentation" style:parent-style-name="Standard_20_4-outline6">
      <style:paragraph-properties fo:margin-top="0.1cm" fo:margin-bottom="0cm"/>
      <style:text-properties fo:font-size="20pt" style:font-size-asian="20pt" style:font-size-complex="20pt"/>
    </style:style>
    <style:style style:name="Standard_20_4-outline8" style:display-name="Standard 4-outline8" style:family="presentation" style:parent-style-name="Standard_20_4-outline7">
      <style:paragraph-properties fo:margin-top="0.1cm" fo:margin-bottom="0cm"/>
      <style:text-properties fo:font-size="20pt" style:font-size-asian="20pt" style:font-size-complex="20pt"/>
    </style:style>
    <style:style style:name="Standard_20_4-outline9" style:display-name="Standard 4-outline9" style:family="presentation" style:parent-style-name="Standard_20_4-outline8">
      <style:paragraph-properties fo:margin-top="0.1cm" fo:margin-bottom="0cm"/>
      <style:text-properties fo:font-size="20pt" style:font-size-asian="20pt" style:font-size-complex="20pt"/>
    </style:style>
    <style:style style:name="Standard_20_4-subtitle" style:display-name="Standard 4-subtitle" style:family="presentation">
      <style:graphic-properties draw:stroke="none" draw:fill="none" draw:textarea-vertical-align="middle">
        <text:list-style style:name="Standard_20_4-subtitle" style:display-name="Standard 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-title" style:display-name="Standard 4-title" style:family="presentation">
      <style:graphic-properties draw:stroke="none" draw:fill="none" draw:textarea-vertical-align="middle" style:writing-mode="lr-tb">
        <text:list-style style:name="Standard_20_4-title" style:display-name="Standard 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-background" style:display-name="Standard 5-background" style:family="presentation">
      <style:graphic-properties draw:stroke="none" draw:fill="solid" draw:fill-color="#000066"/>
      <style:text-properties style:letter-kerning="true"/>
    </style:style>
    <style:style style:name="Standard_20_5-backgroundobjects" style:display-name="Standard 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-notes" style:display-name="Standard 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-outline1" style:display-name="Standard 5-outline1" style:family="presentation">
      <style:graphic-properties draw:stroke="none" draw:fill="none" draw:auto-grow-height="false" draw:fit-to-size="false" style:shrink-to-fit="true" style:writing-mode="lr-tb">
        <text:list-style style:name="Standard_20_5-outline1" style:display-name="Standard 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-outline2" style:display-name="Standard 5-outline2" style:family="presentation" style:parent-style-name="Standard_20_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-outline3" style:display-name="Standard 5-outline3" style:family="presentation" style:parent-style-name="Standard_20_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-outline4" style:display-name="Standard 5-outline4" style:family="presentation" style:parent-style-name="Standard_20_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-outline5" style:display-name="Standard 5-outline5" style:family="presentation" style:parent-style-name="Standard_20_5-outline4">
      <style:paragraph-properties fo:margin-top="0.1cm" fo:margin-bottom="0cm"/>
      <style:text-properties fo:font-size="20pt" style:font-size-asian="20pt" style:font-size-complex="20pt"/>
    </style:style>
    <style:style style:name="Standard_20_5-outline6" style:display-name="Standard 5-outline6" style:family="presentation" style:parent-style-name="Standard_20_5-outline5">
      <style:paragraph-properties fo:margin-top="0.1cm" fo:margin-bottom="0cm"/>
      <style:text-properties fo:font-size="20pt" style:font-size-asian="20pt" style:font-size-complex="20pt"/>
    </style:style>
    <style:style style:name="Standard_20_5-outline7" style:display-name="Standard 5-outline7" style:family="presentation" style:parent-style-name="Standard_20_5-outline6">
      <style:paragraph-properties fo:margin-top="0.1cm" fo:margin-bottom="0cm"/>
      <style:text-properties fo:font-size="20pt" style:font-size-asian="20pt" style:font-size-complex="20pt"/>
    </style:style>
    <style:style style:name="Standard_20_5-outline8" style:display-name="Standard 5-outline8" style:family="presentation" style:parent-style-name="Standard_20_5-outline7">
      <style:paragraph-properties fo:margin-top="0.1cm" fo:margin-bottom="0cm"/>
      <style:text-properties fo:font-size="20pt" style:font-size-asian="20pt" style:font-size-complex="20pt"/>
    </style:style>
    <style:style style:name="Standard_20_5-outline9" style:display-name="Standard 5-outline9" style:family="presentation" style:parent-style-name="Standard_20_5-outline8">
      <style:paragraph-properties fo:margin-top="0.1cm" fo:margin-bottom="0cm"/>
      <style:text-properties fo:font-size="20pt" style:font-size-asian="20pt" style:font-size-complex="20pt"/>
    </style:style>
    <style:style style:name="Standard_20_5-subtitle" style:display-name="Standard 5-subtitle" style:family="presentation">
      <style:graphic-properties draw:stroke="none" draw:fill="none" draw:textarea-vertical-align="middle">
        <text:list-style style:name="Standard_20_5-subtitle" style:display-name="Standard 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-title" style:display-name="Standard 5-title" style:family="presentation">
      <style:graphic-properties draw:stroke="none" draw:fill="none" draw:textarea-vertical-align="middle" style:writing-mode="lr-tb">
        <text:list-style style:name="Standard_20_5-title" style:display-name="Standard 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-background" style:display-name="Standard 6-background" style:family="presentation">
      <style:graphic-properties draw:stroke="none" draw:fill="solid" draw:fill-color="#000066"/>
      <style:text-properties style:letter-kerning="true"/>
    </style:style>
    <style:style style:name="Standard_20_6-backgroundobjects" style:display-name="Standard 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-notes" style:display-name="Standard 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-outline1" style:display-name="Standard 6-outline1" style:family="presentation">
      <style:graphic-properties draw:stroke="none" draw:fill="none" draw:auto-grow-height="false" draw:fit-to-size="false" style:shrink-to-fit="true" style:writing-mode="lr-tb">
        <text:list-style style:name="Standard_20_6-outline1" style:display-name="Standard 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-outline2" style:display-name="Standard 6-outline2" style:family="presentation" style:parent-style-name="Standard_20_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-outline3" style:display-name="Standard 6-outline3" style:family="presentation" style:parent-style-name="Standard_20_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-outline4" style:display-name="Standard 6-outline4" style:family="presentation" style:parent-style-name="Standard_20_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-outline5" style:display-name="Standard 6-outline5" style:family="presentation" style:parent-style-name="Standard_20_6-outline4">
      <style:paragraph-properties fo:margin-top="0.1cm" fo:margin-bottom="0cm"/>
      <style:text-properties fo:font-size="20pt" style:font-size-asian="20pt" style:font-size-complex="20pt"/>
    </style:style>
    <style:style style:name="Standard_20_6-outline6" style:display-name="Standard 6-outline6" style:family="presentation" style:parent-style-name="Standard_20_6-outline5">
      <style:paragraph-properties fo:margin-top="0.1cm" fo:margin-bottom="0cm"/>
      <style:text-properties fo:font-size="20pt" style:font-size-asian="20pt" style:font-size-complex="20pt"/>
    </style:style>
    <style:style style:name="Standard_20_6-outline7" style:display-name="Standard 6-outline7" style:family="presentation" style:parent-style-name="Standard_20_6-outline6">
      <style:paragraph-properties fo:margin-top="0.1cm" fo:margin-bottom="0cm"/>
      <style:text-properties fo:font-size="20pt" style:font-size-asian="20pt" style:font-size-complex="20pt"/>
    </style:style>
    <style:style style:name="Standard_20_6-outline8" style:display-name="Standard 6-outline8" style:family="presentation" style:parent-style-name="Standard_20_6-outline7">
      <style:paragraph-properties fo:margin-top="0.1cm" fo:margin-bottom="0cm"/>
      <style:text-properties fo:font-size="20pt" style:font-size-asian="20pt" style:font-size-complex="20pt"/>
    </style:style>
    <style:style style:name="Standard_20_6-outline9" style:display-name="Standard 6-outline9" style:family="presentation" style:parent-style-name="Standard_20_6-outline8">
      <style:paragraph-properties fo:margin-top="0.1cm" fo:margin-bottom="0cm"/>
      <style:text-properties fo:font-size="20pt" style:font-size-asian="20pt" style:font-size-complex="20pt"/>
    </style:style>
    <style:style style:name="Standard_20_6-subtitle" style:display-name="Standard 6-subtitle" style:family="presentation">
      <style:graphic-properties draw:stroke="none" draw:fill="none" draw:textarea-vertical-align="middle">
        <text:list-style style:name="Standard_20_6-subtitle" style:display-name="Standard 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-title" style:display-name="Standard 6-title" style:family="presentation">
      <style:graphic-properties draw:stroke="none" draw:fill="none" draw:textarea-vertical-align="middle" style:writing-mode="lr-tb">
        <text:list-style style:name="Standard_20_6-title" style:display-name="Standard 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-background" style:display-name="Standard 7-background" style:family="presentation">
      <style:graphic-properties draw:stroke="none" draw:fill="solid" draw:fill-color="#000066"/>
      <style:text-properties style:letter-kerning="true"/>
    </style:style>
    <style:style style:name="Standard_20_7-backgroundobjects" style:display-name="Standard 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-notes" style:display-name="Standard 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-outline1" style:display-name="Standard 7-outline1" style:family="presentation">
      <style:graphic-properties draw:stroke="none" draw:fill="none" draw:auto-grow-height="false" draw:fit-to-size="false" style:shrink-to-fit="true" style:writing-mode="lr-tb">
        <text:list-style style:name="Standard_20_7-outline1" style:display-name="Standard 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-outline2" style:display-name="Standard 7-outline2" style:family="presentation" style:parent-style-name="Standard_20_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-outline3" style:display-name="Standard 7-outline3" style:family="presentation" style:parent-style-name="Standard_20_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-outline4" style:display-name="Standard 7-outline4" style:family="presentation" style:parent-style-name="Standard_20_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-outline5" style:display-name="Standard 7-outline5" style:family="presentation" style:parent-style-name="Standard_20_7-outline4">
      <style:paragraph-properties fo:margin-top="0.1cm" fo:margin-bottom="0cm"/>
      <style:text-properties fo:font-size="20pt" style:font-size-asian="20pt" style:font-size-complex="20pt"/>
    </style:style>
    <style:style style:name="Standard_20_7-outline6" style:display-name="Standard 7-outline6" style:family="presentation" style:parent-style-name="Standard_20_7-outline5">
      <style:paragraph-properties fo:margin-top="0.1cm" fo:margin-bottom="0cm"/>
      <style:text-properties fo:font-size="20pt" style:font-size-asian="20pt" style:font-size-complex="20pt"/>
    </style:style>
    <style:style style:name="Standard_20_7-outline7" style:display-name="Standard 7-outline7" style:family="presentation" style:parent-style-name="Standard_20_7-outline6">
      <style:paragraph-properties fo:margin-top="0.1cm" fo:margin-bottom="0cm"/>
      <style:text-properties fo:font-size="20pt" style:font-size-asian="20pt" style:font-size-complex="20pt"/>
    </style:style>
    <style:style style:name="Standard_20_7-outline8" style:display-name="Standard 7-outline8" style:family="presentation" style:parent-style-name="Standard_20_7-outline7">
      <style:paragraph-properties fo:margin-top="0.1cm" fo:margin-bottom="0cm"/>
      <style:text-properties fo:font-size="20pt" style:font-size-asian="20pt" style:font-size-complex="20pt"/>
    </style:style>
    <style:style style:name="Standard_20_7-outline9" style:display-name="Standard 7-outline9" style:family="presentation" style:parent-style-name="Standard_20_7-outline8">
      <style:paragraph-properties fo:margin-top="0.1cm" fo:margin-bottom="0cm"/>
      <style:text-properties fo:font-size="20pt" style:font-size-asian="20pt" style:font-size-complex="20pt"/>
    </style:style>
    <style:style style:name="Standard_20_7-subtitle" style:display-name="Standard 7-subtitle" style:family="presentation">
      <style:graphic-properties draw:stroke="none" draw:fill="none" draw:textarea-vertical-align="middle">
        <text:list-style style:name="Standard_20_7-subtitle" style:display-name="Standard 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-title" style:display-name="Standard 7-title" style:family="presentation">
      <style:graphic-properties draw:stroke="none" draw:fill="none" draw:textarea-vertical-align="middle" style:writing-mode="lr-tb">
        <text:list-style style:name="Standard_20_7-title" style:display-name="Standard 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8-background" style:display-name="Standard 8-background" style:family="presentation">
      <style:graphic-properties draw:stroke="none" draw:fill="solid" draw:fill-color="#000066"/>
      <style:text-properties style:letter-kerning="true"/>
    </style:style>
    <style:style style:name="Standard_20_8-backgroundobjects" style:display-name="Standard 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-notes" style:display-name="Standard 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-outline1" style:display-name="Standard 8-outline1" style:family="presentation">
      <style:graphic-properties draw:stroke="none" draw:fill="none" draw:auto-grow-height="false" draw:fit-to-size="false" style:shrink-to-fit="true" style:writing-mode="lr-tb">
        <text:list-style style:name="Standard_20_8-outline1" style:display-name="Standard 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8-outline2" style:display-name="Standard 8-outline2" style:family="presentation" style:parent-style-name="Standard_20_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8-outline3" style:display-name="Standard 8-outline3" style:family="presentation" style:parent-style-name="Standard_20_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8-outline4" style:display-name="Standard 8-outline4" style:family="presentation" style:parent-style-name="Standard_20_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8-outline5" style:display-name="Standard 8-outline5" style:family="presentation" style:parent-style-name="Standard_20_8-outline4">
      <style:paragraph-properties fo:margin-top="0.1cm" fo:margin-bottom="0cm"/>
      <style:text-properties fo:font-size="20pt" style:font-size-asian="20pt" style:font-size-complex="20pt"/>
    </style:style>
    <style:style style:name="Standard_20_8-outline6" style:display-name="Standard 8-outline6" style:family="presentation" style:parent-style-name="Standard_20_8-outline5">
      <style:paragraph-properties fo:margin-top="0.1cm" fo:margin-bottom="0cm"/>
      <style:text-properties fo:font-size="20pt" style:font-size-asian="20pt" style:font-size-complex="20pt"/>
    </style:style>
    <style:style style:name="Standard_20_8-outline7" style:display-name="Standard 8-outline7" style:family="presentation" style:parent-style-name="Standard_20_8-outline6">
      <style:paragraph-properties fo:margin-top="0.1cm" fo:margin-bottom="0cm"/>
      <style:text-properties fo:font-size="20pt" style:font-size-asian="20pt" style:font-size-complex="20pt"/>
    </style:style>
    <style:style style:name="Standard_20_8-outline8" style:display-name="Standard 8-outline8" style:family="presentation" style:parent-style-name="Standard_20_8-outline7">
      <style:paragraph-properties fo:margin-top="0.1cm" fo:margin-bottom="0cm"/>
      <style:text-properties fo:font-size="20pt" style:font-size-asian="20pt" style:font-size-complex="20pt"/>
    </style:style>
    <style:style style:name="Standard_20_8-outline9" style:display-name="Standard 8-outline9" style:family="presentation" style:parent-style-name="Standard_20_8-outline8">
      <style:paragraph-properties fo:margin-top="0.1cm" fo:margin-bottom="0cm"/>
      <style:text-properties fo:font-size="20pt" style:font-size-asian="20pt" style:font-size-complex="20pt"/>
    </style:style>
    <style:style style:name="Standard_20_8-subtitle" style:display-name="Standard 8-subtitle" style:family="presentation">
      <style:graphic-properties draw:stroke="none" draw:fill="none" draw:textarea-vertical-align="middle">
        <text:list-style style:name="Standard_20_8-subtitle" style:display-name="Standard 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-title" style:display-name="Standard 8-title" style:family="presentation">
      <style:graphic-properties draw:stroke="none" draw:fill="none" draw:textarea-vertical-align="middle" style:writing-mode="lr-tb">
        <text:list-style style:name="Standard_20_8-title" style:display-name="Standard 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9-background" style:display-name="Standard 9-background" style:family="presentation">
      <style:graphic-properties draw:stroke="none" draw:fill="solid" draw:fill-color="#000066"/>
      <style:text-properties style:letter-kerning="true"/>
    </style:style>
    <style:style style:name="Standard_20_9-backgroundobjects" style:display-name="Standard 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9-notes" style:display-name="Standard 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9-outline1" style:display-name="Standard 9-outline1" style:family="presentation">
      <style:graphic-properties draw:stroke="none" draw:fill="none" draw:auto-grow-height="false" draw:fit-to-size="false" style:shrink-to-fit="true" style:writing-mode="lr-tb">
        <text:list-style style:name="Standard_20_9-outline1" style:display-name="Standard 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9-outline2" style:display-name="Standard 9-outline2" style:family="presentation" style:parent-style-name="Standard_20_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9-outline3" style:display-name="Standard 9-outline3" style:family="presentation" style:parent-style-name="Standard_20_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9-outline4" style:display-name="Standard 9-outline4" style:family="presentation" style:parent-style-name="Standard_20_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9-outline5" style:display-name="Standard 9-outline5" style:family="presentation" style:parent-style-name="Standard_20_9-outline4">
      <style:paragraph-properties fo:margin-top="0.1cm" fo:margin-bottom="0cm"/>
      <style:text-properties fo:font-size="20pt" style:font-size-asian="20pt" style:font-size-complex="20pt"/>
    </style:style>
    <style:style style:name="Standard_20_9-outline6" style:display-name="Standard 9-outline6" style:family="presentation" style:parent-style-name="Standard_20_9-outline5">
      <style:paragraph-properties fo:margin-top="0.1cm" fo:margin-bottom="0cm"/>
      <style:text-properties fo:font-size="20pt" style:font-size-asian="20pt" style:font-size-complex="20pt"/>
    </style:style>
    <style:style style:name="Standard_20_9-outline7" style:display-name="Standard 9-outline7" style:family="presentation" style:parent-style-name="Standard_20_9-outline6">
      <style:paragraph-properties fo:margin-top="0.1cm" fo:margin-bottom="0cm"/>
      <style:text-properties fo:font-size="20pt" style:font-size-asian="20pt" style:font-size-complex="20pt"/>
    </style:style>
    <style:style style:name="Standard_20_9-outline8" style:display-name="Standard 9-outline8" style:family="presentation" style:parent-style-name="Standard_20_9-outline7">
      <style:paragraph-properties fo:margin-top="0.1cm" fo:margin-bottom="0cm"/>
      <style:text-properties fo:font-size="20pt" style:font-size-asian="20pt" style:font-size-complex="20pt"/>
    </style:style>
    <style:style style:name="Standard_20_9-outline9" style:display-name="Standard 9-outline9" style:family="presentation" style:parent-style-name="Standard_20_9-outline8">
      <style:paragraph-properties fo:margin-top="0.1cm" fo:margin-bottom="0cm"/>
      <style:text-properties fo:font-size="20pt" style:font-size-asian="20pt" style:font-size-complex="20pt"/>
    </style:style>
    <style:style style:name="Standard_20_9-subtitle" style:display-name="Standard 9-subtitle" style:family="presentation">
      <style:graphic-properties draw:stroke="none" draw:fill="none" draw:textarea-vertical-align="middle">
        <text:list-style style:name="Standard_20_9-subtitle" style:display-name="Standard 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9-title" style:display-name="Standard 9-title" style:family="presentation">
      <style:graphic-properties draw:stroke="none" draw:fill="none" draw:textarea-vertical-align="middle" style:writing-mode="lr-tb">
        <text:list-style style:name="Standard_20_9-title" style:display-name="Standard 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0-background" style:display-name="Standard 10-background" style:family="presentation">
      <style:graphic-properties draw:stroke="none" draw:fill="solid" draw:fill-color="#000066"/>
      <style:text-properties style:letter-kerning="true"/>
    </style:style>
    <style:style style:name="Standard_20_10-backgroundobjects" style:display-name="Standard 1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0-notes" style:display-name="Standard 1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0-outline1" style:display-name="Standard 10-outline1" style:family="presentation">
      <style:graphic-properties draw:stroke="none" draw:fill="none" draw:auto-grow-height="false" draw:fit-to-size="false" style:shrink-to-fit="true" style:writing-mode="lr-tb">
        <text:list-style style:name="Standard_20_10-outline1" style:display-name="Standard 1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0-outline2" style:display-name="Standard 10-outline2" style:family="presentation" style:parent-style-name="Standard_20_1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0-outline3" style:display-name="Standard 10-outline3" style:family="presentation" style:parent-style-name="Standard_20_1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0-outline4" style:display-name="Standard 10-outline4" style:family="presentation" style:parent-style-name="Standard_20_1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0-outline5" style:display-name="Standard 10-outline5" style:family="presentation" style:parent-style-name="Standard_20_10-outline4">
      <style:paragraph-properties fo:margin-top="0.1cm" fo:margin-bottom="0cm"/>
      <style:text-properties fo:font-size="20pt" style:font-size-asian="20pt" style:font-size-complex="20pt"/>
    </style:style>
    <style:style style:name="Standard_20_10-outline6" style:display-name="Standard 10-outline6" style:family="presentation" style:parent-style-name="Standard_20_10-outline5">
      <style:paragraph-properties fo:margin-top="0.1cm" fo:margin-bottom="0cm"/>
      <style:text-properties fo:font-size="20pt" style:font-size-asian="20pt" style:font-size-complex="20pt"/>
    </style:style>
    <style:style style:name="Standard_20_10-outline7" style:display-name="Standard 10-outline7" style:family="presentation" style:parent-style-name="Standard_20_10-outline6">
      <style:paragraph-properties fo:margin-top="0.1cm" fo:margin-bottom="0cm"/>
      <style:text-properties fo:font-size="20pt" style:font-size-asian="20pt" style:font-size-complex="20pt"/>
    </style:style>
    <style:style style:name="Standard_20_10-outline8" style:display-name="Standard 10-outline8" style:family="presentation" style:parent-style-name="Standard_20_10-outline7">
      <style:paragraph-properties fo:margin-top="0.1cm" fo:margin-bottom="0cm"/>
      <style:text-properties fo:font-size="20pt" style:font-size-asian="20pt" style:font-size-complex="20pt"/>
    </style:style>
    <style:style style:name="Standard_20_10-outline9" style:display-name="Standard 10-outline9" style:family="presentation" style:parent-style-name="Standard_20_10-outline8">
      <style:paragraph-properties fo:margin-top="0.1cm" fo:margin-bottom="0cm"/>
      <style:text-properties fo:font-size="20pt" style:font-size-asian="20pt" style:font-size-complex="20pt"/>
    </style:style>
    <style:style style:name="Standard_20_10-subtitle" style:display-name="Standard 10-subtitle" style:family="presentation">
      <style:graphic-properties draw:stroke="none" draw:fill="none" draw:textarea-vertical-align="middle">
        <text:list-style style:name="Standard_20_10-subtitle" style:display-name="Standard 1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0-title" style:display-name="Standard 10-title" style:family="presentation">
      <style:graphic-properties draw:stroke="none" draw:fill="none" draw:textarea-vertical-align="middle" style:writing-mode="lr-tb">
        <text:list-style style:name="Standard_20_10-title" style:display-name="Standard 1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1-background" style:display-name="Standard 11-background" style:family="presentation">
      <style:graphic-properties draw:stroke="none" draw:fill="solid" draw:fill-color="#000066"/>
      <style:text-properties style:letter-kerning="true"/>
    </style:style>
    <style:style style:name="Standard_20_11-backgroundobjects" style:display-name="Standard 1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1-notes" style:display-name="Standard 1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1-outline1" style:display-name="Standard 11-outline1" style:family="presentation">
      <style:graphic-properties draw:stroke="none" draw:fill="none" draw:auto-grow-height="false" draw:fit-to-size="false" style:shrink-to-fit="true" style:writing-mode="lr-tb">
        <text:list-style style:name="Standard_20_11-outline1" style:display-name="Standard 1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1-outline2" style:display-name="Standard 11-outline2" style:family="presentation" style:parent-style-name="Standard_20_1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1-outline3" style:display-name="Standard 11-outline3" style:family="presentation" style:parent-style-name="Standard_20_1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1-outline4" style:display-name="Standard 11-outline4" style:family="presentation" style:parent-style-name="Standard_20_1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1-outline5" style:display-name="Standard 11-outline5" style:family="presentation" style:parent-style-name="Standard_20_11-outline4">
      <style:paragraph-properties fo:margin-top="0.1cm" fo:margin-bottom="0cm"/>
      <style:text-properties fo:font-size="20pt" style:font-size-asian="20pt" style:font-size-complex="20pt"/>
    </style:style>
    <style:style style:name="Standard_20_11-outline6" style:display-name="Standard 11-outline6" style:family="presentation" style:parent-style-name="Standard_20_11-outline5">
      <style:paragraph-properties fo:margin-top="0.1cm" fo:margin-bottom="0cm"/>
      <style:text-properties fo:font-size="20pt" style:font-size-asian="20pt" style:font-size-complex="20pt"/>
    </style:style>
    <style:style style:name="Standard_20_11-outline7" style:display-name="Standard 11-outline7" style:family="presentation" style:parent-style-name="Standard_20_11-outline6">
      <style:paragraph-properties fo:margin-top="0.1cm" fo:margin-bottom="0cm"/>
      <style:text-properties fo:font-size="20pt" style:font-size-asian="20pt" style:font-size-complex="20pt"/>
    </style:style>
    <style:style style:name="Standard_20_11-outline8" style:display-name="Standard 11-outline8" style:family="presentation" style:parent-style-name="Standard_20_11-outline7">
      <style:paragraph-properties fo:margin-top="0.1cm" fo:margin-bottom="0cm"/>
      <style:text-properties fo:font-size="20pt" style:font-size-asian="20pt" style:font-size-complex="20pt"/>
    </style:style>
    <style:style style:name="Standard_20_11-outline9" style:display-name="Standard 11-outline9" style:family="presentation" style:parent-style-name="Standard_20_11-outline8">
      <style:paragraph-properties fo:margin-top="0.1cm" fo:margin-bottom="0cm"/>
      <style:text-properties fo:font-size="20pt" style:font-size-asian="20pt" style:font-size-complex="20pt"/>
    </style:style>
    <style:style style:name="Standard_20_11-subtitle" style:display-name="Standard 11-subtitle" style:family="presentation">
      <style:graphic-properties draw:stroke="none" draw:fill="none" draw:textarea-vertical-align="middle">
        <text:list-style style:name="Standard_20_11-subtitle" style:display-name="Standard 1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1-title" style:display-name="Standard 11-title" style:family="presentation">
      <style:graphic-properties draw:stroke="none" draw:fill="none" draw:textarea-vertical-align="middle" style:writing-mode="lr-tb">
        <text:list-style style:name="Standard_20_11-title" style:display-name="Standard 1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2-background" style:display-name="Standard 12-background" style:family="presentation">
      <style:graphic-properties draw:stroke="none" draw:fill="solid" draw:fill-color="#000066"/>
      <style:text-properties style:letter-kerning="true"/>
    </style:style>
    <style:style style:name="Standard_20_12-backgroundobjects" style:display-name="Standard 1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2-notes" style:display-name="Standard 1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2-outline1" style:display-name="Standard 12-outline1" style:family="presentation">
      <style:graphic-properties draw:stroke="none" draw:fill="none" draw:auto-grow-height="false" draw:fit-to-size="false" style:shrink-to-fit="true" style:writing-mode="lr-tb">
        <text:list-style style:name="Standard_20_12-outline1" style:display-name="Standard 1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2-outline2" style:display-name="Standard 12-outline2" style:family="presentation" style:parent-style-name="Standard_20_1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2-outline3" style:display-name="Standard 12-outline3" style:family="presentation" style:parent-style-name="Standard_20_1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2-outline4" style:display-name="Standard 12-outline4" style:family="presentation" style:parent-style-name="Standard_20_1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2-outline5" style:display-name="Standard 12-outline5" style:family="presentation" style:parent-style-name="Standard_20_12-outline4">
      <style:paragraph-properties fo:margin-top="0.1cm" fo:margin-bottom="0cm"/>
      <style:text-properties fo:font-size="20pt" style:font-size-asian="20pt" style:font-size-complex="20pt"/>
    </style:style>
    <style:style style:name="Standard_20_12-outline6" style:display-name="Standard 12-outline6" style:family="presentation" style:parent-style-name="Standard_20_12-outline5">
      <style:paragraph-properties fo:margin-top="0.1cm" fo:margin-bottom="0cm"/>
      <style:text-properties fo:font-size="20pt" style:font-size-asian="20pt" style:font-size-complex="20pt"/>
    </style:style>
    <style:style style:name="Standard_20_12-outline7" style:display-name="Standard 12-outline7" style:family="presentation" style:parent-style-name="Standard_20_12-outline6">
      <style:paragraph-properties fo:margin-top="0.1cm" fo:margin-bottom="0cm"/>
      <style:text-properties fo:font-size="20pt" style:font-size-asian="20pt" style:font-size-complex="20pt"/>
    </style:style>
    <style:style style:name="Standard_20_12-outline8" style:display-name="Standard 12-outline8" style:family="presentation" style:parent-style-name="Standard_20_12-outline7">
      <style:paragraph-properties fo:margin-top="0.1cm" fo:margin-bottom="0cm"/>
      <style:text-properties fo:font-size="20pt" style:font-size-asian="20pt" style:font-size-complex="20pt"/>
    </style:style>
    <style:style style:name="Standard_20_12-outline9" style:display-name="Standard 12-outline9" style:family="presentation" style:parent-style-name="Standard_20_12-outline8">
      <style:paragraph-properties fo:margin-top="0.1cm" fo:margin-bottom="0cm"/>
      <style:text-properties fo:font-size="20pt" style:font-size-asian="20pt" style:font-size-complex="20pt"/>
    </style:style>
    <style:style style:name="Standard_20_12-subtitle" style:display-name="Standard 12-subtitle" style:family="presentation">
      <style:graphic-properties draw:stroke="none" draw:fill="none" draw:textarea-vertical-align="middle">
        <text:list-style style:name="Standard_20_12-subtitle" style:display-name="Standard 1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2-title" style:display-name="Standard 12-title" style:family="presentation">
      <style:graphic-properties draw:stroke="none" draw:fill="none" draw:textarea-vertical-align="middle" style:writing-mode="lr-tb">
        <text:list-style style:name="Standard_20_12-title" style:display-name="Standard 1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3-background" style:display-name="Standard 13-background" style:family="presentation">
      <style:graphic-properties draw:stroke="none" draw:fill="solid" draw:fill-color="#000066"/>
      <style:text-properties style:letter-kerning="true"/>
    </style:style>
    <style:style style:name="Standard_20_13-backgroundobjects" style:display-name="Standard 1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3-notes" style:display-name="Standard 1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3-outline1" style:display-name="Standard 13-outline1" style:family="presentation">
      <style:graphic-properties draw:stroke="none" draw:fill="none" draw:auto-grow-height="false" draw:fit-to-size="false" style:shrink-to-fit="true" style:writing-mode="lr-tb">
        <text:list-style style:name="Standard_20_13-outline1" style:display-name="Standard 1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3-outline2" style:display-name="Standard 13-outline2" style:family="presentation" style:parent-style-name="Standard_20_1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3-outline3" style:display-name="Standard 13-outline3" style:family="presentation" style:parent-style-name="Standard_20_1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3-outline4" style:display-name="Standard 13-outline4" style:family="presentation" style:parent-style-name="Standard_20_1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3-outline5" style:display-name="Standard 13-outline5" style:family="presentation" style:parent-style-name="Standard_20_13-outline4">
      <style:paragraph-properties fo:margin-top="0.1cm" fo:margin-bottom="0cm"/>
      <style:text-properties fo:font-size="20pt" style:font-size-asian="20pt" style:font-size-complex="20pt"/>
    </style:style>
    <style:style style:name="Standard_20_13-outline6" style:display-name="Standard 13-outline6" style:family="presentation" style:parent-style-name="Standard_20_13-outline5">
      <style:paragraph-properties fo:margin-top="0.1cm" fo:margin-bottom="0cm"/>
      <style:text-properties fo:font-size="20pt" style:font-size-asian="20pt" style:font-size-complex="20pt"/>
    </style:style>
    <style:style style:name="Standard_20_13-outline7" style:display-name="Standard 13-outline7" style:family="presentation" style:parent-style-name="Standard_20_13-outline6">
      <style:paragraph-properties fo:margin-top="0.1cm" fo:margin-bottom="0cm"/>
      <style:text-properties fo:font-size="20pt" style:font-size-asian="20pt" style:font-size-complex="20pt"/>
    </style:style>
    <style:style style:name="Standard_20_13-outline8" style:display-name="Standard 13-outline8" style:family="presentation" style:parent-style-name="Standard_20_13-outline7">
      <style:paragraph-properties fo:margin-top="0.1cm" fo:margin-bottom="0cm"/>
      <style:text-properties fo:font-size="20pt" style:font-size-asian="20pt" style:font-size-complex="20pt"/>
    </style:style>
    <style:style style:name="Standard_20_13-outline9" style:display-name="Standard 13-outline9" style:family="presentation" style:parent-style-name="Standard_20_13-outline8">
      <style:paragraph-properties fo:margin-top="0.1cm" fo:margin-bottom="0cm"/>
      <style:text-properties fo:font-size="20pt" style:font-size-asian="20pt" style:font-size-complex="20pt"/>
    </style:style>
    <style:style style:name="Standard_20_13-subtitle" style:display-name="Standard 13-subtitle" style:family="presentation">
      <style:graphic-properties draw:stroke="none" draw:fill="none" draw:textarea-vertical-align="middle">
        <text:list-style style:name="Standard_20_13-subtitle" style:display-name="Standard 1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3-title" style:display-name="Standard 13-title" style:family="presentation">
      <style:graphic-properties draw:stroke="none" draw:fill="none" draw:textarea-vertical-align="middle" style:writing-mode="lr-tb">
        <text:list-style style:name="Standard_20_13-title" style:display-name="Standard 1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4-background" style:display-name="Standard 14-background" style:family="presentation">
      <style:graphic-properties draw:stroke="none" draw:fill="solid" draw:fill-color="#000066"/>
      <style:text-properties style:letter-kerning="true"/>
    </style:style>
    <style:style style:name="Standard_20_14-backgroundobjects" style:display-name="Standard 1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4-notes" style:display-name="Standard 1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4-outline1" style:display-name="Standard 14-outline1" style:family="presentation">
      <style:graphic-properties draw:stroke="none" draw:fill="none" draw:auto-grow-height="false" draw:fit-to-size="false" style:shrink-to-fit="true" style:writing-mode="lr-tb">
        <text:list-style style:name="Standard_20_14-outline1" style:display-name="Standard 1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4-outline2" style:display-name="Standard 14-outline2" style:family="presentation" style:parent-style-name="Standard_20_1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4-outline3" style:display-name="Standard 14-outline3" style:family="presentation" style:parent-style-name="Standard_20_1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4-outline4" style:display-name="Standard 14-outline4" style:family="presentation" style:parent-style-name="Standard_20_1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4-outline5" style:display-name="Standard 14-outline5" style:family="presentation" style:parent-style-name="Standard_20_14-outline4">
      <style:paragraph-properties fo:margin-top="0.1cm" fo:margin-bottom="0cm"/>
      <style:text-properties fo:font-size="20pt" style:font-size-asian="20pt" style:font-size-complex="20pt"/>
    </style:style>
    <style:style style:name="Standard_20_14-outline6" style:display-name="Standard 14-outline6" style:family="presentation" style:parent-style-name="Standard_20_14-outline5">
      <style:paragraph-properties fo:margin-top="0.1cm" fo:margin-bottom="0cm"/>
      <style:text-properties fo:font-size="20pt" style:font-size-asian="20pt" style:font-size-complex="20pt"/>
    </style:style>
    <style:style style:name="Standard_20_14-outline7" style:display-name="Standard 14-outline7" style:family="presentation" style:parent-style-name="Standard_20_14-outline6">
      <style:paragraph-properties fo:margin-top="0.1cm" fo:margin-bottom="0cm"/>
      <style:text-properties fo:font-size="20pt" style:font-size-asian="20pt" style:font-size-complex="20pt"/>
    </style:style>
    <style:style style:name="Standard_20_14-outline8" style:display-name="Standard 14-outline8" style:family="presentation" style:parent-style-name="Standard_20_14-outline7">
      <style:paragraph-properties fo:margin-top="0.1cm" fo:margin-bottom="0cm"/>
      <style:text-properties fo:font-size="20pt" style:font-size-asian="20pt" style:font-size-complex="20pt"/>
    </style:style>
    <style:style style:name="Standard_20_14-outline9" style:display-name="Standard 14-outline9" style:family="presentation" style:parent-style-name="Standard_20_14-outline8">
      <style:paragraph-properties fo:margin-top="0.1cm" fo:margin-bottom="0cm"/>
      <style:text-properties fo:font-size="20pt" style:font-size-asian="20pt" style:font-size-complex="20pt"/>
    </style:style>
    <style:style style:name="Standard_20_14-subtitle" style:display-name="Standard 14-subtitle" style:family="presentation">
      <style:graphic-properties draw:stroke="none" draw:fill="none" draw:textarea-vertical-align="middle">
        <text:list-style style:name="Standard_20_14-subtitle" style:display-name="Standard 1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4-title" style:display-name="Standard 14-title" style:family="presentation">
      <style:graphic-properties draw:stroke="none" draw:fill="none" draw:textarea-vertical-align="middle" style:writing-mode="lr-tb">
        <text:list-style style:name="Standard_20_14-title" style:display-name="Standard 1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5-background" style:display-name="Standard 15-background" style:family="presentation">
      <style:graphic-properties draw:stroke="none" draw:fill="solid" draw:fill-color="#000066"/>
      <style:text-properties style:letter-kerning="true"/>
    </style:style>
    <style:style style:name="Standard_20_15-backgroundobjects" style:display-name="Standard 1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5-notes" style:display-name="Standard 1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5-outline1" style:display-name="Standard 15-outline1" style:family="presentation">
      <style:graphic-properties draw:stroke="none" draw:fill="none" draw:auto-grow-height="false" draw:fit-to-size="false" style:shrink-to-fit="true" style:writing-mode="lr-tb">
        <text:list-style style:name="Standard_20_15-outline1" style:display-name="Standard 1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5-outline2" style:display-name="Standard 15-outline2" style:family="presentation" style:parent-style-name="Standard_20_1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5-outline3" style:display-name="Standard 15-outline3" style:family="presentation" style:parent-style-name="Standard_20_1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5-outline4" style:display-name="Standard 15-outline4" style:family="presentation" style:parent-style-name="Standard_20_1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5-outline5" style:display-name="Standard 15-outline5" style:family="presentation" style:parent-style-name="Standard_20_15-outline4">
      <style:paragraph-properties fo:margin-top="0.1cm" fo:margin-bottom="0cm"/>
      <style:text-properties fo:font-size="20pt" style:font-size-asian="20pt" style:font-size-complex="20pt"/>
    </style:style>
    <style:style style:name="Standard_20_15-outline6" style:display-name="Standard 15-outline6" style:family="presentation" style:parent-style-name="Standard_20_15-outline5">
      <style:paragraph-properties fo:margin-top="0.1cm" fo:margin-bottom="0cm"/>
      <style:text-properties fo:font-size="20pt" style:font-size-asian="20pt" style:font-size-complex="20pt"/>
    </style:style>
    <style:style style:name="Standard_20_15-outline7" style:display-name="Standard 15-outline7" style:family="presentation" style:parent-style-name="Standard_20_15-outline6">
      <style:paragraph-properties fo:margin-top="0.1cm" fo:margin-bottom="0cm"/>
      <style:text-properties fo:font-size="20pt" style:font-size-asian="20pt" style:font-size-complex="20pt"/>
    </style:style>
    <style:style style:name="Standard_20_15-outline8" style:display-name="Standard 15-outline8" style:family="presentation" style:parent-style-name="Standard_20_15-outline7">
      <style:paragraph-properties fo:margin-top="0.1cm" fo:margin-bottom="0cm"/>
      <style:text-properties fo:font-size="20pt" style:font-size-asian="20pt" style:font-size-complex="20pt"/>
    </style:style>
    <style:style style:name="Standard_20_15-outline9" style:display-name="Standard 15-outline9" style:family="presentation" style:parent-style-name="Standard_20_15-outline8">
      <style:paragraph-properties fo:margin-top="0.1cm" fo:margin-bottom="0cm"/>
      <style:text-properties fo:font-size="20pt" style:font-size-asian="20pt" style:font-size-complex="20pt"/>
    </style:style>
    <style:style style:name="Standard_20_15-subtitle" style:display-name="Standard 15-subtitle" style:family="presentation">
      <style:graphic-properties draw:stroke="none" draw:fill="none" draw:textarea-vertical-align="middle">
        <text:list-style style:name="Standard_20_15-subtitle" style:display-name="Standard 1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5-title" style:display-name="Standard 15-title" style:family="presentation">
      <style:graphic-properties draw:stroke="none" draw:fill="none" draw:textarea-vertical-align="middle" style:writing-mode="lr-tb">
        <text:list-style style:name="Standard_20_15-title" style:display-name="Standard 1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6-background" style:display-name="Standard 16-background" style:family="presentation">
      <style:graphic-properties draw:stroke="none" draw:fill="solid" draw:fill-color="#000066"/>
      <style:text-properties style:letter-kerning="true"/>
    </style:style>
    <style:style style:name="Standard_20_16-backgroundobjects" style:display-name="Standard 1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6-notes" style:display-name="Standard 1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6-outline1" style:display-name="Standard 16-outline1" style:family="presentation">
      <style:graphic-properties draw:stroke="none" draw:fill="none" draw:auto-grow-height="false" draw:fit-to-size="false" style:shrink-to-fit="true" style:writing-mode="lr-tb">
        <text:list-style style:name="Standard_20_16-outline1" style:display-name="Standard 1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6-outline2" style:display-name="Standard 16-outline2" style:family="presentation" style:parent-style-name="Standard_20_1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6-outline3" style:display-name="Standard 16-outline3" style:family="presentation" style:parent-style-name="Standard_20_1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6-outline4" style:display-name="Standard 16-outline4" style:family="presentation" style:parent-style-name="Standard_20_1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6-outline5" style:display-name="Standard 16-outline5" style:family="presentation" style:parent-style-name="Standard_20_16-outline4">
      <style:paragraph-properties fo:margin-top="0.1cm" fo:margin-bottom="0cm"/>
      <style:text-properties fo:font-size="20pt" style:font-size-asian="20pt" style:font-size-complex="20pt"/>
    </style:style>
    <style:style style:name="Standard_20_16-outline6" style:display-name="Standard 16-outline6" style:family="presentation" style:parent-style-name="Standard_20_16-outline5">
      <style:paragraph-properties fo:margin-top="0.1cm" fo:margin-bottom="0cm"/>
      <style:text-properties fo:font-size="20pt" style:font-size-asian="20pt" style:font-size-complex="20pt"/>
    </style:style>
    <style:style style:name="Standard_20_16-outline7" style:display-name="Standard 16-outline7" style:family="presentation" style:parent-style-name="Standard_20_16-outline6">
      <style:paragraph-properties fo:margin-top="0.1cm" fo:margin-bottom="0cm"/>
      <style:text-properties fo:font-size="20pt" style:font-size-asian="20pt" style:font-size-complex="20pt"/>
    </style:style>
    <style:style style:name="Standard_20_16-outline8" style:display-name="Standard 16-outline8" style:family="presentation" style:parent-style-name="Standard_20_16-outline7">
      <style:paragraph-properties fo:margin-top="0.1cm" fo:margin-bottom="0cm"/>
      <style:text-properties fo:font-size="20pt" style:font-size-asian="20pt" style:font-size-complex="20pt"/>
    </style:style>
    <style:style style:name="Standard_20_16-outline9" style:display-name="Standard 16-outline9" style:family="presentation" style:parent-style-name="Standard_20_16-outline8">
      <style:paragraph-properties fo:margin-top="0.1cm" fo:margin-bottom="0cm"/>
      <style:text-properties fo:font-size="20pt" style:font-size-asian="20pt" style:font-size-complex="20pt"/>
    </style:style>
    <style:style style:name="Standard_20_16-subtitle" style:display-name="Standard 16-subtitle" style:family="presentation">
      <style:graphic-properties draw:stroke="none" draw:fill="none" draw:textarea-vertical-align="middle">
        <text:list-style style:name="Standard_20_16-subtitle" style:display-name="Standard 1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6-title" style:display-name="Standard 16-title" style:family="presentation">
      <style:graphic-properties draw:stroke="none" draw:fill="none" draw:textarea-vertical-align="middle" style:writing-mode="lr-tb">
        <text:list-style style:name="Standard_20_16-title" style:display-name="Standard 1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7-background" style:display-name="Standard 17-background" style:family="presentation">
      <style:graphic-properties draw:stroke="none" draw:fill="solid" draw:fill-color="#000066"/>
      <style:text-properties style:letter-kerning="true"/>
    </style:style>
    <style:style style:name="Standard_20_17-backgroundobjects" style:display-name="Standard 1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7-notes" style:display-name="Standard 1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7-outline1" style:display-name="Standard 17-outline1" style:family="presentation">
      <style:graphic-properties draw:stroke="none" draw:fill="none" draw:auto-grow-height="false" draw:fit-to-size="false" style:shrink-to-fit="true" style:writing-mode="lr-tb">
        <text:list-style style:name="Standard_20_17-outline1" style:display-name="Standard 1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7-outline2" style:display-name="Standard 17-outline2" style:family="presentation" style:parent-style-name="Standard_20_1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7-outline3" style:display-name="Standard 17-outline3" style:family="presentation" style:parent-style-name="Standard_20_1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7-outline4" style:display-name="Standard 17-outline4" style:family="presentation" style:parent-style-name="Standard_20_1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7-outline5" style:display-name="Standard 17-outline5" style:family="presentation" style:parent-style-name="Standard_20_17-outline4">
      <style:paragraph-properties fo:margin-top="0.1cm" fo:margin-bottom="0cm"/>
      <style:text-properties fo:font-size="20pt" style:font-size-asian="20pt" style:font-size-complex="20pt"/>
    </style:style>
    <style:style style:name="Standard_20_17-outline6" style:display-name="Standard 17-outline6" style:family="presentation" style:parent-style-name="Standard_20_17-outline5">
      <style:paragraph-properties fo:margin-top="0.1cm" fo:margin-bottom="0cm"/>
      <style:text-properties fo:font-size="20pt" style:font-size-asian="20pt" style:font-size-complex="20pt"/>
    </style:style>
    <style:style style:name="Standard_20_17-outline7" style:display-name="Standard 17-outline7" style:family="presentation" style:parent-style-name="Standard_20_17-outline6">
      <style:paragraph-properties fo:margin-top="0.1cm" fo:margin-bottom="0cm"/>
      <style:text-properties fo:font-size="20pt" style:font-size-asian="20pt" style:font-size-complex="20pt"/>
    </style:style>
    <style:style style:name="Standard_20_17-outline8" style:display-name="Standard 17-outline8" style:family="presentation" style:parent-style-name="Standard_20_17-outline7">
      <style:paragraph-properties fo:margin-top="0.1cm" fo:margin-bottom="0cm"/>
      <style:text-properties fo:font-size="20pt" style:font-size-asian="20pt" style:font-size-complex="20pt"/>
    </style:style>
    <style:style style:name="Standard_20_17-outline9" style:display-name="Standard 17-outline9" style:family="presentation" style:parent-style-name="Standard_20_17-outline8">
      <style:paragraph-properties fo:margin-top="0.1cm" fo:margin-bottom="0cm"/>
      <style:text-properties fo:font-size="20pt" style:font-size-asian="20pt" style:font-size-complex="20pt"/>
    </style:style>
    <style:style style:name="Standard_20_17-subtitle" style:display-name="Standard 17-subtitle" style:family="presentation">
      <style:graphic-properties draw:stroke="none" draw:fill="none" draw:textarea-vertical-align="middle">
        <text:list-style style:name="Standard_20_17-subtitle" style:display-name="Standard 1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7-title" style:display-name="Standard 17-title" style:family="presentation">
      <style:graphic-properties draw:stroke="none" draw:fill="none" draw:textarea-vertical-align="middle" style:writing-mode="lr-tb">
        <text:list-style style:name="Standard_20_17-title" style:display-name="Standard 1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8-background" style:display-name="Standard 18-background" style:family="presentation">
      <style:graphic-properties draw:stroke="none" draw:fill="solid" draw:fill-color="#000066"/>
      <style:text-properties style:letter-kerning="true"/>
    </style:style>
    <style:style style:name="Standard_20_18-backgroundobjects" style:display-name="Standard 1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8-notes" style:display-name="Standard 1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8-outline1" style:display-name="Standard 18-outline1" style:family="presentation">
      <style:graphic-properties draw:stroke="none" draw:fill="none" draw:auto-grow-height="false" draw:fit-to-size="false" style:shrink-to-fit="true" style:writing-mode="lr-tb">
        <text:list-style style:name="Standard_20_18-outline1" style:display-name="Standard 1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8-outline2" style:display-name="Standard 18-outline2" style:family="presentation" style:parent-style-name="Standard_20_1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8-outline3" style:display-name="Standard 18-outline3" style:family="presentation" style:parent-style-name="Standard_20_1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8-outline4" style:display-name="Standard 18-outline4" style:family="presentation" style:parent-style-name="Standard_20_1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8-outline5" style:display-name="Standard 18-outline5" style:family="presentation" style:parent-style-name="Standard_20_18-outline4">
      <style:paragraph-properties fo:margin-top="0.1cm" fo:margin-bottom="0cm"/>
      <style:text-properties fo:font-size="20pt" style:font-size-asian="20pt" style:font-size-complex="20pt"/>
    </style:style>
    <style:style style:name="Standard_20_18-outline6" style:display-name="Standard 18-outline6" style:family="presentation" style:parent-style-name="Standard_20_18-outline5">
      <style:paragraph-properties fo:margin-top="0.1cm" fo:margin-bottom="0cm"/>
      <style:text-properties fo:font-size="20pt" style:font-size-asian="20pt" style:font-size-complex="20pt"/>
    </style:style>
    <style:style style:name="Standard_20_18-outline7" style:display-name="Standard 18-outline7" style:family="presentation" style:parent-style-name="Standard_20_18-outline6">
      <style:paragraph-properties fo:margin-top="0.1cm" fo:margin-bottom="0cm"/>
      <style:text-properties fo:font-size="20pt" style:font-size-asian="20pt" style:font-size-complex="20pt"/>
    </style:style>
    <style:style style:name="Standard_20_18-outline8" style:display-name="Standard 18-outline8" style:family="presentation" style:parent-style-name="Standard_20_18-outline7">
      <style:paragraph-properties fo:margin-top="0.1cm" fo:margin-bottom="0cm"/>
      <style:text-properties fo:font-size="20pt" style:font-size-asian="20pt" style:font-size-complex="20pt"/>
    </style:style>
    <style:style style:name="Standard_20_18-outline9" style:display-name="Standard 18-outline9" style:family="presentation" style:parent-style-name="Standard_20_18-outline8">
      <style:paragraph-properties fo:margin-top="0.1cm" fo:margin-bottom="0cm"/>
      <style:text-properties fo:font-size="20pt" style:font-size-asian="20pt" style:font-size-complex="20pt"/>
    </style:style>
    <style:style style:name="Standard_20_18-subtitle" style:display-name="Standard 18-subtitle" style:family="presentation">
      <style:graphic-properties draw:stroke="none" draw:fill="none" draw:textarea-vertical-align="middle">
        <text:list-style style:name="Standard_20_18-subtitle" style:display-name="Standard 1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8-title" style:display-name="Standard 18-title" style:family="presentation">
      <style:graphic-properties draw:stroke="none" draw:fill="none" draw:textarea-vertical-align="middle" style:writing-mode="lr-tb">
        <text:list-style style:name="Standard_20_18-title" style:display-name="Standard 1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9-background" style:display-name="Standard 19-background" style:family="presentation">
      <style:graphic-properties draw:stroke="none" draw:fill="solid" draw:fill-color="#000066"/>
      <style:text-properties style:letter-kerning="true"/>
    </style:style>
    <style:style style:name="Standard_20_19-backgroundobjects" style:display-name="Standard 1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9-notes" style:display-name="Standard 1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9-outline1" style:display-name="Standard 19-outline1" style:family="presentation">
      <style:graphic-properties draw:stroke="none" draw:fill="none" draw:auto-grow-height="false" draw:fit-to-size="false" style:shrink-to-fit="true" style:writing-mode="lr-tb">
        <text:list-style style:name="Standard_20_19-outline1" style:display-name="Standard 1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9-outline2" style:display-name="Standard 19-outline2" style:family="presentation" style:parent-style-name="Standard_20_1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9-outline3" style:display-name="Standard 19-outline3" style:family="presentation" style:parent-style-name="Standard_20_1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9-outline4" style:display-name="Standard 19-outline4" style:family="presentation" style:parent-style-name="Standard_20_1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9-outline5" style:display-name="Standard 19-outline5" style:family="presentation" style:parent-style-name="Standard_20_19-outline4">
      <style:paragraph-properties fo:margin-top="0.1cm" fo:margin-bottom="0cm"/>
      <style:text-properties fo:font-size="20pt" style:font-size-asian="20pt" style:font-size-complex="20pt"/>
    </style:style>
    <style:style style:name="Standard_20_19-outline6" style:display-name="Standard 19-outline6" style:family="presentation" style:parent-style-name="Standard_20_19-outline5">
      <style:paragraph-properties fo:margin-top="0.1cm" fo:margin-bottom="0cm"/>
      <style:text-properties fo:font-size="20pt" style:font-size-asian="20pt" style:font-size-complex="20pt"/>
    </style:style>
    <style:style style:name="Standard_20_19-outline7" style:display-name="Standard 19-outline7" style:family="presentation" style:parent-style-name="Standard_20_19-outline6">
      <style:paragraph-properties fo:margin-top="0.1cm" fo:margin-bottom="0cm"/>
      <style:text-properties fo:font-size="20pt" style:font-size-asian="20pt" style:font-size-complex="20pt"/>
    </style:style>
    <style:style style:name="Standard_20_19-outline8" style:display-name="Standard 19-outline8" style:family="presentation" style:parent-style-name="Standard_20_19-outline7">
      <style:paragraph-properties fo:margin-top="0.1cm" fo:margin-bottom="0cm"/>
      <style:text-properties fo:font-size="20pt" style:font-size-asian="20pt" style:font-size-complex="20pt"/>
    </style:style>
    <style:style style:name="Standard_20_19-outline9" style:display-name="Standard 19-outline9" style:family="presentation" style:parent-style-name="Standard_20_19-outline8">
      <style:paragraph-properties fo:margin-top="0.1cm" fo:margin-bottom="0cm"/>
      <style:text-properties fo:font-size="20pt" style:font-size-asian="20pt" style:font-size-complex="20pt"/>
    </style:style>
    <style:style style:name="Standard_20_19-subtitle" style:display-name="Standard 19-subtitle" style:family="presentation">
      <style:graphic-properties draw:stroke="none" draw:fill="none" draw:textarea-vertical-align="middle">
        <text:list-style style:name="Standard_20_19-subtitle" style:display-name="Standard 1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9-title" style:display-name="Standard 19-title" style:family="presentation">
      <style:graphic-properties draw:stroke="none" draw:fill="none" draw:textarea-vertical-align="middle" style:writing-mode="lr-tb">
        <text:list-style style:name="Standard_20_19-title" style:display-name="Standard 1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0-background" style:display-name="Standard 20-background" style:family="presentation">
      <style:graphic-properties draw:stroke="none" draw:fill="solid" draw:fill-color="#000066"/>
      <style:text-properties style:letter-kerning="true"/>
    </style:style>
    <style:style style:name="Standard_20_20-backgroundobjects" style:display-name="Standard 2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0-notes" style:display-name="Standard 2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0-outline1" style:display-name="Standard 20-outline1" style:family="presentation">
      <style:graphic-properties draw:stroke="none" draw:fill="none" draw:auto-grow-height="false" draw:fit-to-size="false" style:shrink-to-fit="true" style:writing-mode="lr-tb">
        <text:list-style style:name="Standard_20_20-outline1" style:display-name="Standard 2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0-outline2" style:display-name="Standard 20-outline2" style:family="presentation" style:parent-style-name="Standard_20_2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0-outline3" style:display-name="Standard 20-outline3" style:family="presentation" style:parent-style-name="Standard_20_2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0-outline4" style:display-name="Standard 20-outline4" style:family="presentation" style:parent-style-name="Standard_20_2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0-outline5" style:display-name="Standard 20-outline5" style:family="presentation" style:parent-style-name="Standard_20_20-outline4">
      <style:paragraph-properties fo:margin-top="0.1cm" fo:margin-bottom="0cm"/>
      <style:text-properties fo:font-size="20pt" style:font-size-asian="20pt" style:font-size-complex="20pt"/>
    </style:style>
    <style:style style:name="Standard_20_20-outline6" style:display-name="Standard 20-outline6" style:family="presentation" style:parent-style-name="Standard_20_20-outline5">
      <style:paragraph-properties fo:margin-top="0.1cm" fo:margin-bottom="0cm"/>
      <style:text-properties fo:font-size="20pt" style:font-size-asian="20pt" style:font-size-complex="20pt"/>
    </style:style>
    <style:style style:name="Standard_20_20-outline7" style:display-name="Standard 20-outline7" style:family="presentation" style:parent-style-name="Standard_20_20-outline6">
      <style:paragraph-properties fo:margin-top="0.1cm" fo:margin-bottom="0cm"/>
      <style:text-properties fo:font-size="20pt" style:font-size-asian="20pt" style:font-size-complex="20pt"/>
    </style:style>
    <style:style style:name="Standard_20_20-outline8" style:display-name="Standard 20-outline8" style:family="presentation" style:parent-style-name="Standard_20_20-outline7">
      <style:paragraph-properties fo:margin-top="0.1cm" fo:margin-bottom="0cm"/>
      <style:text-properties fo:font-size="20pt" style:font-size-asian="20pt" style:font-size-complex="20pt"/>
    </style:style>
    <style:style style:name="Standard_20_20-outline9" style:display-name="Standard 20-outline9" style:family="presentation" style:parent-style-name="Standard_20_20-outline8">
      <style:paragraph-properties fo:margin-top="0.1cm" fo:margin-bottom="0cm"/>
      <style:text-properties fo:font-size="20pt" style:font-size-asian="20pt" style:font-size-complex="20pt"/>
    </style:style>
    <style:style style:name="Standard_20_20-subtitle" style:display-name="Standard 20-subtitle" style:family="presentation">
      <style:graphic-properties draw:stroke="none" draw:fill="none" draw:textarea-vertical-align="middle">
        <text:list-style style:name="Standard_20_20-subtitle" style:display-name="Standard 2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0-title" style:display-name="Standard 20-title" style:family="presentation">
      <style:graphic-properties draw:stroke="none" draw:fill="none" draw:textarea-vertical-align="middle" style:writing-mode="lr-tb">
        <text:list-style style:name="Standard_20_20-title" style:display-name="Standard 2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1-background" style:display-name="Standard 21-background" style:family="presentation">
      <style:graphic-properties draw:stroke="none" draw:fill="solid" draw:fill-color="#000066"/>
      <style:text-properties style:letter-kerning="true"/>
    </style:style>
    <style:style style:name="Standard_20_21-backgroundobjects" style:display-name="Standard 2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1-notes" style:display-name="Standard 2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1-outline1" style:display-name="Standard 21-outline1" style:family="presentation">
      <style:graphic-properties draw:stroke="none" draw:fill="none" draw:auto-grow-height="false" draw:fit-to-size="false" style:shrink-to-fit="true" style:writing-mode="lr-tb">
        <text:list-style style:name="Standard_20_21-outline1" style:display-name="Standard 2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1-outline2" style:display-name="Standard 21-outline2" style:family="presentation" style:parent-style-name="Standard_20_2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1-outline3" style:display-name="Standard 21-outline3" style:family="presentation" style:parent-style-name="Standard_20_2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1-outline4" style:display-name="Standard 21-outline4" style:family="presentation" style:parent-style-name="Standard_20_2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1-outline5" style:display-name="Standard 21-outline5" style:family="presentation" style:parent-style-name="Standard_20_21-outline4">
      <style:paragraph-properties fo:margin-top="0.1cm" fo:margin-bottom="0cm"/>
      <style:text-properties fo:font-size="20pt" style:font-size-asian="20pt" style:font-size-complex="20pt"/>
    </style:style>
    <style:style style:name="Standard_20_21-outline6" style:display-name="Standard 21-outline6" style:family="presentation" style:parent-style-name="Standard_20_21-outline5">
      <style:paragraph-properties fo:margin-top="0.1cm" fo:margin-bottom="0cm"/>
      <style:text-properties fo:font-size="20pt" style:font-size-asian="20pt" style:font-size-complex="20pt"/>
    </style:style>
    <style:style style:name="Standard_20_21-outline7" style:display-name="Standard 21-outline7" style:family="presentation" style:parent-style-name="Standard_20_21-outline6">
      <style:paragraph-properties fo:margin-top="0.1cm" fo:margin-bottom="0cm"/>
      <style:text-properties fo:font-size="20pt" style:font-size-asian="20pt" style:font-size-complex="20pt"/>
    </style:style>
    <style:style style:name="Standard_20_21-outline8" style:display-name="Standard 21-outline8" style:family="presentation" style:parent-style-name="Standard_20_21-outline7">
      <style:paragraph-properties fo:margin-top="0.1cm" fo:margin-bottom="0cm"/>
      <style:text-properties fo:font-size="20pt" style:font-size-asian="20pt" style:font-size-complex="20pt"/>
    </style:style>
    <style:style style:name="Standard_20_21-outline9" style:display-name="Standard 21-outline9" style:family="presentation" style:parent-style-name="Standard_20_21-outline8">
      <style:paragraph-properties fo:margin-top="0.1cm" fo:margin-bottom="0cm"/>
      <style:text-properties fo:font-size="20pt" style:font-size-asian="20pt" style:font-size-complex="20pt"/>
    </style:style>
    <style:style style:name="Standard_20_21-subtitle" style:display-name="Standard 21-subtitle" style:family="presentation">
      <style:graphic-properties draw:stroke="none" draw:fill="none" draw:textarea-vertical-align="middle">
        <text:list-style style:name="Standard_20_21-subtitle" style:display-name="Standard 2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1-title" style:display-name="Standard 21-title" style:family="presentation">
      <style:graphic-properties draw:stroke="none" draw:fill="none" draw:textarea-vertical-align="middle" style:writing-mode="lr-tb">
        <text:list-style style:name="Standard_20_21-title" style:display-name="Standard 2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2-background" style:display-name="Standard 22-background" style:family="presentation">
      <style:graphic-properties draw:stroke="none" draw:fill="solid" draw:fill-color="#000066"/>
      <style:text-properties style:letter-kerning="true"/>
    </style:style>
    <style:style style:name="Standard_20_22-backgroundobjects" style:display-name="Standard 2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2-notes" style:display-name="Standard 2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2-outline1" style:display-name="Standard 22-outline1" style:family="presentation">
      <style:graphic-properties draw:stroke="none" draw:fill="none" draw:auto-grow-height="false" draw:fit-to-size="false" style:shrink-to-fit="true" style:writing-mode="lr-tb">
        <text:list-style style:name="Standard_20_22-outline1" style:display-name="Standard 2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2-outline2" style:display-name="Standard 22-outline2" style:family="presentation" style:parent-style-name="Standard_20_2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2-outline3" style:display-name="Standard 22-outline3" style:family="presentation" style:parent-style-name="Standard_20_2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2-outline4" style:display-name="Standard 22-outline4" style:family="presentation" style:parent-style-name="Standard_20_2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2-outline5" style:display-name="Standard 22-outline5" style:family="presentation" style:parent-style-name="Standard_20_22-outline4">
      <style:paragraph-properties fo:margin-top="0.1cm" fo:margin-bottom="0cm"/>
      <style:text-properties fo:font-size="20pt" style:font-size-asian="20pt" style:font-size-complex="20pt"/>
    </style:style>
    <style:style style:name="Standard_20_22-outline6" style:display-name="Standard 22-outline6" style:family="presentation" style:parent-style-name="Standard_20_22-outline5">
      <style:paragraph-properties fo:margin-top="0.1cm" fo:margin-bottom="0cm"/>
      <style:text-properties fo:font-size="20pt" style:font-size-asian="20pt" style:font-size-complex="20pt"/>
    </style:style>
    <style:style style:name="Standard_20_22-outline7" style:display-name="Standard 22-outline7" style:family="presentation" style:parent-style-name="Standard_20_22-outline6">
      <style:paragraph-properties fo:margin-top="0.1cm" fo:margin-bottom="0cm"/>
      <style:text-properties fo:font-size="20pt" style:font-size-asian="20pt" style:font-size-complex="20pt"/>
    </style:style>
    <style:style style:name="Standard_20_22-outline8" style:display-name="Standard 22-outline8" style:family="presentation" style:parent-style-name="Standard_20_22-outline7">
      <style:paragraph-properties fo:margin-top="0.1cm" fo:margin-bottom="0cm"/>
      <style:text-properties fo:font-size="20pt" style:font-size-asian="20pt" style:font-size-complex="20pt"/>
    </style:style>
    <style:style style:name="Standard_20_22-outline9" style:display-name="Standard 22-outline9" style:family="presentation" style:parent-style-name="Standard_20_22-outline8">
      <style:paragraph-properties fo:margin-top="0.1cm" fo:margin-bottom="0cm"/>
      <style:text-properties fo:font-size="20pt" style:font-size-asian="20pt" style:font-size-complex="20pt"/>
    </style:style>
    <style:style style:name="Standard_20_22-subtitle" style:display-name="Standard 22-subtitle" style:family="presentation">
      <style:graphic-properties draw:stroke="none" draw:fill="none" draw:textarea-vertical-align="middle">
        <text:list-style style:name="Standard_20_22-subtitle" style:display-name="Standard 2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2-title" style:display-name="Standard 22-title" style:family="presentation">
      <style:graphic-properties draw:stroke="none" draw:fill="none" draw:textarea-vertical-align="middle" style:writing-mode="lr-tb">
        <text:list-style style:name="Standard_20_22-title" style:display-name="Standard 2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3-background" style:display-name="Standard 23-background" style:family="presentation">
      <style:graphic-properties draw:stroke="none" draw:fill="solid" draw:fill-color="#000066"/>
      <style:text-properties style:letter-kerning="true"/>
    </style:style>
    <style:style style:name="Standard_20_23-backgroundobjects" style:display-name="Standard 2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3-notes" style:display-name="Standard 2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3-outline1" style:display-name="Standard 23-outline1" style:family="presentation">
      <style:graphic-properties draw:stroke="none" draw:fill="none" draw:auto-grow-height="false" draw:fit-to-size="false" style:shrink-to-fit="true" style:writing-mode="lr-tb">
        <text:list-style style:name="Standard_20_23-outline1" style:display-name="Standard 2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3-outline2" style:display-name="Standard 23-outline2" style:family="presentation" style:parent-style-name="Standard_20_2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3-outline3" style:display-name="Standard 23-outline3" style:family="presentation" style:parent-style-name="Standard_20_2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3-outline4" style:display-name="Standard 23-outline4" style:family="presentation" style:parent-style-name="Standard_20_2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3-outline5" style:display-name="Standard 23-outline5" style:family="presentation" style:parent-style-name="Standard_20_23-outline4">
      <style:paragraph-properties fo:margin-top="0.1cm" fo:margin-bottom="0cm"/>
      <style:text-properties fo:font-size="20pt" style:font-size-asian="20pt" style:font-size-complex="20pt"/>
    </style:style>
    <style:style style:name="Standard_20_23-outline6" style:display-name="Standard 23-outline6" style:family="presentation" style:parent-style-name="Standard_20_23-outline5">
      <style:paragraph-properties fo:margin-top="0.1cm" fo:margin-bottom="0cm"/>
      <style:text-properties fo:font-size="20pt" style:font-size-asian="20pt" style:font-size-complex="20pt"/>
    </style:style>
    <style:style style:name="Standard_20_23-outline7" style:display-name="Standard 23-outline7" style:family="presentation" style:parent-style-name="Standard_20_23-outline6">
      <style:paragraph-properties fo:margin-top="0.1cm" fo:margin-bottom="0cm"/>
      <style:text-properties fo:font-size="20pt" style:font-size-asian="20pt" style:font-size-complex="20pt"/>
    </style:style>
    <style:style style:name="Standard_20_23-outline8" style:display-name="Standard 23-outline8" style:family="presentation" style:parent-style-name="Standard_20_23-outline7">
      <style:paragraph-properties fo:margin-top="0.1cm" fo:margin-bottom="0cm"/>
      <style:text-properties fo:font-size="20pt" style:font-size-asian="20pt" style:font-size-complex="20pt"/>
    </style:style>
    <style:style style:name="Standard_20_23-outline9" style:display-name="Standard 23-outline9" style:family="presentation" style:parent-style-name="Standard_20_23-outline8">
      <style:paragraph-properties fo:margin-top="0.1cm" fo:margin-bottom="0cm"/>
      <style:text-properties fo:font-size="20pt" style:font-size-asian="20pt" style:font-size-complex="20pt"/>
    </style:style>
    <style:style style:name="Standard_20_23-subtitle" style:display-name="Standard 23-subtitle" style:family="presentation">
      <style:graphic-properties draw:stroke="none" draw:fill="none" draw:textarea-vertical-align="middle">
        <text:list-style style:name="Standard_20_23-subtitle" style:display-name="Standard 2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3-title" style:display-name="Standard 23-title" style:family="presentation">
      <style:graphic-properties draw:stroke="none" draw:fill="none" draw:textarea-vertical-align="middle" style:writing-mode="lr-tb">
        <text:list-style style:name="Standard_20_23-title" style:display-name="Standard 2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4-background" style:display-name="Standard 24-background" style:family="presentation">
      <style:graphic-properties draw:stroke="none" draw:fill="solid" draw:fill-color="#000066"/>
      <style:text-properties style:letter-kerning="true"/>
    </style:style>
    <style:style style:name="Standard_20_24-backgroundobjects" style:display-name="Standard 2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4-notes" style:display-name="Standard 2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4-outline1" style:display-name="Standard 24-outline1" style:family="presentation">
      <style:graphic-properties draw:stroke="none" draw:fill="none" draw:auto-grow-height="false" draw:fit-to-size="false" style:shrink-to-fit="true" style:writing-mode="lr-tb">
        <text:list-style style:name="Standard_20_24-outline1" style:display-name="Standard 2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4-outline2" style:display-name="Standard 24-outline2" style:family="presentation" style:parent-style-name="Standard_20_2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4-outline3" style:display-name="Standard 24-outline3" style:family="presentation" style:parent-style-name="Standard_20_2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4-outline4" style:display-name="Standard 24-outline4" style:family="presentation" style:parent-style-name="Standard_20_2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4-outline5" style:display-name="Standard 24-outline5" style:family="presentation" style:parent-style-name="Standard_20_24-outline4">
      <style:paragraph-properties fo:margin-top="0.1cm" fo:margin-bottom="0cm"/>
      <style:text-properties fo:font-size="20pt" style:font-size-asian="20pt" style:font-size-complex="20pt"/>
    </style:style>
    <style:style style:name="Standard_20_24-outline6" style:display-name="Standard 24-outline6" style:family="presentation" style:parent-style-name="Standard_20_24-outline5">
      <style:paragraph-properties fo:margin-top="0.1cm" fo:margin-bottom="0cm"/>
      <style:text-properties fo:font-size="20pt" style:font-size-asian="20pt" style:font-size-complex="20pt"/>
    </style:style>
    <style:style style:name="Standard_20_24-outline7" style:display-name="Standard 24-outline7" style:family="presentation" style:parent-style-name="Standard_20_24-outline6">
      <style:paragraph-properties fo:margin-top="0.1cm" fo:margin-bottom="0cm"/>
      <style:text-properties fo:font-size="20pt" style:font-size-asian="20pt" style:font-size-complex="20pt"/>
    </style:style>
    <style:style style:name="Standard_20_24-outline8" style:display-name="Standard 24-outline8" style:family="presentation" style:parent-style-name="Standard_20_24-outline7">
      <style:paragraph-properties fo:margin-top="0.1cm" fo:margin-bottom="0cm"/>
      <style:text-properties fo:font-size="20pt" style:font-size-asian="20pt" style:font-size-complex="20pt"/>
    </style:style>
    <style:style style:name="Standard_20_24-outline9" style:display-name="Standard 24-outline9" style:family="presentation" style:parent-style-name="Standard_20_24-outline8">
      <style:paragraph-properties fo:margin-top="0.1cm" fo:margin-bottom="0cm"/>
      <style:text-properties fo:font-size="20pt" style:font-size-asian="20pt" style:font-size-complex="20pt"/>
    </style:style>
    <style:style style:name="Standard_20_24-subtitle" style:display-name="Standard 24-subtitle" style:family="presentation">
      <style:graphic-properties draw:stroke="none" draw:fill="none" draw:textarea-vertical-align="middle">
        <text:list-style style:name="Standard_20_24-subtitle" style:display-name="Standard 2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4-title" style:display-name="Standard 24-title" style:family="presentation">
      <style:graphic-properties draw:stroke="none" draw:fill="none" draw:textarea-vertical-align="middle" style:writing-mode="lr-tb">
        <text:list-style style:name="Standard_20_24-title" style:display-name="Standard 2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5-background" style:display-name="Standard 25-background" style:family="presentation">
      <style:graphic-properties draw:stroke="none" draw:fill="solid" draw:fill-color="#000066"/>
      <style:text-properties style:letter-kerning="true"/>
    </style:style>
    <style:style style:name="Standard_20_25-backgroundobjects" style:display-name="Standard 2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5-notes" style:display-name="Standard 2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5-outline1" style:display-name="Standard 25-outline1" style:family="presentation">
      <style:graphic-properties draw:stroke="none" draw:fill="none" draw:auto-grow-height="false" draw:fit-to-size="false" style:shrink-to-fit="true" style:writing-mode="lr-tb">
        <text:list-style style:name="Standard_20_25-outline1" style:display-name="Standard 2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5-outline2" style:display-name="Standard 25-outline2" style:family="presentation" style:parent-style-name="Standard_20_2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5-outline3" style:display-name="Standard 25-outline3" style:family="presentation" style:parent-style-name="Standard_20_2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5-outline4" style:display-name="Standard 25-outline4" style:family="presentation" style:parent-style-name="Standard_20_2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5-outline5" style:display-name="Standard 25-outline5" style:family="presentation" style:parent-style-name="Standard_20_25-outline4">
      <style:paragraph-properties fo:margin-top="0.1cm" fo:margin-bottom="0cm"/>
      <style:text-properties fo:font-size="20pt" style:font-size-asian="20pt" style:font-size-complex="20pt"/>
    </style:style>
    <style:style style:name="Standard_20_25-outline6" style:display-name="Standard 25-outline6" style:family="presentation" style:parent-style-name="Standard_20_25-outline5">
      <style:paragraph-properties fo:margin-top="0.1cm" fo:margin-bottom="0cm"/>
      <style:text-properties fo:font-size="20pt" style:font-size-asian="20pt" style:font-size-complex="20pt"/>
    </style:style>
    <style:style style:name="Standard_20_25-outline7" style:display-name="Standard 25-outline7" style:family="presentation" style:parent-style-name="Standard_20_25-outline6">
      <style:paragraph-properties fo:margin-top="0.1cm" fo:margin-bottom="0cm"/>
      <style:text-properties fo:font-size="20pt" style:font-size-asian="20pt" style:font-size-complex="20pt"/>
    </style:style>
    <style:style style:name="Standard_20_25-outline8" style:display-name="Standard 25-outline8" style:family="presentation" style:parent-style-name="Standard_20_25-outline7">
      <style:paragraph-properties fo:margin-top="0.1cm" fo:margin-bottom="0cm"/>
      <style:text-properties fo:font-size="20pt" style:font-size-asian="20pt" style:font-size-complex="20pt"/>
    </style:style>
    <style:style style:name="Standard_20_25-outline9" style:display-name="Standard 25-outline9" style:family="presentation" style:parent-style-name="Standard_20_25-outline8">
      <style:paragraph-properties fo:margin-top="0.1cm" fo:margin-bottom="0cm"/>
      <style:text-properties fo:font-size="20pt" style:font-size-asian="20pt" style:font-size-complex="20pt"/>
    </style:style>
    <style:style style:name="Standard_20_25-subtitle" style:display-name="Standard 25-subtitle" style:family="presentation">
      <style:graphic-properties draw:stroke="none" draw:fill="none" draw:textarea-vertical-align="middle">
        <text:list-style style:name="Standard_20_25-subtitle" style:display-name="Standard 2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5-title" style:display-name="Standard 25-title" style:family="presentation">
      <style:graphic-properties draw:stroke="none" draw:fill="none" draw:textarea-vertical-align="middle" style:writing-mode="lr-tb">
        <text:list-style style:name="Standard_20_25-title" style:display-name="Standard 2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6-background" style:display-name="Standard 26-background" style:family="presentation">
      <style:graphic-properties draw:stroke="none" draw:fill="solid" draw:fill-color="#000066"/>
      <style:text-properties style:letter-kerning="true"/>
    </style:style>
    <style:style style:name="Standard_20_26-backgroundobjects" style:display-name="Standard 2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6-notes" style:display-name="Standard 2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6-outline1" style:display-name="Standard 26-outline1" style:family="presentation">
      <style:graphic-properties draw:stroke="none" draw:fill="none" draw:auto-grow-height="false" draw:fit-to-size="false" style:shrink-to-fit="true" style:writing-mode="lr-tb">
        <text:list-style style:name="Standard_20_26-outline1" style:display-name="Standard 2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6-outline2" style:display-name="Standard 26-outline2" style:family="presentation" style:parent-style-name="Standard_20_2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6-outline3" style:display-name="Standard 26-outline3" style:family="presentation" style:parent-style-name="Standard_20_2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6-outline4" style:display-name="Standard 26-outline4" style:family="presentation" style:parent-style-name="Standard_20_2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6-outline5" style:display-name="Standard 26-outline5" style:family="presentation" style:parent-style-name="Standard_20_26-outline4">
      <style:paragraph-properties fo:margin-top="0.1cm" fo:margin-bottom="0cm"/>
      <style:text-properties fo:font-size="20pt" style:font-size-asian="20pt" style:font-size-complex="20pt"/>
    </style:style>
    <style:style style:name="Standard_20_26-outline6" style:display-name="Standard 26-outline6" style:family="presentation" style:parent-style-name="Standard_20_26-outline5">
      <style:paragraph-properties fo:margin-top="0.1cm" fo:margin-bottom="0cm"/>
      <style:text-properties fo:font-size="20pt" style:font-size-asian="20pt" style:font-size-complex="20pt"/>
    </style:style>
    <style:style style:name="Standard_20_26-outline7" style:display-name="Standard 26-outline7" style:family="presentation" style:parent-style-name="Standard_20_26-outline6">
      <style:paragraph-properties fo:margin-top="0.1cm" fo:margin-bottom="0cm"/>
      <style:text-properties fo:font-size="20pt" style:font-size-asian="20pt" style:font-size-complex="20pt"/>
    </style:style>
    <style:style style:name="Standard_20_26-outline8" style:display-name="Standard 26-outline8" style:family="presentation" style:parent-style-name="Standard_20_26-outline7">
      <style:paragraph-properties fo:margin-top="0.1cm" fo:margin-bottom="0cm"/>
      <style:text-properties fo:font-size="20pt" style:font-size-asian="20pt" style:font-size-complex="20pt"/>
    </style:style>
    <style:style style:name="Standard_20_26-outline9" style:display-name="Standard 26-outline9" style:family="presentation" style:parent-style-name="Standard_20_26-outline8">
      <style:paragraph-properties fo:margin-top="0.1cm" fo:margin-bottom="0cm"/>
      <style:text-properties fo:font-size="20pt" style:font-size-asian="20pt" style:font-size-complex="20pt"/>
    </style:style>
    <style:style style:name="Standard_20_26-subtitle" style:display-name="Standard 26-subtitle" style:family="presentation">
      <style:graphic-properties draw:stroke="none" draw:fill="none" draw:textarea-vertical-align="middle">
        <text:list-style style:name="Standard_20_26-subtitle" style:display-name="Standard 2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6-title" style:display-name="Standard 26-title" style:family="presentation">
      <style:graphic-properties draw:stroke="none" draw:fill="none" draw:textarea-vertical-align="middle" style:writing-mode="lr-tb">
        <text:list-style style:name="Standard_20_26-title" style:display-name="Standard 2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7-background" style:display-name="Standard 27-background" style:family="presentation">
      <style:graphic-properties draw:stroke="none" draw:fill="solid" draw:fill-color="#000066"/>
      <style:text-properties style:letter-kerning="true"/>
    </style:style>
    <style:style style:name="Standard_20_27-backgroundobjects" style:display-name="Standard 2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7-notes" style:display-name="Standard 2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7-outline1" style:display-name="Standard 27-outline1" style:family="presentation">
      <style:graphic-properties draw:stroke="none" draw:fill="none" draw:auto-grow-height="false" draw:fit-to-size="false" style:shrink-to-fit="true" style:writing-mode="lr-tb">
        <text:list-style style:name="Standard_20_27-outline1" style:display-name="Standard 2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7-outline2" style:display-name="Standard 27-outline2" style:family="presentation" style:parent-style-name="Standard_20_2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7-outline3" style:display-name="Standard 27-outline3" style:family="presentation" style:parent-style-name="Standard_20_2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7-outline4" style:display-name="Standard 27-outline4" style:family="presentation" style:parent-style-name="Standard_20_2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7-outline5" style:display-name="Standard 27-outline5" style:family="presentation" style:parent-style-name="Standard_20_27-outline4">
      <style:paragraph-properties fo:margin-top="0.1cm" fo:margin-bottom="0cm"/>
      <style:text-properties fo:font-size="20pt" style:font-size-asian="20pt" style:font-size-complex="20pt"/>
    </style:style>
    <style:style style:name="Standard_20_27-outline6" style:display-name="Standard 27-outline6" style:family="presentation" style:parent-style-name="Standard_20_27-outline5">
      <style:paragraph-properties fo:margin-top="0.1cm" fo:margin-bottom="0cm"/>
      <style:text-properties fo:font-size="20pt" style:font-size-asian="20pt" style:font-size-complex="20pt"/>
    </style:style>
    <style:style style:name="Standard_20_27-outline7" style:display-name="Standard 27-outline7" style:family="presentation" style:parent-style-name="Standard_20_27-outline6">
      <style:paragraph-properties fo:margin-top="0.1cm" fo:margin-bottom="0cm"/>
      <style:text-properties fo:font-size="20pt" style:font-size-asian="20pt" style:font-size-complex="20pt"/>
    </style:style>
    <style:style style:name="Standard_20_27-outline8" style:display-name="Standard 27-outline8" style:family="presentation" style:parent-style-name="Standard_20_27-outline7">
      <style:paragraph-properties fo:margin-top="0.1cm" fo:margin-bottom="0cm"/>
      <style:text-properties fo:font-size="20pt" style:font-size-asian="20pt" style:font-size-complex="20pt"/>
    </style:style>
    <style:style style:name="Standard_20_27-outline9" style:display-name="Standard 27-outline9" style:family="presentation" style:parent-style-name="Standard_20_27-outline8">
      <style:paragraph-properties fo:margin-top="0.1cm" fo:margin-bottom="0cm"/>
      <style:text-properties fo:font-size="20pt" style:font-size-asian="20pt" style:font-size-complex="20pt"/>
    </style:style>
    <style:style style:name="Standard_20_27-subtitle" style:display-name="Standard 27-subtitle" style:family="presentation">
      <style:graphic-properties draw:stroke="none" draw:fill="none" draw:textarea-vertical-align="middle">
        <text:list-style style:name="Standard_20_27-subtitle" style:display-name="Standard 2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7-title" style:display-name="Standard 27-title" style:family="presentation">
      <style:graphic-properties draw:stroke="none" draw:fill="none" draw:textarea-vertical-align="middle" style:writing-mode="lr-tb">
        <text:list-style style:name="Standard_20_27-title" style:display-name="Standard 2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8-background" style:display-name="Standard 28-background" style:family="presentation">
      <style:graphic-properties draw:stroke="none" draw:fill="solid" draw:fill-color="#000066"/>
      <style:text-properties style:letter-kerning="true"/>
    </style:style>
    <style:style style:name="Standard_20_28-backgroundobjects" style:display-name="Standard 2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8-notes" style:display-name="Standard 2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8-outline1" style:display-name="Standard 28-outline1" style:family="presentation">
      <style:graphic-properties draw:stroke="none" draw:fill="none" draw:auto-grow-height="false" draw:fit-to-size="false" style:shrink-to-fit="true" style:writing-mode="lr-tb">
        <text:list-style style:name="Standard_20_28-outline1" style:display-name="Standard 2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8-outline2" style:display-name="Standard 28-outline2" style:family="presentation" style:parent-style-name="Standard_20_2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8-outline3" style:display-name="Standard 28-outline3" style:family="presentation" style:parent-style-name="Standard_20_2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8-outline4" style:display-name="Standard 28-outline4" style:family="presentation" style:parent-style-name="Standard_20_2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8-outline5" style:display-name="Standard 28-outline5" style:family="presentation" style:parent-style-name="Standard_20_28-outline4">
      <style:paragraph-properties fo:margin-top="0.1cm" fo:margin-bottom="0cm"/>
      <style:text-properties fo:font-size="20pt" style:font-size-asian="20pt" style:font-size-complex="20pt"/>
    </style:style>
    <style:style style:name="Standard_20_28-outline6" style:display-name="Standard 28-outline6" style:family="presentation" style:parent-style-name="Standard_20_28-outline5">
      <style:paragraph-properties fo:margin-top="0.1cm" fo:margin-bottom="0cm"/>
      <style:text-properties fo:font-size="20pt" style:font-size-asian="20pt" style:font-size-complex="20pt"/>
    </style:style>
    <style:style style:name="Standard_20_28-outline7" style:display-name="Standard 28-outline7" style:family="presentation" style:parent-style-name="Standard_20_28-outline6">
      <style:paragraph-properties fo:margin-top="0.1cm" fo:margin-bottom="0cm"/>
      <style:text-properties fo:font-size="20pt" style:font-size-asian="20pt" style:font-size-complex="20pt"/>
    </style:style>
    <style:style style:name="Standard_20_28-outline8" style:display-name="Standard 28-outline8" style:family="presentation" style:parent-style-name="Standard_20_28-outline7">
      <style:paragraph-properties fo:margin-top="0.1cm" fo:margin-bottom="0cm"/>
      <style:text-properties fo:font-size="20pt" style:font-size-asian="20pt" style:font-size-complex="20pt"/>
    </style:style>
    <style:style style:name="Standard_20_28-outline9" style:display-name="Standard 28-outline9" style:family="presentation" style:parent-style-name="Standard_20_28-outline8">
      <style:paragraph-properties fo:margin-top="0.1cm" fo:margin-bottom="0cm"/>
      <style:text-properties fo:font-size="20pt" style:font-size-asian="20pt" style:font-size-complex="20pt"/>
    </style:style>
    <style:style style:name="Standard_20_28-subtitle" style:display-name="Standard 28-subtitle" style:family="presentation">
      <style:graphic-properties draw:stroke="none" draw:fill="none" draw:textarea-vertical-align="middle">
        <text:list-style style:name="Standard_20_28-subtitle" style:display-name="Standard 2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8-title" style:display-name="Standard 28-title" style:family="presentation">
      <style:graphic-properties draw:stroke="none" draw:fill="none" draw:textarea-vertical-align="middle" style:writing-mode="lr-tb">
        <text:list-style style:name="Standard_20_28-title" style:display-name="Standard 2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9-background" style:display-name="Standard 29-background" style:family="presentation">
      <style:graphic-properties draw:stroke="none" draw:fill="solid" draw:fill-color="#000066"/>
      <style:text-properties style:letter-kerning="true"/>
    </style:style>
    <style:style style:name="Standard_20_29-backgroundobjects" style:display-name="Standard 2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9-notes" style:display-name="Standard 2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9-outline1" style:display-name="Standard 29-outline1" style:family="presentation">
      <style:graphic-properties draw:stroke="none" draw:fill="none" draw:auto-grow-height="false" draw:fit-to-size="false" style:shrink-to-fit="true" style:writing-mode="lr-tb">
        <text:list-style style:name="Standard_20_29-outline1" style:display-name="Standard 2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9-outline2" style:display-name="Standard 29-outline2" style:family="presentation" style:parent-style-name="Standard_20_2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9-outline3" style:display-name="Standard 29-outline3" style:family="presentation" style:parent-style-name="Standard_20_2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9-outline4" style:display-name="Standard 29-outline4" style:family="presentation" style:parent-style-name="Standard_20_2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9-outline5" style:display-name="Standard 29-outline5" style:family="presentation" style:parent-style-name="Standard_20_29-outline4">
      <style:paragraph-properties fo:margin-top="0.1cm" fo:margin-bottom="0cm"/>
      <style:text-properties fo:font-size="20pt" style:font-size-asian="20pt" style:font-size-complex="20pt"/>
    </style:style>
    <style:style style:name="Standard_20_29-outline6" style:display-name="Standard 29-outline6" style:family="presentation" style:parent-style-name="Standard_20_29-outline5">
      <style:paragraph-properties fo:margin-top="0.1cm" fo:margin-bottom="0cm"/>
      <style:text-properties fo:font-size="20pt" style:font-size-asian="20pt" style:font-size-complex="20pt"/>
    </style:style>
    <style:style style:name="Standard_20_29-outline7" style:display-name="Standard 29-outline7" style:family="presentation" style:parent-style-name="Standard_20_29-outline6">
      <style:paragraph-properties fo:margin-top="0.1cm" fo:margin-bottom="0cm"/>
      <style:text-properties fo:font-size="20pt" style:font-size-asian="20pt" style:font-size-complex="20pt"/>
    </style:style>
    <style:style style:name="Standard_20_29-outline8" style:display-name="Standard 29-outline8" style:family="presentation" style:parent-style-name="Standard_20_29-outline7">
      <style:paragraph-properties fo:margin-top="0.1cm" fo:margin-bottom="0cm"/>
      <style:text-properties fo:font-size="20pt" style:font-size-asian="20pt" style:font-size-complex="20pt"/>
    </style:style>
    <style:style style:name="Standard_20_29-outline9" style:display-name="Standard 29-outline9" style:family="presentation" style:parent-style-name="Standard_20_29-outline8">
      <style:paragraph-properties fo:margin-top="0.1cm" fo:margin-bottom="0cm"/>
      <style:text-properties fo:font-size="20pt" style:font-size-asian="20pt" style:font-size-complex="20pt"/>
    </style:style>
    <style:style style:name="Standard_20_29-subtitle" style:display-name="Standard 29-subtitle" style:family="presentation">
      <style:graphic-properties draw:stroke="none" draw:fill="none" draw:textarea-vertical-align="middle">
        <text:list-style style:name="Standard_20_29-subtitle" style:display-name="Standard 2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9-title" style:display-name="Standard 29-title" style:family="presentation">
      <style:graphic-properties draw:stroke="none" draw:fill="none" draw:textarea-vertical-align="middle" style:writing-mode="lr-tb">
        <text:list-style style:name="Standard_20_29-title" style:display-name="Standard 2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0-background" style:display-name="Standard 30-background" style:family="presentation">
      <style:graphic-properties draw:stroke="none" draw:fill="solid" draw:fill-color="#000066"/>
      <style:text-properties style:letter-kerning="true"/>
    </style:style>
    <style:style style:name="Standard_20_30-backgroundobjects" style:display-name="Standard 3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0-notes" style:display-name="Standard 3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0-outline1" style:display-name="Standard 30-outline1" style:family="presentation">
      <style:graphic-properties draw:stroke="none" draw:fill="none" draw:auto-grow-height="false" draw:fit-to-size="false" style:shrink-to-fit="true" style:writing-mode="lr-tb">
        <text:list-style style:name="Standard_20_30-outline1" style:display-name="Standard 3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0-outline2" style:display-name="Standard 30-outline2" style:family="presentation" style:parent-style-name="Standard_20_3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0-outline3" style:display-name="Standard 30-outline3" style:family="presentation" style:parent-style-name="Standard_20_3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0-outline4" style:display-name="Standard 30-outline4" style:family="presentation" style:parent-style-name="Standard_20_3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0-outline5" style:display-name="Standard 30-outline5" style:family="presentation" style:parent-style-name="Standard_20_30-outline4">
      <style:paragraph-properties fo:margin-top="0.1cm" fo:margin-bottom="0cm"/>
      <style:text-properties fo:font-size="20pt" style:font-size-asian="20pt" style:font-size-complex="20pt"/>
    </style:style>
    <style:style style:name="Standard_20_30-outline6" style:display-name="Standard 30-outline6" style:family="presentation" style:parent-style-name="Standard_20_30-outline5">
      <style:paragraph-properties fo:margin-top="0.1cm" fo:margin-bottom="0cm"/>
      <style:text-properties fo:font-size="20pt" style:font-size-asian="20pt" style:font-size-complex="20pt"/>
    </style:style>
    <style:style style:name="Standard_20_30-outline7" style:display-name="Standard 30-outline7" style:family="presentation" style:parent-style-name="Standard_20_30-outline6">
      <style:paragraph-properties fo:margin-top="0.1cm" fo:margin-bottom="0cm"/>
      <style:text-properties fo:font-size="20pt" style:font-size-asian="20pt" style:font-size-complex="20pt"/>
    </style:style>
    <style:style style:name="Standard_20_30-outline8" style:display-name="Standard 30-outline8" style:family="presentation" style:parent-style-name="Standard_20_30-outline7">
      <style:paragraph-properties fo:margin-top="0.1cm" fo:margin-bottom="0cm"/>
      <style:text-properties fo:font-size="20pt" style:font-size-asian="20pt" style:font-size-complex="20pt"/>
    </style:style>
    <style:style style:name="Standard_20_30-outline9" style:display-name="Standard 30-outline9" style:family="presentation" style:parent-style-name="Standard_20_30-outline8">
      <style:paragraph-properties fo:margin-top="0.1cm" fo:margin-bottom="0cm"/>
      <style:text-properties fo:font-size="20pt" style:font-size-asian="20pt" style:font-size-complex="20pt"/>
    </style:style>
    <style:style style:name="Standard_20_30-subtitle" style:display-name="Standard 30-subtitle" style:family="presentation">
      <style:graphic-properties draw:stroke="none" draw:fill="none" draw:textarea-vertical-align="middle">
        <text:list-style style:name="Standard_20_30-subtitle" style:display-name="Standard 3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0-title" style:display-name="Standard 30-title" style:family="presentation">
      <style:graphic-properties draw:stroke="none" draw:fill="none" draw:textarea-vertical-align="middle" style:writing-mode="lr-tb">
        <text:list-style style:name="Standard_20_30-title" style:display-name="Standard 3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1-background" style:display-name="Standard 31-background" style:family="presentation">
      <style:graphic-properties draw:stroke="none" draw:fill="solid" draw:fill-color="#000066"/>
      <style:text-properties style:letter-kerning="true"/>
    </style:style>
    <style:style style:name="Standard_20_31-backgroundobjects" style:display-name="Standard 3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1-notes" style:display-name="Standard 3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1-outline1" style:display-name="Standard 31-outline1" style:family="presentation">
      <style:graphic-properties draw:stroke="none" draw:fill="none" draw:auto-grow-height="false" draw:fit-to-size="false" style:shrink-to-fit="true" style:writing-mode="lr-tb">
        <text:list-style style:name="Standard_20_31-outline1" style:display-name="Standard 3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1-outline2" style:display-name="Standard 31-outline2" style:family="presentation" style:parent-style-name="Standard_20_3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1-outline3" style:display-name="Standard 31-outline3" style:family="presentation" style:parent-style-name="Standard_20_3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1-outline4" style:display-name="Standard 31-outline4" style:family="presentation" style:parent-style-name="Standard_20_3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1-outline5" style:display-name="Standard 31-outline5" style:family="presentation" style:parent-style-name="Standard_20_31-outline4">
      <style:paragraph-properties fo:margin-top="0.1cm" fo:margin-bottom="0cm"/>
      <style:text-properties fo:font-size="20pt" style:font-size-asian="20pt" style:font-size-complex="20pt"/>
    </style:style>
    <style:style style:name="Standard_20_31-outline6" style:display-name="Standard 31-outline6" style:family="presentation" style:parent-style-name="Standard_20_31-outline5">
      <style:paragraph-properties fo:margin-top="0.1cm" fo:margin-bottom="0cm"/>
      <style:text-properties fo:font-size="20pt" style:font-size-asian="20pt" style:font-size-complex="20pt"/>
    </style:style>
    <style:style style:name="Standard_20_31-outline7" style:display-name="Standard 31-outline7" style:family="presentation" style:parent-style-name="Standard_20_31-outline6">
      <style:paragraph-properties fo:margin-top="0.1cm" fo:margin-bottom="0cm"/>
      <style:text-properties fo:font-size="20pt" style:font-size-asian="20pt" style:font-size-complex="20pt"/>
    </style:style>
    <style:style style:name="Standard_20_31-outline8" style:display-name="Standard 31-outline8" style:family="presentation" style:parent-style-name="Standard_20_31-outline7">
      <style:paragraph-properties fo:margin-top="0.1cm" fo:margin-bottom="0cm"/>
      <style:text-properties fo:font-size="20pt" style:font-size-asian="20pt" style:font-size-complex="20pt"/>
    </style:style>
    <style:style style:name="Standard_20_31-outline9" style:display-name="Standard 31-outline9" style:family="presentation" style:parent-style-name="Standard_20_31-outline8">
      <style:paragraph-properties fo:margin-top="0.1cm" fo:margin-bottom="0cm"/>
      <style:text-properties fo:font-size="20pt" style:font-size-asian="20pt" style:font-size-complex="20pt"/>
    </style:style>
    <style:style style:name="Standard_20_31-subtitle" style:display-name="Standard 31-subtitle" style:family="presentation">
      <style:graphic-properties draw:stroke="none" draw:fill="none" draw:textarea-vertical-align="middle">
        <text:list-style style:name="Standard_20_31-subtitle" style:display-name="Standard 3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1-title" style:display-name="Standard 31-title" style:family="presentation">
      <style:graphic-properties draw:stroke="none" draw:fill="none" draw:textarea-vertical-align="middle" style:writing-mode="lr-tb">
        <text:list-style style:name="Standard_20_31-title" style:display-name="Standard 3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2-background" style:display-name="Standard 32-background" style:family="presentation">
      <style:graphic-properties draw:stroke="none" draw:fill="solid" draw:fill-color="#000066"/>
      <style:text-properties style:letter-kerning="true"/>
    </style:style>
    <style:style style:name="Standard_20_32-backgroundobjects" style:display-name="Standard 3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2-notes" style:display-name="Standard 3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2-outline1" style:display-name="Standard 32-outline1" style:family="presentation">
      <style:graphic-properties draw:stroke="none" draw:fill="none" draw:auto-grow-height="false" draw:fit-to-size="false" style:shrink-to-fit="true" style:writing-mode="lr-tb">
        <text:list-style style:name="Standard_20_32-outline1" style:display-name="Standard 3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2-outline2" style:display-name="Standard 32-outline2" style:family="presentation" style:parent-style-name="Standard_20_3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2-outline3" style:display-name="Standard 32-outline3" style:family="presentation" style:parent-style-name="Standard_20_3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2-outline4" style:display-name="Standard 32-outline4" style:family="presentation" style:parent-style-name="Standard_20_3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2-outline5" style:display-name="Standard 32-outline5" style:family="presentation" style:parent-style-name="Standard_20_32-outline4">
      <style:paragraph-properties fo:margin-top="0.1cm" fo:margin-bottom="0cm"/>
      <style:text-properties fo:font-size="20pt" style:font-size-asian="20pt" style:font-size-complex="20pt"/>
    </style:style>
    <style:style style:name="Standard_20_32-outline6" style:display-name="Standard 32-outline6" style:family="presentation" style:parent-style-name="Standard_20_32-outline5">
      <style:paragraph-properties fo:margin-top="0.1cm" fo:margin-bottom="0cm"/>
      <style:text-properties fo:font-size="20pt" style:font-size-asian="20pt" style:font-size-complex="20pt"/>
    </style:style>
    <style:style style:name="Standard_20_32-outline7" style:display-name="Standard 32-outline7" style:family="presentation" style:parent-style-name="Standard_20_32-outline6">
      <style:paragraph-properties fo:margin-top="0.1cm" fo:margin-bottom="0cm"/>
      <style:text-properties fo:font-size="20pt" style:font-size-asian="20pt" style:font-size-complex="20pt"/>
    </style:style>
    <style:style style:name="Standard_20_32-outline8" style:display-name="Standard 32-outline8" style:family="presentation" style:parent-style-name="Standard_20_32-outline7">
      <style:paragraph-properties fo:margin-top="0.1cm" fo:margin-bottom="0cm"/>
      <style:text-properties fo:font-size="20pt" style:font-size-asian="20pt" style:font-size-complex="20pt"/>
    </style:style>
    <style:style style:name="Standard_20_32-outline9" style:display-name="Standard 32-outline9" style:family="presentation" style:parent-style-name="Standard_20_32-outline8">
      <style:paragraph-properties fo:margin-top="0.1cm" fo:margin-bottom="0cm"/>
      <style:text-properties fo:font-size="20pt" style:font-size-asian="20pt" style:font-size-complex="20pt"/>
    </style:style>
    <style:style style:name="Standard_20_32-subtitle" style:display-name="Standard 32-subtitle" style:family="presentation">
      <style:graphic-properties draw:stroke="none" draw:fill="none" draw:textarea-vertical-align="middle">
        <text:list-style style:name="Standard_20_32-subtitle" style:display-name="Standard 3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2-title" style:display-name="Standard 32-title" style:family="presentation">
      <style:graphic-properties draw:stroke="none" draw:fill="none" draw:textarea-vertical-align="middle" style:writing-mode="lr-tb">
        <text:list-style style:name="Standard_20_32-title" style:display-name="Standard 3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3-background" style:display-name="Standard 33-background" style:family="presentation">
      <style:graphic-properties draw:stroke="none" draw:fill="solid" draw:fill-color="#000066"/>
      <style:text-properties style:letter-kerning="true"/>
    </style:style>
    <style:style style:name="Standard_20_33-backgroundobjects" style:display-name="Standard 3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3-notes" style:display-name="Standard 3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3-outline1" style:display-name="Standard 33-outline1" style:family="presentation">
      <style:graphic-properties draw:stroke="none" draw:fill="none" draw:auto-grow-height="false" draw:fit-to-size="false" style:shrink-to-fit="true" style:writing-mode="lr-tb">
        <text:list-style style:name="Standard_20_33-outline1" style:display-name="Standard 3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3-outline2" style:display-name="Standard 33-outline2" style:family="presentation" style:parent-style-name="Standard_20_3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3-outline3" style:display-name="Standard 33-outline3" style:family="presentation" style:parent-style-name="Standard_20_3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3-outline4" style:display-name="Standard 33-outline4" style:family="presentation" style:parent-style-name="Standard_20_3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3-outline5" style:display-name="Standard 33-outline5" style:family="presentation" style:parent-style-name="Standard_20_33-outline4">
      <style:paragraph-properties fo:margin-top="0.1cm" fo:margin-bottom="0cm"/>
      <style:text-properties fo:font-size="20pt" style:font-size-asian="20pt" style:font-size-complex="20pt"/>
    </style:style>
    <style:style style:name="Standard_20_33-outline6" style:display-name="Standard 33-outline6" style:family="presentation" style:parent-style-name="Standard_20_33-outline5">
      <style:paragraph-properties fo:margin-top="0.1cm" fo:margin-bottom="0cm"/>
      <style:text-properties fo:font-size="20pt" style:font-size-asian="20pt" style:font-size-complex="20pt"/>
    </style:style>
    <style:style style:name="Standard_20_33-outline7" style:display-name="Standard 33-outline7" style:family="presentation" style:parent-style-name="Standard_20_33-outline6">
      <style:paragraph-properties fo:margin-top="0.1cm" fo:margin-bottom="0cm"/>
      <style:text-properties fo:font-size="20pt" style:font-size-asian="20pt" style:font-size-complex="20pt"/>
    </style:style>
    <style:style style:name="Standard_20_33-outline8" style:display-name="Standard 33-outline8" style:family="presentation" style:parent-style-name="Standard_20_33-outline7">
      <style:paragraph-properties fo:margin-top="0.1cm" fo:margin-bottom="0cm"/>
      <style:text-properties fo:font-size="20pt" style:font-size-asian="20pt" style:font-size-complex="20pt"/>
    </style:style>
    <style:style style:name="Standard_20_33-outline9" style:display-name="Standard 33-outline9" style:family="presentation" style:parent-style-name="Standard_20_33-outline8">
      <style:paragraph-properties fo:margin-top="0.1cm" fo:margin-bottom="0cm"/>
      <style:text-properties fo:font-size="20pt" style:font-size-asian="20pt" style:font-size-complex="20pt"/>
    </style:style>
    <style:style style:name="Standard_20_33-subtitle" style:display-name="Standard 33-subtitle" style:family="presentation">
      <style:graphic-properties draw:stroke="none" draw:fill="none" draw:textarea-vertical-align="middle">
        <text:list-style style:name="Standard_20_33-subtitle" style:display-name="Standard 3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3-title" style:display-name="Standard 33-title" style:family="presentation">
      <style:graphic-properties draw:stroke="none" draw:fill="none" draw:textarea-vertical-align="middle" style:writing-mode="lr-tb">
        <text:list-style style:name="Standard_20_33-title" style:display-name="Standard 3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4-background" style:display-name="Standard 34-background" style:family="presentation">
      <style:graphic-properties draw:stroke="none" draw:fill="solid" draw:fill-color="#000066"/>
      <style:text-properties style:letter-kerning="true"/>
    </style:style>
    <style:style style:name="Standard_20_34-backgroundobjects" style:display-name="Standard 3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4-notes" style:display-name="Standard 3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4-outline1" style:display-name="Standard 34-outline1" style:family="presentation">
      <style:graphic-properties draw:stroke="none" draw:fill="none" draw:auto-grow-height="false" draw:fit-to-size="false" style:shrink-to-fit="true" style:writing-mode="lr-tb">
        <text:list-style style:name="Standard_20_34-outline1" style:display-name="Standard 3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4-outline2" style:display-name="Standard 34-outline2" style:family="presentation" style:parent-style-name="Standard_20_3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4-outline3" style:display-name="Standard 34-outline3" style:family="presentation" style:parent-style-name="Standard_20_3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4-outline4" style:display-name="Standard 34-outline4" style:family="presentation" style:parent-style-name="Standard_20_3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4-outline5" style:display-name="Standard 34-outline5" style:family="presentation" style:parent-style-name="Standard_20_34-outline4">
      <style:paragraph-properties fo:margin-top="0.1cm" fo:margin-bottom="0cm"/>
      <style:text-properties fo:font-size="20pt" style:font-size-asian="20pt" style:font-size-complex="20pt"/>
    </style:style>
    <style:style style:name="Standard_20_34-outline6" style:display-name="Standard 34-outline6" style:family="presentation" style:parent-style-name="Standard_20_34-outline5">
      <style:paragraph-properties fo:margin-top="0.1cm" fo:margin-bottom="0cm"/>
      <style:text-properties fo:font-size="20pt" style:font-size-asian="20pt" style:font-size-complex="20pt"/>
    </style:style>
    <style:style style:name="Standard_20_34-outline7" style:display-name="Standard 34-outline7" style:family="presentation" style:parent-style-name="Standard_20_34-outline6">
      <style:paragraph-properties fo:margin-top="0.1cm" fo:margin-bottom="0cm"/>
      <style:text-properties fo:font-size="20pt" style:font-size-asian="20pt" style:font-size-complex="20pt"/>
    </style:style>
    <style:style style:name="Standard_20_34-outline8" style:display-name="Standard 34-outline8" style:family="presentation" style:parent-style-name="Standard_20_34-outline7">
      <style:paragraph-properties fo:margin-top="0.1cm" fo:margin-bottom="0cm"/>
      <style:text-properties fo:font-size="20pt" style:font-size-asian="20pt" style:font-size-complex="20pt"/>
    </style:style>
    <style:style style:name="Standard_20_34-outline9" style:display-name="Standard 34-outline9" style:family="presentation" style:parent-style-name="Standard_20_34-outline8">
      <style:paragraph-properties fo:margin-top="0.1cm" fo:margin-bottom="0cm"/>
      <style:text-properties fo:font-size="20pt" style:font-size-asian="20pt" style:font-size-complex="20pt"/>
    </style:style>
    <style:style style:name="Standard_20_34-subtitle" style:display-name="Standard 34-subtitle" style:family="presentation">
      <style:graphic-properties draw:stroke="none" draw:fill="none" draw:textarea-vertical-align="middle">
        <text:list-style style:name="Standard_20_34-subtitle" style:display-name="Standard 3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4-title" style:display-name="Standard 34-title" style:family="presentation">
      <style:graphic-properties draw:stroke="none" draw:fill="none" draw:textarea-vertical-align="middle" style:writing-mode="lr-tb">
        <text:list-style style:name="Standard_20_34-title" style:display-name="Standard 3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5-background" style:display-name="Standard 35-background" style:family="presentation">
      <style:graphic-properties draw:stroke="none" draw:fill="solid" draw:fill-color="#000066"/>
      <style:text-properties style:letter-kerning="true"/>
    </style:style>
    <style:style style:name="Standard_20_35-backgroundobjects" style:display-name="Standard 3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5-notes" style:display-name="Standard 3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5-outline1" style:display-name="Standard 35-outline1" style:family="presentation">
      <style:graphic-properties draw:stroke="none" draw:fill="none" draw:auto-grow-height="false" draw:fit-to-size="false" style:shrink-to-fit="true" style:writing-mode="lr-tb">
        <text:list-style style:name="Standard_20_35-outline1" style:display-name="Standard 3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5-outline2" style:display-name="Standard 35-outline2" style:family="presentation" style:parent-style-name="Standard_20_3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5-outline3" style:display-name="Standard 35-outline3" style:family="presentation" style:parent-style-name="Standard_20_3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5-outline4" style:display-name="Standard 35-outline4" style:family="presentation" style:parent-style-name="Standard_20_3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5-outline5" style:display-name="Standard 35-outline5" style:family="presentation" style:parent-style-name="Standard_20_35-outline4">
      <style:paragraph-properties fo:margin-top="0.1cm" fo:margin-bottom="0cm"/>
      <style:text-properties fo:font-size="20pt" style:font-size-asian="20pt" style:font-size-complex="20pt"/>
    </style:style>
    <style:style style:name="Standard_20_35-outline6" style:display-name="Standard 35-outline6" style:family="presentation" style:parent-style-name="Standard_20_35-outline5">
      <style:paragraph-properties fo:margin-top="0.1cm" fo:margin-bottom="0cm"/>
      <style:text-properties fo:font-size="20pt" style:font-size-asian="20pt" style:font-size-complex="20pt"/>
    </style:style>
    <style:style style:name="Standard_20_35-outline7" style:display-name="Standard 35-outline7" style:family="presentation" style:parent-style-name="Standard_20_35-outline6">
      <style:paragraph-properties fo:margin-top="0.1cm" fo:margin-bottom="0cm"/>
      <style:text-properties fo:font-size="20pt" style:font-size-asian="20pt" style:font-size-complex="20pt"/>
    </style:style>
    <style:style style:name="Standard_20_35-outline8" style:display-name="Standard 35-outline8" style:family="presentation" style:parent-style-name="Standard_20_35-outline7">
      <style:paragraph-properties fo:margin-top="0.1cm" fo:margin-bottom="0cm"/>
      <style:text-properties fo:font-size="20pt" style:font-size-asian="20pt" style:font-size-complex="20pt"/>
    </style:style>
    <style:style style:name="Standard_20_35-outline9" style:display-name="Standard 35-outline9" style:family="presentation" style:parent-style-name="Standard_20_35-outline8">
      <style:paragraph-properties fo:margin-top="0.1cm" fo:margin-bottom="0cm"/>
      <style:text-properties fo:font-size="20pt" style:font-size-asian="20pt" style:font-size-complex="20pt"/>
    </style:style>
    <style:style style:name="Standard_20_35-subtitle" style:display-name="Standard 35-subtitle" style:family="presentation">
      <style:graphic-properties draw:stroke="none" draw:fill="none" draw:textarea-vertical-align="middle">
        <text:list-style style:name="Standard_20_35-subtitle" style:display-name="Standard 3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5-title" style:display-name="Standard 35-title" style:family="presentation">
      <style:graphic-properties draw:stroke="none" draw:fill="none" draw:textarea-vertical-align="middle" style:writing-mode="lr-tb">
        <text:list-style style:name="Standard_20_35-title" style:display-name="Standard 3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6-background" style:display-name="Standard 36-background" style:family="presentation">
      <style:graphic-properties draw:stroke="none" draw:fill="solid" draw:fill-color="#000066"/>
      <style:text-properties style:letter-kerning="true"/>
    </style:style>
    <style:style style:name="Standard_20_36-backgroundobjects" style:display-name="Standard 3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6-notes" style:display-name="Standard 3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6-outline1" style:display-name="Standard 36-outline1" style:family="presentation">
      <style:graphic-properties draw:stroke="none" draw:fill="none" draw:auto-grow-height="false" draw:fit-to-size="false" style:shrink-to-fit="true" style:writing-mode="lr-tb">
        <text:list-style style:name="Standard_20_36-outline1" style:display-name="Standard 3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6-outline2" style:display-name="Standard 36-outline2" style:family="presentation" style:parent-style-name="Standard_20_3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6-outline3" style:display-name="Standard 36-outline3" style:family="presentation" style:parent-style-name="Standard_20_3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6-outline4" style:display-name="Standard 36-outline4" style:family="presentation" style:parent-style-name="Standard_20_3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6-outline5" style:display-name="Standard 36-outline5" style:family="presentation" style:parent-style-name="Standard_20_36-outline4">
      <style:paragraph-properties fo:margin-top="0.1cm" fo:margin-bottom="0cm"/>
      <style:text-properties fo:font-size="20pt" style:font-size-asian="20pt" style:font-size-complex="20pt"/>
    </style:style>
    <style:style style:name="Standard_20_36-outline6" style:display-name="Standard 36-outline6" style:family="presentation" style:parent-style-name="Standard_20_36-outline5">
      <style:paragraph-properties fo:margin-top="0.1cm" fo:margin-bottom="0cm"/>
      <style:text-properties fo:font-size="20pt" style:font-size-asian="20pt" style:font-size-complex="20pt"/>
    </style:style>
    <style:style style:name="Standard_20_36-outline7" style:display-name="Standard 36-outline7" style:family="presentation" style:parent-style-name="Standard_20_36-outline6">
      <style:paragraph-properties fo:margin-top="0.1cm" fo:margin-bottom="0cm"/>
      <style:text-properties fo:font-size="20pt" style:font-size-asian="20pt" style:font-size-complex="20pt"/>
    </style:style>
    <style:style style:name="Standard_20_36-outline8" style:display-name="Standard 36-outline8" style:family="presentation" style:parent-style-name="Standard_20_36-outline7">
      <style:paragraph-properties fo:margin-top="0.1cm" fo:margin-bottom="0cm"/>
      <style:text-properties fo:font-size="20pt" style:font-size-asian="20pt" style:font-size-complex="20pt"/>
    </style:style>
    <style:style style:name="Standard_20_36-outline9" style:display-name="Standard 36-outline9" style:family="presentation" style:parent-style-name="Standard_20_36-outline8">
      <style:paragraph-properties fo:margin-top="0.1cm" fo:margin-bottom="0cm"/>
      <style:text-properties fo:font-size="20pt" style:font-size-asian="20pt" style:font-size-complex="20pt"/>
    </style:style>
    <style:style style:name="Standard_20_36-subtitle" style:display-name="Standard 36-subtitle" style:family="presentation">
      <style:graphic-properties draw:stroke="none" draw:fill="none" draw:textarea-vertical-align="middle">
        <text:list-style style:name="Standard_20_36-subtitle" style:display-name="Standard 3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6-title" style:display-name="Standard 36-title" style:family="presentation">
      <style:graphic-properties draw:stroke="none" draw:fill="none" draw:textarea-vertical-align="middle" style:writing-mode="lr-tb">
        <text:list-style style:name="Standard_20_36-title" style:display-name="Standard 3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7-background" style:display-name="Standard 37-background" style:family="presentation">
      <style:graphic-properties draw:stroke="none" draw:fill="solid" draw:fill-color="#000066"/>
      <style:text-properties style:letter-kerning="true"/>
    </style:style>
    <style:style style:name="Standard_20_37-backgroundobjects" style:display-name="Standard 3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7-notes" style:display-name="Standard 3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7-outline1" style:display-name="Standard 37-outline1" style:family="presentation">
      <style:graphic-properties draw:stroke="none" draw:fill="none" draw:auto-grow-height="false" draw:fit-to-size="false" style:shrink-to-fit="true" style:writing-mode="lr-tb">
        <text:list-style style:name="Standard_20_37-outline1" style:display-name="Standard 3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7-outline2" style:display-name="Standard 37-outline2" style:family="presentation" style:parent-style-name="Standard_20_3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7-outline3" style:display-name="Standard 37-outline3" style:family="presentation" style:parent-style-name="Standard_20_3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7-outline4" style:display-name="Standard 37-outline4" style:family="presentation" style:parent-style-name="Standard_20_3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7-outline5" style:display-name="Standard 37-outline5" style:family="presentation" style:parent-style-name="Standard_20_37-outline4">
      <style:paragraph-properties fo:margin-top="0.1cm" fo:margin-bottom="0cm"/>
      <style:text-properties fo:font-size="20pt" style:font-size-asian="20pt" style:font-size-complex="20pt"/>
    </style:style>
    <style:style style:name="Standard_20_37-outline6" style:display-name="Standard 37-outline6" style:family="presentation" style:parent-style-name="Standard_20_37-outline5">
      <style:paragraph-properties fo:margin-top="0.1cm" fo:margin-bottom="0cm"/>
      <style:text-properties fo:font-size="20pt" style:font-size-asian="20pt" style:font-size-complex="20pt"/>
    </style:style>
    <style:style style:name="Standard_20_37-outline7" style:display-name="Standard 37-outline7" style:family="presentation" style:parent-style-name="Standard_20_37-outline6">
      <style:paragraph-properties fo:margin-top="0.1cm" fo:margin-bottom="0cm"/>
      <style:text-properties fo:font-size="20pt" style:font-size-asian="20pt" style:font-size-complex="20pt"/>
    </style:style>
    <style:style style:name="Standard_20_37-outline8" style:display-name="Standard 37-outline8" style:family="presentation" style:parent-style-name="Standard_20_37-outline7">
      <style:paragraph-properties fo:margin-top="0.1cm" fo:margin-bottom="0cm"/>
      <style:text-properties fo:font-size="20pt" style:font-size-asian="20pt" style:font-size-complex="20pt"/>
    </style:style>
    <style:style style:name="Standard_20_37-outline9" style:display-name="Standard 37-outline9" style:family="presentation" style:parent-style-name="Standard_20_37-outline8">
      <style:paragraph-properties fo:margin-top="0.1cm" fo:margin-bottom="0cm"/>
      <style:text-properties fo:font-size="20pt" style:font-size-asian="20pt" style:font-size-complex="20pt"/>
    </style:style>
    <style:style style:name="Standard_20_37-subtitle" style:display-name="Standard 37-subtitle" style:family="presentation">
      <style:graphic-properties draw:stroke="none" draw:fill="none" draw:textarea-vertical-align="middle">
        <text:list-style style:name="Standard_20_37-subtitle" style:display-name="Standard 3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7-title" style:display-name="Standard 37-title" style:family="presentation">
      <style:graphic-properties draw:stroke="none" draw:fill="none" draw:textarea-vertical-align="middle" style:writing-mode="lr-tb">
        <text:list-style style:name="Standard_20_37-title" style:display-name="Standard 3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8-background" style:display-name="Standard 38-background" style:family="presentation">
      <style:graphic-properties draw:stroke="none" draw:fill="solid" draw:fill-color="#000066"/>
      <style:text-properties style:letter-kerning="true"/>
    </style:style>
    <style:style style:name="Standard_20_38-backgroundobjects" style:display-name="Standard 3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8-notes" style:display-name="Standard 3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8-outline1" style:display-name="Standard 38-outline1" style:family="presentation">
      <style:graphic-properties draw:stroke="none" draw:fill="none" draw:auto-grow-height="false" draw:fit-to-size="false" style:shrink-to-fit="true" style:writing-mode="lr-tb">
        <text:list-style style:name="Standard_20_38-outline1" style:display-name="Standard 3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8-outline2" style:display-name="Standard 38-outline2" style:family="presentation" style:parent-style-name="Standard_20_3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8-outline3" style:display-name="Standard 38-outline3" style:family="presentation" style:parent-style-name="Standard_20_3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8-outline4" style:display-name="Standard 38-outline4" style:family="presentation" style:parent-style-name="Standard_20_3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8-outline5" style:display-name="Standard 38-outline5" style:family="presentation" style:parent-style-name="Standard_20_38-outline4">
      <style:paragraph-properties fo:margin-top="0.1cm" fo:margin-bottom="0cm"/>
      <style:text-properties fo:font-size="20pt" style:font-size-asian="20pt" style:font-size-complex="20pt"/>
    </style:style>
    <style:style style:name="Standard_20_38-outline6" style:display-name="Standard 38-outline6" style:family="presentation" style:parent-style-name="Standard_20_38-outline5">
      <style:paragraph-properties fo:margin-top="0.1cm" fo:margin-bottom="0cm"/>
      <style:text-properties fo:font-size="20pt" style:font-size-asian="20pt" style:font-size-complex="20pt"/>
    </style:style>
    <style:style style:name="Standard_20_38-outline7" style:display-name="Standard 38-outline7" style:family="presentation" style:parent-style-name="Standard_20_38-outline6">
      <style:paragraph-properties fo:margin-top="0.1cm" fo:margin-bottom="0cm"/>
      <style:text-properties fo:font-size="20pt" style:font-size-asian="20pt" style:font-size-complex="20pt"/>
    </style:style>
    <style:style style:name="Standard_20_38-outline8" style:display-name="Standard 38-outline8" style:family="presentation" style:parent-style-name="Standard_20_38-outline7">
      <style:paragraph-properties fo:margin-top="0.1cm" fo:margin-bottom="0cm"/>
      <style:text-properties fo:font-size="20pt" style:font-size-asian="20pt" style:font-size-complex="20pt"/>
    </style:style>
    <style:style style:name="Standard_20_38-outline9" style:display-name="Standard 38-outline9" style:family="presentation" style:parent-style-name="Standard_20_38-outline8">
      <style:paragraph-properties fo:margin-top="0.1cm" fo:margin-bottom="0cm"/>
      <style:text-properties fo:font-size="20pt" style:font-size-asian="20pt" style:font-size-complex="20pt"/>
    </style:style>
    <style:style style:name="Standard_20_38-subtitle" style:display-name="Standard 38-subtitle" style:family="presentation">
      <style:graphic-properties draw:stroke="none" draw:fill="none" draw:textarea-vertical-align="middle">
        <text:list-style style:name="Standard_20_38-subtitle" style:display-name="Standard 3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8-title" style:display-name="Standard 38-title" style:family="presentation">
      <style:graphic-properties draw:stroke="none" draw:fill="none" draw:textarea-vertical-align="middle" style:writing-mode="lr-tb">
        <text:list-style style:name="Standard_20_38-title" style:display-name="Standard 3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9-background" style:display-name="Standard 39-background" style:family="presentation">
      <style:graphic-properties draw:stroke="none" draw:fill="solid" draw:fill-color="#000066"/>
      <style:text-properties style:letter-kerning="true"/>
    </style:style>
    <style:style style:name="Standard_20_39-backgroundobjects" style:display-name="Standard 3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9-notes" style:display-name="Standard 3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9-outline1" style:display-name="Standard 39-outline1" style:family="presentation">
      <style:graphic-properties draw:stroke="none" draw:fill="none" draw:auto-grow-height="false" draw:fit-to-size="false" style:shrink-to-fit="true" style:writing-mode="lr-tb">
        <text:list-style style:name="Standard_20_39-outline1" style:display-name="Standard 3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9-outline2" style:display-name="Standard 39-outline2" style:family="presentation" style:parent-style-name="Standard_20_3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9-outline3" style:display-name="Standard 39-outline3" style:family="presentation" style:parent-style-name="Standard_20_3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9-outline4" style:display-name="Standard 39-outline4" style:family="presentation" style:parent-style-name="Standard_20_3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9-outline5" style:display-name="Standard 39-outline5" style:family="presentation" style:parent-style-name="Standard_20_39-outline4">
      <style:paragraph-properties fo:margin-top="0.1cm" fo:margin-bottom="0cm"/>
      <style:text-properties fo:font-size="20pt" style:font-size-asian="20pt" style:font-size-complex="20pt"/>
    </style:style>
    <style:style style:name="Standard_20_39-outline6" style:display-name="Standard 39-outline6" style:family="presentation" style:parent-style-name="Standard_20_39-outline5">
      <style:paragraph-properties fo:margin-top="0.1cm" fo:margin-bottom="0cm"/>
      <style:text-properties fo:font-size="20pt" style:font-size-asian="20pt" style:font-size-complex="20pt"/>
    </style:style>
    <style:style style:name="Standard_20_39-outline7" style:display-name="Standard 39-outline7" style:family="presentation" style:parent-style-name="Standard_20_39-outline6">
      <style:paragraph-properties fo:margin-top="0.1cm" fo:margin-bottom="0cm"/>
      <style:text-properties fo:font-size="20pt" style:font-size-asian="20pt" style:font-size-complex="20pt"/>
    </style:style>
    <style:style style:name="Standard_20_39-outline8" style:display-name="Standard 39-outline8" style:family="presentation" style:parent-style-name="Standard_20_39-outline7">
      <style:paragraph-properties fo:margin-top="0.1cm" fo:margin-bottom="0cm"/>
      <style:text-properties fo:font-size="20pt" style:font-size-asian="20pt" style:font-size-complex="20pt"/>
    </style:style>
    <style:style style:name="Standard_20_39-outline9" style:display-name="Standard 39-outline9" style:family="presentation" style:parent-style-name="Standard_20_39-outline8">
      <style:paragraph-properties fo:margin-top="0.1cm" fo:margin-bottom="0cm"/>
      <style:text-properties fo:font-size="20pt" style:font-size-asian="20pt" style:font-size-complex="20pt"/>
    </style:style>
    <style:style style:name="Standard_20_39-subtitle" style:display-name="Standard 39-subtitle" style:family="presentation">
      <style:graphic-properties draw:stroke="none" draw:fill="none" draw:textarea-vertical-align="middle">
        <text:list-style style:name="Standard_20_39-subtitle" style:display-name="Standard 3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9-title" style:display-name="Standard 39-title" style:family="presentation">
      <style:graphic-properties draw:stroke="none" draw:fill="none" draw:textarea-vertical-align="middle" style:writing-mode="lr-tb">
        <text:list-style style:name="Standard_20_39-title" style:display-name="Standard 3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0-background" style:display-name="Standard 40-background" style:family="presentation">
      <style:graphic-properties draw:stroke="none" draw:fill="solid" draw:fill-color="#000066"/>
      <style:text-properties style:letter-kerning="true"/>
    </style:style>
    <style:style style:name="Standard_20_40-backgroundobjects" style:display-name="Standard 4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0-notes" style:display-name="Standard 4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0-outline1" style:display-name="Standard 40-outline1" style:family="presentation">
      <style:graphic-properties draw:stroke="none" draw:fill="none" draw:auto-grow-height="false" draw:fit-to-size="false" style:shrink-to-fit="true" style:writing-mode="lr-tb">
        <text:list-style style:name="Standard_20_40-outline1" style:display-name="Standard 4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0-outline2" style:display-name="Standard 40-outline2" style:family="presentation" style:parent-style-name="Standard_20_4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0-outline3" style:display-name="Standard 40-outline3" style:family="presentation" style:parent-style-name="Standard_20_4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0-outline4" style:display-name="Standard 40-outline4" style:family="presentation" style:parent-style-name="Standard_20_4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0-outline5" style:display-name="Standard 40-outline5" style:family="presentation" style:parent-style-name="Standard_20_40-outline4">
      <style:paragraph-properties fo:margin-top="0.1cm" fo:margin-bottom="0cm"/>
      <style:text-properties fo:font-size="20pt" style:font-size-asian="20pt" style:font-size-complex="20pt"/>
    </style:style>
    <style:style style:name="Standard_20_40-outline6" style:display-name="Standard 40-outline6" style:family="presentation" style:parent-style-name="Standard_20_40-outline5">
      <style:paragraph-properties fo:margin-top="0.1cm" fo:margin-bottom="0cm"/>
      <style:text-properties fo:font-size="20pt" style:font-size-asian="20pt" style:font-size-complex="20pt"/>
    </style:style>
    <style:style style:name="Standard_20_40-outline7" style:display-name="Standard 40-outline7" style:family="presentation" style:parent-style-name="Standard_20_40-outline6">
      <style:paragraph-properties fo:margin-top="0.1cm" fo:margin-bottom="0cm"/>
      <style:text-properties fo:font-size="20pt" style:font-size-asian="20pt" style:font-size-complex="20pt"/>
    </style:style>
    <style:style style:name="Standard_20_40-outline8" style:display-name="Standard 40-outline8" style:family="presentation" style:parent-style-name="Standard_20_40-outline7">
      <style:paragraph-properties fo:margin-top="0.1cm" fo:margin-bottom="0cm"/>
      <style:text-properties fo:font-size="20pt" style:font-size-asian="20pt" style:font-size-complex="20pt"/>
    </style:style>
    <style:style style:name="Standard_20_40-outline9" style:display-name="Standard 40-outline9" style:family="presentation" style:parent-style-name="Standard_20_40-outline8">
      <style:paragraph-properties fo:margin-top="0.1cm" fo:margin-bottom="0cm"/>
      <style:text-properties fo:font-size="20pt" style:font-size-asian="20pt" style:font-size-complex="20pt"/>
    </style:style>
    <style:style style:name="Standard_20_40-subtitle" style:display-name="Standard 40-subtitle" style:family="presentation">
      <style:graphic-properties draw:stroke="none" draw:fill="none" draw:textarea-vertical-align="middle">
        <text:list-style style:name="Standard_20_40-subtitle" style:display-name="Standard 4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0-title" style:display-name="Standard 40-title" style:family="presentation">
      <style:graphic-properties draw:stroke="none" draw:fill="none" draw:textarea-vertical-align="middle" style:writing-mode="lr-tb">
        <text:list-style style:name="Standard_20_40-title" style:display-name="Standard 4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1-background" style:display-name="Standard 41-background" style:family="presentation">
      <style:graphic-properties draw:stroke="none" draw:fill="solid" draw:fill-color="#000066"/>
      <style:text-properties style:letter-kerning="true"/>
    </style:style>
    <style:style style:name="Standard_20_41-backgroundobjects" style:display-name="Standard 4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1-notes" style:display-name="Standard 4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1-outline1" style:display-name="Standard 41-outline1" style:family="presentation">
      <style:graphic-properties draw:stroke="none" draw:fill="none" draw:auto-grow-height="false" draw:fit-to-size="false" style:shrink-to-fit="true" style:writing-mode="lr-tb">
        <text:list-style style:name="Standard_20_41-outline1" style:display-name="Standard 4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1-outline2" style:display-name="Standard 41-outline2" style:family="presentation" style:parent-style-name="Standard_20_4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1-outline3" style:display-name="Standard 41-outline3" style:family="presentation" style:parent-style-name="Standard_20_4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1-outline4" style:display-name="Standard 41-outline4" style:family="presentation" style:parent-style-name="Standard_20_4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1-outline5" style:display-name="Standard 41-outline5" style:family="presentation" style:parent-style-name="Standard_20_41-outline4">
      <style:paragraph-properties fo:margin-top="0.1cm" fo:margin-bottom="0cm"/>
      <style:text-properties fo:font-size="20pt" style:font-size-asian="20pt" style:font-size-complex="20pt"/>
    </style:style>
    <style:style style:name="Standard_20_41-outline6" style:display-name="Standard 41-outline6" style:family="presentation" style:parent-style-name="Standard_20_41-outline5">
      <style:paragraph-properties fo:margin-top="0.1cm" fo:margin-bottom="0cm"/>
      <style:text-properties fo:font-size="20pt" style:font-size-asian="20pt" style:font-size-complex="20pt"/>
    </style:style>
    <style:style style:name="Standard_20_41-outline7" style:display-name="Standard 41-outline7" style:family="presentation" style:parent-style-name="Standard_20_41-outline6">
      <style:paragraph-properties fo:margin-top="0.1cm" fo:margin-bottom="0cm"/>
      <style:text-properties fo:font-size="20pt" style:font-size-asian="20pt" style:font-size-complex="20pt"/>
    </style:style>
    <style:style style:name="Standard_20_41-outline8" style:display-name="Standard 41-outline8" style:family="presentation" style:parent-style-name="Standard_20_41-outline7">
      <style:paragraph-properties fo:margin-top="0.1cm" fo:margin-bottom="0cm"/>
      <style:text-properties fo:font-size="20pt" style:font-size-asian="20pt" style:font-size-complex="20pt"/>
    </style:style>
    <style:style style:name="Standard_20_41-outline9" style:display-name="Standard 41-outline9" style:family="presentation" style:parent-style-name="Standard_20_41-outline8">
      <style:paragraph-properties fo:margin-top="0.1cm" fo:margin-bottom="0cm"/>
      <style:text-properties fo:font-size="20pt" style:font-size-asian="20pt" style:font-size-complex="20pt"/>
    </style:style>
    <style:style style:name="Standard_20_41-subtitle" style:display-name="Standard 41-subtitle" style:family="presentation">
      <style:graphic-properties draw:stroke="none" draw:fill="none" draw:textarea-vertical-align="middle">
        <text:list-style style:name="Standard_20_41-subtitle" style:display-name="Standard 4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1-title" style:display-name="Standard 41-title" style:family="presentation">
      <style:graphic-properties draw:stroke="none" draw:fill="none" draw:textarea-vertical-align="middle" style:writing-mode="lr-tb">
        <text:list-style style:name="Standard_20_41-title" style:display-name="Standard 4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2-background" style:display-name="Standard 42-background" style:family="presentation">
      <style:graphic-properties draw:stroke="none" draw:fill="solid" draw:fill-color="#000066"/>
      <style:text-properties style:letter-kerning="true"/>
    </style:style>
    <style:style style:name="Standard_20_42-backgroundobjects" style:display-name="Standard 4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2-notes" style:display-name="Standard 4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2-outline1" style:display-name="Standard 42-outline1" style:family="presentation">
      <style:graphic-properties draw:stroke="none" draw:fill="none" draw:auto-grow-height="false" draw:fit-to-size="false" style:shrink-to-fit="true" style:writing-mode="lr-tb">
        <text:list-style style:name="Standard_20_42-outline1" style:display-name="Standard 4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2-outline2" style:display-name="Standard 42-outline2" style:family="presentation" style:parent-style-name="Standard_20_4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2-outline3" style:display-name="Standard 42-outline3" style:family="presentation" style:parent-style-name="Standard_20_4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2-outline4" style:display-name="Standard 42-outline4" style:family="presentation" style:parent-style-name="Standard_20_4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2-outline5" style:display-name="Standard 42-outline5" style:family="presentation" style:parent-style-name="Standard_20_42-outline4">
      <style:paragraph-properties fo:margin-top="0.1cm" fo:margin-bottom="0cm"/>
      <style:text-properties fo:font-size="20pt" style:font-size-asian="20pt" style:font-size-complex="20pt"/>
    </style:style>
    <style:style style:name="Standard_20_42-outline6" style:display-name="Standard 42-outline6" style:family="presentation" style:parent-style-name="Standard_20_42-outline5">
      <style:paragraph-properties fo:margin-top="0.1cm" fo:margin-bottom="0cm"/>
      <style:text-properties fo:font-size="20pt" style:font-size-asian="20pt" style:font-size-complex="20pt"/>
    </style:style>
    <style:style style:name="Standard_20_42-outline7" style:display-name="Standard 42-outline7" style:family="presentation" style:parent-style-name="Standard_20_42-outline6">
      <style:paragraph-properties fo:margin-top="0.1cm" fo:margin-bottom="0cm"/>
      <style:text-properties fo:font-size="20pt" style:font-size-asian="20pt" style:font-size-complex="20pt"/>
    </style:style>
    <style:style style:name="Standard_20_42-outline8" style:display-name="Standard 42-outline8" style:family="presentation" style:parent-style-name="Standard_20_42-outline7">
      <style:paragraph-properties fo:margin-top="0.1cm" fo:margin-bottom="0cm"/>
      <style:text-properties fo:font-size="20pt" style:font-size-asian="20pt" style:font-size-complex="20pt"/>
    </style:style>
    <style:style style:name="Standard_20_42-outline9" style:display-name="Standard 42-outline9" style:family="presentation" style:parent-style-name="Standard_20_42-outline8">
      <style:paragraph-properties fo:margin-top="0.1cm" fo:margin-bottom="0cm"/>
      <style:text-properties fo:font-size="20pt" style:font-size-asian="20pt" style:font-size-complex="20pt"/>
    </style:style>
    <style:style style:name="Standard_20_42-subtitle" style:display-name="Standard 42-subtitle" style:family="presentation">
      <style:graphic-properties draw:stroke="none" draw:fill="none" draw:textarea-vertical-align="middle">
        <text:list-style style:name="Standard_20_42-subtitle" style:display-name="Standard 4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2-title" style:display-name="Standard 42-title" style:family="presentation">
      <style:graphic-properties draw:stroke="none" draw:fill="none" draw:textarea-vertical-align="middle" style:writing-mode="lr-tb">
        <text:list-style style:name="Standard_20_42-title" style:display-name="Standard 4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3-background" style:display-name="Standard 43-background" style:family="presentation">
      <style:graphic-properties draw:stroke="none" draw:fill="solid" draw:fill-color="#000066"/>
      <style:text-properties style:letter-kerning="true"/>
    </style:style>
    <style:style style:name="Standard_20_43-backgroundobjects" style:display-name="Standard 4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3-notes" style:display-name="Standard 4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3-outline1" style:display-name="Standard 43-outline1" style:family="presentation">
      <style:graphic-properties draw:stroke="none" draw:fill="none" draw:auto-grow-height="false" draw:fit-to-size="false" style:shrink-to-fit="true" style:writing-mode="lr-tb">
        <text:list-style style:name="Standard_20_43-outline1" style:display-name="Standard 4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3-outline2" style:display-name="Standard 43-outline2" style:family="presentation" style:parent-style-name="Standard_20_4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3-outline3" style:display-name="Standard 43-outline3" style:family="presentation" style:parent-style-name="Standard_20_4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3-outline4" style:display-name="Standard 43-outline4" style:family="presentation" style:parent-style-name="Standard_20_4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3-outline5" style:display-name="Standard 43-outline5" style:family="presentation" style:parent-style-name="Standard_20_43-outline4">
      <style:paragraph-properties fo:margin-top="0.1cm" fo:margin-bottom="0cm"/>
      <style:text-properties fo:font-size="20pt" style:font-size-asian="20pt" style:font-size-complex="20pt"/>
    </style:style>
    <style:style style:name="Standard_20_43-outline6" style:display-name="Standard 43-outline6" style:family="presentation" style:parent-style-name="Standard_20_43-outline5">
      <style:paragraph-properties fo:margin-top="0.1cm" fo:margin-bottom="0cm"/>
      <style:text-properties fo:font-size="20pt" style:font-size-asian="20pt" style:font-size-complex="20pt"/>
    </style:style>
    <style:style style:name="Standard_20_43-outline7" style:display-name="Standard 43-outline7" style:family="presentation" style:parent-style-name="Standard_20_43-outline6">
      <style:paragraph-properties fo:margin-top="0.1cm" fo:margin-bottom="0cm"/>
      <style:text-properties fo:font-size="20pt" style:font-size-asian="20pt" style:font-size-complex="20pt"/>
    </style:style>
    <style:style style:name="Standard_20_43-outline8" style:display-name="Standard 43-outline8" style:family="presentation" style:parent-style-name="Standard_20_43-outline7">
      <style:paragraph-properties fo:margin-top="0.1cm" fo:margin-bottom="0cm"/>
      <style:text-properties fo:font-size="20pt" style:font-size-asian="20pt" style:font-size-complex="20pt"/>
    </style:style>
    <style:style style:name="Standard_20_43-outline9" style:display-name="Standard 43-outline9" style:family="presentation" style:parent-style-name="Standard_20_43-outline8">
      <style:paragraph-properties fo:margin-top="0.1cm" fo:margin-bottom="0cm"/>
      <style:text-properties fo:font-size="20pt" style:font-size-asian="20pt" style:font-size-complex="20pt"/>
    </style:style>
    <style:style style:name="Standard_20_43-subtitle" style:display-name="Standard 43-subtitle" style:family="presentation">
      <style:graphic-properties draw:stroke="none" draw:fill="none" draw:textarea-vertical-align="middle">
        <text:list-style style:name="Standard_20_43-subtitle" style:display-name="Standard 4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3-title" style:display-name="Standard 43-title" style:family="presentation">
      <style:graphic-properties draw:stroke="none" draw:fill="none" draw:textarea-vertical-align="middle" style:writing-mode="lr-tb">
        <text:list-style style:name="Standard_20_43-title" style:display-name="Standard 4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4-background" style:display-name="Standard 44-background" style:family="presentation">
      <style:graphic-properties draw:stroke="none" draw:fill="solid" draw:fill-color="#000066"/>
      <style:text-properties style:letter-kerning="true"/>
    </style:style>
    <style:style style:name="Standard_20_44-backgroundobjects" style:display-name="Standard 4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4-notes" style:display-name="Standard 4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4-outline1" style:display-name="Standard 44-outline1" style:family="presentation">
      <style:graphic-properties draw:stroke="none" draw:fill="none" draw:auto-grow-height="false" draw:fit-to-size="false" style:shrink-to-fit="true" style:writing-mode="lr-tb">
        <text:list-style style:name="Standard_20_44-outline1" style:display-name="Standard 4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4-outline2" style:display-name="Standard 44-outline2" style:family="presentation" style:parent-style-name="Standard_20_4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4-outline3" style:display-name="Standard 44-outline3" style:family="presentation" style:parent-style-name="Standard_20_4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4-outline4" style:display-name="Standard 44-outline4" style:family="presentation" style:parent-style-name="Standard_20_4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4-outline5" style:display-name="Standard 44-outline5" style:family="presentation" style:parent-style-name="Standard_20_44-outline4">
      <style:paragraph-properties fo:margin-top="0.1cm" fo:margin-bottom="0cm"/>
      <style:text-properties fo:font-size="20pt" style:font-size-asian="20pt" style:font-size-complex="20pt"/>
    </style:style>
    <style:style style:name="Standard_20_44-outline6" style:display-name="Standard 44-outline6" style:family="presentation" style:parent-style-name="Standard_20_44-outline5">
      <style:paragraph-properties fo:margin-top="0.1cm" fo:margin-bottom="0cm"/>
      <style:text-properties fo:font-size="20pt" style:font-size-asian="20pt" style:font-size-complex="20pt"/>
    </style:style>
    <style:style style:name="Standard_20_44-outline7" style:display-name="Standard 44-outline7" style:family="presentation" style:parent-style-name="Standard_20_44-outline6">
      <style:paragraph-properties fo:margin-top="0.1cm" fo:margin-bottom="0cm"/>
      <style:text-properties fo:font-size="20pt" style:font-size-asian="20pt" style:font-size-complex="20pt"/>
    </style:style>
    <style:style style:name="Standard_20_44-outline8" style:display-name="Standard 44-outline8" style:family="presentation" style:parent-style-name="Standard_20_44-outline7">
      <style:paragraph-properties fo:margin-top="0.1cm" fo:margin-bottom="0cm"/>
      <style:text-properties fo:font-size="20pt" style:font-size-asian="20pt" style:font-size-complex="20pt"/>
    </style:style>
    <style:style style:name="Standard_20_44-outline9" style:display-name="Standard 44-outline9" style:family="presentation" style:parent-style-name="Standard_20_44-outline8">
      <style:paragraph-properties fo:margin-top="0.1cm" fo:margin-bottom="0cm"/>
      <style:text-properties fo:font-size="20pt" style:font-size-asian="20pt" style:font-size-complex="20pt"/>
    </style:style>
    <style:style style:name="Standard_20_44-subtitle" style:display-name="Standard 44-subtitle" style:family="presentation">
      <style:graphic-properties draw:stroke="none" draw:fill="none" draw:textarea-vertical-align="middle">
        <text:list-style style:name="Standard_20_44-subtitle" style:display-name="Standard 4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4-title" style:display-name="Standard 44-title" style:family="presentation">
      <style:graphic-properties draw:stroke="none" draw:fill="none" draw:textarea-vertical-align="middle" style:writing-mode="lr-tb">
        <text:list-style style:name="Standard_20_44-title" style:display-name="Standard 4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5-background" style:display-name="Standard 45-background" style:family="presentation">
      <style:graphic-properties draw:stroke="none" draw:fill="solid" draw:fill-color="#000066"/>
      <style:text-properties style:letter-kerning="true"/>
    </style:style>
    <style:style style:name="Standard_20_45-backgroundobjects" style:display-name="Standard 4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5-notes" style:display-name="Standard 4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5-outline1" style:display-name="Standard 45-outline1" style:family="presentation">
      <style:graphic-properties draw:stroke="none" draw:fill="none" draw:auto-grow-height="false" draw:fit-to-size="false" style:shrink-to-fit="true" style:writing-mode="lr-tb">
        <text:list-style style:name="Standard_20_45-outline1" style:display-name="Standard 4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5-outline2" style:display-name="Standard 45-outline2" style:family="presentation" style:parent-style-name="Standard_20_4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5-outline3" style:display-name="Standard 45-outline3" style:family="presentation" style:parent-style-name="Standard_20_4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5-outline4" style:display-name="Standard 45-outline4" style:family="presentation" style:parent-style-name="Standard_20_4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5-outline5" style:display-name="Standard 45-outline5" style:family="presentation" style:parent-style-name="Standard_20_45-outline4">
      <style:paragraph-properties fo:margin-top="0.1cm" fo:margin-bottom="0cm"/>
      <style:text-properties fo:font-size="20pt" style:font-size-asian="20pt" style:font-size-complex="20pt"/>
    </style:style>
    <style:style style:name="Standard_20_45-outline6" style:display-name="Standard 45-outline6" style:family="presentation" style:parent-style-name="Standard_20_45-outline5">
      <style:paragraph-properties fo:margin-top="0.1cm" fo:margin-bottom="0cm"/>
      <style:text-properties fo:font-size="20pt" style:font-size-asian="20pt" style:font-size-complex="20pt"/>
    </style:style>
    <style:style style:name="Standard_20_45-outline7" style:display-name="Standard 45-outline7" style:family="presentation" style:parent-style-name="Standard_20_45-outline6">
      <style:paragraph-properties fo:margin-top="0.1cm" fo:margin-bottom="0cm"/>
      <style:text-properties fo:font-size="20pt" style:font-size-asian="20pt" style:font-size-complex="20pt"/>
    </style:style>
    <style:style style:name="Standard_20_45-outline8" style:display-name="Standard 45-outline8" style:family="presentation" style:parent-style-name="Standard_20_45-outline7">
      <style:paragraph-properties fo:margin-top="0.1cm" fo:margin-bottom="0cm"/>
      <style:text-properties fo:font-size="20pt" style:font-size-asian="20pt" style:font-size-complex="20pt"/>
    </style:style>
    <style:style style:name="Standard_20_45-outline9" style:display-name="Standard 45-outline9" style:family="presentation" style:parent-style-name="Standard_20_45-outline8">
      <style:paragraph-properties fo:margin-top="0.1cm" fo:margin-bottom="0cm"/>
      <style:text-properties fo:font-size="20pt" style:font-size-asian="20pt" style:font-size-complex="20pt"/>
    </style:style>
    <style:style style:name="Standard_20_45-subtitle" style:display-name="Standard 45-subtitle" style:family="presentation">
      <style:graphic-properties draw:stroke="none" draw:fill="none" draw:textarea-vertical-align="middle">
        <text:list-style style:name="Standard_20_45-subtitle" style:display-name="Standard 4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5-title" style:display-name="Standard 45-title" style:family="presentation">
      <style:graphic-properties draw:stroke="none" draw:fill="none" draw:textarea-vertical-align="middle" style:writing-mode="lr-tb">
        <text:list-style style:name="Standard_20_45-title" style:display-name="Standard 4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6-background" style:display-name="Standard 46-background" style:family="presentation">
      <style:graphic-properties draw:stroke="none" draw:fill="solid" draw:fill-color="#000066"/>
      <style:text-properties style:letter-kerning="true"/>
    </style:style>
    <style:style style:name="Standard_20_46-backgroundobjects" style:display-name="Standard 4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6-notes" style:display-name="Standard 4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6-outline1" style:display-name="Standard 46-outline1" style:family="presentation">
      <style:graphic-properties draw:stroke="none" draw:fill="none" draw:auto-grow-height="false" draw:fit-to-size="false" style:shrink-to-fit="true" style:writing-mode="lr-tb">
        <text:list-style style:name="Standard_20_46-outline1" style:display-name="Standard 4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6-outline2" style:display-name="Standard 46-outline2" style:family="presentation" style:parent-style-name="Standard_20_4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6-outline3" style:display-name="Standard 46-outline3" style:family="presentation" style:parent-style-name="Standard_20_4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6-outline4" style:display-name="Standard 46-outline4" style:family="presentation" style:parent-style-name="Standard_20_4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6-outline5" style:display-name="Standard 46-outline5" style:family="presentation" style:parent-style-name="Standard_20_46-outline4">
      <style:paragraph-properties fo:margin-top="0.1cm" fo:margin-bottom="0cm"/>
      <style:text-properties fo:font-size="20pt" style:font-size-asian="20pt" style:font-size-complex="20pt"/>
    </style:style>
    <style:style style:name="Standard_20_46-outline6" style:display-name="Standard 46-outline6" style:family="presentation" style:parent-style-name="Standard_20_46-outline5">
      <style:paragraph-properties fo:margin-top="0.1cm" fo:margin-bottom="0cm"/>
      <style:text-properties fo:font-size="20pt" style:font-size-asian="20pt" style:font-size-complex="20pt"/>
    </style:style>
    <style:style style:name="Standard_20_46-outline7" style:display-name="Standard 46-outline7" style:family="presentation" style:parent-style-name="Standard_20_46-outline6">
      <style:paragraph-properties fo:margin-top="0.1cm" fo:margin-bottom="0cm"/>
      <style:text-properties fo:font-size="20pt" style:font-size-asian="20pt" style:font-size-complex="20pt"/>
    </style:style>
    <style:style style:name="Standard_20_46-outline8" style:display-name="Standard 46-outline8" style:family="presentation" style:parent-style-name="Standard_20_46-outline7">
      <style:paragraph-properties fo:margin-top="0.1cm" fo:margin-bottom="0cm"/>
      <style:text-properties fo:font-size="20pt" style:font-size-asian="20pt" style:font-size-complex="20pt"/>
    </style:style>
    <style:style style:name="Standard_20_46-outline9" style:display-name="Standard 46-outline9" style:family="presentation" style:parent-style-name="Standard_20_46-outline8">
      <style:paragraph-properties fo:margin-top="0.1cm" fo:margin-bottom="0cm"/>
      <style:text-properties fo:font-size="20pt" style:font-size-asian="20pt" style:font-size-complex="20pt"/>
    </style:style>
    <style:style style:name="Standard_20_46-subtitle" style:display-name="Standard 46-subtitle" style:family="presentation">
      <style:graphic-properties draw:stroke="none" draw:fill="none" draw:textarea-vertical-align="middle">
        <text:list-style style:name="Standard_20_46-subtitle" style:display-name="Standard 4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6-title" style:display-name="Standard 46-title" style:family="presentation">
      <style:graphic-properties draw:stroke="none" draw:fill="none" draw:textarea-vertical-align="middle" style:writing-mode="lr-tb">
        <text:list-style style:name="Standard_20_46-title" style:display-name="Standard 4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7-background" style:display-name="Standard 47-background" style:family="presentation">
      <style:graphic-properties draw:stroke="none" draw:fill="solid" draw:fill-color="#000066"/>
      <style:text-properties style:letter-kerning="true"/>
    </style:style>
    <style:style style:name="Standard_20_47-backgroundobjects" style:display-name="Standard 4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7-notes" style:display-name="Standard 4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7-outline1" style:display-name="Standard 47-outline1" style:family="presentation">
      <style:graphic-properties draw:stroke="none" draw:fill="none" draw:auto-grow-height="false" draw:fit-to-size="false" style:shrink-to-fit="true" style:writing-mode="lr-tb">
        <text:list-style style:name="Standard_20_47-outline1" style:display-name="Standard 4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7-outline2" style:display-name="Standard 47-outline2" style:family="presentation" style:parent-style-name="Standard_20_4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7-outline3" style:display-name="Standard 47-outline3" style:family="presentation" style:parent-style-name="Standard_20_4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7-outline4" style:display-name="Standard 47-outline4" style:family="presentation" style:parent-style-name="Standard_20_4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7-outline5" style:display-name="Standard 47-outline5" style:family="presentation" style:parent-style-name="Standard_20_47-outline4">
      <style:paragraph-properties fo:margin-top="0.1cm" fo:margin-bottom="0cm"/>
      <style:text-properties fo:font-size="20pt" style:font-size-asian="20pt" style:font-size-complex="20pt"/>
    </style:style>
    <style:style style:name="Standard_20_47-outline6" style:display-name="Standard 47-outline6" style:family="presentation" style:parent-style-name="Standard_20_47-outline5">
      <style:paragraph-properties fo:margin-top="0.1cm" fo:margin-bottom="0cm"/>
      <style:text-properties fo:font-size="20pt" style:font-size-asian="20pt" style:font-size-complex="20pt"/>
    </style:style>
    <style:style style:name="Standard_20_47-outline7" style:display-name="Standard 47-outline7" style:family="presentation" style:parent-style-name="Standard_20_47-outline6">
      <style:paragraph-properties fo:margin-top="0.1cm" fo:margin-bottom="0cm"/>
      <style:text-properties fo:font-size="20pt" style:font-size-asian="20pt" style:font-size-complex="20pt"/>
    </style:style>
    <style:style style:name="Standard_20_47-outline8" style:display-name="Standard 47-outline8" style:family="presentation" style:parent-style-name="Standard_20_47-outline7">
      <style:paragraph-properties fo:margin-top="0.1cm" fo:margin-bottom="0cm"/>
      <style:text-properties fo:font-size="20pt" style:font-size-asian="20pt" style:font-size-complex="20pt"/>
    </style:style>
    <style:style style:name="Standard_20_47-outline9" style:display-name="Standard 47-outline9" style:family="presentation" style:parent-style-name="Standard_20_47-outline8">
      <style:paragraph-properties fo:margin-top="0.1cm" fo:margin-bottom="0cm"/>
      <style:text-properties fo:font-size="20pt" style:font-size-asian="20pt" style:font-size-complex="20pt"/>
    </style:style>
    <style:style style:name="Standard_20_47-subtitle" style:display-name="Standard 47-subtitle" style:family="presentation">
      <style:graphic-properties draw:stroke="none" draw:fill="none" draw:textarea-vertical-align="middle">
        <text:list-style style:name="Standard_20_47-subtitle" style:display-name="Standard 4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7-title" style:display-name="Standard 47-title" style:family="presentation">
      <style:graphic-properties draw:stroke="none" draw:fill="none" draw:textarea-vertical-align="middle" style:writing-mode="lr-tb">
        <text:list-style style:name="Standard_20_47-title" style:display-name="Standard 4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8-background" style:display-name="Standard 48-background" style:family="presentation">
      <style:graphic-properties draw:stroke="none" draw:fill="solid" draw:fill-color="#000066"/>
      <style:text-properties style:letter-kerning="true"/>
    </style:style>
    <style:style style:name="Standard_20_48-backgroundobjects" style:display-name="Standard 4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8-notes" style:display-name="Standard 4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8-outline1" style:display-name="Standard 48-outline1" style:family="presentation">
      <style:graphic-properties draw:stroke="none" draw:fill="none" draw:auto-grow-height="false" draw:fit-to-size="false" style:shrink-to-fit="true" style:writing-mode="lr-tb">
        <text:list-style style:name="Standard_20_48-outline1" style:display-name="Standard 4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8-outline2" style:display-name="Standard 48-outline2" style:family="presentation" style:parent-style-name="Standard_20_4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8-outline3" style:display-name="Standard 48-outline3" style:family="presentation" style:parent-style-name="Standard_20_4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8-outline4" style:display-name="Standard 48-outline4" style:family="presentation" style:parent-style-name="Standard_20_4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8-outline5" style:display-name="Standard 48-outline5" style:family="presentation" style:parent-style-name="Standard_20_48-outline4">
      <style:paragraph-properties fo:margin-top="0.1cm" fo:margin-bottom="0cm"/>
      <style:text-properties fo:font-size="20pt" style:font-size-asian="20pt" style:font-size-complex="20pt"/>
    </style:style>
    <style:style style:name="Standard_20_48-outline6" style:display-name="Standard 48-outline6" style:family="presentation" style:parent-style-name="Standard_20_48-outline5">
      <style:paragraph-properties fo:margin-top="0.1cm" fo:margin-bottom="0cm"/>
      <style:text-properties fo:font-size="20pt" style:font-size-asian="20pt" style:font-size-complex="20pt"/>
    </style:style>
    <style:style style:name="Standard_20_48-outline7" style:display-name="Standard 48-outline7" style:family="presentation" style:parent-style-name="Standard_20_48-outline6">
      <style:paragraph-properties fo:margin-top="0.1cm" fo:margin-bottom="0cm"/>
      <style:text-properties fo:font-size="20pt" style:font-size-asian="20pt" style:font-size-complex="20pt"/>
    </style:style>
    <style:style style:name="Standard_20_48-outline8" style:display-name="Standard 48-outline8" style:family="presentation" style:parent-style-name="Standard_20_48-outline7">
      <style:paragraph-properties fo:margin-top="0.1cm" fo:margin-bottom="0cm"/>
      <style:text-properties fo:font-size="20pt" style:font-size-asian="20pt" style:font-size-complex="20pt"/>
    </style:style>
    <style:style style:name="Standard_20_48-outline9" style:display-name="Standard 48-outline9" style:family="presentation" style:parent-style-name="Standard_20_48-outline8">
      <style:paragraph-properties fo:margin-top="0.1cm" fo:margin-bottom="0cm"/>
      <style:text-properties fo:font-size="20pt" style:font-size-asian="20pt" style:font-size-complex="20pt"/>
    </style:style>
    <style:style style:name="Standard_20_48-subtitle" style:display-name="Standard 48-subtitle" style:family="presentation">
      <style:graphic-properties draw:stroke="none" draw:fill="none" draw:textarea-vertical-align="middle">
        <text:list-style style:name="Standard_20_48-subtitle" style:display-name="Standard 4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8-title" style:display-name="Standard 48-title" style:family="presentation">
      <style:graphic-properties draw:stroke="none" draw:fill="none" draw:textarea-vertical-align="middle" style:writing-mode="lr-tb">
        <text:list-style style:name="Standard_20_48-title" style:display-name="Standard 4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9-background" style:display-name="Standard 49-background" style:family="presentation">
      <style:graphic-properties draw:stroke="none" draw:fill="solid" draw:fill-color="#000066"/>
      <style:text-properties style:letter-kerning="true"/>
    </style:style>
    <style:style style:name="Standard_20_49-backgroundobjects" style:display-name="Standard 4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9-notes" style:display-name="Standard 4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9-outline1" style:display-name="Standard 49-outline1" style:family="presentation">
      <style:graphic-properties draw:stroke="none" draw:fill="none" draw:auto-grow-height="false" draw:fit-to-size="false" style:shrink-to-fit="true" style:writing-mode="lr-tb">
        <text:list-style style:name="Standard_20_49-outline1" style:display-name="Standard 4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9-outline2" style:display-name="Standard 49-outline2" style:family="presentation" style:parent-style-name="Standard_20_4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9-outline3" style:display-name="Standard 49-outline3" style:family="presentation" style:parent-style-name="Standard_20_4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9-outline4" style:display-name="Standard 49-outline4" style:family="presentation" style:parent-style-name="Standard_20_4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9-outline5" style:display-name="Standard 49-outline5" style:family="presentation" style:parent-style-name="Standard_20_49-outline4">
      <style:paragraph-properties fo:margin-top="0.1cm" fo:margin-bottom="0cm"/>
      <style:text-properties fo:font-size="20pt" style:font-size-asian="20pt" style:font-size-complex="20pt"/>
    </style:style>
    <style:style style:name="Standard_20_49-outline6" style:display-name="Standard 49-outline6" style:family="presentation" style:parent-style-name="Standard_20_49-outline5">
      <style:paragraph-properties fo:margin-top="0.1cm" fo:margin-bottom="0cm"/>
      <style:text-properties fo:font-size="20pt" style:font-size-asian="20pt" style:font-size-complex="20pt"/>
    </style:style>
    <style:style style:name="Standard_20_49-outline7" style:display-name="Standard 49-outline7" style:family="presentation" style:parent-style-name="Standard_20_49-outline6">
      <style:paragraph-properties fo:margin-top="0.1cm" fo:margin-bottom="0cm"/>
      <style:text-properties fo:font-size="20pt" style:font-size-asian="20pt" style:font-size-complex="20pt"/>
    </style:style>
    <style:style style:name="Standard_20_49-outline8" style:display-name="Standard 49-outline8" style:family="presentation" style:parent-style-name="Standard_20_49-outline7">
      <style:paragraph-properties fo:margin-top="0.1cm" fo:margin-bottom="0cm"/>
      <style:text-properties fo:font-size="20pt" style:font-size-asian="20pt" style:font-size-complex="20pt"/>
    </style:style>
    <style:style style:name="Standard_20_49-outline9" style:display-name="Standard 49-outline9" style:family="presentation" style:parent-style-name="Standard_20_49-outline8">
      <style:paragraph-properties fo:margin-top="0.1cm" fo:margin-bottom="0cm"/>
      <style:text-properties fo:font-size="20pt" style:font-size-asian="20pt" style:font-size-complex="20pt"/>
    </style:style>
    <style:style style:name="Standard_20_49-subtitle" style:display-name="Standard 49-subtitle" style:family="presentation">
      <style:graphic-properties draw:stroke="none" draw:fill="none" draw:textarea-vertical-align="middle">
        <text:list-style style:name="Standard_20_49-subtitle" style:display-name="Standard 4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9-title" style:display-name="Standard 49-title" style:family="presentation">
      <style:graphic-properties draw:stroke="none" draw:fill="none" draw:textarea-vertical-align="middle" style:writing-mode="lr-tb">
        <text:list-style style:name="Standard_20_49-title" style:display-name="Standard 4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0-background" style:display-name="Standard 50-background" style:family="presentation">
      <style:graphic-properties draw:stroke="none" draw:fill="solid" draw:fill-color="#000066"/>
      <style:text-properties style:letter-kerning="true"/>
    </style:style>
    <style:style style:name="Standard_20_50-backgroundobjects" style:display-name="Standard 5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0-notes" style:display-name="Standard 5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0-outline1" style:display-name="Standard 50-outline1" style:family="presentation">
      <style:graphic-properties draw:stroke="none" draw:fill="none" draw:auto-grow-height="false" draw:fit-to-size="false" style:shrink-to-fit="true" style:writing-mode="lr-tb">
        <text:list-style style:name="Standard_20_50-outline1" style:display-name="Standard 5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0-outline2" style:display-name="Standard 50-outline2" style:family="presentation" style:parent-style-name="Standard_20_5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0-outline3" style:display-name="Standard 50-outline3" style:family="presentation" style:parent-style-name="Standard_20_5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0-outline4" style:display-name="Standard 50-outline4" style:family="presentation" style:parent-style-name="Standard_20_5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0-outline5" style:display-name="Standard 50-outline5" style:family="presentation" style:parent-style-name="Standard_20_50-outline4">
      <style:paragraph-properties fo:margin-top="0.1cm" fo:margin-bottom="0cm"/>
      <style:text-properties fo:font-size="20pt" style:font-size-asian="20pt" style:font-size-complex="20pt"/>
    </style:style>
    <style:style style:name="Standard_20_50-outline6" style:display-name="Standard 50-outline6" style:family="presentation" style:parent-style-name="Standard_20_50-outline5">
      <style:paragraph-properties fo:margin-top="0.1cm" fo:margin-bottom="0cm"/>
      <style:text-properties fo:font-size="20pt" style:font-size-asian="20pt" style:font-size-complex="20pt"/>
    </style:style>
    <style:style style:name="Standard_20_50-outline7" style:display-name="Standard 50-outline7" style:family="presentation" style:parent-style-name="Standard_20_50-outline6">
      <style:paragraph-properties fo:margin-top="0.1cm" fo:margin-bottom="0cm"/>
      <style:text-properties fo:font-size="20pt" style:font-size-asian="20pt" style:font-size-complex="20pt"/>
    </style:style>
    <style:style style:name="Standard_20_50-outline8" style:display-name="Standard 50-outline8" style:family="presentation" style:parent-style-name="Standard_20_50-outline7">
      <style:paragraph-properties fo:margin-top="0.1cm" fo:margin-bottom="0cm"/>
      <style:text-properties fo:font-size="20pt" style:font-size-asian="20pt" style:font-size-complex="20pt"/>
    </style:style>
    <style:style style:name="Standard_20_50-outline9" style:display-name="Standard 50-outline9" style:family="presentation" style:parent-style-name="Standard_20_50-outline8">
      <style:paragraph-properties fo:margin-top="0.1cm" fo:margin-bottom="0cm"/>
      <style:text-properties fo:font-size="20pt" style:font-size-asian="20pt" style:font-size-complex="20pt"/>
    </style:style>
    <style:style style:name="Standard_20_50-subtitle" style:display-name="Standard 50-subtitle" style:family="presentation">
      <style:graphic-properties draw:stroke="none" draw:fill="none" draw:textarea-vertical-align="middle">
        <text:list-style style:name="Standard_20_50-subtitle" style:display-name="Standard 5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0-title" style:display-name="Standard 50-title" style:family="presentation">
      <style:graphic-properties draw:stroke="none" draw:fill="none" draw:textarea-vertical-align="middle" style:writing-mode="lr-tb">
        <text:list-style style:name="Standard_20_50-title" style:display-name="Standard 5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1-background" style:display-name="Standard 51-background" style:family="presentation">
      <style:graphic-properties draw:stroke="none" draw:fill="solid" draw:fill-color="#000066"/>
      <style:text-properties style:letter-kerning="true"/>
    </style:style>
    <style:style style:name="Standard_20_51-backgroundobjects" style:display-name="Standard 5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1-notes" style:display-name="Standard 5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1-outline1" style:display-name="Standard 51-outline1" style:family="presentation">
      <style:graphic-properties draw:stroke="none" draw:fill="none" draw:auto-grow-height="false" draw:fit-to-size="false" style:shrink-to-fit="true" style:writing-mode="lr-tb">
        <text:list-style style:name="Standard_20_51-outline1" style:display-name="Standard 5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1-outline2" style:display-name="Standard 51-outline2" style:family="presentation" style:parent-style-name="Standard_20_5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1-outline3" style:display-name="Standard 51-outline3" style:family="presentation" style:parent-style-name="Standard_20_5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1-outline4" style:display-name="Standard 51-outline4" style:family="presentation" style:parent-style-name="Standard_20_5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1-outline5" style:display-name="Standard 51-outline5" style:family="presentation" style:parent-style-name="Standard_20_51-outline4">
      <style:paragraph-properties fo:margin-top="0.1cm" fo:margin-bottom="0cm"/>
      <style:text-properties fo:font-size="20pt" style:font-size-asian="20pt" style:font-size-complex="20pt"/>
    </style:style>
    <style:style style:name="Standard_20_51-outline6" style:display-name="Standard 51-outline6" style:family="presentation" style:parent-style-name="Standard_20_51-outline5">
      <style:paragraph-properties fo:margin-top="0.1cm" fo:margin-bottom="0cm"/>
      <style:text-properties fo:font-size="20pt" style:font-size-asian="20pt" style:font-size-complex="20pt"/>
    </style:style>
    <style:style style:name="Standard_20_51-outline7" style:display-name="Standard 51-outline7" style:family="presentation" style:parent-style-name="Standard_20_51-outline6">
      <style:paragraph-properties fo:margin-top="0.1cm" fo:margin-bottom="0cm"/>
      <style:text-properties fo:font-size="20pt" style:font-size-asian="20pt" style:font-size-complex="20pt"/>
    </style:style>
    <style:style style:name="Standard_20_51-outline8" style:display-name="Standard 51-outline8" style:family="presentation" style:parent-style-name="Standard_20_51-outline7">
      <style:paragraph-properties fo:margin-top="0.1cm" fo:margin-bottom="0cm"/>
      <style:text-properties fo:font-size="20pt" style:font-size-asian="20pt" style:font-size-complex="20pt"/>
    </style:style>
    <style:style style:name="Standard_20_51-outline9" style:display-name="Standard 51-outline9" style:family="presentation" style:parent-style-name="Standard_20_51-outline8">
      <style:paragraph-properties fo:margin-top="0.1cm" fo:margin-bottom="0cm"/>
      <style:text-properties fo:font-size="20pt" style:font-size-asian="20pt" style:font-size-complex="20pt"/>
    </style:style>
    <style:style style:name="Standard_20_51-subtitle" style:display-name="Standard 51-subtitle" style:family="presentation">
      <style:graphic-properties draw:stroke="none" draw:fill="none" draw:textarea-vertical-align="middle">
        <text:list-style style:name="Standard_20_51-subtitle" style:display-name="Standard 5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1-title" style:display-name="Standard 51-title" style:family="presentation">
      <style:graphic-properties draw:stroke="none" draw:fill="none" draw:textarea-vertical-align="middle" style:writing-mode="lr-tb">
        <text:list-style style:name="Standard_20_51-title" style:display-name="Standard 5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2-background" style:display-name="Standard 52-background" style:family="presentation">
      <style:graphic-properties draw:stroke="none" draw:fill="solid" draw:fill-color="#000066"/>
      <style:text-properties style:letter-kerning="true"/>
    </style:style>
    <style:style style:name="Standard_20_52-backgroundobjects" style:display-name="Standard 5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2-notes" style:display-name="Standard 5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2-outline1" style:display-name="Standard 52-outline1" style:family="presentation">
      <style:graphic-properties draw:stroke="none" draw:fill="none" draw:auto-grow-height="false" draw:fit-to-size="false" style:shrink-to-fit="true" style:writing-mode="lr-tb">
        <text:list-style style:name="Standard_20_52-outline1" style:display-name="Standard 5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2-outline2" style:display-name="Standard 52-outline2" style:family="presentation" style:parent-style-name="Standard_20_5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2-outline3" style:display-name="Standard 52-outline3" style:family="presentation" style:parent-style-name="Standard_20_5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2-outline4" style:display-name="Standard 52-outline4" style:family="presentation" style:parent-style-name="Standard_20_5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2-outline5" style:display-name="Standard 52-outline5" style:family="presentation" style:parent-style-name="Standard_20_52-outline4">
      <style:paragraph-properties fo:margin-top="0.1cm" fo:margin-bottom="0cm"/>
      <style:text-properties fo:font-size="20pt" style:font-size-asian="20pt" style:font-size-complex="20pt"/>
    </style:style>
    <style:style style:name="Standard_20_52-outline6" style:display-name="Standard 52-outline6" style:family="presentation" style:parent-style-name="Standard_20_52-outline5">
      <style:paragraph-properties fo:margin-top="0.1cm" fo:margin-bottom="0cm"/>
      <style:text-properties fo:font-size="20pt" style:font-size-asian="20pt" style:font-size-complex="20pt"/>
    </style:style>
    <style:style style:name="Standard_20_52-outline7" style:display-name="Standard 52-outline7" style:family="presentation" style:parent-style-name="Standard_20_52-outline6">
      <style:paragraph-properties fo:margin-top="0.1cm" fo:margin-bottom="0cm"/>
      <style:text-properties fo:font-size="20pt" style:font-size-asian="20pt" style:font-size-complex="20pt"/>
    </style:style>
    <style:style style:name="Standard_20_52-outline8" style:display-name="Standard 52-outline8" style:family="presentation" style:parent-style-name="Standard_20_52-outline7">
      <style:paragraph-properties fo:margin-top="0.1cm" fo:margin-bottom="0cm"/>
      <style:text-properties fo:font-size="20pt" style:font-size-asian="20pt" style:font-size-complex="20pt"/>
    </style:style>
    <style:style style:name="Standard_20_52-outline9" style:display-name="Standard 52-outline9" style:family="presentation" style:parent-style-name="Standard_20_52-outline8">
      <style:paragraph-properties fo:margin-top="0.1cm" fo:margin-bottom="0cm"/>
      <style:text-properties fo:font-size="20pt" style:font-size-asian="20pt" style:font-size-complex="20pt"/>
    </style:style>
    <style:style style:name="Standard_20_52-subtitle" style:display-name="Standard 52-subtitle" style:family="presentation">
      <style:graphic-properties draw:stroke="none" draw:fill="none" draw:textarea-vertical-align="middle">
        <text:list-style style:name="Standard_20_52-subtitle" style:display-name="Standard 5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2-title" style:display-name="Standard 52-title" style:family="presentation">
      <style:graphic-properties draw:stroke="none" draw:fill="none" draw:textarea-vertical-align="middle" style:writing-mode="lr-tb">
        <text:list-style style:name="Standard_20_52-title" style:display-name="Standard 5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3-background" style:display-name="Standard 53-background" style:family="presentation">
      <style:graphic-properties draw:stroke="none" draw:fill="solid" draw:fill-color="#000066"/>
      <style:text-properties style:letter-kerning="true"/>
    </style:style>
    <style:style style:name="Standard_20_53-backgroundobjects" style:display-name="Standard 5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3-notes" style:display-name="Standard 5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3-outline1" style:display-name="Standard 53-outline1" style:family="presentation">
      <style:graphic-properties draw:stroke="none" draw:fill="none" draw:auto-grow-height="false" draw:fit-to-size="false" style:shrink-to-fit="true" style:writing-mode="lr-tb">
        <text:list-style style:name="Standard_20_53-outline1" style:display-name="Standard 5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3-outline2" style:display-name="Standard 53-outline2" style:family="presentation" style:parent-style-name="Standard_20_5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3-outline3" style:display-name="Standard 53-outline3" style:family="presentation" style:parent-style-name="Standard_20_5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3-outline4" style:display-name="Standard 53-outline4" style:family="presentation" style:parent-style-name="Standard_20_5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3-outline5" style:display-name="Standard 53-outline5" style:family="presentation" style:parent-style-name="Standard_20_53-outline4">
      <style:paragraph-properties fo:margin-top="0.1cm" fo:margin-bottom="0cm"/>
      <style:text-properties fo:font-size="20pt" style:font-size-asian="20pt" style:font-size-complex="20pt"/>
    </style:style>
    <style:style style:name="Standard_20_53-outline6" style:display-name="Standard 53-outline6" style:family="presentation" style:parent-style-name="Standard_20_53-outline5">
      <style:paragraph-properties fo:margin-top="0.1cm" fo:margin-bottom="0cm"/>
      <style:text-properties fo:font-size="20pt" style:font-size-asian="20pt" style:font-size-complex="20pt"/>
    </style:style>
    <style:style style:name="Standard_20_53-outline7" style:display-name="Standard 53-outline7" style:family="presentation" style:parent-style-name="Standard_20_53-outline6">
      <style:paragraph-properties fo:margin-top="0.1cm" fo:margin-bottom="0cm"/>
      <style:text-properties fo:font-size="20pt" style:font-size-asian="20pt" style:font-size-complex="20pt"/>
    </style:style>
    <style:style style:name="Standard_20_53-outline8" style:display-name="Standard 53-outline8" style:family="presentation" style:parent-style-name="Standard_20_53-outline7">
      <style:paragraph-properties fo:margin-top="0.1cm" fo:margin-bottom="0cm"/>
      <style:text-properties fo:font-size="20pt" style:font-size-asian="20pt" style:font-size-complex="20pt"/>
    </style:style>
    <style:style style:name="Standard_20_53-outline9" style:display-name="Standard 53-outline9" style:family="presentation" style:parent-style-name="Standard_20_53-outline8">
      <style:paragraph-properties fo:margin-top="0.1cm" fo:margin-bottom="0cm"/>
      <style:text-properties fo:font-size="20pt" style:font-size-asian="20pt" style:font-size-complex="20pt"/>
    </style:style>
    <style:style style:name="Standard_20_53-subtitle" style:display-name="Standard 53-subtitle" style:family="presentation">
      <style:graphic-properties draw:stroke="none" draw:fill="none" draw:textarea-vertical-align="middle">
        <text:list-style style:name="Standard_20_53-subtitle" style:display-name="Standard 5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3-title" style:display-name="Standard 53-title" style:family="presentation">
      <style:graphic-properties draw:stroke="none" draw:fill="none" draw:textarea-vertical-align="middle" style:writing-mode="lr-tb">
        <text:list-style style:name="Standard_20_53-title" style:display-name="Standard 5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4-background" style:display-name="Standard 54-background" style:family="presentation">
      <style:graphic-properties draw:stroke="none" draw:fill="solid" draw:fill-color="#000066"/>
      <style:text-properties style:letter-kerning="true"/>
    </style:style>
    <style:style style:name="Standard_20_54-backgroundobjects" style:display-name="Standard 5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4-notes" style:display-name="Standard 5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4-outline1" style:display-name="Standard 54-outline1" style:family="presentation">
      <style:graphic-properties draw:stroke="none" draw:fill="none" draw:auto-grow-height="false" draw:fit-to-size="false" style:shrink-to-fit="true" style:writing-mode="lr-tb">
        <text:list-style style:name="Standard_20_54-outline1" style:display-name="Standard 5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4-outline2" style:display-name="Standard 54-outline2" style:family="presentation" style:parent-style-name="Standard_20_5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4-outline3" style:display-name="Standard 54-outline3" style:family="presentation" style:parent-style-name="Standard_20_5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4-outline4" style:display-name="Standard 54-outline4" style:family="presentation" style:parent-style-name="Standard_20_5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4-outline5" style:display-name="Standard 54-outline5" style:family="presentation" style:parent-style-name="Standard_20_54-outline4">
      <style:paragraph-properties fo:margin-top="0.1cm" fo:margin-bottom="0cm"/>
      <style:text-properties fo:font-size="20pt" style:font-size-asian="20pt" style:font-size-complex="20pt"/>
    </style:style>
    <style:style style:name="Standard_20_54-outline6" style:display-name="Standard 54-outline6" style:family="presentation" style:parent-style-name="Standard_20_54-outline5">
      <style:paragraph-properties fo:margin-top="0.1cm" fo:margin-bottom="0cm"/>
      <style:text-properties fo:font-size="20pt" style:font-size-asian="20pt" style:font-size-complex="20pt"/>
    </style:style>
    <style:style style:name="Standard_20_54-outline7" style:display-name="Standard 54-outline7" style:family="presentation" style:parent-style-name="Standard_20_54-outline6">
      <style:paragraph-properties fo:margin-top="0.1cm" fo:margin-bottom="0cm"/>
      <style:text-properties fo:font-size="20pt" style:font-size-asian="20pt" style:font-size-complex="20pt"/>
    </style:style>
    <style:style style:name="Standard_20_54-outline8" style:display-name="Standard 54-outline8" style:family="presentation" style:parent-style-name="Standard_20_54-outline7">
      <style:paragraph-properties fo:margin-top="0.1cm" fo:margin-bottom="0cm"/>
      <style:text-properties fo:font-size="20pt" style:font-size-asian="20pt" style:font-size-complex="20pt"/>
    </style:style>
    <style:style style:name="Standard_20_54-outline9" style:display-name="Standard 54-outline9" style:family="presentation" style:parent-style-name="Standard_20_54-outline8">
      <style:paragraph-properties fo:margin-top="0.1cm" fo:margin-bottom="0cm"/>
      <style:text-properties fo:font-size="20pt" style:font-size-asian="20pt" style:font-size-complex="20pt"/>
    </style:style>
    <style:style style:name="Standard_20_54-subtitle" style:display-name="Standard 54-subtitle" style:family="presentation">
      <style:graphic-properties draw:stroke="none" draw:fill="none" draw:textarea-vertical-align="middle">
        <text:list-style style:name="Standard_20_54-subtitle" style:display-name="Standard 5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4-title" style:display-name="Standard 54-title" style:family="presentation">
      <style:graphic-properties draw:stroke="none" draw:fill="none" draw:textarea-vertical-align="middle" style:writing-mode="lr-tb">
        <text:list-style style:name="Standard_20_54-title" style:display-name="Standard 5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5-background" style:display-name="Standard 55-background" style:family="presentation">
      <style:graphic-properties draw:stroke="none" draw:fill="solid" draw:fill-color="#000066"/>
      <style:text-properties style:letter-kerning="true"/>
    </style:style>
    <style:style style:name="Standard_20_55-backgroundobjects" style:display-name="Standard 5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5-notes" style:display-name="Standard 5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5-outline1" style:display-name="Standard 55-outline1" style:family="presentation">
      <style:graphic-properties draw:stroke="none" draw:fill="none" draw:auto-grow-height="false" draw:fit-to-size="false" style:shrink-to-fit="true" style:writing-mode="lr-tb">
        <text:list-style style:name="Standard_20_55-outline1" style:display-name="Standard 5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5-outline2" style:display-name="Standard 55-outline2" style:family="presentation" style:parent-style-name="Standard_20_5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5-outline3" style:display-name="Standard 55-outline3" style:family="presentation" style:parent-style-name="Standard_20_5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5-outline4" style:display-name="Standard 55-outline4" style:family="presentation" style:parent-style-name="Standard_20_5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5-outline5" style:display-name="Standard 55-outline5" style:family="presentation" style:parent-style-name="Standard_20_55-outline4">
      <style:paragraph-properties fo:margin-top="0.1cm" fo:margin-bottom="0cm"/>
      <style:text-properties fo:font-size="20pt" style:font-size-asian="20pt" style:font-size-complex="20pt"/>
    </style:style>
    <style:style style:name="Standard_20_55-outline6" style:display-name="Standard 55-outline6" style:family="presentation" style:parent-style-name="Standard_20_55-outline5">
      <style:paragraph-properties fo:margin-top="0.1cm" fo:margin-bottom="0cm"/>
      <style:text-properties fo:font-size="20pt" style:font-size-asian="20pt" style:font-size-complex="20pt"/>
    </style:style>
    <style:style style:name="Standard_20_55-outline7" style:display-name="Standard 55-outline7" style:family="presentation" style:parent-style-name="Standard_20_55-outline6">
      <style:paragraph-properties fo:margin-top="0.1cm" fo:margin-bottom="0cm"/>
      <style:text-properties fo:font-size="20pt" style:font-size-asian="20pt" style:font-size-complex="20pt"/>
    </style:style>
    <style:style style:name="Standard_20_55-outline8" style:display-name="Standard 55-outline8" style:family="presentation" style:parent-style-name="Standard_20_55-outline7">
      <style:paragraph-properties fo:margin-top="0.1cm" fo:margin-bottom="0cm"/>
      <style:text-properties fo:font-size="20pt" style:font-size-asian="20pt" style:font-size-complex="20pt"/>
    </style:style>
    <style:style style:name="Standard_20_55-outline9" style:display-name="Standard 55-outline9" style:family="presentation" style:parent-style-name="Standard_20_55-outline8">
      <style:paragraph-properties fo:margin-top="0.1cm" fo:margin-bottom="0cm"/>
      <style:text-properties fo:font-size="20pt" style:font-size-asian="20pt" style:font-size-complex="20pt"/>
    </style:style>
    <style:style style:name="Standard_20_55-subtitle" style:display-name="Standard 55-subtitle" style:family="presentation">
      <style:graphic-properties draw:stroke="none" draw:fill="none" draw:textarea-vertical-align="middle">
        <text:list-style style:name="Standard_20_55-subtitle" style:display-name="Standard 5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5-title" style:display-name="Standard 55-title" style:family="presentation">
      <style:graphic-properties draw:stroke="none" draw:fill="none" draw:textarea-vertical-align="middle" style:writing-mode="lr-tb">
        <text:list-style style:name="Standard_20_55-title" style:display-name="Standard 5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6-background" style:display-name="Standard 56-background" style:family="presentation">
      <style:graphic-properties draw:stroke="none" draw:fill="solid" draw:fill-color="#000066"/>
      <style:text-properties style:letter-kerning="true"/>
    </style:style>
    <style:style style:name="Standard_20_56-backgroundobjects" style:display-name="Standard 5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6-notes" style:display-name="Standard 5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6-outline1" style:display-name="Standard 56-outline1" style:family="presentation">
      <style:graphic-properties draw:stroke="none" draw:fill="none" draw:auto-grow-height="false" draw:fit-to-size="false" style:shrink-to-fit="true" style:writing-mode="lr-tb">
        <text:list-style style:name="Standard_20_56-outline1" style:display-name="Standard 5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6-outline2" style:display-name="Standard 56-outline2" style:family="presentation" style:parent-style-name="Standard_20_5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6-outline3" style:display-name="Standard 56-outline3" style:family="presentation" style:parent-style-name="Standard_20_5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6-outline4" style:display-name="Standard 56-outline4" style:family="presentation" style:parent-style-name="Standard_20_5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6-outline5" style:display-name="Standard 56-outline5" style:family="presentation" style:parent-style-name="Standard_20_56-outline4">
      <style:paragraph-properties fo:margin-top="0.1cm" fo:margin-bottom="0cm"/>
      <style:text-properties fo:font-size="20pt" style:font-size-asian="20pt" style:font-size-complex="20pt"/>
    </style:style>
    <style:style style:name="Standard_20_56-outline6" style:display-name="Standard 56-outline6" style:family="presentation" style:parent-style-name="Standard_20_56-outline5">
      <style:paragraph-properties fo:margin-top="0.1cm" fo:margin-bottom="0cm"/>
      <style:text-properties fo:font-size="20pt" style:font-size-asian="20pt" style:font-size-complex="20pt"/>
    </style:style>
    <style:style style:name="Standard_20_56-outline7" style:display-name="Standard 56-outline7" style:family="presentation" style:parent-style-name="Standard_20_56-outline6">
      <style:paragraph-properties fo:margin-top="0.1cm" fo:margin-bottom="0cm"/>
      <style:text-properties fo:font-size="20pt" style:font-size-asian="20pt" style:font-size-complex="20pt"/>
    </style:style>
    <style:style style:name="Standard_20_56-outline8" style:display-name="Standard 56-outline8" style:family="presentation" style:parent-style-name="Standard_20_56-outline7">
      <style:paragraph-properties fo:margin-top="0.1cm" fo:margin-bottom="0cm"/>
      <style:text-properties fo:font-size="20pt" style:font-size-asian="20pt" style:font-size-complex="20pt"/>
    </style:style>
    <style:style style:name="Standard_20_56-outline9" style:display-name="Standard 56-outline9" style:family="presentation" style:parent-style-name="Standard_20_56-outline8">
      <style:paragraph-properties fo:margin-top="0.1cm" fo:margin-bottom="0cm"/>
      <style:text-properties fo:font-size="20pt" style:font-size-asian="20pt" style:font-size-complex="20pt"/>
    </style:style>
    <style:style style:name="Standard_20_56-subtitle" style:display-name="Standard 56-subtitle" style:family="presentation">
      <style:graphic-properties draw:stroke="none" draw:fill="none" draw:textarea-vertical-align="middle">
        <text:list-style style:name="Standard_20_56-subtitle" style:display-name="Standard 5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6-title" style:display-name="Standard 56-title" style:family="presentation">
      <style:graphic-properties draw:stroke="none" draw:fill="none" draw:textarea-vertical-align="middle" style:writing-mode="lr-tb">
        <text:list-style style:name="Standard_20_56-title" style:display-name="Standard 5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7-background" style:display-name="Standard 57-background" style:family="presentation">
      <style:graphic-properties draw:stroke="none" draw:fill="solid" draw:fill-color="#000066"/>
      <style:text-properties style:letter-kerning="true"/>
    </style:style>
    <style:style style:name="Standard_20_57-backgroundobjects" style:display-name="Standard 5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7-notes" style:display-name="Standard 5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7-outline1" style:display-name="Standard 57-outline1" style:family="presentation">
      <style:graphic-properties draw:stroke="none" draw:fill="none" draw:auto-grow-height="false" draw:fit-to-size="false" style:shrink-to-fit="true" style:writing-mode="lr-tb">
        <text:list-style style:name="Standard_20_57-outline1" style:display-name="Standard 5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7-outline2" style:display-name="Standard 57-outline2" style:family="presentation" style:parent-style-name="Standard_20_5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7-outline3" style:display-name="Standard 57-outline3" style:family="presentation" style:parent-style-name="Standard_20_5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7-outline4" style:display-name="Standard 57-outline4" style:family="presentation" style:parent-style-name="Standard_20_5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7-outline5" style:display-name="Standard 57-outline5" style:family="presentation" style:parent-style-name="Standard_20_57-outline4">
      <style:paragraph-properties fo:margin-top="0.1cm" fo:margin-bottom="0cm"/>
      <style:text-properties fo:font-size="20pt" style:font-size-asian="20pt" style:font-size-complex="20pt"/>
    </style:style>
    <style:style style:name="Standard_20_57-outline6" style:display-name="Standard 57-outline6" style:family="presentation" style:parent-style-name="Standard_20_57-outline5">
      <style:paragraph-properties fo:margin-top="0.1cm" fo:margin-bottom="0cm"/>
      <style:text-properties fo:font-size="20pt" style:font-size-asian="20pt" style:font-size-complex="20pt"/>
    </style:style>
    <style:style style:name="Standard_20_57-outline7" style:display-name="Standard 57-outline7" style:family="presentation" style:parent-style-name="Standard_20_57-outline6">
      <style:paragraph-properties fo:margin-top="0.1cm" fo:margin-bottom="0cm"/>
      <style:text-properties fo:font-size="20pt" style:font-size-asian="20pt" style:font-size-complex="20pt"/>
    </style:style>
    <style:style style:name="Standard_20_57-outline8" style:display-name="Standard 57-outline8" style:family="presentation" style:parent-style-name="Standard_20_57-outline7">
      <style:paragraph-properties fo:margin-top="0.1cm" fo:margin-bottom="0cm"/>
      <style:text-properties fo:font-size="20pt" style:font-size-asian="20pt" style:font-size-complex="20pt"/>
    </style:style>
    <style:style style:name="Standard_20_57-outline9" style:display-name="Standard 57-outline9" style:family="presentation" style:parent-style-name="Standard_20_57-outline8">
      <style:paragraph-properties fo:margin-top="0.1cm" fo:margin-bottom="0cm"/>
      <style:text-properties fo:font-size="20pt" style:font-size-asian="20pt" style:font-size-complex="20pt"/>
    </style:style>
    <style:style style:name="Standard_20_57-subtitle" style:display-name="Standard 57-subtitle" style:family="presentation">
      <style:graphic-properties draw:stroke="none" draw:fill="none" draw:textarea-vertical-align="middle">
        <text:list-style style:name="Standard_20_57-subtitle" style:display-name="Standard 5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7-title" style:display-name="Standard 57-title" style:family="presentation">
      <style:graphic-properties draw:stroke="none" draw:fill="none" draw:textarea-vertical-align="middle" style:writing-mode="lr-tb">
        <text:list-style style:name="Standard_20_57-title" style:display-name="Standard 5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8-background" style:display-name="Standard 58-background" style:family="presentation">
      <style:graphic-properties draw:stroke="none" draw:fill="solid" draw:fill-color="#000066"/>
      <style:text-properties style:letter-kerning="true"/>
    </style:style>
    <style:style style:name="Standard_20_58-backgroundobjects" style:display-name="Standard 5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8-notes" style:display-name="Standard 5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8-outline1" style:display-name="Standard 58-outline1" style:family="presentation">
      <style:graphic-properties draw:stroke="none" draw:fill="none" draw:auto-grow-height="false" draw:fit-to-size="false" style:shrink-to-fit="true" style:writing-mode="lr-tb">
        <text:list-style style:name="Standard_20_58-outline1" style:display-name="Standard 5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8-outline2" style:display-name="Standard 58-outline2" style:family="presentation" style:parent-style-name="Standard_20_5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8-outline3" style:display-name="Standard 58-outline3" style:family="presentation" style:parent-style-name="Standard_20_5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8-outline4" style:display-name="Standard 58-outline4" style:family="presentation" style:parent-style-name="Standard_20_5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8-outline5" style:display-name="Standard 58-outline5" style:family="presentation" style:parent-style-name="Standard_20_58-outline4">
      <style:paragraph-properties fo:margin-top="0.1cm" fo:margin-bottom="0cm"/>
      <style:text-properties fo:font-size="20pt" style:font-size-asian="20pt" style:font-size-complex="20pt"/>
    </style:style>
    <style:style style:name="Standard_20_58-outline6" style:display-name="Standard 58-outline6" style:family="presentation" style:parent-style-name="Standard_20_58-outline5">
      <style:paragraph-properties fo:margin-top="0.1cm" fo:margin-bottom="0cm"/>
      <style:text-properties fo:font-size="20pt" style:font-size-asian="20pt" style:font-size-complex="20pt"/>
    </style:style>
    <style:style style:name="Standard_20_58-outline7" style:display-name="Standard 58-outline7" style:family="presentation" style:parent-style-name="Standard_20_58-outline6">
      <style:paragraph-properties fo:margin-top="0.1cm" fo:margin-bottom="0cm"/>
      <style:text-properties fo:font-size="20pt" style:font-size-asian="20pt" style:font-size-complex="20pt"/>
    </style:style>
    <style:style style:name="Standard_20_58-outline8" style:display-name="Standard 58-outline8" style:family="presentation" style:parent-style-name="Standard_20_58-outline7">
      <style:paragraph-properties fo:margin-top="0.1cm" fo:margin-bottom="0cm"/>
      <style:text-properties fo:font-size="20pt" style:font-size-asian="20pt" style:font-size-complex="20pt"/>
    </style:style>
    <style:style style:name="Standard_20_58-outline9" style:display-name="Standard 58-outline9" style:family="presentation" style:parent-style-name="Standard_20_58-outline8">
      <style:paragraph-properties fo:margin-top="0.1cm" fo:margin-bottom="0cm"/>
      <style:text-properties fo:font-size="20pt" style:font-size-asian="20pt" style:font-size-complex="20pt"/>
    </style:style>
    <style:style style:name="Standard_20_58-subtitle" style:display-name="Standard 58-subtitle" style:family="presentation">
      <style:graphic-properties draw:stroke="none" draw:fill="none" draw:textarea-vertical-align="middle">
        <text:list-style style:name="Standard_20_58-subtitle" style:display-name="Standard 5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8-title" style:display-name="Standard 58-title" style:family="presentation">
      <style:graphic-properties draw:stroke="none" draw:fill="none" draw:textarea-vertical-align="middle" style:writing-mode="lr-tb">
        <text:list-style style:name="Standard_20_58-title" style:display-name="Standard 5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9-background" style:display-name="Standard 59-background" style:family="presentation">
      <style:graphic-properties draw:stroke="none" draw:fill="solid" draw:fill-color="#000066"/>
      <style:text-properties style:letter-kerning="true"/>
    </style:style>
    <style:style style:name="Standard_20_59-backgroundobjects" style:display-name="Standard 5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9-notes" style:display-name="Standard 5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9-outline1" style:display-name="Standard 59-outline1" style:family="presentation">
      <style:graphic-properties draw:stroke="none" draw:fill="none" draw:auto-grow-height="false" draw:fit-to-size="false" style:shrink-to-fit="true" style:writing-mode="lr-tb">
        <text:list-style style:name="Standard_20_59-outline1" style:display-name="Standard 5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9-outline2" style:display-name="Standard 59-outline2" style:family="presentation" style:parent-style-name="Standard_20_5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9-outline3" style:display-name="Standard 59-outline3" style:family="presentation" style:parent-style-name="Standard_20_5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9-outline4" style:display-name="Standard 59-outline4" style:family="presentation" style:parent-style-name="Standard_20_5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9-outline5" style:display-name="Standard 59-outline5" style:family="presentation" style:parent-style-name="Standard_20_59-outline4">
      <style:paragraph-properties fo:margin-top="0.1cm" fo:margin-bottom="0cm"/>
      <style:text-properties fo:font-size="20pt" style:font-size-asian="20pt" style:font-size-complex="20pt"/>
    </style:style>
    <style:style style:name="Standard_20_59-outline6" style:display-name="Standard 59-outline6" style:family="presentation" style:parent-style-name="Standard_20_59-outline5">
      <style:paragraph-properties fo:margin-top="0.1cm" fo:margin-bottom="0cm"/>
      <style:text-properties fo:font-size="20pt" style:font-size-asian="20pt" style:font-size-complex="20pt"/>
    </style:style>
    <style:style style:name="Standard_20_59-outline7" style:display-name="Standard 59-outline7" style:family="presentation" style:parent-style-name="Standard_20_59-outline6">
      <style:paragraph-properties fo:margin-top="0.1cm" fo:margin-bottom="0cm"/>
      <style:text-properties fo:font-size="20pt" style:font-size-asian="20pt" style:font-size-complex="20pt"/>
    </style:style>
    <style:style style:name="Standard_20_59-outline8" style:display-name="Standard 59-outline8" style:family="presentation" style:parent-style-name="Standard_20_59-outline7">
      <style:paragraph-properties fo:margin-top="0.1cm" fo:margin-bottom="0cm"/>
      <style:text-properties fo:font-size="20pt" style:font-size-asian="20pt" style:font-size-complex="20pt"/>
    </style:style>
    <style:style style:name="Standard_20_59-outline9" style:display-name="Standard 59-outline9" style:family="presentation" style:parent-style-name="Standard_20_59-outline8">
      <style:paragraph-properties fo:margin-top="0.1cm" fo:margin-bottom="0cm"/>
      <style:text-properties fo:font-size="20pt" style:font-size-asian="20pt" style:font-size-complex="20pt"/>
    </style:style>
    <style:style style:name="Standard_20_59-subtitle" style:display-name="Standard 59-subtitle" style:family="presentation">
      <style:graphic-properties draw:stroke="none" draw:fill="none" draw:textarea-vertical-align="middle">
        <text:list-style style:name="Standard_20_59-subtitle" style:display-name="Standard 5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9-title" style:display-name="Standard 59-title" style:family="presentation">
      <style:graphic-properties draw:stroke="none" draw:fill="none" draw:textarea-vertical-align="middle" style:writing-mode="lr-tb">
        <text:list-style style:name="Standard_20_59-title" style:display-name="Standard 5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0-background" style:display-name="Standard 60-background" style:family="presentation">
      <style:graphic-properties draw:stroke="none" draw:fill="solid" draw:fill-color="#000066"/>
      <style:text-properties style:letter-kerning="true"/>
    </style:style>
    <style:style style:name="Standard_20_60-backgroundobjects" style:display-name="Standard 6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0-notes" style:display-name="Standard 6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0-outline1" style:display-name="Standard 60-outline1" style:family="presentation">
      <style:graphic-properties draw:stroke="none" draw:fill="none" draw:auto-grow-height="false" draw:fit-to-size="false" style:shrink-to-fit="true" style:writing-mode="lr-tb">
        <text:list-style style:name="Standard_20_60-outline1" style:display-name="Standard 6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0-outline2" style:display-name="Standard 60-outline2" style:family="presentation" style:parent-style-name="Standard_20_6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0-outline3" style:display-name="Standard 60-outline3" style:family="presentation" style:parent-style-name="Standard_20_6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0-outline4" style:display-name="Standard 60-outline4" style:family="presentation" style:parent-style-name="Standard_20_6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0-outline5" style:display-name="Standard 60-outline5" style:family="presentation" style:parent-style-name="Standard_20_60-outline4">
      <style:paragraph-properties fo:margin-top="0.1cm" fo:margin-bottom="0cm"/>
      <style:text-properties fo:font-size="20pt" style:font-size-asian="20pt" style:font-size-complex="20pt"/>
    </style:style>
    <style:style style:name="Standard_20_60-outline6" style:display-name="Standard 60-outline6" style:family="presentation" style:parent-style-name="Standard_20_60-outline5">
      <style:paragraph-properties fo:margin-top="0.1cm" fo:margin-bottom="0cm"/>
      <style:text-properties fo:font-size="20pt" style:font-size-asian="20pt" style:font-size-complex="20pt"/>
    </style:style>
    <style:style style:name="Standard_20_60-outline7" style:display-name="Standard 60-outline7" style:family="presentation" style:parent-style-name="Standard_20_60-outline6">
      <style:paragraph-properties fo:margin-top="0.1cm" fo:margin-bottom="0cm"/>
      <style:text-properties fo:font-size="20pt" style:font-size-asian="20pt" style:font-size-complex="20pt"/>
    </style:style>
    <style:style style:name="Standard_20_60-outline8" style:display-name="Standard 60-outline8" style:family="presentation" style:parent-style-name="Standard_20_60-outline7">
      <style:paragraph-properties fo:margin-top="0.1cm" fo:margin-bottom="0cm"/>
      <style:text-properties fo:font-size="20pt" style:font-size-asian="20pt" style:font-size-complex="20pt"/>
    </style:style>
    <style:style style:name="Standard_20_60-outline9" style:display-name="Standard 60-outline9" style:family="presentation" style:parent-style-name="Standard_20_60-outline8">
      <style:paragraph-properties fo:margin-top="0.1cm" fo:margin-bottom="0cm"/>
      <style:text-properties fo:font-size="20pt" style:font-size-asian="20pt" style:font-size-complex="20pt"/>
    </style:style>
    <style:style style:name="Standard_20_60-subtitle" style:display-name="Standard 60-subtitle" style:family="presentation">
      <style:graphic-properties draw:stroke="none" draw:fill="none" draw:textarea-vertical-align="middle">
        <text:list-style style:name="Standard_20_60-subtitle" style:display-name="Standard 6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0-title" style:display-name="Standard 60-title" style:family="presentation">
      <style:graphic-properties draw:stroke="none" draw:fill="none" draw:textarea-vertical-align="middle" style:writing-mode="lr-tb">
        <text:list-style style:name="Standard_20_60-title" style:display-name="Standard 6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1-background" style:display-name="Standard 61-background" style:family="presentation">
      <style:graphic-properties draw:stroke="none" draw:fill="solid" draw:fill-color="#000066"/>
      <style:text-properties style:letter-kerning="true"/>
    </style:style>
    <style:style style:name="Standard_20_61-backgroundobjects" style:display-name="Standard 6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1-notes" style:display-name="Standard 6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1-outline1" style:display-name="Standard 61-outline1" style:family="presentation">
      <style:graphic-properties draw:stroke="none" draw:fill="none" draw:auto-grow-height="false" draw:fit-to-size="false" style:shrink-to-fit="true" style:writing-mode="lr-tb">
        <text:list-style style:name="Standard_20_61-outline1" style:display-name="Standard 6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1-outline2" style:display-name="Standard 61-outline2" style:family="presentation" style:parent-style-name="Standard_20_6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1-outline3" style:display-name="Standard 61-outline3" style:family="presentation" style:parent-style-name="Standard_20_6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1-outline4" style:display-name="Standard 61-outline4" style:family="presentation" style:parent-style-name="Standard_20_6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1-outline5" style:display-name="Standard 61-outline5" style:family="presentation" style:parent-style-name="Standard_20_61-outline4">
      <style:paragraph-properties fo:margin-top="0.1cm" fo:margin-bottom="0cm"/>
      <style:text-properties fo:font-size="20pt" style:font-size-asian="20pt" style:font-size-complex="20pt"/>
    </style:style>
    <style:style style:name="Standard_20_61-outline6" style:display-name="Standard 61-outline6" style:family="presentation" style:parent-style-name="Standard_20_61-outline5">
      <style:paragraph-properties fo:margin-top="0.1cm" fo:margin-bottom="0cm"/>
      <style:text-properties fo:font-size="20pt" style:font-size-asian="20pt" style:font-size-complex="20pt"/>
    </style:style>
    <style:style style:name="Standard_20_61-outline7" style:display-name="Standard 61-outline7" style:family="presentation" style:parent-style-name="Standard_20_61-outline6">
      <style:paragraph-properties fo:margin-top="0.1cm" fo:margin-bottom="0cm"/>
      <style:text-properties fo:font-size="20pt" style:font-size-asian="20pt" style:font-size-complex="20pt"/>
    </style:style>
    <style:style style:name="Standard_20_61-outline8" style:display-name="Standard 61-outline8" style:family="presentation" style:parent-style-name="Standard_20_61-outline7">
      <style:paragraph-properties fo:margin-top="0.1cm" fo:margin-bottom="0cm"/>
      <style:text-properties fo:font-size="20pt" style:font-size-asian="20pt" style:font-size-complex="20pt"/>
    </style:style>
    <style:style style:name="Standard_20_61-outline9" style:display-name="Standard 61-outline9" style:family="presentation" style:parent-style-name="Standard_20_61-outline8">
      <style:paragraph-properties fo:margin-top="0.1cm" fo:margin-bottom="0cm"/>
      <style:text-properties fo:font-size="20pt" style:font-size-asian="20pt" style:font-size-complex="20pt"/>
    </style:style>
    <style:style style:name="Standard_20_61-subtitle" style:display-name="Standard 61-subtitle" style:family="presentation">
      <style:graphic-properties draw:stroke="none" draw:fill="none" draw:textarea-vertical-align="middle">
        <text:list-style style:name="Standard_20_61-subtitle" style:display-name="Standard 6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1-title" style:display-name="Standard 61-title" style:family="presentation">
      <style:graphic-properties draw:stroke="none" draw:fill="none" draw:textarea-vertical-align="middle" style:writing-mode="lr-tb">
        <text:list-style style:name="Standard_20_61-title" style:display-name="Standard 6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2-background" style:display-name="Standard 62-background" style:family="presentation">
      <style:graphic-properties draw:stroke="none" draw:fill="solid" draw:fill-color="#000066"/>
      <style:text-properties style:letter-kerning="true"/>
    </style:style>
    <style:style style:name="Standard_20_62-backgroundobjects" style:display-name="Standard 6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2-notes" style:display-name="Standard 6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2-outline1" style:display-name="Standard 62-outline1" style:family="presentation">
      <style:graphic-properties draw:stroke="none" draw:fill="none" draw:auto-grow-height="false" draw:fit-to-size="false" style:shrink-to-fit="true" style:writing-mode="lr-tb">
        <text:list-style style:name="Standard_20_62-outline1" style:display-name="Standard 6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2-outline2" style:display-name="Standard 62-outline2" style:family="presentation" style:parent-style-name="Standard_20_6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2-outline3" style:display-name="Standard 62-outline3" style:family="presentation" style:parent-style-name="Standard_20_6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2-outline4" style:display-name="Standard 62-outline4" style:family="presentation" style:parent-style-name="Standard_20_6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2-outline5" style:display-name="Standard 62-outline5" style:family="presentation" style:parent-style-name="Standard_20_62-outline4">
      <style:paragraph-properties fo:margin-top="0.1cm" fo:margin-bottom="0cm"/>
      <style:text-properties fo:font-size="20pt" style:font-size-asian="20pt" style:font-size-complex="20pt"/>
    </style:style>
    <style:style style:name="Standard_20_62-outline6" style:display-name="Standard 62-outline6" style:family="presentation" style:parent-style-name="Standard_20_62-outline5">
      <style:paragraph-properties fo:margin-top="0.1cm" fo:margin-bottom="0cm"/>
      <style:text-properties fo:font-size="20pt" style:font-size-asian="20pt" style:font-size-complex="20pt"/>
    </style:style>
    <style:style style:name="Standard_20_62-outline7" style:display-name="Standard 62-outline7" style:family="presentation" style:parent-style-name="Standard_20_62-outline6">
      <style:paragraph-properties fo:margin-top="0.1cm" fo:margin-bottom="0cm"/>
      <style:text-properties fo:font-size="20pt" style:font-size-asian="20pt" style:font-size-complex="20pt"/>
    </style:style>
    <style:style style:name="Standard_20_62-outline8" style:display-name="Standard 62-outline8" style:family="presentation" style:parent-style-name="Standard_20_62-outline7">
      <style:paragraph-properties fo:margin-top="0.1cm" fo:margin-bottom="0cm"/>
      <style:text-properties fo:font-size="20pt" style:font-size-asian="20pt" style:font-size-complex="20pt"/>
    </style:style>
    <style:style style:name="Standard_20_62-outline9" style:display-name="Standard 62-outline9" style:family="presentation" style:parent-style-name="Standard_20_62-outline8">
      <style:paragraph-properties fo:margin-top="0.1cm" fo:margin-bottom="0cm"/>
      <style:text-properties fo:font-size="20pt" style:font-size-asian="20pt" style:font-size-complex="20pt"/>
    </style:style>
    <style:style style:name="Standard_20_62-subtitle" style:display-name="Standard 62-subtitle" style:family="presentation">
      <style:graphic-properties draw:stroke="none" draw:fill="none" draw:textarea-vertical-align="middle">
        <text:list-style style:name="Standard_20_62-subtitle" style:display-name="Standard 6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2-title" style:display-name="Standard 62-title" style:family="presentation">
      <style:graphic-properties draw:stroke="none" draw:fill="none" draw:textarea-vertical-align="middle" style:writing-mode="lr-tb">
        <text:list-style style:name="Standard_20_62-title" style:display-name="Standard 6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3-background" style:display-name="Standard 63-background" style:family="presentation">
      <style:graphic-properties draw:stroke="none" draw:fill="solid" draw:fill-color="#000066"/>
      <style:text-properties style:letter-kerning="true"/>
    </style:style>
    <style:style style:name="Standard_20_63-backgroundobjects" style:display-name="Standard 6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3-notes" style:display-name="Standard 6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3-outline1" style:display-name="Standard 63-outline1" style:family="presentation">
      <style:graphic-properties draw:stroke="none" draw:fill="none" draw:auto-grow-height="false" draw:fit-to-size="false" style:shrink-to-fit="true" style:writing-mode="lr-tb">
        <text:list-style style:name="Standard_20_63-outline1" style:display-name="Standard 6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3-outline2" style:display-name="Standard 63-outline2" style:family="presentation" style:parent-style-name="Standard_20_6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3-outline3" style:display-name="Standard 63-outline3" style:family="presentation" style:parent-style-name="Standard_20_6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3-outline4" style:display-name="Standard 63-outline4" style:family="presentation" style:parent-style-name="Standard_20_6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3-outline5" style:display-name="Standard 63-outline5" style:family="presentation" style:parent-style-name="Standard_20_63-outline4">
      <style:paragraph-properties fo:margin-top="0.1cm" fo:margin-bottom="0cm"/>
      <style:text-properties fo:font-size="20pt" style:font-size-asian="20pt" style:font-size-complex="20pt"/>
    </style:style>
    <style:style style:name="Standard_20_63-outline6" style:display-name="Standard 63-outline6" style:family="presentation" style:parent-style-name="Standard_20_63-outline5">
      <style:paragraph-properties fo:margin-top="0.1cm" fo:margin-bottom="0cm"/>
      <style:text-properties fo:font-size="20pt" style:font-size-asian="20pt" style:font-size-complex="20pt"/>
    </style:style>
    <style:style style:name="Standard_20_63-outline7" style:display-name="Standard 63-outline7" style:family="presentation" style:parent-style-name="Standard_20_63-outline6">
      <style:paragraph-properties fo:margin-top="0.1cm" fo:margin-bottom="0cm"/>
      <style:text-properties fo:font-size="20pt" style:font-size-asian="20pt" style:font-size-complex="20pt"/>
    </style:style>
    <style:style style:name="Standard_20_63-outline8" style:display-name="Standard 63-outline8" style:family="presentation" style:parent-style-name="Standard_20_63-outline7">
      <style:paragraph-properties fo:margin-top="0.1cm" fo:margin-bottom="0cm"/>
      <style:text-properties fo:font-size="20pt" style:font-size-asian="20pt" style:font-size-complex="20pt"/>
    </style:style>
    <style:style style:name="Standard_20_63-outline9" style:display-name="Standard 63-outline9" style:family="presentation" style:parent-style-name="Standard_20_63-outline8">
      <style:paragraph-properties fo:margin-top="0.1cm" fo:margin-bottom="0cm"/>
      <style:text-properties fo:font-size="20pt" style:font-size-asian="20pt" style:font-size-complex="20pt"/>
    </style:style>
    <style:style style:name="Standard_20_63-subtitle" style:display-name="Standard 63-subtitle" style:family="presentation">
      <style:graphic-properties draw:stroke="none" draw:fill="none" draw:textarea-vertical-align="middle">
        <text:list-style style:name="Standard_20_63-subtitle" style:display-name="Standard 6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3-title" style:display-name="Standard 63-title" style:family="presentation">
      <style:graphic-properties draw:stroke="none" draw:fill="none" draw:textarea-vertical-align="middle" style:writing-mode="lr-tb">
        <text:list-style style:name="Standard_20_63-title" style:display-name="Standard 6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4-background" style:display-name="Standard 64-background" style:family="presentation">
      <style:graphic-properties draw:stroke="none" draw:fill="solid" draw:fill-color="#000066"/>
      <style:text-properties style:letter-kerning="true"/>
    </style:style>
    <style:style style:name="Standard_20_64-backgroundobjects" style:display-name="Standard 6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4-notes" style:display-name="Standard 6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4-outline1" style:display-name="Standard 64-outline1" style:family="presentation">
      <style:graphic-properties draw:stroke="none" draw:fill="none" draw:auto-grow-height="false" draw:fit-to-size="false" style:shrink-to-fit="true" style:writing-mode="lr-tb">
        <text:list-style style:name="Standard_20_64-outline1" style:display-name="Standard 6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4-outline2" style:display-name="Standard 64-outline2" style:family="presentation" style:parent-style-name="Standard_20_6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4-outline3" style:display-name="Standard 64-outline3" style:family="presentation" style:parent-style-name="Standard_20_6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4-outline4" style:display-name="Standard 64-outline4" style:family="presentation" style:parent-style-name="Standard_20_6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4-outline5" style:display-name="Standard 64-outline5" style:family="presentation" style:parent-style-name="Standard_20_64-outline4">
      <style:paragraph-properties fo:margin-top="0.1cm" fo:margin-bottom="0cm"/>
      <style:text-properties fo:font-size="20pt" style:font-size-asian="20pt" style:font-size-complex="20pt"/>
    </style:style>
    <style:style style:name="Standard_20_64-outline6" style:display-name="Standard 64-outline6" style:family="presentation" style:parent-style-name="Standard_20_64-outline5">
      <style:paragraph-properties fo:margin-top="0.1cm" fo:margin-bottom="0cm"/>
      <style:text-properties fo:font-size="20pt" style:font-size-asian="20pt" style:font-size-complex="20pt"/>
    </style:style>
    <style:style style:name="Standard_20_64-outline7" style:display-name="Standard 64-outline7" style:family="presentation" style:parent-style-name="Standard_20_64-outline6">
      <style:paragraph-properties fo:margin-top="0.1cm" fo:margin-bottom="0cm"/>
      <style:text-properties fo:font-size="20pt" style:font-size-asian="20pt" style:font-size-complex="20pt"/>
    </style:style>
    <style:style style:name="Standard_20_64-outline8" style:display-name="Standard 64-outline8" style:family="presentation" style:parent-style-name="Standard_20_64-outline7">
      <style:paragraph-properties fo:margin-top="0.1cm" fo:margin-bottom="0cm"/>
      <style:text-properties fo:font-size="20pt" style:font-size-asian="20pt" style:font-size-complex="20pt"/>
    </style:style>
    <style:style style:name="Standard_20_64-outline9" style:display-name="Standard 64-outline9" style:family="presentation" style:parent-style-name="Standard_20_64-outline8">
      <style:paragraph-properties fo:margin-top="0.1cm" fo:margin-bottom="0cm"/>
      <style:text-properties fo:font-size="20pt" style:font-size-asian="20pt" style:font-size-complex="20pt"/>
    </style:style>
    <style:style style:name="Standard_20_64-subtitle" style:display-name="Standard 64-subtitle" style:family="presentation">
      <style:graphic-properties draw:stroke="none" draw:fill="none" draw:textarea-vertical-align="middle">
        <text:list-style style:name="Standard_20_64-subtitle" style:display-name="Standard 6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4-title" style:display-name="Standard 64-title" style:family="presentation">
      <style:graphic-properties draw:stroke="none" draw:fill="none" draw:textarea-vertical-align="middle" style:writing-mode="lr-tb">
        <text:list-style style:name="Standard_20_64-title" style:display-name="Standard 6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5-background" style:display-name="Standard 65-background" style:family="presentation">
      <style:graphic-properties draw:stroke="none" draw:fill="solid" draw:fill-color="#000066"/>
      <style:text-properties style:letter-kerning="true"/>
    </style:style>
    <style:style style:name="Standard_20_65-backgroundobjects" style:display-name="Standard 6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5-notes" style:display-name="Standard 6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5-outline1" style:display-name="Standard 65-outline1" style:family="presentation">
      <style:graphic-properties draw:stroke="none" draw:fill="none" draw:auto-grow-height="false" draw:fit-to-size="false" style:shrink-to-fit="true" style:writing-mode="lr-tb">
        <text:list-style style:name="Standard_20_65-outline1" style:display-name="Standard 6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5-outline2" style:display-name="Standard 65-outline2" style:family="presentation" style:parent-style-name="Standard_20_6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5-outline3" style:display-name="Standard 65-outline3" style:family="presentation" style:parent-style-name="Standard_20_6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5-outline4" style:display-name="Standard 65-outline4" style:family="presentation" style:parent-style-name="Standard_20_6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5-outline5" style:display-name="Standard 65-outline5" style:family="presentation" style:parent-style-name="Standard_20_65-outline4">
      <style:paragraph-properties fo:margin-top="0.1cm" fo:margin-bottom="0cm"/>
      <style:text-properties fo:font-size="20pt" style:font-size-asian="20pt" style:font-size-complex="20pt"/>
    </style:style>
    <style:style style:name="Standard_20_65-outline6" style:display-name="Standard 65-outline6" style:family="presentation" style:parent-style-name="Standard_20_65-outline5">
      <style:paragraph-properties fo:margin-top="0.1cm" fo:margin-bottom="0cm"/>
      <style:text-properties fo:font-size="20pt" style:font-size-asian="20pt" style:font-size-complex="20pt"/>
    </style:style>
    <style:style style:name="Standard_20_65-outline7" style:display-name="Standard 65-outline7" style:family="presentation" style:parent-style-name="Standard_20_65-outline6">
      <style:paragraph-properties fo:margin-top="0.1cm" fo:margin-bottom="0cm"/>
      <style:text-properties fo:font-size="20pt" style:font-size-asian="20pt" style:font-size-complex="20pt"/>
    </style:style>
    <style:style style:name="Standard_20_65-outline8" style:display-name="Standard 65-outline8" style:family="presentation" style:parent-style-name="Standard_20_65-outline7">
      <style:paragraph-properties fo:margin-top="0.1cm" fo:margin-bottom="0cm"/>
      <style:text-properties fo:font-size="20pt" style:font-size-asian="20pt" style:font-size-complex="20pt"/>
    </style:style>
    <style:style style:name="Standard_20_65-outline9" style:display-name="Standard 65-outline9" style:family="presentation" style:parent-style-name="Standard_20_65-outline8">
      <style:paragraph-properties fo:margin-top="0.1cm" fo:margin-bottom="0cm"/>
      <style:text-properties fo:font-size="20pt" style:font-size-asian="20pt" style:font-size-complex="20pt"/>
    </style:style>
    <style:style style:name="Standard_20_65-subtitle" style:display-name="Standard 65-subtitle" style:family="presentation">
      <style:graphic-properties draw:stroke="none" draw:fill="none" draw:textarea-vertical-align="middle">
        <text:list-style style:name="Standard_20_65-subtitle" style:display-name="Standard 6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5-title" style:display-name="Standard 65-title" style:family="presentation">
      <style:graphic-properties draw:stroke="none" draw:fill="none" draw:textarea-vertical-align="middle" style:writing-mode="lr-tb">
        <text:list-style style:name="Standard_20_65-title" style:display-name="Standard 6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6-background" style:display-name="Standard 66-background" style:family="presentation">
      <style:graphic-properties draw:stroke="none" draw:fill="solid" draw:fill-color="#000066"/>
      <style:text-properties style:letter-kerning="true"/>
    </style:style>
    <style:style style:name="Standard_20_66-backgroundobjects" style:display-name="Standard 6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6-notes" style:display-name="Standard 6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6-outline1" style:display-name="Standard 66-outline1" style:family="presentation">
      <style:graphic-properties draw:stroke="none" draw:fill="none" draw:auto-grow-height="false" draw:fit-to-size="false" style:shrink-to-fit="true" style:writing-mode="lr-tb">
        <text:list-style style:name="Standard_20_66-outline1" style:display-name="Standard 6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6-outline2" style:display-name="Standard 66-outline2" style:family="presentation" style:parent-style-name="Standard_20_6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6-outline3" style:display-name="Standard 66-outline3" style:family="presentation" style:parent-style-name="Standard_20_6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6-outline4" style:display-name="Standard 66-outline4" style:family="presentation" style:parent-style-name="Standard_20_6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6-outline5" style:display-name="Standard 66-outline5" style:family="presentation" style:parent-style-name="Standard_20_66-outline4">
      <style:paragraph-properties fo:margin-top="0.1cm" fo:margin-bottom="0cm"/>
      <style:text-properties fo:font-size="20pt" style:font-size-asian="20pt" style:font-size-complex="20pt"/>
    </style:style>
    <style:style style:name="Standard_20_66-outline6" style:display-name="Standard 66-outline6" style:family="presentation" style:parent-style-name="Standard_20_66-outline5">
      <style:paragraph-properties fo:margin-top="0.1cm" fo:margin-bottom="0cm"/>
      <style:text-properties fo:font-size="20pt" style:font-size-asian="20pt" style:font-size-complex="20pt"/>
    </style:style>
    <style:style style:name="Standard_20_66-outline7" style:display-name="Standard 66-outline7" style:family="presentation" style:parent-style-name="Standard_20_66-outline6">
      <style:paragraph-properties fo:margin-top="0.1cm" fo:margin-bottom="0cm"/>
      <style:text-properties fo:font-size="20pt" style:font-size-asian="20pt" style:font-size-complex="20pt"/>
    </style:style>
    <style:style style:name="Standard_20_66-outline8" style:display-name="Standard 66-outline8" style:family="presentation" style:parent-style-name="Standard_20_66-outline7">
      <style:paragraph-properties fo:margin-top="0.1cm" fo:margin-bottom="0cm"/>
      <style:text-properties fo:font-size="20pt" style:font-size-asian="20pt" style:font-size-complex="20pt"/>
    </style:style>
    <style:style style:name="Standard_20_66-outline9" style:display-name="Standard 66-outline9" style:family="presentation" style:parent-style-name="Standard_20_66-outline8">
      <style:paragraph-properties fo:margin-top="0.1cm" fo:margin-bottom="0cm"/>
      <style:text-properties fo:font-size="20pt" style:font-size-asian="20pt" style:font-size-complex="20pt"/>
    </style:style>
    <style:style style:name="Standard_20_66-subtitle" style:display-name="Standard 66-subtitle" style:family="presentation">
      <style:graphic-properties draw:stroke="none" draw:fill="none" draw:textarea-vertical-align="middle">
        <text:list-style style:name="Standard_20_66-subtitle" style:display-name="Standard 6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6-title" style:display-name="Standard 66-title" style:family="presentation">
      <style:graphic-properties draw:stroke="none" draw:fill="none" draw:textarea-vertical-align="middle" style:writing-mode="lr-tb">
        <text:list-style style:name="Standard_20_66-title" style:display-name="Standard 6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7-background" style:display-name="Standard 67-background" style:family="presentation">
      <style:graphic-properties draw:stroke="none" draw:fill="solid" draw:fill-color="#000066"/>
      <style:text-properties style:letter-kerning="true"/>
    </style:style>
    <style:style style:name="Standard_20_67-backgroundobjects" style:display-name="Standard 6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7-notes" style:display-name="Standard 6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7-outline1" style:display-name="Standard 67-outline1" style:family="presentation">
      <style:graphic-properties draw:stroke="none" draw:fill="none" draw:auto-grow-height="false" draw:fit-to-size="false" style:shrink-to-fit="true" style:writing-mode="lr-tb">
        <text:list-style style:name="Standard_20_67-outline1" style:display-name="Standard 6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7-outline2" style:display-name="Standard 67-outline2" style:family="presentation" style:parent-style-name="Standard_20_6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7-outline3" style:display-name="Standard 67-outline3" style:family="presentation" style:parent-style-name="Standard_20_6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7-outline4" style:display-name="Standard 67-outline4" style:family="presentation" style:parent-style-name="Standard_20_6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7-outline5" style:display-name="Standard 67-outline5" style:family="presentation" style:parent-style-name="Standard_20_67-outline4">
      <style:paragraph-properties fo:margin-top="0.1cm" fo:margin-bottom="0cm"/>
      <style:text-properties fo:font-size="20pt" style:font-size-asian="20pt" style:font-size-complex="20pt"/>
    </style:style>
    <style:style style:name="Standard_20_67-outline6" style:display-name="Standard 67-outline6" style:family="presentation" style:parent-style-name="Standard_20_67-outline5">
      <style:paragraph-properties fo:margin-top="0.1cm" fo:margin-bottom="0cm"/>
      <style:text-properties fo:font-size="20pt" style:font-size-asian="20pt" style:font-size-complex="20pt"/>
    </style:style>
    <style:style style:name="Standard_20_67-outline7" style:display-name="Standard 67-outline7" style:family="presentation" style:parent-style-name="Standard_20_67-outline6">
      <style:paragraph-properties fo:margin-top="0.1cm" fo:margin-bottom="0cm"/>
      <style:text-properties fo:font-size="20pt" style:font-size-asian="20pt" style:font-size-complex="20pt"/>
    </style:style>
    <style:style style:name="Standard_20_67-outline8" style:display-name="Standard 67-outline8" style:family="presentation" style:parent-style-name="Standard_20_67-outline7">
      <style:paragraph-properties fo:margin-top="0.1cm" fo:margin-bottom="0cm"/>
      <style:text-properties fo:font-size="20pt" style:font-size-asian="20pt" style:font-size-complex="20pt"/>
    </style:style>
    <style:style style:name="Standard_20_67-outline9" style:display-name="Standard 67-outline9" style:family="presentation" style:parent-style-name="Standard_20_67-outline8">
      <style:paragraph-properties fo:margin-top="0.1cm" fo:margin-bottom="0cm"/>
      <style:text-properties fo:font-size="20pt" style:font-size-asian="20pt" style:font-size-complex="20pt"/>
    </style:style>
    <style:style style:name="Standard_20_67-subtitle" style:display-name="Standard 67-subtitle" style:family="presentation">
      <style:graphic-properties draw:stroke="none" draw:fill="none" draw:textarea-vertical-align="middle">
        <text:list-style style:name="Standard_20_67-subtitle" style:display-name="Standard 6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7-title" style:display-name="Standard 67-title" style:family="presentation">
      <style:graphic-properties draw:stroke="none" draw:fill="none" draw:textarea-vertical-align="middle" style:writing-mode="lr-tb">
        <text:list-style style:name="Standard_20_67-title" style:display-name="Standard 6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8-background" style:display-name="Standard 68-background" style:family="presentation">
      <style:graphic-properties draw:stroke="none" draw:fill="solid" draw:fill-color="#000066"/>
      <style:text-properties style:letter-kerning="true"/>
    </style:style>
    <style:style style:name="Standard_20_68-backgroundobjects" style:display-name="Standard 6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8-notes" style:display-name="Standard 6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8-outline1" style:display-name="Standard 68-outline1" style:family="presentation">
      <style:graphic-properties draw:stroke="none" draw:fill="none" draw:auto-grow-height="false" draw:fit-to-size="false" style:shrink-to-fit="true" style:writing-mode="lr-tb">
        <text:list-style style:name="Standard_20_68-outline1" style:display-name="Standard 6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8-outline2" style:display-name="Standard 68-outline2" style:family="presentation" style:parent-style-name="Standard_20_6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8-outline3" style:display-name="Standard 68-outline3" style:family="presentation" style:parent-style-name="Standard_20_6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8-outline4" style:display-name="Standard 68-outline4" style:family="presentation" style:parent-style-name="Standard_20_6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8-outline5" style:display-name="Standard 68-outline5" style:family="presentation" style:parent-style-name="Standard_20_68-outline4">
      <style:paragraph-properties fo:margin-top="0.1cm" fo:margin-bottom="0cm"/>
      <style:text-properties fo:font-size="20pt" style:font-size-asian="20pt" style:font-size-complex="20pt"/>
    </style:style>
    <style:style style:name="Standard_20_68-outline6" style:display-name="Standard 68-outline6" style:family="presentation" style:parent-style-name="Standard_20_68-outline5">
      <style:paragraph-properties fo:margin-top="0.1cm" fo:margin-bottom="0cm"/>
      <style:text-properties fo:font-size="20pt" style:font-size-asian="20pt" style:font-size-complex="20pt"/>
    </style:style>
    <style:style style:name="Standard_20_68-outline7" style:display-name="Standard 68-outline7" style:family="presentation" style:parent-style-name="Standard_20_68-outline6">
      <style:paragraph-properties fo:margin-top="0.1cm" fo:margin-bottom="0cm"/>
      <style:text-properties fo:font-size="20pt" style:font-size-asian="20pt" style:font-size-complex="20pt"/>
    </style:style>
    <style:style style:name="Standard_20_68-outline8" style:display-name="Standard 68-outline8" style:family="presentation" style:parent-style-name="Standard_20_68-outline7">
      <style:paragraph-properties fo:margin-top="0.1cm" fo:margin-bottom="0cm"/>
      <style:text-properties fo:font-size="20pt" style:font-size-asian="20pt" style:font-size-complex="20pt"/>
    </style:style>
    <style:style style:name="Standard_20_68-outline9" style:display-name="Standard 68-outline9" style:family="presentation" style:parent-style-name="Standard_20_68-outline8">
      <style:paragraph-properties fo:margin-top="0.1cm" fo:margin-bottom="0cm"/>
      <style:text-properties fo:font-size="20pt" style:font-size-asian="20pt" style:font-size-complex="20pt"/>
    </style:style>
    <style:style style:name="Standard_20_68-subtitle" style:display-name="Standard 68-subtitle" style:family="presentation">
      <style:graphic-properties draw:stroke="none" draw:fill="none" draw:textarea-vertical-align="middle">
        <text:list-style style:name="Standard_20_68-subtitle" style:display-name="Standard 6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8-title" style:display-name="Standard 68-title" style:family="presentation">
      <style:graphic-properties draw:stroke="none" draw:fill="none" draw:textarea-vertical-align="middle" style:writing-mode="lr-tb">
        <text:list-style style:name="Standard_20_68-title" style:display-name="Standard 6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9-background" style:display-name="Standard 69-background" style:family="presentation">
      <style:graphic-properties draw:stroke="none" draw:fill="solid" draw:fill-color="#000066"/>
      <style:text-properties style:letter-kerning="true"/>
    </style:style>
    <style:style style:name="Standard_20_69-backgroundobjects" style:display-name="Standard 6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9-notes" style:display-name="Standard 6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9-outline1" style:display-name="Standard 69-outline1" style:family="presentation">
      <style:graphic-properties draw:stroke="none" draw:fill="none" draw:auto-grow-height="false" draw:fit-to-size="false" style:shrink-to-fit="true" style:writing-mode="lr-tb">
        <text:list-style style:name="Standard_20_69-outline1" style:display-name="Standard 6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9-outline2" style:display-name="Standard 69-outline2" style:family="presentation" style:parent-style-name="Standard_20_6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9-outline3" style:display-name="Standard 69-outline3" style:family="presentation" style:parent-style-name="Standard_20_6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9-outline4" style:display-name="Standard 69-outline4" style:family="presentation" style:parent-style-name="Standard_20_6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9-outline5" style:display-name="Standard 69-outline5" style:family="presentation" style:parent-style-name="Standard_20_69-outline4">
      <style:paragraph-properties fo:margin-top="0.1cm" fo:margin-bottom="0cm"/>
      <style:text-properties fo:font-size="20pt" style:font-size-asian="20pt" style:font-size-complex="20pt"/>
    </style:style>
    <style:style style:name="Standard_20_69-outline6" style:display-name="Standard 69-outline6" style:family="presentation" style:parent-style-name="Standard_20_69-outline5">
      <style:paragraph-properties fo:margin-top="0.1cm" fo:margin-bottom="0cm"/>
      <style:text-properties fo:font-size="20pt" style:font-size-asian="20pt" style:font-size-complex="20pt"/>
    </style:style>
    <style:style style:name="Standard_20_69-outline7" style:display-name="Standard 69-outline7" style:family="presentation" style:parent-style-name="Standard_20_69-outline6">
      <style:paragraph-properties fo:margin-top="0.1cm" fo:margin-bottom="0cm"/>
      <style:text-properties fo:font-size="20pt" style:font-size-asian="20pt" style:font-size-complex="20pt"/>
    </style:style>
    <style:style style:name="Standard_20_69-outline8" style:display-name="Standard 69-outline8" style:family="presentation" style:parent-style-name="Standard_20_69-outline7">
      <style:paragraph-properties fo:margin-top="0.1cm" fo:margin-bottom="0cm"/>
      <style:text-properties fo:font-size="20pt" style:font-size-asian="20pt" style:font-size-complex="20pt"/>
    </style:style>
    <style:style style:name="Standard_20_69-outline9" style:display-name="Standard 69-outline9" style:family="presentation" style:parent-style-name="Standard_20_69-outline8">
      <style:paragraph-properties fo:margin-top="0.1cm" fo:margin-bottom="0cm"/>
      <style:text-properties fo:font-size="20pt" style:font-size-asian="20pt" style:font-size-complex="20pt"/>
    </style:style>
    <style:style style:name="Standard_20_69-subtitle" style:display-name="Standard 69-subtitle" style:family="presentation">
      <style:graphic-properties draw:stroke="none" draw:fill="none" draw:textarea-vertical-align="middle">
        <text:list-style style:name="Standard_20_69-subtitle" style:display-name="Standard 6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9-title" style:display-name="Standard 69-title" style:family="presentation">
      <style:graphic-properties draw:stroke="none" draw:fill="none" draw:textarea-vertical-align="middle" style:writing-mode="lr-tb">
        <text:list-style style:name="Standard_20_69-title" style:display-name="Standard 6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0-background" style:display-name="Standard 70-background" style:family="presentation">
      <style:graphic-properties draw:stroke="none" draw:fill="solid" draw:fill-color="#000066"/>
      <style:text-properties style:letter-kerning="true"/>
    </style:style>
    <style:style style:name="Standard_20_70-backgroundobjects" style:display-name="Standard 7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0-notes" style:display-name="Standard 7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0-outline1" style:display-name="Standard 70-outline1" style:family="presentation">
      <style:graphic-properties draw:stroke="none" draw:fill="none" draw:auto-grow-height="false" draw:fit-to-size="false" style:shrink-to-fit="true" style:writing-mode="lr-tb">
        <text:list-style style:name="Standard_20_70-outline1" style:display-name="Standard 7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0-outline2" style:display-name="Standard 70-outline2" style:family="presentation" style:parent-style-name="Standard_20_7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0-outline3" style:display-name="Standard 70-outline3" style:family="presentation" style:parent-style-name="Standard_20_7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0-outline4" style:display-name="Standard 70-outline4" style:family="presentation" style:parent-style-name="Standard_20_7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0-outline5" style:display-name="Standard 70-outline5" style:family="presentation" style:parent-style-name="Standard_20_70-outline4">
      <style:paragraph-properties fo:margin-top="0.1cm" fo:margin-bottom="0cm"/>
      <style:text-properties fo:font-size="20pt" style:font-size-asian="20pt" style:font-size-complex="20pt"/>
    </style:style>
    <style:style style:name="Standard_20_70-outline6" style:display-name="Standard 70-outline6" style:family="presentation" style:parent-style-name="Standard_20_70-outline5">
      <style:paragraph-properties fo:margin-top="0.1cm" fo:margin-bottom="0cm"/>
      <style:text-properties fo:font-size="20pt" style:font-size-asian="20pt" style:font-size-complex="20pt"/>
    </style:style>
    <style:style style:name="Standard_20_70-outline7" style:display-name="Standard 70-outline7" style:family="presentation" style:parent-style-name="Standard_20_70-outline6">
      <style:paragraph-properties fo:margin-top="0.1cm" fo:margin-bottom="0cm"/>
      <style:text-properties fo:font-size="20pt" style:font-size-asian="20pt" style:font-size-complex="20pt"/>
    </style:style>
    <style:style style:name="Standard_20_70-outline8" style:display-name="Standard 70-outline8" style:family="presentation" style:parent-style-name="Standard_20_70-outline7">
      <style:paragraph-properties fo:margin-top="0.1cm" fo:margin-bottom="0cm"/>
      <style:text-properties fo:font-size="20pt" style:font-size-asian="20pt" style:font-size-complex="20pt"/>
    </style:style>
    <style:style style:name="Standard_20_70-outline9" style:display-name="Standard 70-outline9" style:family="presentation" style:parent-style-name="Standard_20_70-outline8">
      <style:paragraph-properties fo:margin-top="0.1cm" fo:margin-bottom="0cm"/>
      <style:text-properties fo:font-size="20pt" style:font-size-asian="20pt" style:font-size-complex="20pt"/>
    </style:style>
    <style:style style:name="Standard_20_70-subtitle" style:display-name="Standard 70-subtitle" style:family="presentation">
      <style:graphic-properties draw:stroke="none" draw:fill="none" draw:textarea-vertical-align="middle">
        <text:list-style style:name="Standard_20_70-subtitle" style:display-name="Standard 7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0-title" style:display-name="Standard 70-title" style:family="presentation">
      <style:graphic-properties draw:stroke="none" draw:fill="none" draw:textarea-vertical-align="middle" style:writing-mode="lr-tb">
        <text:list-style style:name="Standard_20_70-title" style:display-name="Standard 7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1-background" style:display-name="Standard 71-background" style:family="presentation">
      <style:graphic-properties draw:stroke="none" draw:fill="solid" draw:fill-color="#000066"/>
      <style:text-properties style:letter-kerning="true"/>
    </style:style>
    <style:style style:name="Standard_20_71-backgroundobjects" style:display-name="Standard 7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1-notes" style:display-name="Standard 7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1-outline1" style:display-name="Standard 71-outline1" style:family="presentation">
      <style:graphic-properties draw:stroke="none" draw:fill="none" draw:auto-grow-height="false" draw:fit-to-size="false" style:shrink-to-fit="true" style:writing-mode="lr-tb">
        <text:list-style style:name="Standard_20_71-outline1" style:display-name="Standard 7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1-outline2" style:display-name="Standard 71-outline2" style:family="presentation" style:parent-style-name="Standard_20_7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1-outline3" style:display-name="Standard 71-outline3" style:family="presentation" style:parent-style-name="Standard_20_7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1-outline4" style:display-name="Standard 71-outline4" style:family="presentation" style:parent-style-name="Standard_20_7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1-outline5" style:display-name="Standard 71-outline5" style:family="presentation" style:parent-style-name="Standard_20_71-outline4">
      <style:paragraph-properties fo:margin-top="0.1cm" fo:margin-bottom="0cm"/>
      <style:text-properties fo:font-size="20pt" style:font-size-asian="20pt" style:font-size-complex="20pt"/>
    </style:style>
    <style:style style:name="Standard_20_71-outline6" style:display-name="Standard 71-outline6" style:family="presentation" style:parent-style-name="Standard_20_71-outline5">
      <style:paragraph-properties fo:margin-top="0.1cm" fo:margin-bottom="0cm"/>
      <style:text-properties fo:font-size="20pt" style:font-size-asian="20pt" style:font-size-complex="20pt"/>
    </style:style>
    <style:style style:name="Standard_20_71-outline7" style:display-name="Standard 71-outline7" style:family="presentation" style:parent-style-name="Standard_20_71-outline6">
      <style:paragraph-properties fo:margin-top="0.1cm" fo:margin-bottom="0cm"/>
      <style:text-properties fo:font-size="20pt" style:font-size-asian="20pt" style:font-size-complex="20pt"/>
    </style:style>
    <style:style style:name="Standard_20_71-outline8" style:display-name="Standard 71-outline8" style:family="presentation" style:parent-style-name="Standard_20_71-outline7">
      <style:paragraph-properties fo:margin-top="0.1cm" fo:margin-bottom="0cm"/>
      <style:text-properties fo:font-size="20pt" style:font-size-asian="20pt" style:font-size-complex="20pt"/>
    </style:style>
    <style:style style:name="Standard_20_71-outline9" style:display-name="Standard 71-outline9" style:family="presentation" style:parent-style-name="Standard_20_71-outline8">
      <style:paragraph-properties fo:margin-top="0.1cm" fo:margin-bottom="0cm"/>
      <style:text-properties fo:font-size="20pt" style:font-size-asian="20pt" style:font-size-complex="20pt"/>
    </style:style>
    <style:style style:name="Standard_20_71-subtitle" style:display-name="Standard 71-subtitle" style:family="presentation">
      <style:graphic-properties draw:stroke="none" draw:fill="none" draw:textarea-vertical-align="middle">
        <text:list-style style:name="Standard_20_71-subtitle" style:display-name="Standard 7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1-title" style:display-name="Standard 71-title" style:family="presentation">
      <style:graphic-properties draw:stroke="none" draw:fill="none" draw:textarea-vertical-align="middle" style:writing-mode="lr-tb">
        <text:list-style style:name="Standard_20_71-title" style:display-name="Standard 7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19.05cm" fo:page-height="25.4cm" style:print-orientation="portrait"/>
    </style:page-layout>
    <style:page-layout style:name="PM2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000066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Blank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Blank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Title_2c__20_Content_20_over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Title_2c__20_Content_20_over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Title_2c__20_4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Title_2c__20_4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Title_2c__20_6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itle_2c__20_6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Title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Title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Title_2c_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Title_2c_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Title_2c__20_2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" style:family="presentation" style:parent-style-name="Title_2c__20_2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Title_20_Only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Title_20_Only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Centered_20_Tex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" style:family="presentation" style:parent-style-name="Centered_20_Tex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" style:family="presentation" style:parent-style-name="Title_2c__20_2_20_Content_20_and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0" style:family="presentation" style:parent-style-name="Title_2c__20_2_20_Content_20_and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1" style:family="presentation" style:parent-style-name="Title_20_Content_20_and_20_2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2" style:family="presentation" style:parent-style-name="Title_20_Content_20_and_20_2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3" style:family="presentation" style:parent-style-name="Title_2c__20_2_20_Content_20_over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Title_2c__20_2_20_Content_20_over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Standard_20_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8" style:family="presentation" style:parent-style-name="Standard_20_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9" style:family="presentation" style:parent-style-name="Standard_20_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Standard_20_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Standard_20_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2" style:family="presentation" style:parent-style-name="Standard_20_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3" style:family="presentation" style:parent-style-name="Standard_20_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Standard_20_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Standard_20_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6" style:family="presentation" style:parent-style-name="Standard_20_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7" style:family="presentation" style:parent-style-name="Standard_20_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Standard_20_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Standard_20_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0" style:family="presentation" style:parent-style-name="Standard_20_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1" style:family="presentation" style:parent-style-name="Standard_20_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2" style:family="presentation" style:parent-style-name="Standard_20_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3" style:family="presentation" style:parent-style-name="Standard_20_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Standard_20_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Standard_20_1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6" style:family="presentation" style:parent-style-name="Standard_20_1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7" style:family="presentation" style:parent-style-name="Standard_20_1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8" style:family="presentation" style:parent-style-name="Standard_20_1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9" style:family="presentation" style:parent-style-name="Standard_20_1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Standard_20_1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Standard_20_1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2" style:family="presentation" style:parent-style-name="Standard_20_1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3" style:family="presentation" style:parent-style-name="Standard_20_1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4" style:family="presentation" style:parent-style-name="Standard_20_1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5" style:family="presentation" style:parent-style-name="Standard_20_1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6" style:family="presentation" style:parent-style-name="Standard_20_1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7" style:family="presentation" style:parent-style-name="Standard_20_1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8" style:family="presentation" style:parent-style-name="Standard_20_1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9" style:family="presentation" style:parent-style-name="Standard_20_1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0" style:family="presentation" style:parent-style-name="Standard_20_1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1" style:family="presentation" style:parent-style-name="Standard_20_1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2" style:family="presentation" style:parent-style-name="Standard_20_1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3" style:family="presentation" style:parent-style-name="Standard_20_1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4" style:family="presentation" style:parent-style-name="Standard_20_1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5" style:family="presentation" style:parent-style-name="Standard_20_2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6" style:family="presentation" style:parent-style-name="Standard_20_2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7" style:family="presentation" style:parent-style-name="Standard_20_2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8" style:family="presentation" style:parent-style-name="Standard_20_2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9" style:family="presentation" style:parent-style-name="Standard_20_2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0" style:family="presentation" style:parent-style-name="Standard_20_2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1" style:family="presentation" style:parent-style-name="Standard_20_2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2" style:family="presentation" style:parent-style-name="Standard_20_2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3" style:family="presentation" style:parent-style-name="Standard_20_2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4" style:family="presentation" style:parent-style-name="Standard_20_2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5" style:family="presentation" style:parent-style-name="Standard_20_2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6" style:family="presentation" style:parent-style-name="Standard_20_2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7" style:family="presentation" style:parent-style-name="Standard_20_2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8" style:family="presentation" style:parent-style-name="Standard_20_2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9" style:family="presentation" style:parent-style-name="Standard_20_2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0" style:family="presentation" style:parent-style-name="Standard_20_2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1" style:family="presentation" style:parent-style-name="Standard_20_2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2" style:family="presentation" style:parent-style-name="Standard_20_2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3" style:family="presentation" style:parent-style-name="Standard_20_2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4" style:family="presentation" style:parent-style-name="Standard_20_2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5" style:family="presentation" style:parent-style-name="Standard_20_3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6" style:family="presentation" style:parent-style-name="Standard_20_3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7" style:family="presentation" style:parent-style-name="Standard_20_3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8" style:family="presentation" style:parent-style-name="Standard_20_3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9" style:family="presentation" style:parent-style-name="Standard_20_3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0" style:family="presentation" style:parent-style-name="Standard_20_3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1" style:family="presentation" style:parent-style-name="Standard_20_3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2" style:family="presentation" style:parent-style-name="Standard_20_3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3" style:family="presentation" style:parent-style-name="Standard_20_3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4" style:family="presentation" style:parent-style-name="Standard_20_3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5" style:family="presentation" style:parent-style-name="Standard_20_3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6" style:family="presentation" style:parent-style-name="Standard_20_3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7" style:family="presentation" style:parent-style-name="Standard_20_3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8" style:family="presentation" style:parent-style-name="Standard_20_3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9" style:family="presentation" style:parent-style-name="Standard_20_3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0" style:family="presentation" style:parent-style-name="Standard_20_3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1" style:family="presentation" style:parent-style-name="Standard_20_3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2" style:family="presentation" style:parent-style-name="Standard_20_3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3" style:family="presentation" style:parent-style-name="Standard_20_3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4" style:family="presentation" style:parent-style-name="Standard_20_3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5" style:family="presentation" style:parent-style-name="Standard_20_4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6" style:family="presentation" style:parent-style-name="Standard_20_4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7" style:family="presentation" style:parent-style-name="Standard_20_4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8" style:family="presentation" style:parent-style-name="Standard_20_4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9" style:family="presentation" style:parent-style-name="Standard_20_4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0" style:family="presentation" style:parent-style-name="Standard_20_4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1" style:family="presentation" style:parent-style-name="Standard_20_4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2" style:family="presentation" style:parent-style-name="Standard_20_4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3" style:family="presentation" style:parent-style-name="Standard_20_4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4" style:family="presentation" style:parent-style-name="Standard_20_4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5" style:family="presentation" style:parent-style-name="Standard_20_4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6" style:family="presentation" style:parent-style-name="Standard_20_4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7" style:family="presentation" style:parent-style-name="Standard_20_4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8" style:family="presentation" style:parent-style-name="Standard_20_4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9" style:family="presentation" style:parent-style-name="Standard_20_4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0" style:family="presentation" style:parent-style-name="Standard_20_4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1" style:family="presentation" style:parent-style-name="Standard_20_4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2" style:family="presentation" style:parent-style-name="Standard_20_4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3" style:family="presentation" style:parent-style-name="Standard_20_4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4" style:family="presentation" style:parent-style-name="Standard_20_4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5" style:family="presentation" style:parent-style-name="Standard_20_5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6" style:family="presentation" style:parent-style-name="Standard_20_5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7" style:family="presentation" style:parent-style-name="Standard_20_5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8" style:family="presentation" style:parent-style-name="Standard_20_5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9" style:family="presentation" style:parent-style-name="Standard_20_5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0" style:family="presentation" style:parent-style-name="Standard_20_5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1" style:family="presentation" style:parent-style-name="Standard_20_5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2" style:family="presentation" style:parent-style-name="Standard_20_5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3" style:family="presentation" style:parent-style-name="Standard_20_5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4" style:family="presentation" style:parent-style-name="Standard_20_5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5" style:family="presentation" style:parent-style-name="Standard_20_5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6" style:family="presentation" style:parent-style-name="Standard_20_5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7" style:family="presentation" style:parent-style-name="Standard_20_5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8" style:family="presentation" style:parent-style-name="Standard_20_5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9" style:family="presentation" style:parent-style-name="Standard_20_5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0" style:family="presentation" style:parent-style-name="Standard_20_5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1" style:family="presentation" style:parent-style-name="Standard_20_5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2" style:family="presentation" style:parent-style-name="Standard_20_5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3" style:family="presentation" style:parent-style-name="Standard_20_5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4" style:family="presentation" style:parent-style-name="Standard_20_5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5" style:family="presentation" style:parent-style-name="Standard_20_6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6" style:family="presentation" style:parent-style-name="Standard_20_6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7" style:family="presentation" style:parent-style-name="Standard_20_6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8" style:family="presentation" style:parent-style-name="Standard_20_6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9" style:family="presentation" style:parent-style-name="Standard_20_6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0" style:family="presentation" style:parent-style-name="Standard_20_6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1" style:family="presentation" style:parent-style-name="Standard_20_6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2" style:family="presentation" style:parent-style-name="Standard_20_6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3" style:family="presentation" style:parent-style-name="Standard_20_6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4" style:family="presentation" style:parent-style-name="Standard_20_6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5" style:family="presentation" style:parent-style-name="Standard_20_6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6" style:family="presentation" style:parent-style-name="Standard_20_6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7" style:family="presentation" style:parent-style-name="Standard_20_6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8" style:family="presentation" style:parent-style-name="Standard_20_6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9" style:family="presentation" style:parent-style-name="Standard_20_6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0" style:family="presentation" style:parent-style-name="Standard_20_6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1" style:family="presentation" style:parent-style-name="Standard_20_6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2" style:family="presentation" style:parent-style-name="Standard_20_6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3" style:family="presentation" style:parent-style-name="Standard_20_6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4" style:family="presentation" style:parent-style-name="Standard_20_6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5" style:family="presentation" style:parent-style-name="Standard_20_7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6" style:family="presentation" style:parent-style-name="Standard_20_7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7" style:family="presentation" style:parent-style-name="Standard_20_7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8" style:family="presentation" style:parent-style-name="Standard_20_7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éro&gt;</text:page-number></text:p>
        </draw:text-box>
      </draw:frame>
    </style:handout-master>
    <style:master-page style:name="Blank_20_Slide" style:display-name="Blank Slide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Blank_20_Slide-title" draw:layer="backgroundobjects" svg:width="17.144cm" svg:height="4.24cm" svg:x="0.952cm" svg:y="1.013cm" presentation:class="title" presentation:placeholder="true">
        <draw:text-box/>
      </draw:frame>
      <draw:frame presentation:style-name="Blank_20_Slide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Blank_20_Slide-title" draw:layer="backgroundobjects" svg:width="19.798cm" svg:height="11.136cm" svg:x="0.6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Content_20_over_20_Content" style:display-name="Title, Content over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Content_20_over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Content_20_over_20_Content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Content_20_over_20_Content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Content_20_over_20_Content-title" draw:layer="backgroundobjects" svg:width="0cm" svg:height="0cm" svg:x="0cm" svg:y="2.257cm" presentation:class="page"/>
        <draw:frame presentation:style-name="Title_2c__20_Content_20_over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4_20_Content" style:display-name="Title, 4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4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4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4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c__20_4_20_Content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Title_2c__20_4_20_Content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4_20_Content-title" draw:layer="backgroundobjects" svg:width="0cm" svg:height="0cm" svg:x="0cm" svg:y="2.257cm" presentation:class="page"/>
        <draw:frame presentation:style-name="Title_2c__20_4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6_20_Content" style:display-name="Title, 6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6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6_20_Content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6_20_Content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Title_2c__20_6_20_Content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Title_2c__20_6_20_Content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Title_2c__20_6_20_Content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Title_2c__20_6_20_Content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6_20_Content-title" draw:layer="backgroundobjects" svg:width="0cm" svg:height="0cm" svg:x="0cm" svg:y="2.257cm" presentation:class="page"/>
        <draw:frame presentation:style-name="Title_2c__20_6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Slide" style:display-name="Title Slide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Slide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Title_20_Slide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Title_20_Slide-title" draw:layer="backgroundobjects" svg:width="0cm" svg:height="0cm" svg:x="0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Content" style:display-name="Title,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Content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Content-title" draw:layer="backgroundobjects" svg:width="0cm" svg:height="0cm" svg:x="0cm" svg:y="2.257cm" presentation:class="page"/>
        <draw:frame presentation:style-name="Title_2c_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" style:display-name="Title, 2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Title_2c__20_2_20_Content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-title" draw:layer="backgroundobjects" svg:width="0cm" svg:height="0cm" svg:x="0cm" svg:y="2.257cm" presentation:class="page"/>
        <draw:frame presentation:style-name="Title_2c_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Only" style:display-name="Title Only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Only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Title_20_Only-title" draw:layer="backgroundobjects" svg:width="0cm" svg:height="0cm" svg:x="0cm" svg:y="2.257cm" presentation:class="page"/>
        <draw:frame presentation:style-name="Title_20_Only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Centered_20_Text" style:display-name="Centered Tex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Centered_20_Text-title" draw:layer="backgroundobjects" svg:width="0cm" svg:height="0cm" svg:x="0cm" svg:y="2.257cm" presentation:class="page"/>
        <draw:frame presentation:style-name="Centered_20_Text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_20_and_20_Content" style:display-name="Title, 2 Content and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_20_and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_20_and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2_20_Content_20_and_20_Content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Title_2c__20_2_20_Content_20_and_20_Content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_20_and_20_Content-title" draw:layer="backgroundobjects" svg:width="0cm" svg:height="0cm" svg:x="0cm" svg:y="2.257cm" presentation:class="page"/>
        <draw:frame presentation:style-name="Title_2c__20_2_20_Content_20_and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Content_20_and_20_2_20_Content" style:display-name="Title Content and 2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Content_20_and_20_2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0_Content_20_and_20_2_20_Content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Title_20_Content_20_and_20_2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0_Content_20_and_20_2_20_Content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0_Content_20_and_20_2_20_Content-title" draw:layer="backgroundobjects" svg:width="0cm" svg:height="0cm" svg:x="0cm" svg:y="2.257cm" presentation:class="page"/>
        <draw:frame presentation:style-name="Title_20_Content_20_and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2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_20_over_20_Content" style:display-name="Title, 2 Content over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_20_over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_20_over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2_20_Content_20_over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c__20_2_20_Content_20_over_20_Content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_20_over_20_Content-title" draw:layer="backgroundobjects" svg:width="0cm" svg:height="0cm" svg:x="0cm" svg:y="2.257cm" presentation:class="page"/>
        <draw:frame presentation:style-name="Title_2c__20_2_20_Content_20_over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-title" draw:layer="backgroundobjects" svg:width="17.144cm" svg:height="4.24cm" svg:x="0.952cm" svg:y="1.013cm" presentation:class="title" presentation:placeholder="true">
        <draw:text-box/>
      </draw:frame>
      <draw:frame presentation:style-name="Standard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-title" draw:layer="backgroundobjects" svg:width="0cm" svg:height="0cm" svg:x="0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" style:display-name="Standard 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-title" draw:layer="backgroundobjects" svg:width="0cm" svg:height="0cm" svg:x="0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2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" style:display-name="Standard 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2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-title" draw:layer="backgroundobjects" svg:width="0cm" svg:height="0cm" svg:x="0cm" svg:y="2.257cm" presentation:class="page"/>
        <draw:frame presentation:style-name="Standard_20_2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" style:display-name="Standard 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3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3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3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3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-title" draw:layer="backgroundobjects" svg:width="0cm" svg:height="0cm" svg:x="0cm" svg:y="2.257cm" presentation:class="page"/>
        <draw:frame presentation:style-name="Standard_20_3-notes" draw:layer="backgroundobjects" svg:width="16.799cm" svg:height="13.364cm" svg:x="2.1cm" svg:y="14.107cm" presentation:class="notes" presentation:placeholder="true">
          <draw:text-box/>
        </draw:frame>
        <draw:frame presentation:style-name="Mpr3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" style:display-name="Standard 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4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4-title" draw:layer="backgroundobjects" svg:width="0cm" svg:height="0cm" svg:x="0cm" svg:y="2.257cm" presentation:class="page"/>
        <draw:frame presentation:style-name="Standard_20_4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" style:display-name="Standard 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-title" draw:layer="backgroundobjects" svg:width="0cm" svg:height="0cm" svg:x="0cm" svg:y="2.257cm" presentation:class="page"/>
        <draw:frame presentation:style-name="Standard_20_5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" style:display-name="Standard 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6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-title" draw:layer="backgroundobjects" svg:width="0cm" svg:height="0cm" svg:x="0cm" svg:y="2.257cm" presentation:class="page"/>
        <draw:frame presentation:style-name="Standard_20_6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" style:display-name="Standard 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7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7-title" draw:layer="backgroundobjects" svg:width="0cm" svg:height="0cm" svg:x="0cm" svg:y="2.257cm" presentation:class="page"/>
        <draw:frame presentation:style-name="Standard_20_7-notes" draw:layer="backgroundobjects" svg:width="16.799cm" svg:height="13.364cm" svg:x="2.1cm" svg:y="14.107cm" presentation:class="notes" presentation:placeholder="true">
          <draw:text-box/>
        </draw:frame>
        <draw:frame presentation:style-name="Mpr3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" style:display-name="Standard 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8-title" draw:layer="backgroundobjects" svg:width="0cm" svg:height="0cm" svg:x="0cm" svg:y="2.257cm" presentation:class="page"/>
        <draw:frame presentation:style-name="Standard_20_8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9" style:display-name="Standard 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9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9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9-title" draw:layer="backgroundobjects" svg:width="0cm" svg:height="0cm" svg:x="0cm" svg:y="2.257cm" presentation:class="page"/>
        <draw:frame presentation:style-name="Standard_20_9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0" style:display-name="Standard 1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1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0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0-title" draw:layer="backgroundobjects" svg:width="0cm" svg:height="0cm" svg:x="0cm" svg:y="2.257cm" presentation:class="page"/>
        <draw:frame presentation:style-name="Standard_20_10-notes" draw:layer="backgroundobjects" svg:width="16.799cm" svg:height="13.364cm" svg:x="2.1cm" svg:y="14.107cm" presentation:class="notes" presentation:placeholder="true">
          <draw:text-box/>
        </draw:frame>
        <draw:frame presentation:style-name="Mpr4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1" style:display-name="Standard 1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1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1-title" draw:layer="backgroundobjects" svg:width="0cm" svg:height="0cm" svg:x="0cm" svg:y="2.257cm" presentation:class="page"/>
        <draw:frame presentation:style-name="Standard_20_11-notes" draw:layer="backgroundobjects" svg:width="16.799cm" svg:height="13.364cm" svg:x="2.1cm" svg:y="14.107cm" presentation:class="notes" presentation:placeholder="true">
          <draw:text-box/>
        </draw:frame>
        <draw:frame presentation:style-name="Mpr4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2" style:display-name="Standard 1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12-title" draw:layer="backgroundobjects" svg:width="17.144cm" svg:height="4.24cm" svg:x="0.952cm" svg:y="1.013cm" presentation:class="title" presentation:placeholder="true">
        <draw:text-box/>
      </draw:frame>
      <draw:frame presentation:style-name="Standard_20_12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12-title" draw:layer="backgroundobjects" svg:width="0cm" svg:height="0cm" svg:x="0cm" svg:y="2.257cm" presentation:class="page"/>
        <draw:frame presentation:style-name="Standard_20_12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3" style:display-name="Standard 1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3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3-title" draw:layer="backgroundobjects" svg:width="0cm" svg:height="0cm" svg:x="0cm" svg:y="2.257cm" presentation:class="page"/>
        <draw:frame presentation:style-name="Standard_20_13-notes" draw:layer="backgroundobjects" svg:width="16.799cm" svg:height="13.364cm" svg:x="2.1cm" svg:y="14.107cm" presentation:class="notes" presentation:placeholder="true">
          <draw:text-box/>
        </draw:frame>
        <draw:frame presentation:style-name="Mpr5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4" style:display-name="Standard 1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4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4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4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14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4-title" draw:layer="backgroundobjects" svg:width="0cm" svg:height="0cm" svg:x="0cm" svg:y="2.257cm" presentation:class="page"/>
        <draw:frame presentation:style-name="Standard_20_14-notes" draw:layer="backgroundobjects" svg:width="16.799cm" svg:height="13.364cm" svg:x="2.1cm" svg:y="14.107cm" presentation:class="notes" presentation:placeholder="true">
          <draw:text-box/>
        </draw:frame>
        <draw:frame presentation:style-name="Mpr5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5" style:display-name="Standard 1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5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5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15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15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15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15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5-title" draw:layer="backgroundobjects" svg:width="0cm" svg:height="0cm" svg:x="0cm" svg:y="2.257cm" presentation:class="page"/>
        <draw:frame presentation:style-name="Standard_20_15-notes" draw:layer="backgroundobjects" svg:width="16.799cm" svg:height="13.364cm" svg:x="2.1cm" svg:y="14.107cm" presentation:class="notes" presentation:placeholder="true">
          <draw:text-box/>
        </draw:frame>
        <draw:frame presentation:style-name="Mpr5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6" style:display-name="Standard 1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6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16-title" draw:layer="backgroundobjects" svg:width="0cm" svg:height="0cm" svg:x="0cm" svg:y="2.257cm" presentation:class="page"/>
        <draw:frame presentation:style-name="Standard_20_16-notes" draw:layer="backgroundobjects" svg:width="16.799cm" svg:height="13.364cm" svg:x="2.1cm" svg:y="14.107cm" presentation:class="notes" presentation:placeholder="true">
          <draw:text-box/>
        </draw:frame>
        <draw:frame presentation:style-name="Mpr5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7" style:display-name="Standard 1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7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17-title" draw:layer="backgroundobjects" svg:width="0cm" svg:height="0cm" svg:x="0cm" svg:y="2.257cm" presentation:class="page"/>
        <draw:frame presentation:style-name="Standard_20_17-notes" draw:layer="backgroundobjects" svg:width="16.799cm" svg:height="13.364cm" svg:x="2.1cm" svg:y="14.107cm" presentation:class="notes" presentation:placeholder="true">
          <draw:text-box/>
        </draw:frame>
        <draw:frame presentation:style-name="Mpr5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8" style:display-name="Standard 1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8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18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18-title" draw:layer="backgroundobjects" svg:width="0cm" svg:height="0cm" svg:x="0cm" svg:y="2.257cm" presentation:class="page"/>
        <draw:frame presentation:style-name="Standard_20_18-notes" draw:layer="backgroundobjects" svg:width="16.799cm" svg:height="13.364cm" svg:x="2.1cm" svg:y="14.107cm" presentation:class="notes" presentation:placeholder="true">
          <draw:text-box/>
        </draw:frame>
        <draw:frame presentation:style-name="Mpr6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9" style:display-name="Standard 1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9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19-title" draw:layer="backgroundobjects" svg:width="0cm" svg:height="0cm" svg:x="0cm" svg:y="2.257cm" presentation:class="page"/>
        <draw:frame presentation:style-name="Standard_20_19-notes" draw:layer="backgroundobjects" svg:width="16.799cm" svg:height="13.364cm" svg:x="2.1cm" svg:y="14.107cm" presentation:class="notes" presentation:placeholder="true">
          <draw:text-box/>
        </draw:frame>
        <draw:frame presentation:style-name="Mpr6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0" style:display-name="Standard 2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20-title" draw:layer="backgroundobjects" svg:width="0cm" svg:height="0cm" svg:x="0cm" svg:y="2.257cm" presentation:class="page"/>
        <draw:frame presentation:style-name="Standard_20_20-notes" draw:layer="backgroundobjects" svg:width="16.799cm" svg:height="13.364cm" svg:x="2.1cm" svg:y="14.107cm" presentation:class="notes" presentation:placeholder="true">
          <draw:text-box/>
        </draw:frame>
        <draw:frame presentation:style-name="Mpr6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1" style:display-name="Standard 2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1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21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21-title" draw:layer="backgroundobjects" svg:width="0cm" svg:height="0cm" svg:x="0cm" svg:y="2.257cm" presentation:class="page"/>
        <draw:frame presentation:style-name="Standard_20_21-notes" draw:layer="backgroundobjects" svg:width="16.799cm" svg:height="13.364cm" svg:x="2.1cm" svg:y="14.107cm" presentation:class="notes" presentation:placeholder="true">
          <draw:text-box/>
        </draw:frame>
        <draw:frame presentation:style-name="Mpr6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2" style:display-name="Standard 2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2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2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2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2-title" draw:layer="backgroundobjects" svg:width="0cm" svg:height="0cm" svg:x="0cm" svg:y="2.257cm" presentation:class="page"/>
        <draw:frame presentation:style-name="Standard_20_22-notes" draw:layer="backgroundobjects" svg:width="16.799cm" svg:height="13.364cm" svg:x="2.1cm" svg:y="14.107cm" presentation:class="notes" presentation:placeholder="true">
          <draw:text-box/>
        </draw:frame>
        <draw:frame presentation:style-name="Mpr6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3" style:display-name="Standard 2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3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3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3-title" draw:layer="backgroundobjects" svg:width="0cm" svg:height="0cm" svg:x="0cm" svg:y="2.257cm" presentation:class="page"/>
        <draw:frame presentation:style-name="Standard_20_23-notes" draw:layer="backgroundobjects" svg:width="16.799cm" svg:height="13.364cm" svg:x="2.1cm" svg:y="14.107cm" presentation:class="notes" presentation:placeholder="true">
          <draw:text-box/>
        </draw:frame>
        <draw:frame presentation:style-name="Mpr7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4" style:display-name="Standard 2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24-title" draw:layer="backgroundobjects" svg:width="17.144cm" svg:height="4.24cm" svg:x="0.952cm" svg:y="1.013cm" presentation:class="title" presentation:placeholder="true">
        <draw:text-box/>
      </draw:frame>
      <draw:frame presentation:style-name="Standard_20_24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24-title" draw:layer="backgroundobjects" svg:width="0cm" svg:height="0cm" svg:x="0cm" svg:y="2.257cm" presentation:class="page"/>
        <draw:frame presentation:style-name="Standard_20_24-notes" draw:layer="backgroundobjects" svg:width="16.799cm" svg:height="13.364cm" svg:x="2.1cm" svg:y="14.107cm" presentation:class="notes" presentation:placeholder="true">
          <draw:text-box/>
        </draw:frame>
        <draw:frame presentation:style-name="Mpr7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5" style:display-name="Standard 2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5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5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5-title" draw:layer="backgroundobjects" svg:width="0cm" svg:height="0cm" svg:x="0cm" svg:y="2.257cm" presentation:class="page"/>
        <draw:frame presentation:style-name="Standard_20_25-notes" draw:layer="backgroundobjects" svg:width="16.799cm" svg:height="13.364cm" svg:x="2.1cm" svg:y="14.107cm" presentation:class="notes" presentation:placeholder="true">
          <draw:text-box/>
        </draw:frame>
        <draw:frame presentation:style-name="Mpr7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6" style:display-name="Standard 2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6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6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6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26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6-title" draw:layer="backgroundobjects" svg:width="0cm" svg:height="0cm" svg:x="0cm" svg:y="2.257cm" presentation:class="page"/>
        <draw:frame presentation:style-name="Standard_20_26-notes" draw:layer="backgroundobjects" svg:width="16.799cm" svg:height="13.364cm" svg:x="2.1cm" svg:y="14.107cm" presentation:class="notes" presentation:placeholder="true">
          <draw:text-box/>
        </draw:frame>
        <draw:frame presentation:style-name="Mpr7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7" style:display-name="Standard 2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7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7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27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27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27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27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7-title" draw:layer="backgroundobjects" svg:width="0cm" svg:height="0cm" svg:x="0cm" svg:y="2.257cm" presentation:class="page"/>
        <draw:frame presentation:style-name="Standard_20_27-notes" draw:layer="backgroundobjects" svg:width="16.799cm" svg:height="13.364cm" svg:x="2.1cm" svg:y="14.107cm" presentation:class="notes" presentation:placeholder="true">
          <draw:text-box/>
        </draw:frame>
        <draw:frame presentation:style-name="Mpr7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8" style:display-name="Standard 2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8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28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28-title" draw:layer="backgroundobjects" svg:width="0cm" svg:height="0cm" svg:x="0cm" svg:y="2.257cm" presentation:class="page"/>
        <draw:frame presentation:style-name="Standard_20_28-notes" draw:layer="backgroundobjects" svg:width="16.799cm" svg:height="13.364cm" svg:x="2.1cm" svg:y="14.107cm" presentation:class="notes" presentation:placeholder="true">
          <draw:text-box/>
        </draw:frame>
        <draw:frame presentation:style-name="Mpr8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9" style:display-name="Standard 2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9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29-title" draw:layer="backgroundobjects" svg:width="0cm" svg:height="0cm" svg:x="0cm" svg:y="2.257cm" presentation:class="page"/>
        <draw:frame presentation:style-name="Standard_20_29-notes" draw:layer="backgroundobjects" svg:width="16.799cm" svg:height="13.364cm" svg:x="2.1cm" svg:y="14.107cm" presentation:class="notes" presentation:placeholder="true">
          <draw:text-box/>
        </draw:frame>
        <draw:frame presentation:style-name="Mpr8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0" style:display-name="Standard 3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30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30-title" draw:layer="backgroundobjects" svg:width="0cm" svg:height="0cm" svg:x="0cm" svg:y="2.257cm" presentation:class="page"/>
        <draw:frame presentation:style-name="Standard_20_30-notes" draw:layer="backgroundobjects" svg:width="16.799cm" svg:height="13.364cm" svg:x="2.1cm" svg:y="14.107cm" presentation:class="notes" presentation:placeholder="true">
          <draw:text-box/>
        </draw:frame>
        <draw:frame presentation:style-name="Mpr8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1" style:display-name="Standard 3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1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31-title" draw:layer="backgroundobjects" svg:width="0cm" svg:height="0cm" svg:x="0cm" svg:y="2.257cm" presentation:class="page"/>
        <draw:frame presentation:style-name="Standard_20_31-notes" draw:layer="backgroundobjects" svg:width="16.799cm" svg:height="13.364cm" svg:x="2.1cm" svg:y="14.107cm" presentation:class="notes" presentation:placeholder="true">
          <draw:text-box/>
        </draw:frame>
        <draw:frame presentation:style-name="Mpr8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2" style:display-name="Standard 3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32-title" draw:layer="backgroundobjects" svg:width="0cm" svg:height="0cm" svg:x="0cm" svg:y="2.257cm" presentation:class="page"/>
        <draw:frame presentation:style-name="Standard_20_32-notes" draw:layer="backgroundobjects" svg:width="16.799cm" svg:height="13.364cm" svg:x="2.1cm" svg:y="14.107cm" presentation:class="notes" presentation:placeholder="true">
          <draw:text-box/>
        </draw:frame>
        <draw:frame presentation:style-name="Mpr8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3" style:display-name="Standard 3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3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3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33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33-title" draw:layer="backgroundobjects" svg:width="0cm" svg:height="0cm" svg:x="0cm" svg:y="2.257cm" presentation:class="page"/>
        <draw:frame presentation:style-name="Standard_20_33-notes" draw:layer="backgroundobjects" svg:width="16.799cm" svg:height="13.364cm" svg:x="2.1cm" svg:y="14.107cm" presentation:class="notes" presentation:placeholder="true">
          <draw:text-box/>
        </draw:frame>
        <draw:frame presentation:style-name="Mpr9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4" style:display-name="Standard 3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4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34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4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4-title" draw:layer="backgroundobjects" svg:width="0cm" svg:height="0cm" svg:x="0cm" svg:y="2.257cm" presentation:class="page"/>
        <draw:frame presentation:style-name="Standard_20_34-notes" draw:layer="backgroundobjects" svg:width="16.799cm" svg:height="13.364cm" svg:x="2.1cm" svg:y="14.107cm" presentation:class="notes" presentation:placeholder="true">
          <draw:text-box/>
        </draw:frame>
        <draw:frame presentation:style-name="Mpr9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5" style:display-name="Standard 3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5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5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5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5-title" draw:layer="backgroundobjects" svg:width="0cm" svg:height="0cm" svg:x="0cm" svg:y="2.257cm" presentation:class="page"/>
        <draw:frame presentation:style-name="Standard_20_35-notes" draw:layer="backgroundobjects" svg:width="16.799cm" svg:height="13.364cm" svg:x="2.1cm" svg:y="14.107cm" presentation:class="notes" presentation:placeholder="true">
          <draw:text-box/>
        </draw:frame>
        <draw:frame presentation:style-name="Mpr9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6" style:display-name="Standard 3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36-title" draw:layer="backgroundobjects" svg:width="17.144cm" svg:height="4.24cm" svg:x="0.952cm" svg:y="1.013cm" presentation:class="title" presentation:placeholder="true">
        <draw:text-box/>
      </draw:frame>
      <draw:frame presentation:style-name="Standard_20_36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36-title" draw:layer="backgroundobjects" svg:width="0cm" svg:height="0cm" svg:x="0cm" svg:y="2.257cm" presentation:class="page"/>
        <draw:frame presentation:style-name="Standard_20_36-notes" draw:layer="backgroundobjects" svg:width="16.799cm" svg:height="13.364cm" svg:x="2.1cm" svg:y="14.107cm" presentation:class="notes" presentation:placeholder="true">
          <draw:text-box/>
        </draw:frame>
        <draw:frame presentation:style-name="Mpr9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7" style:display-name="Standard 3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7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7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7-title" draw:layer="backgroundobjects" svg:width="0cm" svg:height="0cm" svg:x="0cm" svg:y="2.257cm" presentation:class="page"/>
        <draw:frame presentation:style-name="Standard_20_37-notes" draw:layer="backgroundobjects" svg:width="16.799cm" svg:height="13.364cm" svg:x="2.1cm" svg:y="14.107cm" presentation:class="notes" presentation:placeholder="true">
          <draw:text-box/>
        </draw:frame>
        <draw:frame presentation:style-name="Mpr9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8" style:display-name="Standard 3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8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8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8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38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8-title" draw:layer="backgroundobjects" svg:width="0cm" svg:height="0cm" svg:x="0cm" svg:y="2.257cm" presentation:class="page"/>
        <draw:frame presentation:style-name="Standard_20_38-notes" draw:layer="backgroundobjects" svg:width="16.799cm" svg:height="13.364cm" svg:x="2.1cm" svg:y="14.107cm" presentation:class="notes" presentation:placeholder="true">
          <draw:text-box/>
        </draw:frame>
        <draw:frame presentation:style-name="Mpr10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9" style:display-name="Standard 3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9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9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39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39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39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39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9-title" draw:layer="backgroundobjects" svg:width="0cm" svg:height="0cm" svg:x="0cm" svg:y="2.257cm" presentation:class="page"/>
        <draw:frame presentation:style-name="Standard_20_39-notes" draw:layer="backgroundobjects" svg:width="16.799cm" svg:height="13.364cm" svg:x="2.1cm" svg:y="14.107cm" presentation:class="notes" presentation:placeholder="true">
          <draw:text-box/>
        </draw:frame>
        <draw:frame presentation:style-name="Mpr10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0" style:display-name="Standard 4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0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40-title" draw:layer="backgroundobjects" svg:width="0cm" svg:height="0cm" svg:x="0cm" svg:y="2.257cm" presentation:class="page"/>
        <draw:frame presentation:style-name="Standard_20_40-notes" draw:layer="backgroundobjects" svg:width="16.799cm" svg:height="13.364cm" svg:x="2.1cm" svg:y="14.107cm" presentation:class="notes" presentation:placeholder="true">
          <draw:text-box/>
        </draw:frame>
        <draw:frame presentation:style-name="Mpr10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1" style:display-name="Standard 4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1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1-title" draw:layer="backgroundobjects" svg:width="0cm" svg:height="0cm" svg:x="0cm" svg:y="2.257cm" presentation:class="page"/>
        <draw:frame presentation:style-name="Standard_20_41-notes" draw:layer="backgroundobjects" svg:width="16.799cm" svg:height="13.364cm" svg:x="2.1cm" svg:y="14.107cm" presentation:class="notes" presentation:placeholder="true">
          <draw:text-box/>
        </draw:frame>
        <draw:frame presentation:style-name="Mpr10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2" style:display-name="Standard 4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2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42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2-title" draw:layer="backgroundobjects" svg:width="0cm" svg:height="0cm" svg:x="0cm" svg:y="2.257cm" presentation:class="page"/>
        <draw:frame presentation:style-name="Standard_20_42-notes" draw:layer="backgroundobjects" svg:width="16.799cm" svg:height="13.364cm" svg:x="2.1cm" svg:y="14.107cm" presentation:class="notes" presentation:placeholder="true">
          <draw:text-box/>
        </draw:frame>
        <draw:frame presentation:style-name="Mpr10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3" style:display-name="Standard 4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3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43-title" draw:layer="backgroundobjects" svg:width="0cm" svg:height="0cm" svg:x="0cm" svg:y="2.257cm" presentation:class="page"/>
        <draw:frame presentation:style-name="Standard_20_43-notes" draw:layer="backgroundobjects" svg:width="16.799cm" svg:height="13.364cm" svg:x="2.1cm" svg:y="14.107cm" presentation:class="notes" presentation:placeholder="true">
          <draw:text-box/>
        </draw:frame>
        <draw:frame presentation:style-name="Mpr11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4" style:display-name="Standard 4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44-title" draw:layer="backgroundobjects" svg:width="0cm" svg:height="0cm" svg:x="0cm" svg:y="2.257cm" presentation:class="page"/>
        <draw:frame presentation:style-name="Standard_20_44-notes" draw:layer="backgroundobjects" svg:width="16.799cm" svg:height="13.364cm" svg:x="2.1cm" svg:y="14.107cm" presentation:class="notes" presentation:placeholder="true">
          <draw:text-box/>
        </draw:frame>
        <draw:frame presentation:style-name="Mpr11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5" style:display-name="Standard 4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5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5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45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5-title" draw:layer="backgroundobjects" svg:width="0cm" svg:height="0cm" svg:x="0cm" svg:y="2.257cm" presentation:class="page"/>
        <draw:frame presentation:style-name="Standard_20_45-notes" draw:layer="backgroundobjects" svg:width="16.799cm" svg:height="13.364cm" svg:x="2.1cm" svg:y="14.107cm" presentation:class="notes" presentation:placeholder="true">
          <draw:text-box/>
        </draw:frame>
        <draw:frame presentation:style-name="Mpr11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6" style:display-name="Standard 4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46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46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6-title" draw:layer="backgroundobjects" svg:width="0cm" svg:height="0cm" svg:x="0cm" svg:y="2.257cm" presentation:class="page"/>
        <draw:frame presentation:style-name="Standard_20_46-notes" draw:layer="backgroundobjects" svg:width="16.799cm" svg:height="13.364cm" svg:x="2.1cm" svg:y="14.107cm" presentation:class="notes" presentation:placeholder="true">
          <draw:text-box/>
        </draw:frame>
        <draw:frame presentation:style-name="Mpr11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7" style:display-name="Standard 4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7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7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47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7-title" draw:layer="backgroundobjects" svg:width="0cm" svg:height="0cm" svg:x="0cm" svg:y="2.257cm" presentation:class="page"/>
        <draw:frame presentation:style-name="Standard_20_47-notes" draw:layer="backgroundobjects" svg:width="16.799cm" svg:height="13.364cm" svg:x="2.1cm" svg:y="14.107cm" presentation:class="notes" presentation:placeholder="true">
          <draw:text-box/>
        </draw:frame>
        <draw:frame presentation:style-name="Mpr11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8" style:display-name="Standard 4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48-title" draw:layer="backgroundobjects" svg:width="17.144cm" svg:height="4.24cm" svg:x="0.952cm" svg:y="1.013cm" presentation:class="title" presentation:placeholder="true">
        <draw:text-box/>
      </draw:frame>
      <draw:frame presentation:style-name="Standard_20_48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48-title" draw:layer="backgroundobjects" svg:width="0cm" svg:height="0cm" svg:x="0cm" svg:y="2.257cm" presentation:class="page"/>
        <draw:frame presentation:style-name="Standard_20_48-notes" draw:layer="backgroundobjects" svg:width="16.799cm" svg:height="13.364cm" svg:x="2.1cm" svg:y="14.107cm" presentation:class="notes" presentation:placeholder="true">
          <draw:text-box/>
        </draw:frame>
        <draw:frame presentation:style-name="Mpr12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9" style:display-name="Standard 4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9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9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9-title" draw:layer="backgroundobjects" svg:width="0cm" svg:height="0cm" svg:x="0cm" svg:y="2.257cm" presentation:class="page"/>
        <draw:frame presentation:style-name="Standard_20_49-notes" draw:layer="backgroundobjects" svg:width="16.799cm" svg:height="13.364cm" svg:x="2.1cm" svg:y="14.107cm" presentation:class="notes" presentation:placeholder="true">
          <draw:text-box/>
        </draw:frame>
        <draw:frame presentation:style-name="Mpr12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0" style:display-name="Standard 5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0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0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50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0-title" draw:layer="backgroundobjects" svg:width="0cm" svg:height="0cm" svg:x="0cm" svg:y="2.257cm" presentation:class="page"/>
        <draw:frame presentation:style-name="Standard_20_50-notes" draw:layer="backgroundobjects" svg:width="16.799cm" svg:height="13.364cm" svg:x="2.1cm" svg:y="14.107cm" presentation:class="notes" presentation:placeholder="true">
          <draw:text-box/>
        </draw:frame>
        <draw:frame presentation:style-name="Mpr12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1" style:display-name="Standard 5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1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1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51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51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51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51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1-title" draw:layer="backgroundobjects" svg:width="0cm" svg:height="0cm" svg:x="0cm" svg:y="2.257cm" presentation:class="page"/>
        <draw:frame presentation:style-name="Standard_20_51-notes" draw:layer="backgroundobjects" svg:width="16.799cm" svg:height="13.364cm" svg:x="2.1cm" svg:y="14.107cm" presentation:class="notes" presentation:placeholder="true">
          <draw:text-box/>
        </draw:frame>
        <draw:frame presentation:style-name="Mpr12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2" style:display-name="Standard 5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2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52-title" draw:layer="backgroundobjects" svg:width="0cm" svg:height="0cm" svg:x="0cm" svg:y="2.257cm" presentation:class="page"/>
        <draw:frame presentation:style-name="Standard_20_52-notes" draw:layer="backgroundobjects" svg:width="16.799cm" svg:height="13.364cm" svg:x="2.1cm" svg:y="14.107cm" presentation:class="notes" presentation:placeholder="true">
          <draw:text-box/>
        </draw:frame>
        <draw:frame presentation:style-name="Mpr12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3" style:display-name="Standard 5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3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3-title" draw:layer="backgroundobjects" svg:width="0cm" svg:height="0cm" svg:x="0cm" svg:y="2.257cm" presentation:class="page"/>
        <draw:frame presentation:style-name="Standard_20_53-notes" draw:layer="backgroundobjects" svg:width="16.799cm" svg:height="13.364cm" svg:x="2.1cm" svg:y="14.107cm" presentation:class="notes" presentation:placeholder="true">
          <draw:text-box/>
        </draw:frame>
        <draw:frame presentation:style-name="Mpr13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4" style:display-name="Standard 5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4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54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4-title" draw:layer="backgroundobjects" svg:width="0cm" svg:height="0cm" svg:x="0cm" svg:y="2.257cm" presentation:class="page"/>
        <draw:frame presentation:style-name="Standard_20_54-notes" draw:layer="backgroundobjects" svg:width="16.799cm" svg:height="13.364cm" svg:x="2.1cm" svg:y="14.107cm" presentation:class="notes" presentation:placeholder="true">
          <draw:text-box/>
        </draw:frame>
        <draw:frame presentation:style-name="Mpr13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5" style:display-name="Standard 5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5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55-title" draw:layer="backgroundobjects" svg:width="0cm" svg:height="0cm" svg:x="0cm" svg:y="2.257cm" presentation:class="page"/>
        <draw:frame presentation:style-name="Standard_20_55-notes" draw:layer="backgroundobjects" svg:width="16.799cm" svg:height="13.364cm" svg:x="2.1cm" svg:y="14.107cm" presentation:class="notes" presentation:placeholder="true">
          <draw:text-box/>
        </draw:frame>
        <draw:frame presentation:style-name="Mpr13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6" style:display-name="Standard 5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56-title" draw:layer="backgroundobjects" svg:width="0cm" svg:height="0cm" svg:x="0cm" svg:y="2.257cm" presentation:class="page"/>
        <draw:frame presentation:style-name="Standard_20_56-notes" draw:layer="backgroundobjects" svg:width="16.799cm" svg:height="13.364cm" svg:x="2.1cm" svg:y="14.107cm" presentation:class="notes" presentation:placeholder="true">
          <draw:text-box/>
        </draw:frame>
        <draw:frame presentation:style-name="Mpr13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7" style:display-name="Standard 5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7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7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57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7-title" draw:layer="backgroundobjects" svg:width="0cm" svg:height="0cm" svg:x="0cm" svg:y="2.257cm" presentation:class="page"/>
        <draw:frame presentation:style-name="Standard_20_57-notes" draw:layer="backgroundobjects" svg:width="16.799cm" svg:height="13.364cm" svg:x="2.1cm" svg:y="14.107cm" presentation:class="notes" presentation:placeholder="true">
          <draw:text-box/>
        </draw:frame>
        <draw:frame presentation:style-name="Mpr13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8" style:display-name="Standard 5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8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58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8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8-title" draw:layer="backgroundobjects" svg:width="0cm" svg:height="0cm" svg:x="0cm" svg:y="2.257cm" presentation:class="page"/>
        <draw:frame presentation:style-name="Standard_20_58-notes" draw:layer="backgroundobjects" svg:width="16.799cm" svg:height="13.364cm" svg:x="2.1cm" svg:y="14.107cm" presentation:class="notes" presentation:placeholder="true">
          <draw:text-box/>
        </draw:frame>
        <draw:frame presentation:style-name="Mpr14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9" style:display-name="Standard 5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9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9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9-title" draw:layer="backgroundobjects" svg:width="0cm" svg:height="0cm" svg:x="0cm" svg:y="2.257cm" presentation:class="page"/>
        <draw:frame presentation:style-name="Standard_20_59-notes" draw:layer="backgroundobjects" svg:width="16.799cm" svg:height="13.364cm" svg:x="2.1cm" svg:y="14.107cm" presentation:class="notes" presentation:placeholder="true">
          <draw:text-box/>
        </draw:frame>
        <draw:frame presentation:style-name="Mpr14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0" style:display-name="Standard 6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60-title" draw:layer="backgroundobjects" svg:width="0cm" svg:height="0cm" svg:x="0cm" svg:y="2.257cm" presentation:class="page"/>
        <draw:frame presentation:style-name="Standard_20_60-notes" draw:layer="backgroundobjects" svg:width="16.799cm" svg:height="13.364cm" svg:x="2.1cm" svg:y="14.107cm" presentation:class="notes" presentation:placeholder="true">
          <draw:text-box/>
        </draw:frame>
        <draw:frame presentation:style-name="Mpr14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1" style:display-name="Standard 6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1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1-title" draw:layer="backgroundobjects" svg:width="0cm" svg:height="0cm" svg:x="0cm" svg:y="2.257cm" presentation:class="page"/>
        <draw:frame presentation:style-name="Standard_20_61-notes" draw:layer="backgroundobjects" svg:width="16.799cm" svg:height="13.364cm" svg:x="2.1cm" svg:y="14.107cm" presentation:class="notes" presentation:placeholder="true">
          <draw:text-box/>
        </draw:frame>
        <draw:frame presentation:style-name="Mpr14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2" style:display-name="Standard 6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2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62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62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2-title" draw:layer="backgroundobjects" svg:width="0cm" svg:height="0cm" svg:x="0cm" svg:y="2.257cm" presentation:class="page"/>
        <draw:frame presentation:style-name="Standard_20_62-notes" draw:layer="backgroundobjects" svg:width="16.799cm" svg:height="13.364cm" svg:x="2.1cm" svg:y="14.107cm" presentation:class="notes" presentation:placeholder="true">
          <draw:text-box/>
        </draw:frame>
        <draw:frame presentation:style-name="Mpr14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3" style:display-name="Standard 6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3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3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63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63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63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63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3-title" draw:layer="backgroundobjects" svg:width="0cm" svg:height="0cm" svg:x="0cm" svg:y="2.257cm" presentation:class="page"/>
        <draw:frame presentation:style-name="Standard_20_63-notes" draw:layer="backgroundobjects" svg:width="16.799cm" svg:height="13.364cm" svg:x="2.1cm" svg:y="14.107cm" presentation:class="notes" presentation:placeholder="true">
          <draw:text-box/>
        </draw:frame>
        <draw:frame presentation:style-name="Mpr15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4" style:display-name="Standard 6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4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64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64-title" draw:layer="backgroundobjects" svg:width="0cm" svg:height="0cm" svg:x="0cm" svg:y="2.257cm" presentation:class="page"/>
        <draw:frame presentation:style-name="Standard_20_64-notes" draw:layer="backgroundobjects" svg:width="16.799cm" svg:height="13.364cm" svg:x="2.1cm" svg:y="14.107cm" presentation:class="notes" presentation:placeholder="true">
          <draw:text-box/>
        </draw:frame>
        <draw:frame presentation:style-name="Mpr15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5" style:display-name="Standard 6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5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5-title" draw:layer="backgroundobjects" svg:width="0cm" svg:height="0cm" svg:x="0cm" svg:y="2.257cm" presentation:class="page"/>
        <draw:frame presentation:style-name="Standard_20_65-notes" draw:layer="backgroundobjects" svg:width="16.799cm" svg:height="13.364cm" svg:x="2.1cm" svg:y="14.107cm" presentation:class="notes" presentation:placeholder="true">
          <draw:text-box/>
        </draw:frame>
        <draw:frame presentation:style-name="Mpr15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6" style:display-name="Standard 6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66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6-title" draw:layer="backgroundobjects" svg:width="0cm" svg:height="0cm" svg:x="0cm" svg:y="2.257cm" presentation:class="page"/>
        <draw:frame presentation:style-name="Standard_20_66-notes" draw:layer="backgroundobjects" svg:width="16.799cm" svg:height="13.364cm" svg:x="2.1cm" svg:y="14.107cm" presentation:class="notes" presentation:placeholder="true">
          <draw:text-box/>
        </draw:frame>
        <draw:frame presentation:style-name="Mpr15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7" style:display-name="Standard 6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7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67-title" draw:layer="backgroundobjects" svg:width="0cm" svg:height="0cm" svg:x="0cm" svg:y="2.257cm" presentation:class="page"/>
        <draw:frame presentation:style-name="Standard_20_67-notes" draw:layer="backgroundobjects" svg:width="16.799cm" svg:height="13.364cm" svg:x="2.1cm" svg:y="14.107cm" presentation:class="notes" presentation:placeholder="true">
          <draw:text-box/>
        </draw:frame>
        <draw:frame presentation:style-name="Mpr15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8" style:display-name="Standard 6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68-title" draw:layer="backgroundobjects" svg:width="0cm" svg:height="0cm" svg:x="0cm" svg:y="2.257cm" presentation:class="page"/>
        <draw:frame presentation:style-name="Standard_20_68-notes" draw:layer="backgroundobjects" svg:width="16.799cm" svg:height="13.364cm" svg:x="2.1cm" svg:y="14.107cm" presentation:class="notes" presentation:placeholder="true">
          <draw:text-box/>
        </draw:frame>
        <draw:frame presentation:style-name="Mpr16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9" style:display-name="Standard 6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9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69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9-title" draw:layer="backgroundobjects" svg:width="0cm" svg:height="0cm" svg:x="0cm" svg:y="2.257cm" presentation:class="page"/>
        <draw:frame presentation:style-name="Standard_20_69-notes" draw:layer="backgroundobjects" svg:width="16.799cm" svg:height="13.364cm" svg:x="2.1cm" svg:y="14.107cm" presentation:class="notes" presentation:placeholder="true">
          <draw:text-box/>
        </draw:frame>
        <draw:frame presentation:style-name="Mpr16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0" style:display-name="Standard 7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7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70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0-title" draw:layer="backgroundobjects" svg:width="0cm" svg:height="0cm" svg:x="0cm" svg:y="2.257cm" presentation:class="page"/>
        <draw:frame presentation:style-name="Standard_20_70-notes" draw:layer="backgroundobjects" svg:width="16.799cm" svg:height="13.364cm" svg:x="2.1cm" svg:y="14.107cm" presentation:class="notes" presentation:placeholder="true">
          <draw:text-box/>
        </draw:frame>
        <draw:frame presentation:style-name="Mpr16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1" style:display-name="Standard 7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71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7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1-title" draw:layer="backgroundobjects" svg:width="0cm" svg:height="0cm" svg:x="0cm" svg:y="2.257cm" presentation:class="page"/>
        <draw:frame presentation:style-name="Standard_20_71-notes" draw:layer="backgroundobjects" svg:width="16.799cm" svg:height="13.364cm" svg:x="2.1cm" svg:y="14.107cm" presentation:class="notes" presentation:placeholder="true">
          <draw:text-box/>
        </draw:frame>
        <draw:frame presentation:style-name="Mpr16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title>Diapositive 1</dc:title>
    <meta:initial-creator>MALBROUCK Gilbert</meta:initial-creator>
    <dc:creator>Thomas Courtejoie</dc:creator>
    <meta:editing-cycles>236</meta:editing-cycles>
    <meta:creation-date>2011-11-13T14:02:22</meta:creation-date>
    <dc:date>2026-08-10T10:41:52</dc:date>
    <dc:language>fr-BE</dc:language>
    <meta:editing-duration>P4DT11H49M</meta:editing-duration>
    <meta:generator>LibreOffice/24.2.0.3$Windows_X86_64 LibreOffice_project/da48488a73ddd66ea24cf16bbc4f7b9c08e9bea1</meta:generator>
    <meta:document-statistic meta:object-count="1034"/>
    <meta:user-defined meta:name="AppVersion">12.0000</meta:user-defined>
    <meta:user-defined meta:name="Company">AGM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4</meta:user-defined>
    <meta:user-defined meta:name="PresentationFormat" meta:value-type="string">Affichage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60</meta:user-defined>
  </office:meta>
</office:document-meta>
</file>