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CA000000F93F1CD787.png" manifest:media-type="image/png"/>
  <manifest:file-entry manifest:full-path="Pictures/100000000000012C000001D73D79A75D.jpg" manifest:media-type="image/jpeg"/>
  <manifest:file-entry manifest:full-path="Pictures/10000000000002D30000024CE631F55E.jpg" manifest:media-type="image/jpeg"/>
  <manifest:file-entry manifest:full-path="Pictures/10000000000006CF0000051BC193CFD2.jpg" manifest:media-type="image/jpeg"/>
  <manifest:file-entry manifest:full-path="Pictures/10000000000001BF000002576C8BBE38.jpg" manifest:media-type="image/jpeg"/>
  <manifest:file-entry manifest:full-path="Pictures/100000000000023B000001A2ABBD424B.jpg" manifest:media-type="image/jpeg"/>
  <manifest:file-entry manifest:full-path="Pictures/100000000000012C000001907238082B.jpg" manifest:media-type="image/jpeg"/>
  <manifest:file-entry manifest:full-path="Pictures/1000000100000173000001422D2AD240.gif" manifest:media-type="image/gif"/>
  <manifest:file-entry manifest:full-path="Pictures/10000000000001F2000000C873018F86.jpg" manifest:media-type="image/jpeg"/>
  <manifest:file-entry manifest:full-path="Pictures/10000000000001180000019B999F6589.jpg" manifest:media-type="image/jpeg"/>
  <manifest:file-entry manifest:full-path="Pictures/100000000000012E000001C247FF0C87.jpg" manifest:media-type="image/jpeg"/>
  <manifest:file-entry manifest:full-path="Pictures/10000000000001B9000002265AF7AA3F.jpg" manifest:media-type="image/jpeg"/>
  <manifest:file-entry manifest:full-path="Pictures/10000000000000DC0000015ACEB0CDEB.jpg" manifest:media-type="image/jpeg"/>
  <manifest:file-entry manifest:full-path="Pictures/100000000000020B000001917089CB01.jpg" manifest:media-type="image/jpeg"/>
  <manifest:file-entry manifest:full-path="Pictures/10000000000000CA0000010C609126BD.jpg" manifest:media-type="image/jpeg"/>
  <manifest:file-entry manifest:full-path="Pictures/1000000100000941000009BF46EB13C6.png" manifest:media-type="image/png"/>
  <manifest:file-entry manifest:full-path="Pictures/10000000000000C800000125F992691D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+mn-cs" svg:font-family="+mn-cs"/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DejaVu Sans" svg:font-family="'DejaVu Sans'"/>
    <style:font-face style:name="French Script MT" svg:font-family="'French Script MT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000066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draw:fill="solid" draw:fill-color="#ffffff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" style:family="graphic" style:parent-style-name="standard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</style:style>
    <style:style style:name="gr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9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10" style:family="graphic">
      <style:graphic-properties style:protect="size" loext:decorative="false"/>
    </style:style>
    <style:style style:name="gr1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2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3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3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4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5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5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5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5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5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6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0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7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7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7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8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8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8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no-wrap" loext:decorative="false"/>
      <style:paragraph-properties style:writing-mode="lr-tb"/>
    </style:style>
    <style:style style:name="gr8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88" style:family="graphic" style:parent-style-name="standard">
      <style:graphic-properties draw:stroke="none" svg:stroke-width="0cm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8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94" style:family="graphic" style:parent-style-name="standard" style:list-style-name="L11">
      <style:graphic-properties draw:stroke="solid" svg:stroke-width="0.026cm" svg:stroke-color="#000000" draw:stroke-linejoin="round" draw:fill="hatch" draw:fill-color="#ffffff" draw:fill-hatch-name="Red_20_90_20_Degrees_20_Crossed_20_1" draw:fill-hatch-solid="tru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glow-radius="0.635cm" loext:glow-color="#ff953e" loext:glow-transparency="60%" loext:decorative="false"/>
      <style:paragraph-properties style:writing-mode="lr-tb"/>
    </style:style>
    <style:style style:name="gr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9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0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3cm" fo:padding-bottom="0.13cm" fo:padding-left="0.25cm" fo:padding-right="0.25cm" fo:wrap-option="wrap" loext:decorative="false"/>
      <style:paragraph-properties style:writing-mode="lr-tb"/>
    </style:style>
    <style:style style:name="gr105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6" style:family="graphic" style:parent-style-name="standard" style:list-style-name="L6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08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743cm, 4.384cm, 0.518cm, 0.736cm)" draw:image-opacity="100%" style:mirror="none" loext:decorative="false"/>
    </style:style>
    <style:style style:name="gr109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2.695cm, 1.439cm, 5.399cm, 9.443cm)" draw:image-opacity="100%" style:mirror="none" loext:decorative="false"/>
    </style:style>
    <style:style style:name="gr110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8.907cm, 0cm, 0cm, 9.443cm)" draw:image-opacity="100%" style:mirror="none" loext:decorative="false"/>
    </style:style>
    <style:style style:name="gr111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5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78cm, 2.012cm, 3.277cm, 1.248cm)" draw:image-opacity="100%" style:mirror="none" loext:decorative="false"/>
    </style:style>
    <style:style style:name="gr11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gr11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.125cm" fo:padding-bottom="0.125cm" fo:padding-left="0.25cm" fo:padding-right="0.25cm" fo:wrap-option="wrap" loext:decorative="false"/>
      <style:paragraph-properties style:writing-mode="lr-tb"/>
    </style:style>
    <style:style style:name="pr1" style:family="presentation" style:parent-style-name="Blank_20_Slide-notes" style:list-style-name="L17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8.572cm" fo:padding-top="0cm" fo:padding-bottom="0cm" fo:padding-left="0cm" fo:padding-right="0cm" fo:wrap-option="wrap" loext:decorative="false"/>
      <style:paragraph-properties style:writing-mode="lr-tb"/>
    </style:style>
    <style:style style:name="pr2" style:family="presentation" style:parent-style-name="Blank_20_Slide-notes">
      <style:graphic-properties draw:fill-color="#ffffff" fo:min-height="13.364cm" loext:decorative="false"/>
      <style:paragraph-properties style:writing-mode="lr-tb"/>
    </style:style>
    <style:style style:name="pr3" style:family="presentation" style:parent-style-name="Standard_20_48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Standard-notes">
      <style:graphic-properties draw:fill-color="#ffffff" fo:min-height="13.364cm" loext:decorative="false"/>
      <style:paragraph-properties style:writing-mode="lr-tb"/>
    </style:style>
    <style:style style:name="pr5" style:family="presentation" style:parent-style-name="Standard_20_4-notes">
      <style:graphic-properties draw:fill-color="#ffffff" fo:min-height="13.364cm" loext:decorative="false"/>
      <style:paragraph-properties style:writing-mode="lr-tb"/>
    </style:style>
    <style:style style:name="pr6" style:family="presentation" style:parent-style-name="Title_20_Slide-notes">
      <style:graphic-properties draw:fill-color="#ffffff" fo:min-height="13.364cm" loext:decorative="false"/>
      <style:paragraph-properties style:writing-mode="lr-tb"/>
    </style:style>
    <style:style style:name="pr7" style:family="presentation" style:parent-style-name="Title_20_Slide-title" style:list-style-name="L1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4.241cm" fo:padding-top="0cm" fo:padding-bottom="0cm" fo:padding-left="0cm" fo:padding-right="0cm" fo:wrap-option="wrap" loext:decorative="false"/>
      <style:paragraph-properties style:writing-mode="lr-tb"/>
    </style:style>
    <style:style style:name="pr8" style:family="presentation" style:parent-style-name="Title_20_Slide-subtitle" style:list-style-name="L19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4.731cm" fo:padding-top="0cm" fo:padding-bottom="0cm" fo:padding-left="0cm" fo:padding-right="0cm" fo:wrap-option="wrap" loext:decorative="false"/>
      <style:paragraph-properties style:writing-mode="lr-tb"/>
    </style:style>
    <style:style style:name="pr9" style:family="presentation" style:parent-style-name="Standard_20_12-notes">
      <style:graphic-properties draw:fill-color="#ffffff" fo:min-height="13.364cm" loext:decorative="false"/>
      <style:paragraph-properties style:writing-mode="lr-tb"/>
    </style:style>
    <style:style style:name="pr10" style:family="presentation" style:parent-style-name="Standard_20_24-notes">
      <style:graphic-properties draw:fill-color="#ffffff" fo:min-height="13.364cm" loext:decorative="false"/>
      <style:paragraph-properties style:writing-mode="lr-tb"/>
    </style:style>
    <style:style style:name="pr11" style:family="presentation" style:parent-style-name="Standard_20_28-notes">
      <style:graphic-properties draw:fill-color="#ffffff" fo:min-height="13.364cm" loext:decorative="false"/>
      <style:paragraph-properties style:writing-mode="lr-tb"/>
    </style:style>
    <style:style style:name="pr12" style:family="presentation" style:parent-style-name="Standard_20_36-notes">
      <style:graphic-properties draw:fill-color="#ffffff" fo:min-height="13.364cm" loext:decorative="false"/>
      <style:paragraph-properties style:writing-mode="lr-tb"/>
    </style:style>
    <style:style style:name="pr13" style:family="presentation" style:parent-style-name="Standard_20_4-title" style:list-style-name="L1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4.241cm" fo:padding-top="0cm" fo:padding-bottom="0cm" fo:padding-left="0cm" fo:padding-right="0cm" fo:wrap-option="wrap" loext:decorative="false"/>
      <style:paragraph-properties style:writing-mode="lr-tb"/>
    </style:style>
    <style:style style:name="pr14" style:family="presentation" style:parent-style-name="Standard_20_4-subtitle" style:list-style-name="L19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4.731cm" fo:padding-top="0cm" fo:padding-bottom="0cm" fo:padding-left="0cm" fo:padding-right="0cm" fo:wrap-option="wrap" loext:decorative="false"/>
      <style:paragraph-properties style:writing-mode="lr-tb"/>
    </style:style>
    <style:style style:name="pr15" style:family="presentation" style:parent-style-name="Standard_20_4-title" style:list-style-name="L18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4.241cm" fo:padding-top="0cm" fo:padding-bottom="0cm" fo:padding-left="0cm" fo:padding-right="0cm" fo:wrap-option="wrap" loext:decorative="false"/>
      <style:paragraph-properties style:writing-mode="lr-tb"/>
    </style:style>
    <style:style style:name="pr16" style:family="presentation" style:parent-style-name="Standard_20_4-subtitle" style:list-style-name="L19">
      <style:graphic-properties draw:stroke="none" svg:stroke-width="0cm" draw:fill="none" draw:fill-color="#ffffff" loext:fill-use-slide-background="false" draw:textarea-horizontal-align="justify" draw:textarea-vertical-align="middle" draw:auto-grow-height="false" draw:fit-to-size="false" style:shrink-to-fit="false" fo:min-height="14.731cm" fo:padding-top="0cm" fo:padding-bottom="0cm" fo:padding-left="0cm" fo:padding-right="0cm" fo:wrap-option="wrap" loext:decorative="false"/>
      <style:paragraph-properties style:writing-mode="lr-tb"/>
    </style:style>
    <style:style style:name="pr17" style:family="presentation" style:parent-style-name="Standard_20_64-notes">
      <style:graphic-properties draw:fill-color="#ffffff" fo:min-height="13.364cm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5" style:family="paragraph">
      <loext:graphic-properties draw:fill="none" draw:fill-color="#ffffff"/>
      <style:paragraph-properties fo:margin-left="0.6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tyle-asian="normal" style:font-weight-asian="normal" style:font-style-complex="normal" style:font-weight-complex="normal"/>
    </style:style>
    <style:style style:name="P6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7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P8" style:family="paragraph">
      <style:paragraph-properties fo:margin-left="0cm" fo:margin-right="0cm" fo:margin-top="0.423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9" style:family="paragraph">
      <loext:graphic-properties draw:fill="none"/>
      <style:paragraph-properties fo:margin-left="0cm" fo:margin-right="0cm" fo:margin-top="0.423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0" style:family="paragraph">
      <loext:graphic-properties draw:fill="none"/>
      <style:paragraph-properties fo:text-align="start"/>
      <style:text-properties fo:font-size="18pt"/>
    </style:style>
    <style:style style:name="P11" style:family="paragraph">
      <loext:graphic-properties draw:fill-color="#ffffff"/>
    </style:style>
    <style:style style:name="P12" style:family="paragraph">
      <style:paragraph-properties fo:margin-left="0cm" fo:margin-right="0cm" fo:margin-top="0cm" fo:margin-bottom="0.282cm" fo:line-height="107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3" style:family="paragraph">
      <style:paragraph-properties fo:margin-left="0cm" fo:margin-right="0cm" fo:margin-top="0cm" fo:margin-bottom="0cm" fo:line-height="107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4" style:family="paragraph">
      <loext:graphic-properties draw:fill="none"/>
      <style:paragraph-properties fo:margin-left="0cm" fo:margin-right="0cm" fo:margin-top="0cm" fo:margin-bottom="0.282cm" fo:line-height="107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5" style:family="paragraph">
      <style:paragraph-properties fo:margin-left="0cm" fo:margin-right="0cm" fo:margin-top="0cm" fo:margin-bottom="0.282cm" fo:line-height="107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16" style:family="paragraph">
      <loext:graphic-properties draw:fill="none"/>
      <style:paragraph-properties fo:margin-left="0cm" fo:margin-right="0cm" fo:margin-top="0cm" fo:margin-bottom="0.282cm" fo:line-height="107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17" style:family="paragraph">
      <style:paragraph-properties fo:margin-left="0.953cm" fo:margin-right="0cm" fo:margin-top="0cm" fo:margin-bottom="0cm" fo:line-height="100%" fo:text-align="center" fo:text-indent="-0.947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8" style:family="paragraph">
      <style:paragraph-properties fo:margin-left="0.006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9" style:family="paragraph">
      <loext:graphic-properties draw:fill="none"/>
      <style:paragraph-properties fo:margin-left="0.953cm" fo:margin-right="0cm" fo:margin-top="0cm" fo:margin-bottom="0cm" fo:line-height="100%" fo:text-align="center" fo:text-indent="-0.947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0" style:family="paragraph">
      <style:paragraph-properties fo:margin-left="0.002cm" fo:margin-right="0cm" fo:margin-top="0.282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1" style:family="paragraph">
      <style:paragraph-properties fo:margin-left="0.002cm" fo:margin-right="0cm" fo:margin-top="0.282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2" style:family="paragraph">
      <loext:graphic-properties draw:fill="none"/>
      <style:paragraph-properties fo:margin-left="0.002cm" fo:margin-right="0cm" fo:margin-top="0.282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3" style:family="paragraph">
      <loext:graphic-properties draw:fill="none"/>
      <style:paragraph-properties fo:margin-left="0.002cm" fo:margin-right="0cm" fo:margin-top="0.282cm" fo:margin-bottom="0cm" fo:line-height="100%" fo:text-align="start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4" style:family="paragraph">
      <style:paragraph-properties fo:margin-left="0cm" fo:margin-right="0cm" fo:margin-top="0.282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5" style:family="paragraph">
      <loext:graphic-properties draw:fill="none"/>
      <style:paragraph-properties fo:margin-left="0cm" fo:margin-right="0cm" fo:margin-top="0.282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6" style:family="paragraph">
      <style:paragraph-properties fo:margin-left="0cm" fo:margin-right="0cm" fo:margin-top="0.423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7" style:family="paragraph">
      <style:paragraph-properties fo:margin-left="0cm" fo:margin-right="0cm" fo:margin-top="0cm" fo:margin-bottom="0cm" fo:line-height="15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28" style:family="paragraph">
      <loext:graphic-properties draw:fill="none"/>
      <style:paragraph-properties fo:margin-left="0cm" fo:margin-right="0cm" fo:margin-top="0cm" fo:margin-bottom="0cm" fo:line-height="15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29" style:family="paragraph">
      <style:paragraph-properties fo:margin-left="0cm" fo:margin-right="0cm" fo:margin-top="0cm" fo:margin-bottom="0cm" fo:line-height="15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0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1" style:family="paragraph">
      <loext:graphic-properties draw:fill="none"/>
      <style:paragraph-properties fo:margin-left="0cm" fo:margin-right="0cm" fo:margin-top="0cm" fo:margin-bottom="0cm" fo:line-height="15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2" style:family="paragraph">
      <loext:graphic-properties draw:fill="none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33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font-independent-line-spacing="true"/>
      <style:text-properties fo:font-variant="normal" fo:text-transform="none" style:text-line-through-style="none" style:text-line-through-type="none" style:text-position="0% 100%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P34" style:family="paragraph">
      <loext:graphic-properties draw:fill="hatch" draw:fill-color="#ffffff" draw:fill-hatch-name="Red_20_90_20_Degrees_20_Crossed_20_1" draw:fill-hatch-solid="tru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5" style:family="paragraph">
      <style:paragraph-properties fo:margin-left="0cm" fo:margin-right="0cm" fo:margin-top="0.529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6" style:family="paragraph">
      <loext:graphic-properties draw:fill="none"/>
      <style:paragraph-properties fo:margin-left="0cm" fo:margin-right="0cm" fo:margin-top="0.529cm" fo:margin-bottom="0cm" fo:line-height="100%" fo:text-align="center" fo:text-indent="0cm" style:punctuation-wrap="hanging" loext:tab-stop-distance="2.54cm" style:font-independent-line-spacing="true">
        <style:tab-stops/>
      </style:paragraph-properties>
      <style:text-properties fo:font-size="18pt" fo:hyphenate="false"/>
    </style:style>
    <style:style style:name="P37" style:family="paragraph">
      <style:paragraph-properties fo:margin-left="1.276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8" style:family="paragraph">
      <style:paragraph-properties fo:margin-left="0.006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39" style:family="paragraph">
      <style:paragraph-properties fo:margin-left="0.005cm" fo:margin-right="0cm" fo:margin-top="0cm" fo:margin-bottom="0cm" fo:line-height="100%" fo:text-align="center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40" style:family="paragraph">
      <style:paragraph-properties fo:margin-left="0.005cm" fo:margin-right="0cm" fo:margin-top="0cm" fo:margin-bottom="0cm" fo:line-height="100%" fo:text-align="start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P41" style:family="paragraph">
      <style:paragraph-properties fo:margin-left="0.005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2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3" style:family="paragraph">
      <loext:graphic-properties draw:fill="none"/>
      <style:paragraph-properties fo:margin-left="0.005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44" style:family="paragraph">
      <style:paragraph-properties fo:margin-left="0cm" fo:margin-right="0cm" fo:margin-top="0cm" fo:margin-bottom="0cm" fo:line-height="100%" fo:text-align="justify" fo:text-indent="0cm" style:punctuation-wrap="hanging" loext:tab-stop-distance="2.54cm" style:writing-mode="lr-tb">
        <style:tab-stops/>
      </style:paragraph-properties>
      <style:text-properties fo:hyphenate="false"/>
    </style:style>
    <style:style style:name="T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2pt" fo:letter-spacing="normal" fo:language="fr" fo:country="BE" fo:font-style="normal" style:text-underline-style="none" fo:font-weight="normal" fo:background-color="transparent" style:font-name-asian="+mn-ea" style:font-size-asian="12pt" style:font-style-asian="normal" style:font-weight-asian="normal" style:font-name-complex="+mn-cs" style:font-size-complex="12pt" style:font-style-complex="normal" style:font-weight-complex="normal"/>
    </style:style>
    <style:style style:name="T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18pt" fo:letter-spacing="normal" fo:language="fr" fo:country="BE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8" style:family="text">
      <style:text-properties fo:font-variant="normal" fo:text-transform="none" fo:color="#ffff66" loext:opacity="100%" style:text-outline="false" style:text-line-through-style="none" style:text-line-through-type="none" style:text-position="0% 100%" style:font-name="Cambria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DejaVu Sans" style:font-size-complex="24pt" style:font-style-complex="italic" style:font-weight-complex="normal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6pt" fo:letter-spacing="normal" fo:language="fr" fo:country="BE" fo:font-style="normal" style:text-underline-style="solid" style:text-underline-width="auto" style:text-underline-color="#ffffff" fo:font-weight="bold" fo:background-color="transparent" style:font-name-asian="Calibri" style:font-size-asian="26pt" style:font-style-asian="normal" style:font-weight-asian="bold" style:font-name-complex="Times New Roman" style:font-size-complex="26pt" style:font-style-complex="normal" style:font-weight-complex="bold"/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none" fo:font-weight="bold" fo:background-color="transparent" style:font-name-asian="Calibri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FR" fo:font-style="normal" style:text-underline-style="none" fo:font-weight="bold" fo:background-color="transparent" style:font-name-asian="Calibri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8pt" fo:letter-spacing="normal" fo:language="fr" fo:country="BE" fo:font-style="italic" style:text-underline-style="solid" style:text-underline-width="auto" style:text-underline-color="#ffffff" fo:font-weight="bold" fo:background-color="transparent" style:font-name-asian="Calibri" style:font-size-asian="18pt" style:font-style-asian="italic" style:font-weight-asian="bold" style:font-name-complex="Times New Roman" style:font-size-complex="18pt" style:font-style-complex="italic" style:font-weight-complex="bold"/>
    </style:style>
    <style:style style:name="T1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8pt" fo:letter-spacing="normal" fo:language="fr" fo:country="BE" fo:font-style="italic" style:text-underline-style="none" fo:font-weight="bold" fo:background-color="transparent" style:font-name-asian="Calibri" style:font-size-asian="18pt" style:font-style-asian="italic" style:font-weight-asian="bold" style:font-name-complex="Times New Roman" style:font-size-complex="18pt" style:font-style-complex="italic" style:font-weight-complex="bold"/>
    </style:style>
    <style:style style:name="T1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Calibri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bold" fo:background-color="transparent" style:font-name-asian="Calibri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1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1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normal" style:text-underline-style="none" fo:font-weight="bold" fo:background-color="transparent" style:font-name-asian="DejaVu Sans" style:font-size-asian="24pt" style:font-style-asian="normal" style:font-weight-asian="bold" style:font-name-complex="Times New Roman" style:font-size-complex="24pt" style:font-style-complex="normal" style:font-weight-complex="bold"/>
    </style:style>
    <style:style style:name="T2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italic" style:text-underline-style="none" fo:font-weight="normal" fo:background-color="transparent" style:font-name-asian="DejaVu Sans" style:font-size-asian="20pt" style:font-style-asian="italic" style:font-weight-asian="normal" style:font-name-complex="Times New Roman" style:font-size-complex="20pt" style:font-style-complex="italic" style:font-weight-complex="normal">
        <loext:char-complex-color loext:theme-type="light1" loext:color-type="theme"/>
      </style:text-properties>
    </style:style>
    <style:style style:name="T2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T2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none" fo:font-weight="bold" fo:background-color="transparent" style:font-name-asian="DejaVu Sans" style:font-size-asian="32pt" style:font-style-asian="normal" style:font-weight-asian="bold" style:font-name-complex="Times New Roman" style:font-size-complex="32pt" style:font-style-complex="normal" style:font-weight-complex="bold"/>
    </style:style>
    <style:style style:name="T2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6pt" fo:letter-spacing="normal" fo:language="fr" fo:country="BE" fo:font-style="normal" style:text-underline-style="none" fo:font-weight="bold" fo:background-color="transparent" style:font-name-asian="DejaVu Sans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T2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2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italic" style:text-underline-style="none" fo:font-weight="normal" fo:background-color="transparent" style:font-name-asian="DejaVu Sans" style:font-size-asian="24pt" style:font-style-asian="italic" style:font-weight-asian="normal" style:font-name-complex="Times New Roman" style:font-size-complex="24pt" style:font-style-complex="italic" style:font-weight-complex="normal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Times New Roman" style:font-size-complex="24pt" style:font-style-complex="normal" style:font-weight-complex="normal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BE" fo:font-style="italic" style:text-underline-style="none" fo:font-weight="bold" fo:background-color="transparent" style:font-name-asian="DejaVu Sans" style:font-size-asian="24pt" style:font-style-asian="italic" style:font-weight-asian="bold" style:font-name-complex="Times New Roman" style:font-size-complex="24pt" style:font-style-complex="italic" style:font-weight-complex="bold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BE" fo:font-style="normal" style:text-underline-style="solid" style:text-underline-width="auto" style:text-underline-color="#ffffff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3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3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solid" style:text-underline-width="auto" style:text-underline-color="#ffffff" fo:font-weight="normal" fo:background-color="transparent" style:font-name-asian="DejaVu Sans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T3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normal" fo:background-color="transparent" style:font-name-asian="DejaVu Sans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T3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solid" style:text-underline-width="auto" style:text-underline-color="#ffffff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3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3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7pt" fo:letter-spacing="normal" fo:language="fr" fo:country="BE" fo:font-style="normal" style:text-underline-style="none" fo:font-weight="bold" fo:background-color="transparent" style:font-name-asian="DejaVu Sans" style:font-size-asian="27pt" style:font-style-asian="normal" style:font-weight-asian="bold" style:font-name-complex="Times New Roman" style:font-size-complex="27pt" style:font-style-complex="normal" style:font-weight-complex="bold"/>
    </style:style>
    <style:style style:name="T3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7pt" fo:letter-spacing="normal" fo:language="fr" fo:country="BE" fo:font-style="normal" style:text-underline-style="none" fo:font-weight="normal" fo:background-color="transparent" style:font-name-asian="DejaVu Sans" style:font-size-asian="27pt" style:font-style-asian="normal" style:font-weight-asian="normal" style:font-name-complex="Times New Roman" style:font-size-complex="27pt" style:font-style-complex="normal" style:font-weight-complex="normal"/>
    </style:style>
    <style:style style:name="T3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FR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>
        <loext:char-complex-color loext:theme-type="light1" loext:color-type="theme"/>
      </style:text-properties>
    </style:style>
    <style:style style:name="T3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18pt" fo:letter-spacing="normal" fo:language="fr" fo:country="FR" fo:font-style="normal" style:text-underline-style="none" fo:font-weight="normal" fo:background-color="transparent" style:font-name-asian="DejaVu Sans" style:font-size-asian="18pt" style:font-style-asian="normal" style:font-weight-asian="normal" style:font-name-complex="Times New Roman" style:font-size-complex="18pt" style:font-style-complex="normal" style:font-weight-complex="normal">
        <loext:char-complex-color loext:theme-type="light1" loext:color-type="theme"/>
      </style:text-properties>
    </style:style>
    <style:style style:name="T39" style:family="text">
      <style:text-properties fo:font-variant="normal" fo:text-transform="none" fo:color="#ffff66" loext:opacity="100%" style:text-outline="false" style:text-line-through-style="none" style:text-line-through-type="none" style:text-position="0% 100%" style:font-name="French Script MT" fo:font-size="36pt" fo:letter-spacing="normal" fo:language="fr" fo:country="BE" fo:font-style="italic" style:text-underline-style="none" fo:font-weight="bold" fo:background-color="transparent" style:font-name-asian="DejaVu Sans" style:font-size-asian="36pt" style:font-style-asian="italic" style:font-weight-asian="bold" style:font-name-complex="DejaVu Sans" style:font-size-complex="36pt" style:font-style-complex="italic" style:font-weight-complex="bold"/>
    </style:style>
    <style:style style:name="T4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BE" fo:font-style="normal" style:text-underline-style="none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4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Times New Roman" style:font-size-complex="36pt" style:font-style-complex="normal" style:font-weight-complex="bold"/>
    </style:style>
    <style:style style:name="T4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6pt" fo:letter-spacing="normal" fo:language="fr" fo:country="BE" fo:font-style="normal" style:text-underline-style="none" fo:font-weight="bold" fo:background-color="transparent" style:font-name-asian="DejaVu Sans" style:font-size-asian="36pt" style:font-style-asian="normal" style:font-weight-asian="bold" style:font-name-complex="DejaVu Sans" style:font-size-complex="36pt" style:font-style-complex="normal" style:font-weight-complex="bold"/>
    </style:style>
    <style:style style:name="T4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6pt" fo:letter-spacing="normal" fo:language="fr" fo:country="BE" fo:font-style="normal" style:text-underline-style="none" fo:font-weight="normal" fo:background-color="transparent" style:font-name-asian="DejaVu Sans" style:font-size-asian="36pt" style:font-style-asian="normal" style:font-weight-asian="normal" style:font-name-complex="DejaVu Sans" style:font-size-complex="36pt" style:font-style-complex="normal" style:font-weight-complex="normal"/>
    </style:style>
    <style:style style:name="T4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0pt" fo:letter-spacing="normal" fo:language="fr" fo:country="BE" fo:font-style="normal" style:text-underline-style="none" fo:font-weight="bold" fo:background-color="transparent" style:font-name-asian="DejaVu Sans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T4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es" fo:country="ES" fo:font-style="normal" style:text-underline-style="none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4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italic" style:text-underline-style="none" fo:font-weight="normal" fo:background-color="transparent" style:font-name-asian="DejaVu Sans" style:font-size-asian="28pt" style:font-style-asian="italic" style:font-weight-asian="normal" style:font-name-complex="Times New Roman" style:font-size-complex="28pt" style:font-style-complex="italic" style:font-weight-complex="normal"/>
    </style:style>
    <style:style style:name="T4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fo:background-color="transparent" style:font-name-asian="DejaVu Sans" style:font-size-asian="18pt" style:font-style-asian="normal" style:font-weight-asian="normal" style:font-name-complex="DejaVu Sans" style:font-size-complex="18pt" style:font-style-complex="normal" style:font-weight-complex="normal"/>
    </style:style>
    <style:style style:name="T4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4pt" fo:letter-spacing="normal" fo:language="fr" fo:country="FR" fo:font-style="normal" style:text-underline-style="none" fo:font-weight="bold" fo:background-color="transparent" style:font-name-asian="DejaVu Sans" style:font-size-asian="24pt" style:font-style-asian="normal" style:font-weight-asian="bold" style:font-name-complex="DejaVu Sans" style:font-size-complex="24pt" style:font-style-complex="normal" style:font-weight-complex="bold"/>
    </style:style>
    <style:style style:name="T4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36pt" style:font-style-asian="normal" style:font-weight-asian="bold" style:font-name-complex="Times New Roman" style:font-size-complex="36pt" style:font-style-complex="normal" style:font-weight-complex="bold"/>
    </style:style>
    <style:style style:name="T5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BE" fo:font-style="italic" style:text-underline-style="none" fo:font-weight="normal" fo:background-color="transparent" style:font-name-asian="DejaVu Sans" style:font-size-asian="36pt" style:font-style-asian="italic" style:font-weight-asian="normal" style:font-name-complex="Times New Roman" style:font-size-complex="36pt" style:font-style-complex="italic" style:font-weight-complex="normal"/>
    </style:style>
    <style:style style:name="T5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FR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/>
    </style:style>
    <style:style style:name="T5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Times New Roman" style:font-size-complex="28pt" style:font-style-complex="normal" style:font-weight-complex="normal"/>
    </style:style>
    <style:style style:name="T5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5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normal" style:text-underline-style="solid" style:text-underline-width="auto" style:text-underline-color="#ffffff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5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24pt" fo:letter-spacing="normal" fo:language="fr" fo:country="BE" fo:font-style="normal" style:text-underline-style="none" fo:font-weight="normal" fo:background-color="transparent" style:font-name-asian="DejaVu Sans" style:font-size-asian="24pt" style:font-style-asian="normal" style:font-weight-asian="normal" style:font-name-complex="DejaVu Sans" style:font-size-complex="24pt" style:font-style-complex="normal" style:font-weight-complex="normal"/>
    </style:style>
    <style:style style:name="T56" style:family="text">
      <style:text-properties fo:font-variant="normal" fo:text-transform="none" fo:color="#ff0000" loext:opacity="100%" style:text-outline="false" style:text-line-through-style="none" style:text-line-through-type="none" style:text-position="0% 100%" style:font-name="Cambria" fo:font-size="32pt" fo:letter-spacing="normal" fo:language="fr" fo:country="BE" fo:font-style="italic" style:text-underline-style="none" fo:font-weight="bold" fo:background-color="transparent" style:font-name-asian="DejaVu Sans" style:font-size-asian="32pt" style:font-style-asian="italic" style:font-weight-asian="bold" style:font-name-complex="DejaVu Sans" style:font-size-complex="32pt" style:font-style-complex="italic" style:font-weight-complex="bold"/>
    </style:style>
    <style:style style:name="T5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BE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5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2pt" fo:letter-spacing="normal" fo:language="fr" fo:country="FR" fo:font-style="italic" style:text-underline-style="solid" style:text-underline-width="auto" style:text-underline-color="#ffffff" fo:font-weight="bold" fo:background-color="transparent" style:font-name-asian="DejaVu Sans" style:font-size-asian="32pt" style:font-style-asian="italic" style:font-weight-asian="bold" style:font-name-complex="Times New Roman" style:font-size-complex="32pt" style:font-style-complex="italic" style:font-weight-complex="bold"/>
    </style:style>
    <style:style style:name="T5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Times New Roman" style:font-size-complex="32pt" style:font-style-complex="normal" style:font-weight-complex="normal"/>
    </style:style>
    <style:style style:name="T6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32pt" fo:letter-spacing="normal" fo:language="fr" fo:country="FR" fo:font-style="normal" style:text-underline-style="none" fo:font-weight="normal" fo:background-color="transparent" style:font-name-asian="DejaVu Sans" style:font-size-asian="32pt" style:font-style-asian="normal" style:font-weight-asian="normal" style:font-name-complex="DejaVu Sans" style:font-size-complex="32pt" style:font-style-complex="normal" style:font-weight-complex="normal"/>
    </style:style>
    <style:style style:name="T6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FR" fo:font-style="normal" style:text-underline-style="none" fo:font-weight="normal" fo:background-color="transparent" style:font-name-asian="DejaVu Sans" style:font-size-asian="36pt" style:font-style-asian="normal" style:font-weight-asian="normal" style:font-name-complex="Times New Roman" style:font-size-complex="36pt" style:font-style-complex="normal" style:font-weight-complex="normal">
        <loext:char-complex-color loext:theme-type="light1" loext:color-type="theme"/>
      </style:text-properties>
    </style:style>
    <style:style style:name="T6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36pt" fo:letter-spacing="normal" fo:language="fr" fo:country="FR" fo:font-style="normal" style:text-underline-style="none" fo:font-weight="normal" fo:background-color="transparent" style:font-name-asian="DejaVu Sans" style:font-size-asian="36pt" style:font-style-asian="normal" style:font-weight-asian="normal" style:font-name-complex="Times New Roman" style:font-size-complex="36pt" style:font-style-complex="normal" style:font-weight-complex="normal"/>
    </style:style>
    <style:style style:name="T6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8pt" fo:letter-spacing="normal" fo:language="fr" fo:country="FR" fo:font-style="normal" style:text-underline-style="none" fo:font-weight="bold" fo:background-color="transparent" style:font-name-asian="DejaVu Sans" style:font-size-asian="28pt" style:font-style-asian="normal" style:font-weight-asian="bold" style:font-name-complex="Times New Roman" style:font-size-complex="28pt" style:font-style-complex="normal" style:font-weight-complex="bold">
        <loext:char-complex-color loext:theme-type="light1" loext:color-type="theme"/>
      </style:text-properties>
    </style:style>
    <style:style style:name="T6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Times New Roman" fo:font-size="24pt" fo:letter-spacing="normal" fo:language="fr" fo:country="FR" fo:font-style="normal" style:text-underline-style="none" fo:font-weight="normal" fo:background-color="transparent" style:font-name-asian="DejaVu Sans" style:font-size-asian="24pt" style:font-style-asian="normal" style:font-weight-asian="normal" style:font-name-complex="Times New Roman" style:font-size-complex="24pt" style:font-style-complex="normal" style:font-weight-complex="normal">
        <loext:char-complex-color loext:theme-type="light1" loext:color-type="theme"/>
      </style:text-properties>
    </style:style>
    <style:style style:name="T6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66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normal" fo:background-color="transparent" style:font-name-asian="DejaVu Sans" style:font-size-asian="28pt" style:font-style-asian="normal" style:font-weight-asian="normal" style:font-name-complex="DejaVu Sans" style:font-size-complex="28pt" style:font-style-complex="normal" style:font-weight-complex="normal"/>
    </style:style>
    <style:style style:name="T6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style:style style:name="T6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28pt" fo:letter-spacing="normal" fo:language="fr" fo:country="BE" fo:font-style="normal" style:text-underline-style="none" fo:font-weight="bold" fo:background-color="transparent" style:font-name-asian="DejaVu Sans" style:font-size-asian="28pt" style:font-style-asian="normal" style:font-weight-asian="bold" style:font-name-complex="DejaVu Sans" style:font-size-complex="28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fo:color="#ffff66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space-before="0.002cm" text:min-label-width="0.95cm"/>
        <style:text-properties style:font-name="Aria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number text:level="1" style:num-suffix="." style:num-format="1">
        <style:list-level-properties text:min-label-width="1.27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suffix="." style:num-format="1">
        <style:list-level-properties text:min-label-width="1.27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number text:level="1" style:num-suffix="." style:num-format="1" text:start-value="2">
        <style:list-level-properties text:min-label-width="1.27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min-label-width="0.6cm"/>
        <style:text-properties fo:font-family="OpenSymbol" fo:color="#ff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fo:color="#ffffff" fo:font-size="100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3">
      <text:list-level-style-number text:level="1" style:num-suffix="." style:num-format="1">
        <style:list-level-properties text:space-before="0.006cm" text:min-label-width="1.423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fo:color="#ffffff" fo:font-size="100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4">
      <text:list-level-style-number text:level="1" style:num-suffix="." style:num-format="1" text:start-value="2">
        <style:list-level-properties text:space-before="0.006cm" text:min-label-width="1.429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fo:color="#ffffff" fo:font-size="100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5">
      <text:list-level-style-number text:level="1" style:num-suffix="." style:num-format="1">
        <style:list-level-properties text:space-before="0.005cm" text:min-label-width="2.064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6">
      <text:list-level-style-number text:level="1" style:num-suffix="." style:num-format="1" text:start-value="2">
        <style:list-level-properties text:space-before="0.005cm" text:min-label-width="2.064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7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8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9">
      <text:list-level-style-bullet text:level="1" text:bullet-char="●">
        <style:list-level-properties text:space-before="-0.6cm"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Blank_20_Slide">
        <draw:custom-shape draw:name="CustomShape 1" draw:style-name="gr1" draw:text-style-name="P2" draw:layer="layout" svg:width="9.577cm" svg:height="7.361cm" svg:x="4.736cm" svg:y="7.899cm">
          <text:p text:style-name="P1"><text:span text:style-name="T1">Messe du 15 août <text:s/>2026</text:span></text:p>
          <text:p text:style-name="P1"><text:span text:style-name="T2"/></text:p>
          <text:p text:style-name="P1"><text:span text:style-name="T2"/></text:p>
          <text:p text:style-name="P1"><text:span text:style-name="T1">ASSOMPTION</text:span></text:p>
          <text:p text:style-name="P1"><text:span text:style-name="T2"/></text:p>
          <text:p text:style-name="P1"><text:span text:style-name="T2"/></text:p>
          <text:p text:style-name="P1"><text:span text:style-name="T1">Année 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2" draw:text-style-name="P4" draw:layer="layout" svg:width="11.004cm" svg:height="0.95cm" svg:x="14.389cm" svg:y="18.093cm">
            <text:p text:style-name="P3"><text:span text:style-name="T3"><text:page-number>&lt;numéro&gt;</text:page-number></text:span></text:p>
            <draw:enhanced-geometry draw:mirror-horizontal="false" draw:mirror-vertical="false" draw:text-areas="0 0 ?f3 ?f2" svg:viewBox="0 0 0 0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frame draw:name="PlaceHolder 2" presentation:style-name="pr1" draw:text-style-name="P5" draw:layer="layout" svg:width="20.317cm" svg:height="8.57cm" svg:x="2.54cm" svg:y="9.049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Blank_20_Slide">
        <draw:custom-shape draw:name="CustomShape 1" draw:style-name="gr3" draw:text-style-name="P7" draw:layer="layout" svg:width="17.001cm" svg:height="1.267cm" svg:x="1.023cm" svg:y="5.905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" draw:text-style-name="P9" draw:layer="layout" svg:width="14.796cm" svg:height="7.021cm" svg:x="2.125cm" svg:y="5.9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" draw:text-style-name="P9" draw:layer="layout" svg:width="16.123cm" svg:height="8.46cm" svg:x="1.46cm" svg:y="5.905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7" draw:text-style-name="P9" draw:layer="layout" svg:width="17.199cm" svg:height="9.899cm" svg:x="0.922cm" svg:y="4.7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8" draw:text-style-name="P10" draw:layer="layout" svg:width="20.123cm" svg:height="15.091cm" svg:x="-0.675cm" svg:y="9.102cm">
          <draw:image xlink:href="Pictures/10000000000006CF0000051BC193CFD2.jpg" xlink:type="simple" xlink:show="embed" xlink:actuate="onLoad" draw:mime-type="image/jpeg">
            <text:p/>
          </draw:image>
        </draw:frame>
        <draw:frame draw:name="Picture 8" draw:style-name="gr8" draw:text-style-name="P10" draw:layer="layout" svg:width="8.358cm" svg:height="6.784cm" svg:x="-0.075cm" svg:y="1.698cm">
          <draw:image xlink:href="Pictures/10000000000002D30000024CE631F55E.jpg" xlink:type="simple" xlink:show="embed" xlink:actuate="onLoad" draw:mime-type="image/jpeg">
            <text:p/>
          </draw:image>
        </draw:frame>
        <draw:custom-shape draw:name="CustomShape 6" draw:style-name="gr9" draw:text-style-name="P2" draw:layer="layout" svg:width="6.25cm" svg:height="2.279cm" svg:x="9.174cm" svg:y="2.818cm">
          <text:p text:style-name="P1"><text:span text:style-name="T8">Saint Vincent,</text:span></text:p>
          <text:p text:style-name="P1"><text:span text:style-name="T8">l’ancienne églis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Blank_20_Slide">
        <draw:frame draw:name="Picture 2" draw:style-name="gr8" draw:text-style-name="P10" draw:layer="layout" svg:width="16.414cm" svg:height="22.002cm" svg:x="1.31cm" svg:y="1.098cm">
          <draw:image xlink:href="Pictures/10000000000001BF000002576C8BBE38.jpg" xlink:type="simple" xlink:show="embed" xlink:actuate="onLoad" draw:mime-type="image/jpeg">
            <text:p/>
          </draw:image>
        </draw:frame>
        <draw:custom-shape draw:name="CustomShape 1" draw:style-name="gr11" draw:text-style-name="P2" draw:layer="layout" svg:width="14.853cm" svg:height="2.281cm" svg:x="2.068cm" svg:y="23.217cm">
          <text:p text:style-name="P1"><text:span text:style-name="T9">La Vierge, l'Enfant Jésus et sainte Anne, <text:s/>Leonardo da Vinci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Blank_20_Slide">
        <draw:custom-shape draw:name="CustomShape 1" draw:style-name="gr3" draw:text-style-name="P7" draw:layer="layout" svg:width="17.001cm" svg:height="1.267cm" svg:x="1.023cm" svg:y="5.905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2" draw:text-style-name="P9" draw:layer="layout" svg:width="14.796cm" svg:height="7.021cm" svg:x="2.125cm" svg:y="5.9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3" draw:text-style-name="P9" draw:layer="layout" svg:width="16.123cm" svg:height="8.46cm" svg:x="1.46cm" svg:y="5.905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14" draw:text-style-name="P9" draw:layer="layout" svg:width="17.199cm" svg:height="9.899cm" svg:x="0.922cm" svg:y="4.7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8" draw:style-name="gr8" draw:text-style-name="P10" draw:layer="layout" svg:width="18.95cm" svg:height="25.269cm" svg:x="-0.075cm" svg:y="0.428cm">
          <draw:image xlink:href="Pictures/100000000000012C000001907238082B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Blank_20_Slide">
        <draw:frame draw:name="Picture 2" draw:style-name="gr8" draw:text-style-name="P10" draw:layer="layout" svg:width="12.651cm" svg:height="19.863cm" svg:x="0.872cm" svg:y="3.235cm">
          <draw:image xlink:href="Pictures/100000000000012C000001D73D79A75D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4" draw:master-page-name="Standard_20_48">
        <draw:custom-shape draw:name="CustomShape 1" draw:style-name="gr15" draw:text-style-name="P14" draw:layer="layout" svg:width="19.047cm" svg:height="24.1cm" svg:x="0cm" svg:y="0.6cm">
          <text:p text:style-name="P12"><text:span text:style-name="T10">Procession</text:span></text:p>
          <text:p text:style-name="P12"><text:span text:style-name="T10">LA PREMIERE EN CHEMIN</text:span></text:p>
          <text:p text:style-name="P12"><text:span text:style-name="T11">La première en chemin, </text:span></text:p>
          <text:p text:style-name="P12"><text:span text:style-name="T11">Marie tu nous entraînes</text:span></text:p>
          <text:p text:style-name="P12"><text:span text:style-name="T11">A risquer notre "oui" </text:span></text:p>
          <text:p text:style-name="P12"><text:span text:style-name="T11">aux imprévus de Dieu.</text:span></text:p>
          <text:p text:style-name="P12"><text:span text:style-name="T11">Et voici qu'est semé </text:span></text:p>
          <text:p text:style-name="P12"><text:span text:style-name="T11">en argile incertaine</text:span></text:p>
          <text:p text:style-name="P12"><text:span text:style-name="T11">De notre humanité </text:span></text:p>
          <text:p text:style-name="P12"><text:span text:style-name="T11">Jésus-Christ, Fils de Dieu</text:span></text:p>
          <text:p text:style-name="P13"><text:span text:style-name="T12"/></text:p>
          <text:p text:style-name="P13"><text:span text:style-name="T11">MARCHE AVEC NOUS, MARIE,</text:span></text:p>
          <text:p text:style-name="P13"><text:span text:style-name="T11">SUR NOS CHEMINS DE FOI,</text:span></text:p>
          <text:p text:style-name="P13"><text:span text:style-name="T11">ILS SONT CHEMINS VERS DIEU,</text:span></text:p>
          <text:p text:style-name="P13"><text:span text:style-name="T11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6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_20_48">
        <draw:custom-shape draw:name="CustomShape 1" draw:style-name="gr16" draw:text-style-name="P14" draw:layer="layout" svg:width="19.047cm" svg:height="22.201cm" svg:x="0cm" svg:y="1.899cm">
          <text:p text:style-name="P12"><text:span text:style-name="T11">La première en chemin, </text:span></text:p>
          <text:p text:style-name="P12"><text:span text:style-name="T11">en hâte tu t'élances,</text:span></text:p>
          <text:p text:style-name="P12"><text:span text:style-name="T11">Prophète de Celui </text:span></text:p>
          <text:p text:style-name="P12"><text:span text:style-name="T11">qui a pris corps en toi.</text:span></text:p>
          <text:p text:style-name="P12"><text:span text:style-name="T11">La parole a surgi, </text:span></text:p>
          <text:p text:style-name="P12"><text:span text:style-name="T11">tu es sa résonance</text:span></text:p>
          <text:p text:style-name="P12"><text:span text:style-name="T11">Et tu franchis des monts </text:span></text:p>
          <text:p text:style-name="P12"><text:span text:style-name="T11">pour en porter la voix.</text:span></text:p>
          <text:p text:style-name="P13"><text:span text:style-name="T13"/></text:p>
          <text:p text:style-name="P13"><text:span text:style-name="T11">MARCHE AVEC NOUS, MARIE,</text:span></text:p>
          <text:p text:style-name="P13"><text:span text:style-name="T11">AUX CHEMINS DE L'ANNONCE,</text:span></text:p>
          <text:p text:style-name="P13"><text:span text:style-name="T11">ILS SONT CHEMINS VERS DIEU,</text:span></text:p>
          <text:p text:style-name="P13"><text:span text:style-name="T11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7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_20_48">
        <draw:custom-shape draw:name="CustomShape 1" draw:style-name="gr17" draw:text-style-name="P14" draw:layer="layout" svg:width="19.047cm" svg:height="22.9cm" svg:x="0cm" svg:y="0.8cm">
          <text:p text:style-name="P12"><text:span text:style-name="T11">La première en chemin </text:span></text:p>
          <text:p text:style-name="P12"><text:span text:style-name="T11">pour suivre au Golgotha</text:span></text:p>
          <text:p text:style-name="P12"><text:span text:style-name="T11">Le Fils de ton amour </text:span></text:p>
          <text:p text:style-name="P12"><text:span text:style-name="T11">que tous ont condamné,</text:span></text:p>
          <text:p text:style-name="P12"><text:span text:style-name="T11">Tu te tiens là, debout, </text:span></text:p>
          <text:p text:style-name="P12"><text:span text:style-name="T11">au plus près de la croix</text:span></text:p>
          <text:p text:style-name="P12"><text:span text:style-name="T11">Pour recueillir la vie </text:span></text:p>
          <text:p text:style-name="P12"><text:span text:style-name="T11">de son cœur transpercé.</text:span></text:p>
          <text:p text:style-name="P13"><text:span text:style-name="T11"/></text:p>
          <text:p text:style-name="P13"><text:span text:style-name="T11">MARCHE AVEC NOUS, MARIE,</text:span></text:p>
          <text:p text:style-name="P13"><text:span text:style-name="T11">SUR NOS CHEMINS DE CROIX</text:span></text:p>
          <text:p text:style-name="P13"><text:span text:style-name="T11">ILS SONT CHEMINS VERS DIEU,</text:span></text:p>
          <text:p text:style-name="P13"><text:span text:style-name="T11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8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_20_48">
        <draw:custom-shape draw:name="CustomShape 1" draw:style-name="gr18" draw:text-style-name="P14" draw:layer="layout" svg:width="19.047cm" svg:height="23.5cm" svg:x="0cm" svg:y="0.8cm">
          <text:p text:style-name="P12"><text:span text:style-name="T11">La première en chemin </text:span></text:p>
          <text:p text:style-name="P12"><text:span text:style-name="T11">avec l'Eglise en marche</text:span></text:p>
          <text:p text:style-name="P12"><text:span text:style-name="T11">Dès les commencements, </text:span></text:p>
          <text:p text:style-name="P12"><text:span text:style-name="T11">tu appelles l'Esprit !</text:span></text:p>
          <text:p text:style-name="P12"><text:span text:style-name="T11">En ce monde aujourd'hui, </text:span></text:p>
          <text:p text:style-name="P12"><text:span text:style-name="T11">assure notre marche ;</text:span></text:p>
          <text:p text:style-name="P12"><text:span text:style-name="T11">Que grandisse le corps </text:span></text:p>
          <text:p text:style-name="P12"><text:span text:style-name="T11">de ton Fils Jésus-Christ !</text:span></text:p>
          <text:p text:style-name="P13"><text:span text:style-name="T11"/></text:p>
          <text:p text:style-name="P13"><text:span text:style-name="T11"/></text:p>
          <text:p text:style-name="P13"><text:span text:style-name="T11">MARCHE AVEC NOUS, MARIE,</text:span></text:p>
          <text:p text:style-name="P13"><text:span text:style-name="T11">AUX CHEMINS DE CE MONDE</text:span></text:p>
          <text:p text:style-name="P13"><text:span text:style-name="T11">ILS SONT CHEMINS VERS DIEU,</text:span></text:p>
          <text:p text:style-name="P13"><text:span text:style-name="T11">ILS SONT CHEMINS VERS DIE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9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9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0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21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22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0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>
        <draw:custom-shape draw:name="CustomShape 1" draw:style-name="gr23" draw:text-style-name="P14" draw:layer="layout" svg:width="18.525cm" svg:height="24.1cm" svg:x="0cm" svg:y="0.6cm">
          <text:p text:style-name="P12"><text:span text:style-name="T10">Entrée</text:span></text:p>
          <text:p text:style-name="P12"><text:span text:style-name="T10">VOICI QU’APPARUT</text:span></text:p>
          <text:p text:style-name="P12"><text:span text:style-name="T14">Texte et musique</text:span><text:span text:style-name="T15">: Lucien Deiss</text:span></text:p>
          <text:p text:style-name="P15"><text:span text:style-name="T16">Antienne:</text:span></text:p>
          <text:p text:style-name="P12"><text:span text:style-name="T17">Voici qu’apparut dans le ciel un signe merveilleux: Une femme vêtue de soleil, et la lune sous ses pieds. Et sur sa tête une couronne de douze étoiles</text:span></text:p>
          <text:p text:style-name="P12"><text:span text:style-name="T17"/></text:p>
          <text:p text:style-name="P12"><text:span text:style-name="T16">Verset 1:</text:span></text:p>
          <text:p text:style-name="P12"><text:span text:style-name="T17">Elle gémit dans les douleurs de son enfantement. Elle enfantera un fils qui doit paître toutes les nations. Et son enfant fut emporté jusqu’au ciel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1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>
        <draw:custom-shape draw:name="CustomShape 1" draw:style-name="gr24" draw:text-style-name="P16" draw:layer="layout" svg:width="18.525cm" svg:height="24.1cm" svg:x="0cm" svg:y="0.6cm">
          <text:p text:style-name="P15"><text:span text:style-name="T16"/></text:p>
          <text:p text:style-name="P15"><text:span text:style-name="T16">Antienne:</text:span></text:p>
          <text:p text:style-name="P12"><text:span text:style-name="T17">Voici qu’apparut dans le ciel un signe merveilleux: Une femme vêtue de soleil, et la lune sous ses pieds. Et sur sa tête une couronne de douze étoiles</text:span></text:p>
          <text:p text:style-name="P12"><text:span text:style-name="T17"/></text:p>
          <text:p text:style-name="P12"><text:span text:style-name="T16">Verset 2</text:span><text:span text:style-name="T17">:</text:span></text:p>
          <text:p text:style-name="P12"><text:span text:style-name="T17">Et j’entendit du haut du ciel une éclatante voix: « Voici la royauté, la puissance de notre Seigneur! » Que toute voix chante la Mère et l’Enfan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2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_20_4" presentation:presentation-page-layout-name="AL1T1">
        <presentation:notes draw:style-name="dp3">
          <draw:page-thumbnail draw:style-name="gr10" draw:layer="layout" svg:width="5.356cm" svg:height="7.142cm" svg:x="10.021cm" svg:y="1.447cm" draw:page-number="13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_20_48">
        <draw:custom-shape draw:name="CustomShape 1" draw:style-name="gr25" draw:text-style-name="P19" draw:layer="layout" svg:width="17.801cm" svg:height="24.878cm" svg:x="0.524cm" svg:y="0.023cm">
          <text:p text:style-name="P17"><text:span text:style-name="T18">KYRIE</text:span></text:p>
          <text:p text:style-name="P17"><text:span text:style-name="T19"><text:s text:c="3"/></text:span><text:span text:style-name="T1">Gho com-a m’Cyepo</text:span></text:p>
          <text:p text:style-name="P17"><text:span text:style-name="T20">(prend pitié Seigneur! En langue ghomala du Cameroun)</text:span></text:p>
          <text:p text:style-name="P17"><text:span text:style-name="T21"/></text:p>
          <text:p text:style-name="P17"><text:span text:style-name="T22">Ouh ouh ouh ouh ouh</text:span></text:p>
          <text:p text:style-name="P17"><text:span text:style-name="T1">Ref</text:span><text:span text:style-name="T22">: Gho Com-a m’Cyepo</text:span></text:p>
          <text:p text:style-name="P17"><text:span text:style-name="T22">Gho Com-a m’Dih</text:span></text:p>
          <text:p text:style-name="P17"><text:span text:style-name="T22">Gho Com-a lé téa tchum go’ é</text:span></text:p>
          <text:p text:style-name="P17"><text:span text:style-name="T20">(prend pitié Seigneur, prend pitié mon Seigneur, sors moi de la souffrance)</text:span></text:p>
          <text:p text:style-name="P17"><text:span text:style-name="T23"/></text:p>
          <text:p text:style-name="P18"><text:span text:style-name="T24">1. </text:span><text:span text:style-name="T19">Me tseu gù si gun si pè é </text:span><text:span text:style-name="T25">(Me tseu gù si gun si pè é)</text:span><text:span text:style-name="T19">. Sô bù a si é, <text:s/>Zeh m’Dih, wô com tseu ma é (bis)</text:span></text:p>
          <text:p text:style-name="P18"><text:span text:style-name="T19"/></text:p>
          <text:p text:style-name="P17"><text:span text:style-name="T20">(Personne ne tombe et reste au sol, relève moi mon Seigneur, prend pitié de moi)</text:span></text:p>
          <text:p text:style-name="P17"><text:span text:style-name="T20"/></text:p>
          <text:p text:style-name="P18"><text:span text:style-name="T19">2. M’nue’ <text:s/>ma yen ba ghia lé </text:span><text:span text:style-name="T25">(M’nue’ <text:s/>ma yen ba ghia lé) </text:span><text:span text:style-name="T19">Ga hô bin m’hô ma é Kristo, wô téa tchum go’ é</text:span></text:p>
          <text:p text:style-name="P17"><text:span text:style-name="T26"/></text:p>
          <text:p text:style-name="P18"><text:span text:style-name="T20">(Mes problèmes m’accablent, j’ai péché et je le confesse Christ, sors moi de la misère)</text:span></text:p>
          <text:p text:style-name="P18"><text:span text:style-name="T2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4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_20_48">
        <draw:custom-shape draw:name="CustomShape 1" draw:style-name="gr26" draw:text-style-name="P19" draw:layer="layout" svg:width="17.801cm" svg:height="23.602cm" svg:x="0.524cm" svg:y="1.299cm">
          <text:p text:style-name="P17"><text:span text:style-name="T21"/></text:p>
          <text:p text:style-name="P17"><text:span text:style-name="T22">Ouh ouh ouh ouh ouh</text:span></text:p>
          <text:p text:style-name="P17"><text:span text:style-name="T1">Ref</text:span><text:span text:style-name="T22">: Gho Com-a m’Cyepo</text:span></text:p>
          <text:p text:style-name="P17"><text:span text:style-name="T22">Gho Com-a m’Dih</text:span></text:p>
          <text:p text:style-name="P17"><text:span text:style-name="T22">Gho Com-a lé téa tchum go’ é</text:span></text:p>
          <text:p text:style-name="P17"><text:span text:style-name="T20">(prend pitié Seigneur, prend pitié mon Seigneur, sors moi de la souffrance)</text:span></text:p>
          <text:p text:style-name="P17"><text:span text:style-name="T23"/></text:p>
          <text:p text:style-name="P17"><text:span text:style-name="T23"/></text:p>
          <text:p text:style-name="P17"><text:span text:style-name="T23"/></text:p>
          <text:p text:style-name="P18"><text:span text:style-name="T24">3. </text:span><text:span text:style-name="T19">A yen bô ga nun si é </text:span><text:span text:style-name="T25">(A yen bô ga nun si é) </text:span><text:span text:style-name="T28">, </text:span><text:span text:style-name="T19">Ta’ a yok é, mà mye nam lé, Kuitsa lé</text:span></text:p>
          <text:p text:style-name="P18"><text:span text:style-name="T19"/></text:p>
          <text:p text:style-name="P17"><text:span text:style-name="T20">(Voilà je suis à terre, Notre père, jette ton regard sur moi, aide moi)</text:span></text:p>
          <text:p text:style-name="P17"><text:span text:style-name="T20"/></text:p>
          <text:p text:style-name="P18"><text:span text:style-name="T2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5" presentation:class="page"/>
          <draw:frame presentation:style-name="pr3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7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8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29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30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6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4" draw:master-page-name="Standard">
        <draw:custom-shape draw:name="CustomShape 1" draw:style-name="gr31" draw:text-style-name="P22" draw:layer="layout" svg:width="18.587cm" svg:height="24.197cm" svg:x="0.462cm" svg:y="0.601cm">
          <text:p text:style-name="P20"><text:span text:style-name="T29">GLORIA de Lourdes</text:span></text:p>
          <text:p text:style-name="P21"><text:span text:style-name="T29">Refrain :</text:span></text:p>
          <text:p text:style-name="P21"><text:span text:style-name="T2">Gloria, gloria, in excelsis Deo ! (BIS)</text:span></text:p>
          <text:p text:style-name="P21"><text:span text:style-name="T30"/></text:p>
          <text:p text:style-name="P21"><text:span text:style-name="T29">1. - Soliste :</text:span></text:p>
          <text:p text:style-name="P21"><text:span text:style-name="T2">Paix sur la terre aux hommes qu’il aime</text:span></text:p>
          <text:p text:style-name="P21"><text:span text:style-name="T2">Nous te louons, nous te bénissons,</text:span></text:p>
          <text:p text:style-name="P21"><text:span text:style-name="T2">nous t’adorons. </text:span></text:p>
          <text:p text:style-name="P21"><text:span text:style-name="T2">Nous te glorifions, nous te rendons grâce pour ton immense gloire,</text:span></text:p>
          <text:p text:style-name="P21"><text:span text:style-name="T2">Seigneur Dieu, roi du ciel,</text:span></text:p>
          <text:p text:style-name="P21"><text:span text:style-name="T2">Dieu le Père tout-puissant.</text:span></text:p>
          <text:p text:style-name="P21"><text:span text:style-name="T31"/></text:p>
          <text:p text:style-name="P21"><text:span text:style-name="T29">Refrain :</text:span></text:p>
          <text:p text:style-name="P21"><text:span text:style-name="T2">Gloria, gloria, in excelsis Deo ! (bi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7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4" draw:master-page-name="Standard">
        <draw:custom-shape draw:name="CustomShape 1" draw:style-name="gr32" draw:text-style-name="P23" draw:layer="layout" svg:width="17.601cm" svg:height="24.197cm" svg:x="0.924cm" svg:y="1cm">
          <text:p text:style-name="P21"><text:span text:style-name="T2">2. - </text:span><text:span text:style-name="T29">Soliste : </text:span></text:p>
          <text:p text:style-name="P21"><text:span text:style-name="T32"/></text:p>
          <text:p text:style-name="P21"><text:span text:style-name="T2">Seigneur, Fils unique, Jésus-Christ,</text:span></text:p>
          <text:p text:style-name="P21"><text:span text:style-name="T2">Seigneur Dieu, Agneau de dieu,</text:span></text:p>
          <text:p text:style-name="P21"><text:span text:style-name="T2">le fils du Père ;</text:span></text:p>
          <text:p text:style-name="P21"><text:span text:style-name="T2">Toi qui enlèves le péché du monde,</text:span></text:p>
          <text:p text:style-name="P21"><text:span text:style-name="T2">prends pitié de nous ;</text:span></text:p>
          <text:p text:style-name="P21"><text:span text:style-name="T2">Toi qui enlèves le péché du monde,</text:span></text:p>
          <text:p text:style-name="P21"><text:span text:style-name="T2">reçois notre prière ;</text:span></text:p>
          <text:p text:style-name="P21"><text:span text:style-name="T2">Toi qui es assis à la droite du Père,</text:span></text:p>
          <text:p text:style-name="P21"><text:span text:style-name="T2">prends pitié de nous;</text:span></text:p>
          <text:p text:style-name="P21"><text:span text:style-name="T29"><text:s/></text:span></text:p>
          <text:p text:style-name="P21"><text:span text:style-name="T29">Refrain :</text:span></text:p>
          <text:p text:style-name="P21"><text:span text:style-name="T2">Gloria, gloria, in excelsis Deo !(BI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4" draw:master-page-name="Standard">
        <draw:custom-shape draw:name="CustomShape 1" draw:style-name="gr33" draw:text-style-name="P25" draw:layer="layout" svg:width="17.201cm" svg:height="24.197cm" svg:x="0.924cm" svg:y="1cm">
          <text:list text:style-name="L5">
            <text:list-item>
              <text:p text:style-name="P24"><text:span text:style-name="T33"><text:s/></text:span></text:p>
            </text:list-item>
          </text:list>
          <text:p text:style-name="P21"><text:span text:style-name="T29">3. - Soliste :</text:span></text:p>
          <text:p text:style-name="P21"><text:span text:style-name="T2">Car toi seul es Saint,</text:span></text:p>
          <text:p text:style-name="P21"><text:span text:style-name="T2">toi seul es Seigneur,</text:span></text:p>
          <text:p text:style-name="P21"><text:span text:style-name="T2">Toi seul es le très haut ;</text:span></text:p>
          <text:p text:style-name="P21"><text:span text:style-name="T2">Jésus-Christ avec le Saint Esprit</text:span></text:p>
          <text:p text:style-name="P21"><text:span text:style-name="T2">Dans la gloire de Dieu le père,</text:span></text:p>
          <text:p text:style-name="P21"><text:span text:style-name="T2">AMEN</text:span></text:p>
          <text:p text:style-name="P21"><text:span text:style-name="T2"><text:s/></text:span></text:p>
          <text:p text:style-name="P21"><text:span text:style-name="T29">Refrain :</text:span></text:p>
          <text:p text:style-name="P21"><text:span text:style-name="T2">Gloria, gloria, in excelsis Deo ! (bis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19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4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35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6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37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0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Blank_20_Slide">
        <draw:custom-shape draw:name="CustomShape 1" draw:style-name="gr38" draw:text-style-name="P2" draw:layer="layout" svg:width="15.801cm" svg:height="20.201cm" svg:x="1.724cm" svg:y="1.699cm">
          <text:p text:style-name="P1"><text:span text:style-name="T34">Psaume 44 :</text:span></text:p>
          <text:p text:style-name="P1"><text:span text:style-name="T30"/></text:p>
          <text:p text:style-name="P1"><text:span text:style-name="T24">Debout, à la droite du Seigneur,</text:span></text:p>
          <text:p text:style-name="P1"><text:span text:style-name="T24">se tient la reine, toute parée d’or.</text:span></text:p>
          <text:p text:style-name="P1"><text:span text:style-name="T30"/></text:p>
          <text:p text:style-name="P1"><text:span text:style-name="T35">1/ Écoute, ma fille, regarde et tends l’oreille;</text:span></text:p>
          <text:p text:style-name="P1"><text:span text:style-name="T35">oublie ton peuple et la maison de ton père:</text:span></text:p>
          <text:p text:style-name="P1"><text:span text:style-name="T35">le roi sera séduit par ta beauté.</text:span></text:p>
          <text:p text:style-name="P1"><text:span text:style-name="T36"/></text:p>
          <text:p text:style-name="P1"><text:span text:style-name="T35">2/ Il est ton Seigneur: prosterne-toi devant lui;</text:span></text:p>
          <text:p text:style-name="P1"><text:span text:style-name="T35">Alors les plus riches du peuple,</text:span></text:p>
          <text:p text:style-name="P1"><text:span text:style-name="T35">chargés de présents, quêteront ton sourire.</text:span></text:p>
          <text:p text:style-name="P1"><text:span text:style-name="T36"/></text:p>
          <text:p text:style-name="P1"><text:span text:style-name="T35">3/ Fille de roi, elle est là, dans sa gloire,</text:span></text:p>
          <text:p text:style-name="P1"><text:span text:style-name="T35">vêtue d’étoffes d’or;</text:span></text:p>
          <text:p text:style-name="P1"><text:span text:style-name="T35">on la conduit, toute parée, vers le roi.</text:span></text:p>
          <text:p text:style-name="P1"><text:span text:style-name="T3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Blank_20_Slide">
        <draw:custom-shape draw:name="CustomShape 1" draw:style-name="gr3" draw:text-style-name="P7" draw:layer="layout" svg:width="17.001cm" svg:height="1.267cm" svg:x="1.023cm" svg:y="5.905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9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0" draw:text-style-name="P9" draw:layer="layout" svg:width="14.796cm" svg:height="7.021cm" svg:x="2.125cm" svg:y="5.9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41" draw:text-style-name="P9" draw:layer="layout" svg:width="16.123cm" svg:height="8.46cm" svg:x="1.46cm" svg:y="5.905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42" draw:text-style-name="P9" draw:layer="layout" svg:width="17.199cm" svg:height="9.899cm" svg:x="0.922cm" svg:y="4.705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43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4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45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46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6" draw:style-name="gr47" draw:text-style-name="P2" draw:layer="layout" svg:width="16.397cm" svg:height="8.8cm" svg:x="1.526cm" svg:y="12.7cm">
          <text:p text:style-name="P1"><text:span text:style-name="T5"><text:line-break/></text:span><text:span text:style-name="T5"/></text:p>
          <text:p text:style-name="P26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27" draw:style-name="gr8" draw:text-style-name="P10" draw:layer="layout" svg:width="18.506cm" svg:height="13.547cm" svg:x="0.293cm" svg:y="4.699cm">
          <draw:image xlink:href="Pictures/100000000000023B000001A2ABBD424B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23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48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49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" draw:style-name="gr50" draw:text-style-name="P2" draw:layer="layout" svg:width="18.578cm" svg:height="19.548cm" svg:x="0.216cm" svg:y="1cm">
          <text:p text:style-name="P1"><text:span text:style-name="T1">Alleluia Congolai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2" draw:style-name="gr51" draw:text-style-name="P2" draw:layer="layout" svg:width="14.298cm" svg:height="11.685cm" svg:x="2.724cm" svg:y="5.099cm">
          <text:p text:style-name="P1"><text:span text:style-name="T37">Alleluia Alleluia </text:span></text:p>
          <text:p text:style-name="P1"><text:span text:style-name="T37">Alleluia Alleluia</text:span></text:p>
          <text:p text:style-name="P1"><text:span text:style-name="T37">Alleluia Alleluia </text:span></text:p>
          <text:p text:style-name="P1"><text:span text:style-name="T37">Alleluia </text:span></text:p>
          <text:p text:style-name="P1"><text:span text:style-name="T37">(bis)</text:span></text:p>
          <text:p text:style-name="P6"><text:span text:style-name="T38"/></text:p>
          <text:p text:style-name="P6"><text:span text:style-name="T37">Acclamons la parole de Dieu</text:span></text:p>
          <text:p text:style-name="P6"><text:span text:style-name="T37">Acclamons la bonne nouvelle</text:span></text:p>
          <text:p text:style-name="P6"><text:span text:style-name="T37">Acclamons Jésus est vivant</text:span></text:p>
          <text:p text:style-name="P6"><text:span text:style-name="T37">Allélu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4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_20_4" presentation:presentation-page-layout-name="AL1T1">
        <presentation:notes draw:style-name="dp3">
          <draw:page-thumbnail draw:style-name="gr10" draw:layer="layout" svg:width="5.356cm" svg:height="7.142cm" svg:x="10.021cm" svg:y="1.447cm" draw:page-number="25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Blank_20_Slide">
        <draw:custom-shape draw:name="CustomShape 1" draw:style-name="gr3" draw:text-style-name="P7" draw:layer="layout" svg:width="0.844cm" svg:height="0.844cm" svg:x="9.102cm" svg:y="12.277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3" draw:text-style-name="P7" draw:layer="layout" svg:width="0.844cm" svg:height="0.844cm" svg:x="9.102cm" svg:y="12.277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6" draw:style-name="gr8" draw:text-style-name="P10" draw:layer="layout" svg:width="14.192cm" svg:height="17.499cm" svg:x="2.806cm" svg:y="0.8cm">
          <draw:image xlink:href="Pictures/10000000000000CA000000F93F1CD787.png" xlink:type="simple" xlink:show="embed" xlink:actuate="onLoad" draw:mime-type="image/png">
            <text:p/>
          </draw:image>
        </draw:frame>
        <draw:custom-shape draw:name="CustomShape 3" draw:style-name="gr52" draw:text-style-name="P2" draw:layer="layout" svg:width="14.458cm" svg:height="4.819cm" svg:x="2.195cm" svg:y="18.8cm">
          <text:p text:style-name="P1"><text:span text:style-name="T39">Magnificat</text:span></text:p>
          <text:p text:style-name="P1"><text:span text:style-name="T39">« Le Seigneur fit pour</text:span></text:p>
          <text:p text:style-name="P1"><text:span text:style-name="T39">moi des merveilles ! »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Blank_20_Slide">
        <draw:custom-shape draw:name="CustomShape 1" draw:style-name="gr3" draw:text-style-name="P7" draw:layer="layout" svg:width="0.509cm" svg:height="1.267cm" svg:x="9.269cm" svg:y="12.06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53" draw:text-style-name="P2" draw:layer="layout" svg:width="17.587cm" svg:height="23.614cm" svg:x="0.728cm" svg:y="1.24cm">
          <text:p text:style-name="P1"><text:span text:style-name="T18">SYMBOLE <text:s/>DES <text:s/>APÔTRES</text:span><text:span text:style-name="T40"> <text:s/>(Credo)</text:span></text:p>
          <text:p text:style-name="P1"><text:span text:style-name="T7"/></text:p>
          <text:p text:style-name="P1"><text:span text:style-name="T40">Je crois en Dieu, le Père tout-puissant,</text:span></text:p>
          <text:p text:style-name="P1"><text:span text:style-name="T40">Créateur du ciel et de la terre.</text:span></text:p>
          <text:p text:style-name="P1"><text:span text:style-name="T40">Et en Jésus Christ, son fils unique,</text:span></text:p>
          <text:p text:style-name="P1"><text:span text:style-name="T40">notre Seigneur,</text:span></text:p>
          <text:p text:style-name="P1"><text:span text:style-name="T40">qui a été conçu du Saint Esprit,</text:span></text:p>
          <text:p text:style-name="P1"><text:span text:style-name="T40">est né de la Vierge Marie,</text:span></text:p>
          <text:p text:style-name="P1"><text:span text:style-name="T40">a souffert sous Ponce Pilate,</text:span></text:p>
          <text:p text:style-name="P1"><text:span text:style-name="T40">a été crucifié, est mort et a été enseveli,</text:span></text:p>
          <text:p text:style-name="P1"><text:span text:style-name="T40">est descendu aux enfers,</text:span></text:p>
          <text:p text:style-name="P1"><text:span text:style-name="T40">le troisième jour est ressuscité des morts,</text:span></text:p>
          <text:p text:style-name="P1"><text:span text:style-name="T40">est monté aux cieux,</text:span></text:p>
          <text:p text:style-name="P1"><text:span text:style-name="T40">est assis à la droite de Dieu</text:span></text:p>
          <text:p text:style-name="P1"><text:span text:style-name="T40">le Père tout-puissant,</text:span></text:p>
          <text:p text:style-name="P1"><text:span text:style-name="T40">d’où il viendra juger les vivants et les morts.</text:span></text:p>
          <text:p text:style-name="P1"><text:span text:style-name="T40">Je crois en l’Esprit Saint,</text:span></text:p>
          <text:p text:style-name="P1"><text:span text:style-name="T40">à la sainte Église catholique,</text:span></text:p>
          <text:p text:style-name="P1"><text:span text:style-name="T40">à la communion des saints,</text:span></text:p>
          <text:p text:style-name="P1"><text:span text:style-name="T40">à la rémission des péchés,</text:span></text:p>
          <text:p text:style-name="P1"><text:span text:style-name="T40">à la résurrection de la chair,</text:span></text:p>
          <text:p text:style-name="P1"><text:span text:style-name="T40">à la vie éternelle.</text:span></text:p>
          <text:p text:style-name="P1"><text:span text:style-name="T40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54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55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56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57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2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Blank_20_Slide">
        <draw:custom-shape draw:name="CustomShape 1" draw:style-name="gr58" draw:text-style-name="P2" draw:layer="layout" svg:width="15.725cm" svg:height="10.675cm" svg:x="2.324cm" svg:y="6.499cm">
          <text:p text:style-name="P1"><text:span text:style-name="T34">INTENTIONS</text:span></text:p>
          <text:p text:style-name="P1"><text:span text:style-name="T30"/></text:p>
          <text:p text:style-name="P1"><text:span text:style-name="T41">Oh Seigneur écoute-nous, </text:span></text:p>
          <text:p text:style-name="P1"><text:span text:style-name="T41">Alléluia!</text:span></text:p>
          <text:p text:style-name="P1"><text:span text:style-name="T41">Oh Seigneur exauce-nous, </text:span></text:p>
          <text:p text:style-name="P1"><text:span text:style-name="T41">Alléluia!</text:span></text:p>
          <text:p text:style-name="P1"><text:span text:style-name="T42"/></text:p>
          <text:p text:style-name="P1"><text:span text:style-name="T43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29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59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60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1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62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0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Blank_20_Slide">
        <draw:custom-shape draw:name="CustomShape 1" draw:style-name="gr63" draw:text-style-name="P2" draw:layer="layout" svg:width="19.047cm" svg:height="24.037cm" svg:x="0cm" svg:y="0.697cm">
          <text:p text:style-name="P1"><text:span text:style-name="T18">Ee Mfumue ee yamba</text:span></text:p>
          <text:p text:style-name="P1"><text:span text:style-name="T18"/></text:p>
          <text:p text:style-name="P27"><text:span text:style-name="T24">1.</text:span></text:p>
          <text:p text:style-name="P27"><text:span text:style-name="T24">Ee Mfumue, yamba makabo (x2)</text:span></text:p>
          <text:p text:style-name="P27"><text:span text:style-name="T24">Yamba makabo ya kimenga na beto (x2)</text:span></text:p>
          <text:p text:style-name="P27"><text:span text:style-name="T24">Tala maboko na mono yo kele mpamba (x2)</text:span></text:p>
          <text:p text:style-name="P27"><text:span text:style-name="T24">Tala mono kimbeni, nsukami ya nene (x2)</text:span></text:p>
          <text:p text:style-name="P27"><text:span text:style-name="T24">Nki kima mono talenda pesa na ngeye (x2)</text:span></text:p>
          <text:p text:style-name="P27"><text:span text:style-name="T24">Mfumu e, mfumu e, (x4 )</text:span></text:p>
          <text:p text:style-name="P1"><text:span text:style-name="T40"/></text:p>
          <text:p text:style-name="P1"><text:span text:style-name="T25">(</text:span><text:span text:style-name="T9">Seigneur reçois ces offrandes, </text:span></text:p>
          <text:p text:style-name="P1"><text:span text:style-name="T9">fruits de notre labeur.</text:span></text:p>
          <text:p text:style-name="P1"><text:span text:style-name="T9">Regarde, mes mains sont vides.</text:span></text:p>
          <text:p text:style-name="P1"><text:span text:style-name="T9">Regarde moi, <text:s/>pauvre pêcheur</text:span></text:p>
          <text:p text:style-name="P1"><text:span text:style-name="T9">Que puis-je t’offrir Seigneur?</text:span></text:p>
          <text:p text:style-name="P1"><text:span text:style-name="T9">Seigneur, Seigneur…</text:span><text:span text:style-name="T25">)</text:span></text:p>
          <text:p text:style-name="P1"><text:span text:style-name="T40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4" draw:master-page-name="Title_20_Slide" presentation:presentation-page-layout-name="AL1T1">
        <draw:custom-shape draw:name="ZoneTexte 4" draw:style-name="gr64" draw:text-style-name="P28" draw:layer="layout" svg:width="19.049cm" svg:height="26.591cm" svg:x="0cm" svg:y="0.047cm">
          <text:p text:style-name="P27"><text:span text:style-name="T44">2.</text:span></text:p>
          <text:p text:style-name="P27"><text:span text:style-name="T45">Ee mfumu e, yamba mampa (x2)</text:span></text:p>
          <text:p text:style-name="P27"><text:span text:style-name="T45">Yamba mampa ya kimenga na beto (x2)</text:span></text:p>
          <text:p text:style-name="P27"><text:span text:style-name="T45">Tala maboko na mono yo kele mpamba (x2)</text:span></text:p>
          <text:p text:style-name="P27"><text:span text:style-name="T45">Tala mono kimbeni, nsukami ya nene (x2)</text:span></text:p>
          <text:p text:style-name="P27"><text:span text:style-name="T45">Nki kima mono talenda pesa na ngeye(x2)</text:span></text:p>
          <text:p text:style-name="P27"><text:span text:style-name="T45">Mfumu e, mfumu e, (x4)</text:span></text:p>
          <text:p text:style-name="P1"><text:span text:style-name="T46"/></text:p>
          <text:p text:style-name="P1"><text:span text:style-name="T25">(</text:span><text:span text:style-name="T9">Seigneur reçois ce pain, </text:span></text:p>
          <text:p text:style-name="P1"><text:span text:style-name="T9">fruits de notre labeur.</text:span></text:p>
          <text:p text:style-name="P1"><text:span text:style-name="T9">Regarde, mes mains sont vides.</text:span></text:p>
          <text:p text:style-name="P1"><text:span text:style-name="T9">Regarde moi, <text:s/>pauvre pêcheur</text:span></text:p>
          <text:p text:style-name="P1"><text:span text:style-name="T9">Que puis-je t’offrir Seigneur?</text:span></text:p>
          <text:p text:style-name="P1"><text:span text:style-name="T9">Seigneur, Seigneur…</text:span><text:span text:style-name="T25">)</text:span></text:p>
          <text:p text:style-name="P27"><text:span text:style-name="T45"/></text:p>
          <text:p text:style-name="P27"><text:span text:style-name="T45"/></text:p>
          <text:p text:style-name="P27"><text:span text:style-name="T45"/></text:p>
          <text:p text:style-name="P27"><text:span text:style-name="T4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2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Blank_20_Slide">
        <draw:custom-shape draw:name="ZoneTexte 4" draw:style-name="gr65" draw:text-style-name="P31" draw:layer="layout" svg:width="19.725cm" svg:height="19.984cm" svg:x="0cm" svg:y="1.899cm">
          <text:p text:style-name="P29"><text:span text:style-name="T45">3.</text:span></text:p>
          <text:p text:style-name="P29"><text:span text:style-name="T45">Ee mfumu e, yamba </text:span><text:span text:style-name="T45">vino</text:span><text:span text:style-name="T45"> (x2)</text:span></text:p>
          <text:p text:style-name="P29"><text:span text:style-name="T45">Yamba mampa ya kimenga na beto (x2)</text:span></text:p>
          <text:p text:style-name="P29"><text:span text:style-name="T45">Tala maboko na mono yo kele mpamba (x2)</text:span></text:p>
          <text:p text:style-name="P29"><text:span text:style-name="T45">Tala mono kimbeni, nsukami ya nene (x2)</text:span></text:p>
          <text:p text:style-name="P29"><text:span text:style-name="T45">Nki kima mono talenda pesa na ngeye(x2)</text:span></text:p>
          <text:p text:style-name="P29"><text:span text:style-name="T45">Mfumu e, mfumu e, (x4)</text:span></text:p>
          <text:p text:style-name="P30"><text:span text:style-name="T46"/></text:p>
          <text:p text:style-name="P30"><text:span text:style-name="T25">(</text:span><text:span text:style-name="T9">Seigneur reçois ce </text:span><text:span text:style-name="T9">vin</text:span><text:span text:style-name="T9">, </text:span></text:p>
          <text:p text:style-name="P30"><text:span text:style-name="T9">fruits de notre labeur.</text:span></text:p>
          <text:p text:style-name="P30"><text:span text:style-name="T9">Regarde, mes mains sont vides.</text:span></text:p>
          <text:p text:style-name="P30"><text:span text:style-name="T9">Regarde moi, <text:s/>pauvre pêcheur</text:span></text:p>
          <text:p text:style-name="P30"><text:span text:style-name="T9">Que puis-je t’offrir Seigneur?</text:span></text:p>
          <text:p text:style-name="P30"><text:span text:style-name="T9">Seigneur, Seigneur…</text:span><text:span text:style-name="T25">)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Title_20_Slide" presentation:presentation-page-layout-name="AL1T1">
        <draw:frame draw:name="Titre 1" presentation:style-name="pr7" draw:text-style-name="P32" draw:layer="layout" svg:width="17.143cm" svg:height="4.239cm" svg:x="0.952cm" svg:y="1.013cm" presentation:class="title" presentation:placeholder="true" presentation:user-transformed="true">
          <draw:text-box/>
        </draw:frame>
        <draw:frame draw:name="Sous-titre 2" presentation:style-name="pr8" draw:text-style-name="P33" draw:layer="layout" svg:width="17.143cm" svg:height="14.729cm" svg:x="0.952cm" svg:y="5.943cm" presentation:class="subtitle" presentation:placeholder="true" presentation:user-transformed="true">
          <draw:text-box/>
        </draw:frame>
        <presentation:notes draw:style-name="dp3">
          <draw:page-thumbnail draw:style-name="gr10" draw:layer="layout" svg:width="19.798cm" svg:height="11.136cm" svg:x="0.6cm" svg:y="2.257cm" draw:page-number="34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Blank_20_Slide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6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67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68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2" draw:style-name="gr8" draw:text-style-name="P10" draw:layer="layout" svg:width="15.89cm" svg:height="23.66cm" svg:x="1.526cm" svg:y="0.869cm">
          <draw:image xlink:href="Pictures/100000000000012E000001C247FF0C87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35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Blank_20_Slide">
        <presentation:notes draw:style-name="dp3">
          <draw:page-thumbnail draw:style-name="gr10" draw:layer="layout" svg:width="19.798cm" svg:height="11.136cm" svg:x="0.6cm" svg:y="2.257cm" draw:page-number="36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Standard_20_12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69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0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71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6" draw:style-name="gr72" draw:text-style-name="P2" draw:layer="layout" svg:width="16.008cm" svg:height="14.799cm" svg:x="1.518cm" svg:y="4.299cm">
          <text:p text:style-name="P1"><text:span text:style-name="T18">Sanctus </text:span><text:span text:style-name="T47"><text:line-break/></text:span><text:span text:style-name="T6">(Messe de Lourdes)</text:span></text:p>
          <text:p text:style-name="P1"><text:span text:style-name="T7"/></text:p>
          <text:p text:style-name="P1"><text:span text:style-name="T48">Dieu Saint Dieu fort, Dieu immortel </text:span></text:p>
          <text:p text:style-name="P1"><text:span text:style-name="T48">béni soit ton nom</text:span><text:span text:style-name="T40">.</text:span></text:p>
          <text:p text:style-name="P1"><text:span text:style-name="T40"/></text:p>
          <text:list text:style-name="L8">
            <text:list-item>
              <text:p text:style-name="P1"><text:span text:style-name="T40">Ciel et terre sont remplis,</text:span></text:p>
            </text:list-item>
          </text:list>
          <text:p text:style-name="P1"><text:span text:style-name="T40"><text:s/></text:span><text:span text:style-name="T40">de ta gloire</text:span></text:p>
          <text:p text:style-name="P1"><text:span text:style-name="T40"/></text:p>
          <text:list text:style-name="L10">
            <text:list-item>
              <text:p text:style-name="P1"><text:span text:style-name="T40">Béni soit celui qui vient, </text:span></text:p>
            </text:list-item>
          </text:list>
          <text:p text:style-name="P1"><text:span text:style-name="T40">au nom du Seigneur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37" presentation:class="page"/>
          <draw:frame presentation:style-name="pr9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8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73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4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75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76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8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9" draw:style-name="dp1" draw:master-page-name="Standard_20_12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77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78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79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80" draw:text-style-name="P2" draw:layer="layout" svg:width="16.545cm" svg:height="20.704cm" svg:x="1.253cm" svg:y="1.4cm">
          <text:p text:style-name="P1"><text:span text:style-name="T49">Anamnèse </text:span></text:p>
          <text:p text:style-name="P1"><text:span text:style-name="T50">(Air Ecossais)</text:span></text:p>
          <text:p text:style-name="P1"><text:span text:style-name="T7"/></text:p>
          <text:p text:style-name="P27"><text:span text:style-name="T24">Gloire à toi qui était mort</text:span></text:p>
          <text:p text:style-name="P27"><text:span text:style-name="T24">Gloire à toi Jésus</text:span></text:p>
          <text:p text:style-name="P27"><text:span text:style-name="T24">Gloire toi qui est vivant, Gloire à toi</text:span></text:p>
          <text:p text:style-name="P27"><text:span text:style-name="T24">Gloire à toi ressuscité</text:span></text:p>
          <text:p text:style-name="P27"><text:span text:style-name="T24">Viens revivre en nous</text:span></text:p>
          <text:p text:style-name="P27"><text:span text:style-name="T24">Aujourd’hui et jusqu’au jour dernier</text:span><text:span text:style-name="T7"><text:line-break/></text:span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39" presentation:class="page"/>
          <draw:frame presentation:style-name="pr9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0" draw:style-name="dp1" draw:master-page-name="Standard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1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82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83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84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0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1" draw:style-name="dp1" draw:master-page-name="Blank_20_Slide">
        <draw:custom-shape draw:name="CustomShape 1" draw:style-name="gr3" draw:text-style-name="P7" draw:layer="layout" svg:width="0.509cm" svg:height="1.267cm" svg:x="9.269cm" svg:y="10.31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85" draw:text-style-name="P2" draw:layer="layout" svg:width="0.687cm" svg:height="1.265cm" svg:x="9.18cm" svg:y="7.549cm">
          <text:p text:style-name="P1"><text:span text:style-name="T6"><text:s/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86" draw:text-style-name="P2" draw:layer="layout" svg:width="17.214cm" svg:height="20.566cm" svg:x="0.918cm" svg:y="1.304cm">
          <text:p text:style-name="P1"><text:span text:style-name="T40">Notre Père</text:span></text:p>
          <text:p text:style-name="P1"><text:span text:style-name="T6">Notre Père qui es aux cieux, </text:span><text:span text:style-name="T47"><text:line-break/></text:span><text:span text:style-name="T6">que ton Nom soit sanctifié, </text:span><text:span text:style-name="T47"><text:line-break/></text:span><text:span text:style-name="T6">que ton règne vienne, </text:span><text:span text:style-name="T47"><text:line-break/></text:span><text:span text:style-name="T6">que ta volonté soit faite </text:span></text:p>
          <text:p text:style-name="P1"><text:span text:style-name="T6">sur la terre comme au ciel.</text:span><text:span text:style-name="T47"><text:line-break/></text:span><text:span text:style-name="T6">Donne-nous aujourd'hui notre pain de ce jour. </text:span><text:span text:style-name="T47"><text:line-break/></text:span><text:span text:style-name="T6">Pardonne-nous nos offenses, </text:span><text:span text:style-name="T47"><text:line-break/></text:span><text:span text:style-name="T6">comme nous pardonnons aussi </text:span></text:p>
          <text:p text:style-name="P1"><text:span text:style-name="T6">à ceux qui nous ont offensés. </text:span><text:span text:style-name="T47"><text:line-break/></text:span><text:span text:style-name="T6">Et ne nous laisse pas entrer en tentation, </text:span><text:span text:style-name="T47"><text:line-break/></text:span><text:span text:style-name="T6">mais délivre nous du mal.</text:span></text:p>
          <text:p text:style-name="P1"><text:span text:style-name="T7"/></text:p>
          <text:p text:style-name="P1"><text:span text:style-name="T6">Car c’est à toi qu’appartiennent,</text:span></text:p>
          <text:p text:style-name="P1"><text:span text:style-name="T6">le Règne,</text:span></text:p>
          <text:p text:style-name="P1"><text:span text:style-name="T6">la Puissance</text:span></text:p>
          <text:p text:style-name="P1"><text:span text:style-name="T6">et la Gloire</text:span></text:p>
          <text:p text:style-name="P1"><text:span text:style-name="T6">pour les siècles des siècles.</text:span></text:p>
          <text:p text:style-name="P1"><text:span text:style-name="T47"><text:line-break/></text:span><text:span text:style-name="T6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41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2" draw:style-name="dp1" draw:master-page-name="Blank_20_Slide">
        <draw:frame draw:name="Picture 2" draw:style-name="gr8" draw:text-style-name="P10" draw:layer="layout" svg:width="17.482cm" svg:height="21.799cm" svg:x="1.041cm" svg:y="2.906cm">
          <draw:image xlink:href="Pictures/10000000000001B9000002265AF7AA3F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42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3" draw:style-name="dp1" draw:master-page-name="Title_20_Slide" presentation:presentation-page-layout-name="AL1T1">
        <presentation:notes draw:style-name="dp3">
          <draw:page-thumbnail draw:style-name="gr10" draw:layer="layout" svg:width="19.798cm" svg:height="11.136cm" svg:x="0.6cm" svg:y="2.257cm" draw:page-number="43" presentation:class="page"/>
          <draw:frame presentation:style-name="pr6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4" draw:style-name="dp4" draw:master-page-name="Standard">
        <draw:custom-shape draw:name="CustomShape 1" draw:style-name="gr87" draw:text-style-name="P2" draw:layer="layout" svg:width="18.326cm" svg:height="24.402cm" svg:x="0.362cm" svg:y="0.499cm">
          <text:p text:style-name="P1"><text:span text:style-name="T51">AGNEAU DE DIEU AGNEAU VAINQUEUR</text:span></text:p>
          <text:p text:style-name="P1"><text:span text:style-name="T52"/></text:p>
          <text:p text:style-name="P1"><text:span text:style-name="T52"/></text:p>
          <text:p text:style-name="P1"><text:span text:style-name="T53">Refrain :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/></text:p>
          <text:p text:style-name="P1"><text:span text:style-name="T54">Couplet 1 </text:span><text:span text:style-name="T53">:</text:span></text:p>
          <text:p text:style-name="P1"><text:span text:style-name="T53">Heureux qui lave son vêtement dans le sang de l'Agneau :</text:span></text:p>
          <text:p text:style-name="P1"><text:span text:style-name="T53">Il aura droit aux fruits de l'arbre de la vie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8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45" draw:style-name="dp1" draw:master-page-name="Standard">
        <draw:custom-shape draw:name="CustomShape 1" draw:style-name="gr89" draw:text-style-name="P2" draw:layer="layout" svg:width="17.447cm" svg:height="19.601cm" svg:x="0.924cm" svg:y="0.899cm">
          <text:p text:style-name="P1"><text:span text:style-name="T53">Refrain :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/></text:p>
          <text:p text:style-name="P1"><text:span text:style-name="T54">Couplet 2 </text:span><text:span text:style-name="T53">:</text:span></text:p>
          <text:p text:style-name="P1"><text:span text:style-name="T53">Heureux qui lave son vêtement dans le sang de l'Agneau :</text:span></text:p>
          <text:p text:style-name="P1"><text:span text:style-name="T53">Il franchira les portes de la cité de Dieu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8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46" draw:style-name="dp1" draw:master-page-name="Standard">
        <draw:custom-shape draw:name="CustomShape 1" draw:style-name="gr90" draw:text-style-name="P2" draw:layer="layout" svg:width="18.326cm" svg:height="22.201cm" svg:x="0.045cm" svg:y="0.899cm">
          <text:p text:style-name="P1"><text:span text:style-name="T53">Refrain :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>Agneau de Dieu, Agneau vainqueur,</text:span></text:p>
          <text:p text:style-name="P1"><text:span text:style-name="T53">Prends pitié de nous, pécheurs !</text:span></text:p>
          <text:p text:style-name="P1"><text:span text:style-name="T53"/></text:p>
          <text:p text:style-name="P1"><text:span text:style-name="T54">Couplet 3 </text:span><text:span text:style-name="T53">:</text:span></text:p>
          <text:p text:style-name="P1"><text:span text:style-name="T53">Heureux qui lave son vêtement dans le sang de l'Agneau :</text:span></text:p>
          <text:p text:style-name="P1"><text:span text:style-name="T53">Gratuitement il boira l'eau de la vie !</text:span></text:p>
          <text:p text:style-name="P1"><text:span text:style-name="T53"/></text:p>
          <text:p text:style-name="P1"><text:span text:style-name="T53">Agneau de Dieu, Agneau vainqueur,</text:span></text:p>
          <text:p text:style-name="P1"><text:span text:style-name="T53">Donne-nous la paix Seigneur!</text:span></text:p>
          <text:p text:style-name="P1"><text:span text:style-name="T53">Agneau de Dieu, Agneau vainqueur,</text:span></text:p>
          <text:p text:style-name="P1"><text:span text:style-name="T53">Donne-nous la paix Seigneur!</text:span></text:p>
          <text:p text:style-name="P1"><text:span text:style-name="T5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custom-shape draw:name="CustomShape 1" draw:style-name="gr88" draw:text-style-name="P10" draw:layer="layout" svg:width="15.239cm" svg:height="11.429cm" svg:x="1.905cm" svg:y="12.065cm">
            <text:p/>
  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  <draw:equation draw:name="f0" draw:formula="logwidth"/>
              <draw:equation draw:name="f1" draw:formula="logheight"/>
            </draw:enhanced-geometry>
          </draw:custom-shape>
        </presentation:notes>
      </draw:page>
      <draw:page draw:name="page47" draw:style-name="dp1" draw:master-page-name="Standard_20_4" presentation:presentation-page-layout-name="AL1T1">
        <presentation:notes draw:style-name="dp3">
          <draw:page-thumbnail draw:style-name="gr10" draw:layer="layout" svg:width="5.356cm" svg:height="7.142cm" svg:x="10.021cm" svg:y="1.447cm" draw:page-number="47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8" draw:style-name="dp1" draw:master-page-name="Blank_20_Slide">
        <draw:frame draw:name="Picture 2" draw:style-name="gr8" draw:text-style-name="P10" draw:layer="layout" svg:width="17.08cm" svg:height="25.075cm" svg:x="1.041cm" svg:y="0.3cm">
          <draw:image xlink:href="Pictures/10000000000001180000019B999F6589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4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9" draw:style-name="dp1" draw:master-page-name="Standard_20_24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91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92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3" draw:text-style-name="P7" draw:layer="layout" svg:width="18.998cm" svg:height="1.267cm" svg:x="0cm" svg:y="2.69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93" draw:text-style-name="P9" draw:layer="layout" svg:width="19.722cm" svg:height="15.655cm" svg:x="-0.476cm" svg:y="5.3cm">
          <text:p text:style-name="P8"><text:span text:style-name="T40">PRIÈRE POUR LA PAIX</text:span></text:p>
          <text:p text:style-name="P8"><text:span text:style-name="T7"/></text:p>
          <text:p text:style-name="P8"><text:span text:style-name="T40">Seigneur Jésus Christ, tu as dit à tes apôtres :</text:span></text:p>
          <text:p text:style-name="P8"><text:span text:style-name="T40">« Je vous laisse la paix, je vous donne ma paix » ,</text:span></text:p>
          <text:p text:style-name="P8"><text:span text:style-name="T40">ne regarde pas nos péchés </text:span></text:p>
          <text:p text:style-name="P8"><text:span text:style-name="T40">mais la foi de ton Eglise :</text:span></text:p>
          <text:p text:style-name="P8"><text:span text:style-name="T40">pour que ta volonté s’accomplisse, </text:span></text:p>
          <text:p text:style-name="P8"><text:span text:style-name="T40">donne-lui toujours cette paix,</text:span></text:p>
          <text:p text:style-name="P8"><text:span text:style-name="T40">et conduis-la vers l’unité parfaite, </text:span></text:p>
          <text:p text:style-name="P8"><text:span text:style-name="T40">Toi qui règnes pour les siècles des siècles. </text:span></text:p>
          <text:p text:style-name="P8"><text:span text:style-name="T40">Am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49" presentation:class="page"/>
          <draw:frame presentation:style-name="pr10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0" draw:style-name="dp1" draw:master-page-name="Standard_20_28" presentation:presentation-page-layout-name="AL1T1">
        <presentation:notes draw:style-name="dp3">
          <draw:page-thumbnail draw:style-name="gr10" draw:layer="layout" svg:width="5.356cm" svg:height="7.142cm" svg:x="10.021cm" svg:y="1.447cm" draw:page-number="50" presentation:class="page"/>
          <draw:frame presentation:style-name="pr11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1" draw:style-name="dp1" draw:master-page-name="Standard_20_36">
        <draw:frame draw:name="Picture 4" draw:style-name="gr8" draw:text-style-name="P10" draw:layer="layout" svg:width="19.925cm" svg:height="7.97cm" svg:x="-0.6cm" svg:y="15.527cm">
          <draw:image xlink:href="Pictures/10000000000001F2000000C873018F86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51" presentation:class="page"/>
          <draw:frame presentation:style-name="pr1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2" draw:style-name="dp1" draw:master-page-name="Standard_20_36">
        <draw:custom-shape draw:name="CustomShape 1" draw:style-name="gr94" draw:text-style-name="P34" draw:layer="layout" svg:width="19.123cm" svg:height="8.096cm" svg:x="-0.076cm" svg:y="17.301cm">
          <text:p text:style-name="P1"><text:span text:style-name="T56">Seigneur Jésus, </text:span></text:p>
          <text:p text:style-name="P1"><text:span text:style-name="T56">viens en moi, </text:span></text:p>
          <text:p text:style-name="P1"><text:span text:style-name="T56">et aide-moi, avec <text:s text:c="2"/>Marie, </text:span></text:p>
          <text:p text:style-name="P1"><text:span text:style-name="T56">à te rendre chaque jour </text:span></text:p>
          <text:p text:style-name="P1"><text:span text:style-name="T56">plus présent dans notre monde</text:span></text:p>
          <text:p text:style-name="P1"><text:span text:style-name="T57"/></text:p>
          <text:p text:style-name="P1"><text:span text:style-name="T57"/></text:p>
          <text:p text:style-name="P1"><text:span text:style-name="T5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390" draw:style-name="gr8" draw:text-style-name="P10" draw:layer="layout" svg:width="19.749cm" svg:height="17.141cm" svg:x="-0.351cm" svg:y="-0.007cm">
          <draw:image xlink:href="Pictures/1000000100000173000001422D2AD240.gif" xlink:type="simple" xlink:show="embed" xlink:actuate="onLoad" draw:mime-type="image/gif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52" presentation:class="page"/>
          <draw:frame presentation:style-name="pr1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3" draw:style-name="dp1" draw:master-page-name="Blank_20_Slide">
        <draw:custom-shape draw:name="CustomShape 1" draw:style-name="gr3" draw:text-style-name="P7" draw:layer="layout" svg:width="0.509cm" svg:height="2.114cm" svg:x="9.269cm" svg:y="11.642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3" draw:style-name="gr8" draw:text-style-name="P10" draw:layer="layout" svg:width="16.084cm" svg:height="25.3cm" svg:x="1.438cm" svg:y="0.397cm">
          <draw:image xlink:href="Pictures/10000000000000DC0000015ACEB0CDEB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53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4" draw:style-name="dp4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95" draw:text-style-name="P36" draw:layer="layout" svg:width="16.795cm" svg:height="4.36cm" svg:x="1.124cm" svg:y="6.301cm"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96" draw:text-style-name="P36" draw:layer="layout" svg:width="14.793cm" svg:height="7.45cm" svg:x="2.125cm" svg:y="5.9cm"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97" draw:text-style-name="P2" draw:layer="layout" svg:width="19.325cm" svg:height="23.698cm" svg:x="-0.276cm" svg:y="1.099cm">
          <text:p text:style-name="P1"><text:span text:style-name="T58">Tu fais ta demeure en nous</text:span></text:p>
          <text:p text:style-name="P6"><text:span text:style-name="T2"> </text:span></text:p>
          <text:p text:style-name="P6"><text:span text:style-name="T1">Refrain: </text:span></text:p>
          <text:p text:style-name="P37"><text:span text:style-name="T59">Tu es là présent, livré pour nous.</text:span></text:p>
          <text:p text:style-name="P37"><text:span text:style-name="T59">Toi le tout-petit, le serviteur.</text:span></text:p>
          <text:p text:style-name="P37"><text:span text:style-name="T59">Toi, le Tout-Puissant, humblement tu t’abaisses.</text:span></text:p>
          <text:p text:style-name="P37"><text:span text:style-name="T59">Tu fais ta demeure en nous Seigneur.</text:span></text:p>
          <text:p text:style-name="P6"><text:span text:style-name="T57"><text:s text:c="2"/></text:span></text:p>
          <text:list text:style-name="L13">
            <text:list-item>
              <text:p text:style-name="P6"><text:span text:style-name="T60">Le pain que nous mangeons, </text:span></text:p>
            </text:list-item>
          </text:list>
          <text:p text:style-name="P38"><text:span text:style-name="T60"><text:s text:c="4"/></text:span><text:span text:style-name="T60">le vin que nous buvons,</text:span></text:p>
          <text:p text:style-name="P38"><text:span text:style-name="T60"><text:s text:c="4"/></text:span><text:span text:style-name="T60">C’est ton corps et ton sang,</text:span></text:p>
          <text:p text:style-name="P38"><text:span text:style-name="T60"><text:s text:c="4"/></text:span><text:span text:style-name="T60">Tu nous livres ta vie, </text:span></text:p>
          <text:p text:style-name="P38"><text:span text:style-name="T60"><text:s text:c="4"/></text:span><text:span text:style-name="T60">tu nous ouvres ton cœur,</text:span></text:p>
          <text:p text:style-name="P38"><text:span text:style-name="T60"><text:s text:c="4"/></text:span><text:span text:style-name="T60">Tu fais ta demeure en nous <text:s text:c="3"/></text:span></text:p>
          <text:p text:style-name="P38"><text:span text:style-name="T60"><text:s text:c="4"/></text:span><text:span text:style-name="T60">Seigneur.</text:span><text:span text:style-name="T57"> 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54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5" draw:style-name="dp1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98" draw:text-style-name="P36" draw:layer="layout" svg:width="16.795cm" svg:height="4.36cm" svg:x="1.124cm" svg:y="6.301cm"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99" draw:text-style-name="P36" draw:layer="layout" svg:width="14.793cm" svg:height="7.45cm" svg:x="2.125cm" svg:y="5.9cm"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100" draw:text-style-name="P2" draw:layer="layout" svg:width="19.049cm" svg:height="23.698cm" svg:x="0cm" svg:y="1.099cm">
          <text:p text:style-name="P1"><text:span text:style-name="T58">Tu fais ta demeure en nous</text:span></text:p>
          <text:p text:style-name="P6"><text:span text:style-name="T2"> </text:span></text:p>
          <text:p text:style-name="P6"><text:span text:style-name="T1">Refrain: </text:span></text:p>
          <text:p text:style-name="P37"><text:span text:style-name="T59">Tu es là présent, livré pour nous.</text:span></text:p>
          <text:p text:style-name="P37"><text:span text:style-name="T59">Toi le tout-petit, le serviteur.</text:span></text:p>
          <text:p text:style-name="P37"><text:span text:style-name="T59">Toi, le Tout-Puissant, humblement tu t’abaisses.</text:span></text:p>
          <text:p text:style-name="P37"><text:span text:style-name="T59">Tu fais ta demeure en nous Seigneur.</text:span></text:p>
          <text:p text:style-name="P6"><text:span text:style-name="T57"><text:s text:c="2"/></text:span></text:p>
          <text:list text:style-name="L14">
            <text:list-item>
              <text:p text:style-name="P6"><text:span text:style-name="T60">Par le don de ta vie, tu désires </text:span></text:p>
            </text:list-item>
          </text:list>
          <text:p text:style-name="P38"><text:span text:style-name="T60"><text:tab/></text:span><text:span text:style-name="T60">aujourd’hui</text:span></text:p>
          <text:p text:style-name="P38"><text:span text:style-name="T60"><text:tab/></text:span><text:span text:style-name="T60">Reposer en nos cœurs,</text:span></text:p>
          <text:p text:style-name="P38"><text:span text:style-name="T60"><text:tab/></text:span><text:span text:style-name="T60">Brûlé de charité, assoiffé d’être </text:span></text:p>
          <text:p text:style-name="P38"><text:span text:style-name="T60"><text:tab/></text:span><text:span text:style-name="T60">aimé,</text:span></text:p>
          <text:p text:style-name="P38"><text:span text:style-name="T60"><text:tab/></text:span><text:span text:style-name="T60">Tu fais ta demeure en nous </text:span></text:p>
          <text:p text:style-name="P38"><text:span text:style-name="T60"><text:tab/></text:span><text:span text:style-name="T60">Seigneur.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5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6" draw:style-name="dp1" draw:master-page-name="Standard">
        <draw:custom-shape draw:name="CustomShape 1" draw:style-name="gr3" draw:text-style-name="P7" draw:layer="layout" svg:width="16.997cm" svg:height="1.263cm" svg:x="1.023cm" svg:y="5.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2" draw:style-name="gr101" draw:text-style-name="P36" draw:layer="layout" svg:width="16.795cm" svg:height="4.36cm" svg:x="1.124cm" svg:y="6.301cm"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3" draw:style-name="gr102" draw:text-style-name="P36" draw:layer="layout" svg:width="14.793cm" svg:height="7.45cm" svg:x="2.125cm" svg:y="5.9cm"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text:p text:style-name="P35"><text:span text:style-name="T5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4" draw:style-name="gr3" draw:text-style-name="P7" draw:layer="layout" svg:width="18.994cm" svg:height="1.263cm" svg:x="0cm" svg:y="2.699cm">
          <text:p text:style-name="P6"><text:span text:style-name="T4"/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draw:custom-shape draw:name="CustomShape 5" draw:style-name="gr103" draw:text-style-name="P2" draw:layer="layout" svg:width="18.994cm" svg:height="23.698cm" svg:x="0.055cm" svg:y="1.099cm">
          <text:p text:style-name="P1"><text:span text:style-name="T58">Tu fais ta demeure en nous</text:span></text:p>
          <text:p text:style-name="P6"><text:span text:style-name="T2"> </text:span></text:p>
          <text:p text:style-name="P6"><text:span text:style-name="T1">Refrain: </text:span></text:p>
          <text:p text:style-name="P37"><text:span text:style-name="T59">Tu es là présent, livré pour nous.</text:span></text:p>
          <text:p text:style-name="P37"><text:span text:style-name="T59">Toi le tout-petit, le serviteur.</text:span></text:p>
          <text:p text:style-name="P37"><text:span text:style-name="T59">Toi, le Tout-Puissant, humblement tu t’abaisses.</text:span></text:p>
          <text:p text:style-name="P37"><text:span text:style-name="T59">Tu fais ta demeure en nous Seigneur.</text:span></text:p>
          <text:p text:style-name="P6"><text:span text:style-name="T57"><text:s text:c="2"/></text:span></text:p>
          <text:list text:style-name="L14">
            <text:list-item>
              <text:p text:style-name="P6"><text:span text:style-name="T60">Unis à ton Amour, tu nous veux </text:span></text:p>
            </text:list-item>
          </text:list>
          <text:p text:style-name="P38"><text:span text:style-name="T60"><text:tab/></text:span><text:span text:style-name="T60">pour toujours</text:span></text:p>
          <text:p text:style-name="P38"><text:span text:style-name="T60"><text:tab/></text:span><text:span text:style-name="T60">Ostensoirs du Sauveur,</text:span></text:p>
          <text:p text:style-name="P38"><text:span text:style-name="T60"><text:tab/></text:span><text:span text:style-name="T60">En notre humanité, tu rejoins </text:span></text:p>
          <text:p text:style-name="P38"><text:span text:style-name="T60"><text:tab/></text:span><text:span text:style-name="T60">l’égaré,</text:span></text:p>
          <text:p text:style-name="P38"><text:span text:style-name="T60"><text:tab/></text:span><text:span text:style-name="T60">Tu fais ta demeure en nous </text:span></text:p>
          <text:p text:style-name="P38"><text:span text:style-name="T60"><text:tab/></text:span><text:span text:style-name="T60">Seigneur.</text:span></text:p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6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7" draw:style-name="dp1" draw:master-page-name="Standard_20_4" presentation:presentation-page-layout-name="AL1T1">
        <draw:frame draw:name="Titre 1" presentation:style-name="pr13" draw:text-style-name="P32" draw:layer="layout" svg:width="17.143cm" svg:height="4.239cm" svg:x="0.952cm" svg:y="1.013cm" presentation:class="title" presentation:placeholder="true" presentation:user-transformed="true">
          <draw:text-box/>
        </draw:frame>
        <draw:frame draw:name="Sous-titre 2" presentation:style-name="pr14" draw:text-style-name="P33" draw:layer="layout" svg:width="17.143cm" svg:height="14.729cm" svg:x="0.952cm" svg:y="5.943cm" presentation:class="subtitle" presentation:placeholder="true" presentation:user-transformed="true">
          <draw:text-box/>
        </draw:frame>
        <presentation:notes draw:style-name="dp3">
          <draw:page-thumbnail draw:style-name="gr10" draw:layer="layout" svg:width="5.356cm" svg:height="7.142cm" svg:x="10.021cm" svg:y="1.447cm" draw:page-number="57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8" draw:style-name="dp1" draw:master-page-name="Standard_20_4" presentation:presentation-page-layout-name="AL1T1">
        <draw:custom-shape draw:name="CustomShape 5" draw:style-name="gr104" draw:text-style-name="P2" draw:layer="layout" svg:width="18.043cm" svg:height="21.601cm" svg:x="1cm" svg:y="-0.101cm">
          <text:p text:style-name="P1"><text:span text:style-name="T5"/></text:p>
          <text:p text:style-name="P6"><text:span text:style-name="T6"> </text:span></text:p>
          <text:p text:style-name="P39"><text:span text:style-name="T61">Marie Maman</text:span></text:p>
          <text:p text:style-name="P39"><text:span text:style-name="T61"/></text:p>
          <text:p text:style-name="P40"><text:span text:style-name="T61"><text:s/></text:span><text:span text:style-name="T61">Ref: Marie maman,</text:span></text:p>
          <text:p text:style-name="P40"><text:span text:style-name="T61"><text:tab/></text:span><text:span text:style-name="T61">toi qui nous aimes tant, </text:span><text:span text:style-name="T61"><text:tab/></text:span><text:span text:style-name="T61">apprends-nous chaque jour </text:span></text:p>
          <text:p text:style-name="P40"><text:span text:style-name="T61"><text:tab/></text:span><text:span text:style-name="T61">à vivre comme toi </text:span></text:p>
          <text:p text:style-name="P40"><text:span text:style-name="T61"><text:tab/></text:span><text:span text:style-name="T61">dans l’amour. </text:span></text:p>
          <text:p text:style-name="P40"><text:span text:style-name="T61"/></text:p>
          <text:list text:style-name="L15">
            <text:list-item>
              <text:p text:style-name="P6"><text:span text:style-name="T61">Dans nos moments de faiblesse, tu viens pour nous guider, Dans nos moments de tristesse, nous réconforter. </text:span></text:p>
            </text:list-item>
          </text:list>
          <draw:enhanced-geometry draw:mirror-horizontal="false" draw:mirror-vertical="false" drawooo:sub-view-size="21600 21600" draw:text-areas="0 0 ?f0 ?f1" svg:viewBox="0 0 0 0" draw:type="ooxml-non-primitive" draw:enhanced-path="M 0 0 L 21600 0 21600 21600 0 21600 0 0 Z N">
            <draw:equation draw:name="f0" draw:formula="logwidth"/>
            <draw:equation draw:name="f1" draw:formula="logheight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8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9" draw:style-name="dp1" draw:master-page-name="Standard_20_4" presentation:presentation-page-layout-name="AL1T1">
        <draw:custom-shape draw:name="ZoneTexte 4" draw:style-name="gr105" draw:text-style-name="P43" draw:layer="layout" svg:width="18.525cm" svg:height="17.013cm" svg:x="0.573cm" svg:y="2.899cm">
          <text:p text:style-name="P41"><text:span text:style-name="T62">Ref: Marie maman,</text:span></text:p>
          <text:p text:style-name="P41"><text:span text:style-name="T62"><text:tab/></text:span><text:span text:style-name="T62">toi qui nous aimes tant, </text:span><text:span text:style-name="T62"><text:tab/></text:span><text:span text:style-name="T62">apprends-nous chaque jour </text:span></text:p>
          <text:p text:style-name="P41"><text:span text:style-name="T62"><text:tab/></text:span><text:span text:style-name="T62">à vivre comme toi </text:span></text:p>
          <text:p text:style-name="P41"><text:span text:style-name="T62"><text:tab/></text:span><text:span text:style-name="T62">dans l’amour. </text:span></text:p>
          <text:p text:style-name="P41"><text:span text:style-name="T62"/></text:p>
          <text:list text:style-name="L16">
            <text:list-item>
              <text:p text:style-name="P42"><text:span text:style-name="T62">Dans les jours de solitude, </text:span></text:p>
            </text:list-item>
          </text:list>
          <text:p text:style-name="P41"><text:span text:style-name="T62"><text:tab/></text:span><text:span text:style-name="T62">tu marches à nos côtés, </text:span></text:p>
          <text:p text:style-name="P41"><text:span text:style-name="T62"><text:tab/></text:span><text:span text:style-name="T62">Dans les moments </text:span><text:span text:style-name="T62"><text:tab/></text:span><text:span text:style-name="T62">d’inquiétude, </text:span></text:p>
          <text:p text:style-name="P41"><text:span text:style-name="T62"><text:tab/></text:span><text:span text:style-name="T62">tu viens nous éclairer.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59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0" draw:style-name="dp1" draw:master-page-name="Standard_20_4" presentation:presentation-page-layout-name="AL1T1">
        <draw:custom-shape draw:name="ZoneTexte 4" draw:style-name="gr106" draw:text-style-name="P43" draw:layer="layout" svg:width="18.125cm" svg:height="15.489cm" svg:x="0.924cm" svg:y="3.899cm">
          <text:p text:style-name="P41"><text:span text:style-name="T62">Ref: Marie maman,</text:span></text:p>
          <text:p text:style-name="P41"><text:span text:style-name="T62"><text:tab/></text:span><text:span text:style-name="T62">toi qui nous aimes tant, </text:span><text:span text:style-name="T62"><text:tab/></text:span><text:span text:style-name="T62">apprends-nous chaque jour </text:span></text:p>
          <text:p text:style-name="P41"><text:span text:style-name="T62"><text:tab/></text:span><text:span text:style-name="T62">à vivre comme toi </text:span></text:p>
          <text:p text:style-name="P41"><text:span text:style-name="T62"><text:tab/></text:span><text:span text:style-name="T62">dans l’amour. </text:span></text:p>
          <text:p text:style-name="P41"><text:span text:style-name="T62"/></text:p>
          <text:p text:style-name="P41"><text:span text:style-name="T62">3. Dans les moments de détresse, </text:span><text:span text:style-name="T62"><text:tab/></text:span><text:span text:style-name="T62">au soir de notre vie, </text:span></text:p>
          <text:p text:style-name="P41"><text:span text:style-name="T62"><text:tab/></text:span><text:span text:style-name="T62">Tu nous donnes ta tendresse, </text:span><text:span text:style-name="T62"><text:tab/></text:span><text:span text:style-name="T62">tu nous donnes ton Fil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0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1" draw:style-name="dp1" draw:master-page-name="Standard_20_4" presentation:presentation-page-layout-name="AL1T1">
        <draw:frame draw:name="Titre 1" presentation:style-name="pr15" draw:text-style-name="P32" draw:layer="layout" svg:width="17.143cm" svg:height="4.239cm" svg:x="0.952cm" svg:y="1.013cm" presentation:class="title" presentation:placeholder="true" presentation:user-transformed="true">
          <draw:text-box/>
        </draw:frame>
        <draw:frame draw:name="Sous-titre 2" presentation:style-name="pr16" draw:text-style-name="P33" draw:layer="layout" svg:width="17.143cm" svg:height="14.729cm" svg:x="0.952cm" svg:y="5.943cm" presentation:class="subtitle" presentation:placeholder="true" presentation:user-transformed="true">
          <draw:text-box/>
        </draw:frame>
        <presentation:notes draw:style-name="dp3">
          <draw:page-thumbnail draw:style-name="gr10" draw:layer="layout" svg:width="5.356cm" svg:height="7.142cm" svg:x="10.021cm" svg:y="1.447cm" draw:page-number="61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2" draw:style-name="dp1" draw:master-page-name="Standard_20_4" presentation:presentation-page-layout-name="AL1T1">
        <draw:custom-shape draw:name="ZoneTexte 4" draw:style-name="gr107" draw:text-style-name="P2" draw:layer="layout" svg:width="17.001cm" svg:height="24.803cm" svg:x="1.324cm" svg:y="0.699cm">
          <text:p text:style-name="P1"><text:span text:style-name="T63">Prière de la communauté</text:span></text:p>
          <text:p text:style-name="P44"><text:span text:style-name="T64"/></text:p>
          <text:p text:style-name="P44"><text:span text:style-name="T64">Marie, tu es la fille que tout parent souhaite</text:span></text:p>
          <text:p text:style-name="P44"><text:span text:style-name="T64">ouvre notre jeunesse à l’aventure de la foi,</text:span></text:p>
          <text:p text:style-name="P44"><text:span text:style-name="T64">où les jeunes pourront inventer, créer, imaginer</text:span></text:p>
          <text:p text:style-name="P44"><text:span text:style-name="T64">et suivre Jésus – Christ.</text:span></text:p>
          <text:p text:style-name="P44"><text:span text:style-name="T64"/></text:p>
          <text:p text:style-name="P44"><text:span text:style-name="T64">Marie, tu es la femme que tout homme espère,</text:span></text:p>
          <text:p text:style-name="P44"><text:span text:style-name="T64">présente au quotidien des jours difficiles.</text:span></text:p>
          <text:p text:style-name="P44"><text:span text:style-name="T64">Veille sur nos familles, sur les parents </text:span></text:p>
          <text:p text:style-name="P44"><text:span text:style-name="T64">sur tous les projets qu’ils portent.</text:span></text:p>
          <text:p text:style-name="P44"><text:span text:style-name="T64"/></text:p>
          <text:p text:style-name="P44"><text:span text:style-name="T64">Marie, tue es la Mère que nous attendions.</text:span></text:p>
          <text:p text:style-name="P44"><text:span text:style-name="T64">Tu viens donner au monde celui qu’on espérait-</text:span></text:p>
          <text:p text:style-name="P44"><text:span text:style-name="T64">Tu sais ce que nous sommes et ce que nous vivons</text:span></text:p>
          <text:p text:style-name="P44"><text:span text:style-name="T64">Accueille nos prières</text:span></text:p>
          <text:p text:style-name="P44"><text:span text:style-name="T64">pour les malades, pour notre paroisse,</text:span></text:p>
          <text:p text:style-name="P44"><text:span text:style-name="T64">pour les plus fragiles d’entre nous-</text:span></text:p>
          <text:p text:style-name="P44"><text:span text:style-name="T64"/></text:p>
          <text:p text:style-name="P44"><text:span text:style-name="T64">JE VOUS SALUE MARIE …</text:span></text:p>
          <text:p text:style-name="P44"><text:span text:style-name="T64"/></text:p>
          <text:p text:style-name="P44"><text:span text:style-name="T64">Amen.</text:span></text:p>
          <text:p text:style-name="P44"><text:span text:style-name="T6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2" presentation:class="page"/>
          <draw:frame presentation:style-name="pr5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3" draw:style-name="dp1" draw:master-page-name="Standard">
        <draw:frame draw:name="Image 1" draw:style-name="gr108" draw:text-style-name="P10" draw:layer="layout" svg:width="14.258cm" svg:height="13.978cm" svg:x="0.524cm" svg:y="5.099cm">
          <draw:image xlink:href="Pictures/100000000000020B000001917089CB01.jpg" xlink:type="simple" xlink:show="embed" xlink:actuate="onLoad" draw:mime-type="image/jpeg">
            <text:p/>
          </draw:image>
        </draw:frame>
        <draw:frame draw:name="Image 2" draw:style-name="gr109" draw:text-style-name="P10" draw:layer="layout" svg:width="9.601cm" svg:height="6.598cm" svg:x="8.125cm" svg:y="18.101cm">
          <draw:image xlink:href="Pictures/100000000000020B000001917089CB01.jpg" xlink:type="simple" xlink:show="embed" xlink:actuate="onLoad" draw:mime-type="image/jpeg">
            <text:p/>
          </draw:image>
        </draw:frame>
        <draw:frame draw:name="Image 3" draw:style-name="gr110" draw:text-style-name="P10" draw:layer="layout" svg:width="11.392cm" svg:height="5.196cm" svg:x="7.655cm" svg:y="1.5cm">
          <draw:image xlink:href="Pictures/100000000000020B000001917089CB01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63" presentation:class="page"/>
          <draw:frame presentation:style-name="pr4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4" draw:style-name="dp1" draw:master-page-name="Blank_20_Slide">
        <draw:custom-shape draw:name="CustomShape 1" draw:style-name="gr3" draw:text-style-name="P7" draw:layer="layout" svg:width="17.001cm" svg:height="1.267cm" svg:x="1.023cm" svg:y="5.9cm">
          <text:p text:style-name="P6"><text:span text:style-name="T4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111" draw:text-style-name="P9" draw:layer="layout" svg:width="16.798cm" svg:height="4.143cm" svg:x="1.124cm" svg:y="6.301cm"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112" draw:text-style-name="P9" draw:layer="layout" svg:width="14.796cm" svg:height="7.021cm" svg:x="2.125cm" svg:y="5.9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4" draw:style-name="gr113" draw:text-style-name="P9" draw:layer="layout" svg:width="16.123cm" svg:height="8.46cm" svg:x="1.46cm" svg:y="5.9cm">
          <text:p text:style-name="P8"><text:span text:style-name="T6"><text:s/></text:span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text:p text:style-name="P8"><text:span text:style-name="T7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114" draw:text-style-name="P9" draw:layer="layout" svg:width="17.199cm" svg:height="9.899cm" svg:x="0.922cm" svg:y="4.701cm"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text:p text:style-name="P8"><text:span text:style-name="T5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7" draw:style-name="gr115" draw:text-style-name="P10" draw:layer="layout" svg:width="11.599cm" svg:height="17.398cm" svg:x="0.322cm" svg:y="0.9cm">
          <draw:image xlink:href="Pictures/10000000000000CA0000010C609126BD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64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5" draw:style-name="dp1" draw:master-page-name="Standard_20_64" presentation:presentation-page-layout-name="AL1T1">
        <draw:custom-shape draw:name="CustomShape 1" draw:style-name="gr116" draw:text-style-name="P2" draw:layer="layout" svg:width="19.048cm" svg:height="22.746cm" svg:x="-0.249cm" svg:y="1cm">
          <text:p text:style-name="P1"><text:span text:style-name="T65">Vierge sainte, Dieu t’a choisie</text:span></text:p>
          <text:p text:style-name="P1"><text:span text:style-name="T66"/></text:p>
          <text:p text:style-name="P1"><text:span text:style-name="T67">1/ Vierge Sainte, Dieu t'a choisie</text:span></text:p>
          <text:p text:style-name="P1"><text:span text:style-name="T67">Depuis toute éternité</text:span></text:p>
          <text:p text:style-name="P1"><text:span text:style-name="T67">Pour nous donner son fils bien-aimé</text:span></text:p>
          <text:p text:style-name="P1"><text:span text:style-name="T67">Pleine de grâce, nous t'acclamons</text:span></text:p>
          <text:p text:style-name="P1"><text:span text:style-name="T67">Ave, Ave, Ave Maria</text:span></text:p>
          <text:p text:style-name="P1"><text:span text:style-name="T66"/></text:p>
          <text:p text:style-name="P1"><text:span text:style-name="T67">2/ Ô Marie, refuge très sûr</text:span></text:p>
          <text:p text:style-name="P1"><text:span text:style-name="T67">Pour les hommes, tes enfants</text:span></text:p>
          <text:p text:style-name="P1"><text:span text:style-name="T67">Tu nous comprends et veilles sur nous</text:span></text:p>
          <text:p text:style-name="P1"><text:span text:style-name="T67">Pleine de grâce, nous te louons</text:span></text:p>
          <text:p text:style-name="P1"><text:span text:style-name="T67">Ave, Ave, Ave Maria</text:span></text:p>
          <text:p text:style-name="P1"><text:span text:style-name="T66"/></text:p>
          <text:p text:style-name="P1"><text:span text:style-name="T67">3/ Tu demeures près de nos vies</text:span></text:p>
          <text:p text:style-name="P1"><text:span text:style-name="T67">Nos mystères et nos espoirs</text:span></text:p>
          <text:p text:style-name="P1"><text:span text:style-name="T67">Pour que la joie remplisse nos cœurs</text:span></text:p>
          <text:p text:style-name="P1"><text:span text:style-name="T67">Pleine de grâce, nous t'acclamons</text:span></text:p>
          <text:p text:style-name="P1"><text:span text:style-name="T67">Ave, Ave, Ave Mar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19.798cm" svg:height="11.136cm" svg:x="0.6cm" svg:y="2.257cm" draw:page-number="65" presentation:class="page"/>
          <draw:frame presentation:style-name="pr1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6" draw:style-name="dp1" draw:master-page-name="Standard_20_64" presentation:presentation-page-layout-name="AL1T1">
        <draw:custom-shape draw:name="CustomShape 1" draw:style-name="gr117" draw:text-style-name="P2" draw:layer="layout" svg:width="19.048cm" svg:height="22.744cm" svg:x="-0.249cm" svg:y="1cm">
          <text:p text:style-name="P1"><text:span text:style-name="T67">4/ Ô Marie, modèle éclatant</text:span></text:p>
          <text:p text:style-name="P1"><text:span text:style-name="T67">Pour le monde d'aujourd'hui</text:span></text:p>
          <text:p text:style-name="P1"><text:span text:style-name="T67">Tu nous apprends ce qu'est la beauté</text:span></text:p>
          <text:p text:style-name="P1"><text:span text:style-name="T67">Pleine de grâce, nous t'admirons</text:span></text:p>
          <text:p text:style-name="P1"><text:span text:style-name="T67">Ave, Ave, Ave Maria</text:span></text:p>
          <text:p text:style-name="P1"><text:span text:style-name="T66"/></text:p>
          <text:p text:style-name="P1"><text:span text:style-name="T67">5/ Tu nous mènes auprès de ton fils</text:span></text:p>
          <text:p text:style-name="P1"><text:span text:style-name="T67">Qui nous parle de l'amour</text:span></text:p>
          <text:p text:style-name="P1"><text:span text:style-name="T67">Et nous apprend ce qu'est le pardon</text:span></text:p>
          <text:p text:style-name="P1"><text:span text:style-name="T67">Pleine de grâce, nous t'écoutons</text:span></text:p>
          <text:p text:style-name="P1"><text:span text:style-name="T67">Ave, Ave, Ave Maria</text:span></text:p>
          <text:p text:style-name="P1"><text:span text:style-name="T66"/></text:p>
          <text:p text:style-name="P1"><text:span text:style-name="T67">6/ Rendons gloire au Père très bon</text:span></text:p>
          <text:p text:style-name="P1"><text:span text:style-name="T67">À son fils ressuscité</text:span></text:p>
          <text:p text:style-name="P1"><text:span text:style-name="T67">Au Saint-Esprit qui vit en nos cœurs</text:span></text:p>
          <text:p text:style-name="P1"><text:span text:style-name="T67">Dans tous les siècles des siècles, amen</text:span></text:p>
          <text:p text:style-name="P1"><text:span text:style-name="T67">Ave, Ave, Ave Maria</text:span></text:p>
          <text:p text:style-name="P1"><text:span text:style-name="T67">Ave, Ave, Ave Mari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3">
          <draw:page-thumbnail draw:style-name="gr10" draw:layer="layout" svg:width="5.356cm" svg:height="7.142cm" svg:x="10.021cm" svg:y="1.447cm" draw:page-number="66" presentation:class="page"/>
          <draw:frame presentation:style-name="pr17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7" draw:style-name="dp5" draw:master-page-name="Blank_20_Slide">
        <draw:custom-shape draw:name="CustomShape 1" draw:style-name="gr118" draw:text-style-name="P2" draw:layer="layout" svg:width="17.199cm" svg:height="6.174cm" svg:x="1.124cm" svg:y="1.098cm">
          <text:p text:style-name="P1"><text:span text:style-name="T68">BONNE FÊTE DU 15 AOÛT A TOUS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Picture 1" draw:style-name="gr8" draw:text-style-name="P10" draw:layer="layout" svg:width="17.254cm" svg:height="17.229cm" svg:x="0.8cm" svg:y="5.17cm">
          <draw:image xlink:href="Pictures/1000000100000941000009BF46EB13C6.png" xlink:type="simple" xlink:show="embed" xlink:actuate="onLoad" draw:mime-type="image/png">
            <text:p/>
          </draw:image>
        </draw:frame>
        <presentation:notes draw:style-name="dp3">
          <draw:page-thumbnail draw:style-name="gr10" draw:layer="layout" svg:width="5.356cm" svg:height="7.142cm" svg:x="10.021cm" svg:y="1.447cm" draw:page-number="67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8" draw:style-name="dp1" draw:master-page-name="Blank_20_Slide">
        <draw:frame draw:name="Picture 3" draw:style-name="gr8" draw:text-style-name="P10" draw:layer="layout" svg:width="19.109cm" svg:height="27.999cm" svg:x="0.243cm" svg:y="-0.9cm">
          <draw:image xlink:href="Pictures/10000000000000C800000125F992691D.jpg" xlink:type="simple" xlink:show="embed" xlink:actuate="onLoad" draw:mime-type="image/jpeg">
            <text:p/>
          </draw:image>
        </draw:frame>
        <presentation:notes draw:style-name="dp3">
          <draw:page-thumbnail draw:style-name="gr10" draw:layer="layout" svg:width="19.798cm" svg:height="11.136cm" svg:x="0.6cm" svg:y="2.257cm" draw:page-number="68" presentation:class="page"/>
          <draw:frame presentation:style-name="pr2" draw:text-style-name="P1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+mn-cs" svg:font-family="+mn-cs"/>
    <style:font-face style:name="+mn-ea" svg:font-family="+mn-ea"/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Cambria" svg:font-family="Cambria"/>
    <style:font-face style:name="DejaVu Sans" svg:font-family="'DejaVu Sans'"/>
    <style:font-face style:name="French Script MT" svg:font-family="'French Script MT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hatch draw:name="Red_20_90_20_Degrees_20_Crossed_20_1" draw:display-name="Red 90 Degrees Crossed 1" draw:style="single" draw:color="#bbe0e3" draw:distance="0.1cm" draw:rotation="450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B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lank_20_Slide-background" style:display-name="Blank Slide-background" style:family="presentation">
      <style:graphic-properties draw:stroke="none" draw:fill="solid" draw:fill-color="#000066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 style:writing-mode="lr-tb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Blank_20_Slide-outline2" style:display-name="Blank Slide-outline2" style:family="presentation" style:parent-style-name="Blank_20_Slid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3" style:display-name="Blank Slide-outline3" style:family="presentation" style:parent-style-name="Blank_20_Slid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4" style:display-name="Blank Slide-outline4" style:family="presentation" style:parent-style-name="Blank_20_Slid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 style:writing-mode="lr-tb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_20_over_20_Content-background" style:display-name="Title,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Content_20_over_20_Content-backgroundobjects" style:display-name="Title,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_20_over_20_Content-notes" style:display-name="Title,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outline1" style:display-name="Title, Content over Content-outline1" style:family="presentation">
      <style:graphic-properties draw:stroke="none" draw:fill="none" draw:auto-grow-height="false" draw:fit-to-size="false" style:shrink-to-fit="true" style:writing-mode="lr-tb">
        <text:list-style style:name="Title_2c__20_Content_20_over_20_Content-outline1" style:display-name="Title,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_20_over_20_Content-outline2" style:display-name="Title, Content over Content-outline2" style:family="presentation" style:parent-style-name="Title_2c__20_Content_20_over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3" style:display-name="Title, Content over Content-outline3" style:family="presentation" style:parent-style-name="Title_2c__20_Content_20_over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4" style:display-name="Title, Content over Content-outline4" style:family="presentation" style:parent-style-name="Title_2c__20_Content_20_over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_20_over_20_Content-outline5" style:display-name="Title, Content over Content-outline5" style:family="presentation" style:parent-style-name="Title_2c_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6" style:display-name="Title, Content over Content-outline6" style:family="presentation" style:parent-style-name="Title_2c_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7" style:display-name="Title, Content over Content-outline7" style:family="presentation" style:parent-style-name="Title_2c_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8" style:display-name="Title, Content over Content-outline8" style:family="presentation" style:parent-style-name="Title_2c_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outline9" style:display-name="Title, Content over Content-outline9" style:family="presentation" style:parent-style-name="Title_2c_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_20_over_20_Content-subtitle" style:display-name="Title, Content over Content-subtitle" style:family="presentation">
      <style:graphic-properties draw:stroke="none" draw:fill="none" draw:textarea-vertical-align="middle">
        <text:list-style style:name="Title_2c__20_Content_20_over_20_Content-subtitle" style:display-name="Title,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_20_over_20_Content-title" style:display-name="Title, Content over Content-title" style:family="presentation">
      <style:graphic-properties draw:stroke="none" draw:fill="none" draw:textarea-vertical-align="middle" style:writing-mode="lr-tb">
        <text:list-style style:name="Title_2c__20_Content_20_over_20_Content-title" style:display-name="Title,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4_20_Content-background" style:display-name="Title, 4 Content-background" style:family="presentation">
      <style:graphic-properties draw:stroke="none" draw:fill="solid" draw:fill-color="#000066"/>
      <style:text-properties style:letter-kerning="true"/>
    </style:style>
    <style:style style:name="Title_2c__20_4_20_Content-backgroundobjects" style:display-name="Title, 4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4_20_Content-notes" style:display-name="Title, 4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4_20_Content-outline1" style:display-name="Title, 4 Content-outline1" style:family="presentation">
      <style:graphic-properties draw:stroke="none" draw:fill="none" draw:auto-grow-height="false" draw:fit-to-size="false" style:shrink-to-fit="true" style:writing-mode="lr-tb">
        <text:list-style style:name="Title_2c__20_4_20_Content-outline1" style:display-name="Title, 4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4_20_Content-outline2" style:display-name="Title, 4 Content-outline2" style:family="presentation" style:parent-style-name="Title_2c__20_4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3" style:display-name="Title, 4 Content-outline3" style:family="presentation" style:parent-style-name="Title_2c__20_4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4" style:display-name="Title, 4 Content-outline4" style:family="presentation" style:parent-style-name="Title_2c__20_4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4_20_Content-outline5" style:display-name="Title, 4 Content-outline5" style:family="presentation" style:parent-style-name="Title_2c__20_4_20_Content-outline4">
      <style:paragraph-properties fo:margin-top="0.1cm" fo:margin-bottom="0cm"/>
      <style:text-properties fo:font-size="20pt" style:font-size-asian="20pt" style:font-size-complex="20pt"/>
    </style:style>
    <style:style style:name="Title_2c__20_4_20_Content-outline6" style:display-name="Title, 4 Content-outline6" style:family="presentation" style:parent-style-name="Title_2c__20_4_20_Content-outline5">
      <style:paragraph-properties fo:margin-top="0.1cm" fo:margin-bottom="0cm"/>
      <style:text-properties fo:font-size="20pt" style:font-size-asian="20pt" style:font-size-complex="20pt"/>
    </style:style>
    <style:style style:name="Title_2c__20_4_20_Content-outline7" style:display-name="Title, 4 Content-outline7" style:family="presentation" style:parent-style-name="Title_2c__20_4_20_Content-outline6">
      <style:paragraph-properties fo:margin-top="0.1cm" fo:margin-bottom="0cm"/>
      <style:text-properties fo:font-size="20pt" style:font-size-asian="20pt" style:font-size-complex="20pt"/>
    </style:style>
    <style:style style:name="Title_2c__20_4_20_Content-outline8" style:display-name="Title, 4 Content-outline8" style:family="presentation" style:parent-style-name="Title_2c__20_4_20_Content-outline7">
      <style:paragraph-properties fo:margin-top="0.1cm" fo:margin-bottom="0cm"/>
      <style:text-properties fo:font-size="20pt" style:font-size-asian="20pt" style:font-size-complex="20pt"/>
    </style:style>
    <style:style style:name="Title_2c__20_4_20_Content-outline9" style:display-name="Title, 4 Content-outline9" style:family="presentation" style:parent-style-name="Title_2c__20_4_20_Content-outline8">
      <style:paragraph-properties fo:margin-top="0.1cm" fo:margin-bottom="0cm"/>
      <style:text-properties fo:font-size="20pt" style:font-size-asian="20pt" style:font-size-complex="20pt"/>
    </style:style>
    <style:style style:name="Title_2c__20_4_20_Content-subtitle" style:display-name="Title, 4 Content-subtitle" style:family="presentation">
      <style:graphic-properties draw:stroke="none" draw:fill="none" draw:textarea-vertical-align="middle">
        <text:list-style style:name="Title_2c__20_4_20_Content-subtitle" style:display-name="Title, 4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4_20_Content-title" style:display-name="Title, 4 Content-title" style:family="presentation">
      <style:graphic-properties draw:stroke="none" draw:fill="none" draw:textarea-vertical-align="middle" style:writing-mode="lr-tb">
        <text:list-style style:name="Title_2c__20_4_20_Content-title" style:display-name="Title, 4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6_20_Content-background" style:display-name="Title, 6 Content-background" style:family="presentation">
      <style:graphic-properties draw:stroke="none" draw:fill="solid" draw:fill-color="#000066"/>
      <style:text-properties style:letter-kerning="true"/>
    </style:style>
    <style:style style:name="Title_2c__20_6_20_Content-backgroundobjects" style:display-name="Title, 6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6_20_Content-notes" style:display-name="Title, 6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6_20_Content-outline1" style:display-name="Title, 6 Content-outline1" style:family="presentation">
      <style:graphic-properties draw:stroke="none" draw:fill="none" draw:auto-grow-height="false" draw:fit-to-size="false" style:shrink-to-fit="true" style:writing-mode="lr-tb">
        <text:list-style style:name="Title_2c__20_6_20_Content-outline1" style:display-name="Title, 6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6_20_Content-outline2" style:display-name="Title, 6 Content-outline2" style:family="presentation" style:parent-style-name="Title_2c__20_6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3" style:display-name="Title, 6 Content-outline3" style:family="presentation" style:parent-style-name="Title_2c__20_6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4" style:display-name="Title, 6 Content-outline4" style:family="presentation" style:parent-style-name="Title_2c__20_6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6_20_Content-outline5" style:display-name="Title, 6 Content-outline5" style:family="presentation" style:parent-style-name="Title_2c__20_6_20_Content-outline4">
      <style:paragraph-properties fo:margin-top="0.1cm" fo:margin-bottom="0cm"/>
      <style:text-properties fo:font-size="20pt" style:font-size-asian="20pt" style:font-size-complex="20pt"/>
    </style:style>
    <style:style style:name="Title_2c__20_6_20_Content-outline6" style:display-name="Title, 6 Content-outline6" style:family="presentation" style:parent-style-name="Title_2c__20_6_20_Content-outline5">
      <style:paragraph-properties fo:margin-top="0.1cm" fo:margin-bottom="0cm"/>
      <style:text-properties fo:font-size="20pt" style:font-size-asian="20pt" style:font-size-complex="20pt"/>
    </style:style>
    <style:style style:name="Title_2c__20_6_20_Content-outline7" style:display-name="Title, 6 Content-outline7" style:family="presentation" style:parent-style-name="Title_2c__20_6_20_Content-outline6">
      <style:paragraph-properties fo:margin-top="0.1cm" fo:margin-bottom="0cm"/>
      <style:text-properties fo:font-size="20pt" style:font-size-asian="20pt" style:font-size-complex="20pt"/>
    </style:style>
    <style:style style:name="Title_2c__20_6_20_Content-outline8" style:display-name="Title, 6 Content-outline8" style:family="presentation" style:parent-style-name="Title_2c__20_6_20_Content-outline7">
      <style:paragraph-properties fo:margin-top="0.1cm" fo:margin-bottom="0cm"/>
      <style:text-properties fo:font-size="20pt" style:font-size-asian="20pt" style:font-size-complex="20pt"/>
    </style:style>
    <style:style style:name="Title_2c__20_6_20_Content-outline9" style:display-name="Title, 6 Content-outline9" style:family="presentation" style:parent-style-name="Title_2c__20_6_20_Content-outline8">
      <style:paragraph-properties fo:margin-top="0.1cm" fo:margin-bottom="0cm"/>
      <style:text-properties fo:font-size="20pt" style:font-size-asian="20pt" style:font-size-complex="20pt"/>
    </style:style>
    <style:style style:name="Title_2c__20_6_20_Content-subtitle" style:display-name="Title, 6 Content-subtitle" style:family="presentation">
      <style:graphic-properties draw:stroke="none" draw:fill="none" draw:textarea-vertical-align="middle">
        <text:list-style style:name="Title_2c__20_6_20_Content-subtitle" style:display-name="Title, 6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6_20_Content-title" style:display-name="Title, 6 Content-title" style:family="presentation">
      <style:graphic-properties draw:stroke="none" draw:fill="none" draw:textarea-vertical-align="middle" style:writing-mode="lr-tb">
        <text:list-style style:name="Title_2c__20_6_20_Content-title" style:display-name="Title, 6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Slide-background" style:display-name="Title Slide-background" style:family="presentation">
      <style:graphic-properties draw:stroke="none" draw:fill="solid" draw:fill-color="#000066"/>
      <style:text-properties style:letter-kerning="true"/>
    </style:style>
    <style:style style:name="Title_20_Slide-backgroundobjects" style:display-name="Title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Slide-notes" style:display-name="Title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Slide-outline1" style:display-name="Title Slide-outline1" style:family="presentation">
      <style:graphic-properties draw:stroke="none" draw:fill="none" draw:auto-grow-height="false" draw:fit-to-size="false" style:shrink-to-fit="true" style:writing-mode="lr-tb">
        <text:list-style style:name="Title_20_Slide-outline1" style:display-name="Title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Slide-outline2" style:display-name="Title Slide-outline2" style:family="presentation" style:parent-style-name="Title_20_Slide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3" style:display-name="Title Slide-outline3" style:family="presentation" style:parent-style-name="Title_20_Slide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4" style:display-name="Title Slide-outline4" style:family="presentation" style:parent-style-name="Title_20_Slide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Slide-outline5" style:display-name="Title Slide-outline5" style:family="presentation" style:parent-style-name="Title_20_Slide-outline4">
      <style:paragraph-properties fo:margin-top="0.1cm" fo:margin-bottom="0cm"/>
      <style:text-properties fo:font-size="20pt" style:font-size-asian="20pt" style:font-size-complex="20pt"/>
    </style:style>
    <style:style style:name="Title_20_Slide-outline6" style:display-name="Title Slide-outline6" style:family="presentation" style:parent-style-name="Title_20_Slide-outline5">
      <style:paragraph-properties fo:margin-top="0.1cm" fo:margin-bottom="0cm"/>
      <style:text-properties fo:font-size="20pt" style:font-size-asian="20pt" style:font-size-complex="20pt"/>
    </style:style>
    <style:style style:name="Title_20_Slide-outline7" style:display-name="Title Slide-outline7" style:family="presentation" style:parent-style-name="Title_20_Slide-outline6">
      <style:paragraph-properties fo:margin-top="0.1cm" fo:margin-bottom="0cm"/>
      <style:text-properties fo:font-size="20pt" style:font-size-asian="20pt" style:font-size-complex="20pt"/>
    </style:style>
    <style:style style:name="Title_20_Slide-outline8" style:display-name="Title Slide-outline8" style:family="presentation" style:parent-style-name="Title_20_Slide-outline7">
      <style:paragraph-properties fo:margin-top="0.1cm" fo:margin-bottom="0cm"/>
      <style:text-properties fo:font-size="20pt" style:font-size-asian="20pt" style:font-size-complex="20pt"/>
    </style:style>
    <style:style style:name="Title_20_Slide-outline9" style:display-name="Title Slide-outline9" style:family="presentation" style:parent-style-name="Title_20_Slide-outline8">
      <style:paragraph-properties fo:margin-top="0.1cm" fo:margin-bottom="0cm"/>
      <style:text-properties fo:font-size="20pt" style:font-size-asian="20pt" style:font-size-complex="20pt"/>
    </style:style>
    <style:style style:name="Title_20_Slide-subtitle" style:display-name="Title Slide-subtitle" style:family="presentation">
      <style:graphic-properties draw:stroke="none" draw:fill="none" draw:textarea-vertical-align="middle">
        <text:list-style style:name="Title_20_Slide-subtitle" style:display-name="Title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Slide-title" style:display-name="Title Slide-title" style:family="presentation">
      <style:graphic-properties draw:stroke="none" draw:fill="none" draw:textarea-vertical-align="middle" style:writing-mode="lr-tb">
        <text:list-style style:name="Title_20_Slide-title" style:display-name="Title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-background" style:display-name="Title, Content-background" style:family="presentation">
      <style:graphic-properties draw:stroke="none" draw:fill="solid" draw:fill-color="#000066"/>
      <style:text-properties style:letter-kerning="true"/>
    </style:style>
    <style:style style:name="Title_2c__20_Content-backgroundobjects" style:display-name="Title,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Content-notes" style:display-name="Title,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Content-outline1" style:display-name="Title, Content-outline1" style:family="presentation">
      <style:graphic-properties draw:stroke="none" draw:fill="none" draw:auto-grow-height="false" draw:fit-to-size="false" style:shrink-to-fit="true" style:writing-mode="lr-tb">
        <text:list-style style:name="Title_2c__20_Content-outline1" style:display-name="Title,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Content-outline2" style:display-name="Title, Content-outline2" style:family="presentation" style:parent-style-name="Title_2c_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3" style:display-name="Title, Content-outline3" style:family="presentation" style:parent-style-name="Title_2c_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4" style:display-name="Title, Content-outline4" style:family="presentation" style:parent-style-name="Title_2c_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Content-outline5" style:display-name="Title, Content-outline5" style:family="presentation" style:parent-style-name="Title_2c__20_Content-outline4">
      <style:paragraph-properties fo:margin-top="0.1cm" fo:margin-bottom="0cm"/>
      <style:text-properties fo:font-size="20pt" style:font-size-asian="20pt" style:font-size-complex="20pt"/>
    </style:style>
    <style:style style:name="Title_2c__20_Content-outline6" style:display-name="Title, Content-outline6" style:family="presentation" style:parent-style-name="Title_2c__20_Content-outline5">
      <style:paragraph-properties fo:margin-top="0.1cm" fo:margin-bottom="0cm"/>
      <style:text-properties fo:font-size="20pt" style:font-size-asian="20pt" style:font-size-complex="20pt"/>
    </style:style>
    <style:style style:name="Title_2c__20_Content-outline7" style:display-name="Title, Content-outline7" style:family="presentation" style:parent-style-name="Title_2c__20_Content-outline6">
      <style:paragraph-properties fo:margin-top="0.1cm" fo:margin-bottom="0cm"/>
      <style:text-properties fo:font-size="20pt" style:font-size-asian="20pt" style:font-size-complex="20pt"/>
    </style:style>
    <style:style style:name="Title_2c__20_Content-outline8" style:display-name="Title, Content-outline8" style:family="presentation" style:parent-style-name="Title_2c__20_Content-outline7">
      <style:paragraph-properties fo:margin-top="0.1cm" fo:margin-bottom="0cm"/>
      <style:text-properties fo:font-size="20pt" style:font-size-asian="20pt" style:font-size-complex="20pt"/>
    </style:style>
    <style:style style:name="Title_2c__20_Content-outline9" style:display-name="Title, Content-outline9" style:family="presentation" style:parent-style-name="Title_2c__20_Content-outline8">
      <style:paragraph-properties fo:margin-top="0.1cm" fo:margin-bottom="0cm"/>
      <style:text-properties fo:font-size="20pt" style:font-size-asian="20pt" style:font-size-complex="20pt"/>
    </style:style>
    <style:style style:name="Title_2c__20_Content-subtitle" style:display-name="Title, Content-subtitle" style:family="presentation">
      <style:graphic-properties draw:stroke="none" draw:fill="none" draw:textarea-vertical-align="middle">
        <text:list-style style:name="Title_2c__20_Content-subtitle" style:display-name="Title,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Content-title" style:display-name="Title, Content-title" style:family="presentation">
      <style:graphic-properties draw:stroke="none" draw:fill="none" draw:textarea-vertical-align="middle" style:writing-mode="lr-tb">
        <text:list-style style:name="Title_2c__20_Content-title" style:display-name="Title,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-background" style:display-name="Title, 2 Content-background" style:family="presentation">
      <style:graphic-properties draw:stroke="none" draw:fill="solid" draw:fill-color="#000066"/>
      <style:text-properties style:letter-kerning="true"/>
    </style:style>
    <style:style style:name="Title_2c__20_2_20_Content-backgroundobjects" style:display-name="Title,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-notes" style:display-name="Title,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-outline1" style:display-name="Title, 2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-outline1" style:display-name="Title,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-outline2" style:display-name="Title, 2 Content-outline2" style:family="presentation" style:parent-style-name="Title_2c__20_2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3" style:display-name="Title, 2 Content-outline3" style:family="presentation" style:parent-style-name="Title_2c__20_2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4" style:display-name="Title, 2 Content-outline4" style:family="presentation" style:parent-style-name="Title_2c__20_2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-outline5" style:display-name="Title, 2 Content-outline5" style:family="presentation" style:parent-style-name="Title_2c__20_2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-outline6" style:display-name="Title, 2 Content-outline6" style:family="presentation" style:parent-style-name="Title_2c__20_2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-outline7" style:display-name="Title, 2 Content-outline7" style:family="presentation" style:parent-style-name="Title_2c__20_2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-outline8" style:display-name="Title, 2 Content-outline8" style:family="presentation" style:parent-style-name="Title_2c__20_2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-outline9" style:display-name="Title, 2 Content-outline9" style:family="presentation" style:parent-style-name="Title_2c__20_2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-subtitle" style:display-name="Title, 2 Content-subtitle" style:family="presentation">
      <style:graphic-properties draw:stroke="none" draw:fill="none" draw:textarea-vertical-align="middle">
        <text:list-style style:name="Title_2c__20_2_20_Content-subtitle" style:display-name="Title,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-title" style:display-name="Title, 2 Content-title" style:family="presentation">
      <style:graphic-properties draw:stroke="none" draw:fill="none" draw:textarea-vertical-align="middle" style:writing-mode="lr-tb">
        <text:list-style style:name="Title_2c__20_2_20_Content-title" style:display-name="Title,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Only-background" style:display-name="Title Only-background" style:family="presentation">
      <style:graphic-properties draw:stroke="none" draw:fill="solid" draw:fill-color="#000066"/>
      <style:text-properties style:letter-kerning="true"/>
    </style:style>
    <style:style style:name="Title_20_Only-backgroundobjects" style:display-name="Title Onl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Only-notes" style:display-name="Title Onl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Only-outline1" style:display-name="Title Only-outline1" style:family="presentation">
      <style:graphic-properties draw:stroke="none" draw:fill="none" draw:auto-grow-height="false" draw:fit-to-size="false" style:shrink-to-fit="true" style:writing-mode="lr-tb">
        <text:list-style style:name="Title_20_Only-outline1" style:display-name="Title Only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Only-outline2" style:display-name="Title Only-outline2" style:family="presentation" style:parent-style-name="Title_20_Only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3" style:display-name="Title Only-outline3" style:family="presentation" style:parent-style-name="Title_20_Only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4" style:display-name="Title Only-outline4" style:family="presentation" style:parent-style-name="Title_20_Only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Only-outline5" style:display-name="Title Only-outline5" style:family="presentation" style:parent-style-name="Title_20_Only-outline4">
      <style:paragraph-properties fo:margin-top="0.1cm" fo:margin-bottom="0cm"/>
      <style:text-properties fo:font-size="20pt" style:font-size-asian="20pt" style:font-size-complex="20pt"/>
    </style:style>
    <style:style style:name="Title_20_Only-outline6" style:display-name="Title Only-outline6" style:family="presentation" style:parent-style-name="Title_20_Only-outline5">
      <style:paragraph-properties fo:margin-top="0.1cm" fo:margin-bottom="0cm"/>
      <style:text-properties fo:font-size="20pt" style:font-size-asian="20pt" style:font-size-complex="20pt"/>
    </style:style>
    <style:style style:name="Title_20_Only-outline7" style:display-name="Title Only-outline7" style:family="presentation" style:parent-style-name="Title_20_Only-outline6">
      <style:paragraph-properties fo:margin-top="0.1cm" fo:margin-bottom="0cm"/>
      <style:text-properties fo:font-size="20pt" style:font-size-asian="20pt" style:font-size-complex="20pt"/>
    </style:style>
    <style:style style:name="Title_20_Only-outline8" style:display-name="Title Only-outline8" style:family="presentation" style:parent-style-name="Title_20_Only-outline7">
      <style:paragraph-properties fo:margin-top="0.1cm" fo:margin-bottom="0cm"/>
      <style:text-properties fo:font-size="20pt" style:font-size-asian="20pt" style:font-size-complex="20pt"/>
    </style:style>
    <style:style style:name="Title_20_Only-outline9" style:display-name="Title Only-outline9" style:family="presentation" style:parent-style-name="Title_20_Only-outline8">
      <style:paragraph-properties fo:margin-top="0.1cm" fo:margin-bottom="0cm"/>
      <style:text-properties fo:font-size="20pt" style:font-size-asian="20pt" style:font-size-complex="20pt"/>
    </style:style>
    <style:style style:name="Title_20_Only-subtitle" style:display-name="Title Only-subtitle" style:family="presentation">
      <style:graphic-properties draw:stroke="none" draw:fill="none" draw:textarea-vertical-align="middle">
        <text:list-style style:name="Title_20_Only-subtitle" style:display-name="Title Only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Only-title" style:display-name="Title Only-title" style:family="presentation">
      <style:graphic-properties draw:stroke="none" draw:fill="none" draw:textarea-vertical-align="middle" style:writing-mode="lr-tb">
        <text:list-style style:name="Title_20_Only-title" style:display-name="Title Only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entered_20_Text-background" style:display-name="Centered Text-background" style:family="presentation">
      <style:graphic-properties draw:stroke="none" draw:fill="solid" draw:fill-color="#000066"/>
      <style:text-properties style:letter-kerning="true"/>
    </style:style>
    <style:style style:name="Centered_20_Text-backgroundobjects" style:display-name="Centered Tex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Centered_20_Text-notes" style:display-name="Centered Tex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Centered_20_Text-outline1" style:display-name="Centered Text-outline1" style:family="presentation">
      <style:graphic-properties draw:stroke="none" draw:fill="none" draw:auto-grow-height="false" draw:fit-to-size="false" style:shrink-to-fit="true" style:writing-mode="lr-tb">
        <text:list-style style:name="Centered_20_Text-outline1" style:display-name="Centered Tex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Centered_20_Text-outline2" style:display-name="Centered Text-outline2" style:family="presentation" style:parent-style-name="Centered_20_Tex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3" style:display-name="Centered Text-outline3" style:family="presentation" style:parent-style-name="Centered_20_Tex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4" style:display-name="Centered Text-outline4" style:family="presentation" style:parent-style-name="Centered_20_Tex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Centered_20_Text-outline5" style:display-name="Centered Text-outline5" style:family="presentation" style:parent-style-name="Centered_20_Text-outline4">
      <style:paragraph-properties fo:margin-top="0.1cm" fo:margin-bottom="0cm"/>
      <style:text-properties fo:font-size="20pt" style:font-size-asian="20pt" style:font-size-complex="20pt"/>
    </style:style>
    <style:style style:name="Centered_20_Text-outline6" style:display-name="Centered Text-outline6" style:family="presentation" style:parent-style-name="Centered_20_Text-outline5">
      <style:paragraph-properties fo:margin-top="0.1cm" fo:margin-bottom="0cm"/>
      <style:text-properties fo:font-size="20pt" style:font-size-asian="20pt" style:font-size-complex="20pt"/>
    </style:style>
    <style:style style:name="Centered_20_Text-outline7" style:display-name="Centered Text-outline7" style:family="presentation" style:parent-style-name="Centered_20_Text-outline6">
      <style:paragraph-properties fo:margin-top="0.1cm" fo:margin-bottom="0cm"/>
      <style:text-properties fo:font-size="20pt" style:font-size-asian="20pt" style:font-size-complex="20pt"/>
    </style:style>
    <style:style style:name="Centered_20_Text-outline8" style:display-name="Centered Text-outline8" style:family="presentation" style:parent-style-name="Centered_20_Text-outline7">
      <style:paragraph-properties fo:margin-top="0.1cm" fo:margin-bottom="0cm"/>
      <style:text-properties fo:font-size="20pt" style:font-size-asian="20pt" style:font-size-complex="20pt"/>
    </style:style>
    <style:style style:name="Centered_20_Text-outline9" style:display-name="Centered Text-outline9" style:family="presentation" style:parent-style-name="Centered_20_Text-outline8">
      <style:paragraph-properties fo:margin-top="0.1cm" fo:margin-bottom="0cm"/>
      <style:text-properties fo:font-size="20pt" style:font-size-asian="20pt" style:font-size-complex="20pt"/>
    </style:style>
    <style:style style:name="Centered_20_Text-subtitle" style:display-name="Centered Text-subtitle" style:family="presentation">
      <style:graphic-properties draw:stroke="none" draw:fill="none" draw:textarea-vertical-align="middle">
        <text:list-style style:name="Centered_20_Text-subtitle" style:display-name="Centered Tex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Centered_20_Text-title" style:display-name="Centered Text-title" style:family="presentation">
      <style:graphic-properties draw:stroke="none" draw:fill="none" draw:textarea-vertical-align="middle" style:writing-mode="lr-tb">
        <text:list-style style:name="Centered_20_Text-title" style:display-name="Centered Tex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and_20_Content-background" style:display-name="Title, 2 Content and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and_20_Content-backgroundobjects" style:display-name="Title, 2 Content and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and_20_Content-notes" style:display-name="Title, 2 Content and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outline1" style:display-name="Title, 2 Content and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_20_and_20_Content-outline1" style:display-name="Title, 2 Content and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and_20_Content-outline2" style:display-name="Title, 2 Content and Content-outline2" style:family="presentation" style:parent-style-name="Title_2c__20_2_20_Content_20_and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3" style:display-name="Title, 2 Content and Content-outline3" style:family="presentation" style:parent-style-name="Title_2c__20_2_20_Content_20_and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4" style:display-name="Title, 2 Content and Content-outline4" style:family="presentation" style:parent-style-name="Title_2c__20_2_20_Content_20_and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and_20_Content-outline5" style:display-name="Title, 2 Content and Content-outline5" style:family="presentation" style:parent-style-name="Title_2c__20_2_20_Content_20_and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6" style:display-name="Title, 2 Content and Content-outline6" style:family="presentation" style:parent-style-name="Title_2c__20_2_20_Content_20_and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7" style:display-name="Title, 2 Content and Content-outline7" style:family="presentation" style:parent-style-name="Title_2c__20_2_20_Content_20_and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8" style:display-name="Title, 2 Content and Content-outline8" style:family="presentation" style:parent-style-name="Title_2c__20_2_20_Content_20_and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outline9" style:display-name="Title, 2 Content and Content-outline9" style:family="presentation" style:parent-style-name="Title_2c__20_2_20_Content_20_and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and_20_Content-subtitle" style:display-name="Title, 2 Content and Content-subtitle" style:family="presentation">
      <style:graphic-properties draw:stroke="none" draw:fill="none" draw:textarea-vertical-align="middle">
        <text:list-style style:name="Title_2c__20_2_20_Content_20_and_20_Content-subtitle" style:display-name="Title, 2 Content and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and_20_Content-title" style:display-name="Title, 2 Content and Content-title" style:family="presentation">
      <style:graphic-properties draw:stroke="none" draw:fill="none" draw:textarea-vertical-align="middle" style:writing-mode="lr-tb">
        <text:list-style style:name="Title_2c__20_2_20_Content_20_and_20_Content-title" style:display-name="Title, 2 Content and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Content_20_and_20_2_20_Content-background" style:display-name="Title Content and 2 Content-background" style:family="presentation">
      <style:graphic-properties draw:stroke="none" draw:fill="solid" draw:fill-color="#000066"/>
      <style:text-properties style:letter-kerning="true"/>
    </style:style>
    <style:style style:name="Title_20_Content_20_and_20_2_20_Content-backgroundobjects" style:display-name="Title Content and 2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0_Content_20_and_20_2_20_Content-notes" style:display-name="Title Content and 2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outline1" style:display-name="Title Content and 2 Content-outline1" style:family="presentation">
      <style:graphic-properties draw:stroke="none" draw:fill="none" draw:auto-grow-height="false" draw:fit-to-size="false" style:shrink-to-fit="true" style:writing-mode="lr-tb">
        <text:list-style style:name="Title_20_Content_20_and_20_2_20_Content-outline1" style:display-name="Title Content and 2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0_Content_20_and_20_2_20_Content-outline2" style:display-name="Title Content and 2 Content-outline2" style:family="presentation" style:parent-style-name="Title_20_Content_20_and_20_2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3" style:display-name="Title Content and 2 Content-outline3" style:family="presentation" style:parent-style-name="Title_20_Content_20_and_20_2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4" style:display-name="Title Content and 2 Content-outline4" style:family="presentation" style:parent-style-name="Title_20_Content_20_and_20_2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0_Content_20_and_20_2_20_Content-outline5" style:display-name="Title Content and 2 Content-outline5" style:family="presentation" style:parent-style-name="Title_20_Content_20_and_20_2_20_Content-outline4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6" style:display-name="Title Content and 2 Content-outline6" style:family="presentation" style:parent-style-name="Title_20_Content_20_and_20_2_20_Content-outline5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7" style:display-name="Title Content and 2 Content-outline7" style:family="presentation" style:parent-style-name="Title_20_Content_20_and_20_2_20_Content-outline6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8" style:display-name="Title Content and 2 Content-outline8" style:family="presentation" style:parent-style-name="Title_20_Content_20_and_20_2_20_Content-outline7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outline9" style:display-name="Title Content and 2 Content-outline9" style:family="presentation" style:parent-style-name="Title_20_Content_20_and_20_2_20_Content-outline8">
      <style:paragraph-properties fo:margin-top="0.1cm" fo:margin-bottom="0cm"/>
      <style:text-properties fo:font-size="20pt" style:font-size-asian="20pt" style:font-size-complex="20pt"/>
    </style:style>
    <style:style style:name="Title_20_Content_20_and_20_2_20_Content-subtitle" style:display-name="Title Content and 2 Content-subtitle" style:family="presentation">
      <style:graphic-properties draw:stroke="none" draw:fill="none" draw:textarea-vertical-align="middle">
        <text:list-style style:name="Title_20_Content_20_and_20_2_20_Content-subtitle" style:display-name="Title Content and 2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0_Content_20_and_20_2_20_Content-title" style:display-name="Title Content and 2 Content-title" style:family="presentation">
      <style:graphic-properties draw:stroke="none" draw:fill="none" draw:textarea-vertical-align="middle" style:writing-mode="lr-tb">
        <text:list-style style:name="Title_20_Content_20_and_20_2_20_Content-title" style:display-name="Title Content and 2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over_20_Content-background" style:display-name="Title, 2 Content over Content-background" style:family="presentation">
      <style:graphic-properties draw:stroke="none" draw:fill="solid" draw:fill-color="#000066"/>
      <style:text-properties style:letter-kerning="true"/>
    </style:style>
    <style:style style:name="Title_2c__20_2_20_Content_20_over_20_Content-backgroundobjects" style:display-name="Title, 2 Content over Conten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le_2c__20_2_20_Content_20_over_20_Content-notes" style:display-name="Title, 2 Content over Conten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outline1" style:display-name="Title, 2 Content over Content-outline1" style:family="presentation">
      <style:graphic-properties draw:stroke="none" draw:fill="none" draw:auto-grow-height="false" draw:fit-to-size="false" style:shrink-to-fit="true" style:writing-mode="lr-tb">
        <text:list-style style:name="Title_2c__20_2_20_Content_20_over_20_Content-outline1" style:display-name="Title, 2 Content over Conten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Title_2c__20_2_20_Content_20_over_20_Content-outline2" style:display-name="Title, 2 Content over Content-outline2" style:family="presentation" style:parent-style-name="Title_2c__20_2_20_Content_20_over_20_Conten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3" style:display-name="Title, 2 Content over Content-outline3" style:family="presentation" style:parent-style-name="Title_2c__20_2_20_Content_20_over_20_Conten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4" style:display-name="Title, 2 Content over Content-outline4" style:family="presentation" style:parent-style-name="Title_2c__20_2_20_Content_20_over_20_Conten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Title_2c__20_2_20_Content_20_over_20_Content-outline5" style:display-name="Title, 2 Content over Content-outline5" style:family="presentation" style:parent-style-name="Title_2c__20_2_20_Content_20_over_20_Content-outline4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6" style:display-name="Title, 2 Content over Content-outline6" style:family="presentation" style:parent-style-name="Title_2c__20_2_20_Content_20_over_20_Content-outline5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7" style:display-name="Title, 2 Content over Content-outline7" style:family="presentation" style:parent-style-name="Title_2c__20_2_20_Content_20_over_20_Content-outline6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8" style:display-name="Title, 2 Content over Content-outline8" style:family="presentation" style:parent-style-name="Title_2c__20_2_20_Content_20_over_20_Content-outline7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outline9" style:display-name="Title, 2 Content over Content-outline9" style:family="presentation" style:parent-style-name="Title_2c__20_2_20_Content_20_over_20_Content-outline8">
      <style:paragraph-properties fo:margin-top="0.1cm" fo:margin-bottom="0cm"/>
      <style:text-properties fo:font-size="20pt" style:font-size-asian="20pt" style:font-size-complex="20pt"/>
    </style:style>
    <style:style style:name="Title_2c__20_2_20_Content_20_over_20_Content-subtitle" style:display-name="Title, 2 Content over Content-subtitle" style:family="presentation">
      <style:graphic-properties draw:stroke="none" draw:fill="none" draw:textarea-vertical-align="middle">
        <text:list-style style:name="Title_2c__20_2_20_Content_20_over_20_Content-subtitle" style:display-name="Title, 2 Content over Conten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le_2c__20_2_20_Content_20_over_20_Content-title" style:display-name="Title, 2 Content over Content-title" style:family="presentation">
      <style:graphic-properties draw:stroke="none" draw:fill="none" draw:textarea-vertical-align="middle" style:writing-mode="lr-tb">
        <text:list-style style:name="Title_2c__20_2_20_Content_20_over_20_Content-title" style:display-name="Title, 2 Content over Conten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-background" style:family="presentation">
      <style:graphic-properties draw:stroke="none" draw:fill="solid" draw:fill-color="#000066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 style:writing-mode="lr-tb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-outline2" style:family="presentation" style:parent-style-name="Standard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3" style:family="presentation" style:parent-style-name="Standard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4" style:family="presentation" style:parent-style-name="Standard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 style:writing-mode="lr-tb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-background" style:display-name="Standard 1-background" style:family="presentation">
      <style:graphic-properties draw:stroke="none" draw:fill="solid" draw:fill-color="#000066"/>
      <style:text-properties style:letter-kerning="true"/>
    </style:style>
    <style:style style:name="Standard_20_1-backgroundobjects" style:display-name="Standard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-notes" style:display-name="Standard 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-outline1" style:display-name="Standard 1-outline1" style:family="presentation">
      <style:graphic-properties draw:stroke="none" draw:fill="none" draw:auto-grow-height="false" draw:fit-to-size="false" style:shrink-to-fit="true" style:writing-mode="lr-tb">
        <text:list-style style:name="Standard_20_1-outline1" style:display-name="Standard 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-outline2" style:display-name="Standard 1-outline2" style:family="presentation" style:parent-style-name="Standard_20_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3" style:display-name="Standard 1-outline3" style:family="presentation" style:parent-style-name="Standard_20_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4" style:display-name="Standard 1-outline4" style:family="presentation" style:parent-style-name="Standard_20_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-outline5" style:display-name="Standard 1-outline5" style:family="presentation" style:parent-style-name="Standard_20_1-outline4">
      <style:paragraph-properties fo:margin-top="0.1cm" fo:margin-bottom="0cm"/>
      <style:text-properties fo:font-size="20pt" style:font-size-asian="20pt" style:font-size-complex="20pt"/>
    </style:style>
    <style:style style:name="Standard_20_1-outline6" style:display-name="Standard 1-outline6" style:family="presentation" style:parent-style-name="Standard_20_1-outline5">
      <style:paragraph-properties fo:margin-top="0.1cm" fo:margin-bottom="0cm"/>
      <style:text-properties fo:font-size="20pt" style:font-size-asian="20pt" style:font-size-complex="20pt"/>
    </style:style>
    <style:style style:name="Standard_20_1-outline7" style:display-name="Standard 1-outline7" style:family="presentation" style:parent-style-name="Standard_20_1-outline6">
      <style:paragraph-properties fo:margin-top="0.1cm" fo:margin-bottom="0cm"/>
      <style:text-properties fo:font-size="20pt" style:font-size-asian="20pt" style:font-size-complex="20pt"/>
    </style:style>
    <style:style style:name="Standard_20_1-outline8" style:display-name="Standard 1-outline8" style:family="presentation" style:parent-style-name="Standard_20_1-outline7">
      <style:paragraph-properties fo:margin-top="0.1cm" fo:margin-bottom="0cm"/>
      <style:text-properties fo:font-size="20pt" style:font-size-asian="20pt" style:font-size-complex="20pt"/>
    </style:style>
    <style:style style:name="Standard_20_1-outline9" style:display-name="Standard 1-outline9" style:family="presentation" style:parent-style-name="Standard_20_1-outline8">
      <style:paragraph-properties fo:margin-top="0.1cm" fo:margin-bottom="0cm"/>
      <style:text-properties fo:font-size="20pt" style:font-size-asian="20pt" style:font-size-complex="20pt"/>
    </style:style>
    <style:style style:name="Standard_20_1-subtitle" style:display-name="Standard 1-subtitle" style:family="presentation">
      <style:graphic-properties draw:stroke="none" draw:fill="none" draw:textarea-vertical-align="middle">
        <text:list-style style:name="Standard_20_1-subtitle" style:display-name="Standard 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-title" style:display-name="Standard 1-title" style:family="presentation">
      <style:graphic-properties draw:stroke="none" draw:fill="none" draw:textarea-vertical-align="middle" style:writing-mode="lr-tb">
        <text:list-style style:name="Standard_20_1-title" style:display-name="Standard 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-background" style:display-name="Standard 2-background" style:family="presentation">
      <style:graphic-properties draw:stroke="none" draw:fill="solid" draw:fill-color="#000066"/>
      <style:text-properties style:letter-kerning="true"/>
    </style:style>
    <style:style style:name="Standard_20_2-backgroundobjects" style:display-name="Standard 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-notes" style:display-name="Standard 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-outline1" style:display-name="Standard 2-outline1" style:family="presentation">
      <style:graphic-properties draw:stroke="none" draw:fill="none" draw:auto-grow-height="false" draw:fit-to-size="false" style:shrink-to-fit="true" style:writing-mode="lr-tb">
        <text:list-style style:name="Standard_20_2-outline1" style:display-name="Standard 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-outline2" style:display-name="Standard 2-outline2" style:family="presentation" style:parent-style-name="Standard_20_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3" style:display-name="Standard 2-outline3" style:family="presentation" style:parent-style-name="Standard_20_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4" style:display-name="Standard 2-outline4" style:family="presentation" style:parent-style-name="Standard_20_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-outline5" style:display-name="Standard 2-outline5" style:family="presentation" style:parent-style-name="Standard_20_2-outline4">
      <style:paragraph-properties fo:margin-top="0.1cm" fo:margin-bottom="0cm"/>
      <style:text-properties fo:font-size="20pt" style:font-size-asian="20pt" style:font-size-complex="20pt"/>
    </style:style>
    <style:style style:name="Standard_20_2-outline6" style:display-name="Standard 2-outline6" style:family="presentation" style:parent-style-name="Standard_20_2-outline5">
      <style:paragraph-properties fo:margin-top="0.1cm" fo:margin-bottom="0cm"/>
      <style:text-properties fo:font-size="20pt" style:font-size-asian="20pt" style:font-size-complex="20pt"/>
    </style:style>
    <style:style style:name="Standard_20_2-outline7" style:display-name="Standard 2-outline7" style:family="presentation" style:parent-style-name="Standard_20_2-outline6">
      <style:paragraph-properties fo:margin-top="0.1cm" fo:margin-bottom="0cm"/>
      <style:text-properties fo:font-size="20pt" style:font-size-asian="20pt" style:font-size-complex="20pt"/>
    </style:style>
    <style:style style:name="Standard_20_2-outline8" style:display-name="Standard 2-outline8" style:family="presentation" style:parent-style-name="Standard_20_2-outline7">
      <style:paragraph-properties fo:margin-top="0.1cm" fo:margin-bottom="0cm"/>
      <style:text-properties fo:font-size="20pt" style:font-size-asian="20pt" style:font-size-complex="20pt"/>
    </style:style>
    <style:style style:name="Standard_20_2-outline9" style:display-name="Standard 2-outline9" style:family="presentation" style:parent-style-name="Standard_20_2-outline8">
      <style:paragraph-properties fo:margin-top="0.1cm" fo:margin-bottom="0cm"/>
      <style:text-properties fo:font-size="20pt" style:font-size-asian="20pt" style:font-size-complex="20pt"/>
    </style:style>
    <style:style style:name="Standard_20_2-subtitle" style:display-name="Standard 2-subtitle" style:family="presentation">
      <style:graphic-properties draw:stroke="none" draw:fill="none" draw:textarea-vertical-align="middle">
        <text:list-style style:name="Standard_20_2-subtitle" style:display-name="Standard 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-title" style:display-name="Standard 2-title" style:family="presentation">
      <style:graphic-properties draw:stroke="none" draw:fill="none" draw:textarea-vertical-align="middle" style:writing-mode="lr-tb">
        <text:list-style style:name="Standard_20_2-title" style:display-name="Standard 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-background" style:display-name="Standard 3-background" style:family="presentation">
      <style:graphic-properties draw:stroke="none" draw:fill="solid" draw:fill-color="#000066"/>
      <style:text-properties style:letter-kerning="true"/>
    </style:style>
    <style:style style:name="Standard_20_3-backgroundobjects" style:display-name="Standard 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-notes" style:display-name="Standard 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-outline1" style:display-name="Standard 3-outline1" style:family="presentation">
      <style:graphic-properties draw:stroke="none" draw:fill="none" draw:auto-grow-height="false" draw:fit-to-size="false" style:shrink-to-fit="true" style:writing-mode="lr-tb">
        <text:list-style style:name="Standard_20_3-outline1" style:display-name="Standard 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-outline2" style:display-name="Standard 3-outline2" style:family="presentation" style:parent-style-name="Standard_20_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3" style:display-name="Standard 3-outline3" style:family="presentation" style:parent-style-name="Standard_20_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4" style:display-name="Standard 3-outline4" style:family="presentation" style:parent-style-name="Standard_20_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-outline5" style:display-name="Standard 3-outline5" style:family="presentation" style:parent-style-name="Standard_20_3-outline4">
      <style:paragraph-properties fo:margin-top="0.1cm" fo:margin-bottom="0cm"/>
      <style:text-properties fo:font-size="20pt" style:font-size-asian="20pt" style:font-size-complex="20pt"/>
    </style:style>
    <style:style style:name="Standard_20_3-outline6" style:display-name="Standard 3-outline6" style:family="presentation" style:parent-style-name="Standard_20_3-outline5">
      <style:paragraph-properties fo:margin-top="0.1cm" fo:margin-bottom="0cm"/>
      <style:text-properties fo:font-size="20pt" style:font-size-asian="20pt" style:font-size-complex="20pt"/>
    </style:style>
    <style:style style:name="Standard_20_3-outline7" style:display-name="Standard 3-outline7" style:family="presentation" style:parent-style-name="Standard_20_3-outline6">
      <style:paragraph-properties fo:margin-top="0.1cm" fo:margin-bottom="0cm"/>
      <style:text-properties fo:font-size="20pt" style:font-size-asian="20pt" style:font-size-complex="20pt"/>
    </style:style>
    <style:style style:name="Standard_20_3-outline8" style:display-name="Standard 3-outline8" style:family="presentation" style:parent-style-name="Standard_20_3-outline7">
      <style:paragraph-properties fo:margin-top="0.1cm" fo:margin-bottom="0cm"/>
      <style:text-properties fo:font-size="20pt" style:font-size-asian="20pt" style:font-size-complex="20pt"/>
    </style:style>
    <style:style style:name="Standard_20_3-outline9" style:display-name="Standard 3-outline9" style:family="presentation" style:parent-style-name="Standard_20_3-outline8">
      <style:paragraph-properties fo:margin-top="0.1cm" fo:margin-bottom="0cm"/>
      <style:text-properties fo:font-size="20pt" style:font-size-asian="20pt" style:font-size-complex="20pt"/>
    </style:style>
    <style:style style:name="Standard_20_3-subtitle" style:display-name="Standard 3-subtitle" style:family="presentation">
      <style:graphic-properties draw:stroke="none" draw:fill="none" draw:textarea-vertical-align="middle">
        <text:list-style style:name="Standard_20_3-subtitle" style:display-name="Standard 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-title" style:display-name="Standard 3-title" style:family="presentation">
      <style:graphic-properties draw:stroke="none" draw:fill="none" draw:textarea-vertical-align="middle" style:writing-mode="lr-tb">
        <text:list-style style:name="Standard_20_3-title" style:display-name="Standard 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-background" style:display-name="Standard 4-background" style:family="presentation">
      <style:graphic-properties draw:stroke="none" draw:fill="solid" draw:fill-color="#000066"/>
      <style:text-properties style:letter-kerning="true"/>
    </style:style>
    <style:style style:name="Standard_20_4-backgroundobjects" style:display-name="Standard 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-notes" style:display-name="Standard 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-outline1" style:display-name="Standard 4-outline1" style:family="presentation">
      <style:graphic-properties draw:stroke="none" draw:fill="none" draw:auto-grow-height="false" draw:fit-to-size="false" style:shrink-to-fit="true" style:writing-mode="lr-tb">
        <text:list-style style:name="Standard_20_4-outline1" style:display-name="Standard 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-outline2" style:display-name="Standard 4-outline2" style:family="presentation" style:parent-style-name="Standard_20_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3" style:display-name="Standard 4-outline3" style:family="presentation" style:parent-style-name="Standard_20_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4" style:display-name="Standard 4-outline4" style:family="presentation" style:parent-style-name="Standard_20_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-outline5" style:display-name="Standard 4-outline5" style:family="presentation" style:parent-style-name="Standard_20_4-outline4">
      <style:paragraph-properties fo:margin-top="0.1cm" fo:margin-bottom="0cm"/>
      <style:text-properties fo:font-size="20pt" style:font-size-asian="20pt" style:font-size-complex="20pt"/>
    </style:style>
    <style:style style:name="Standard_20_4-outline6" style:display-name="Standard 4-outline6" style:family="presentation" style:parent-style-name="Standard_20_4-outline5">
      <style:paragraph-properties fo:margin-top="0.1cm" fo:margin-bottom="0cm"/>
      <style:text-properties fo:font-size="20pt" style:font-size-asian="20pt" style:font-size-complex="20pt"/>
    </style:style>
    <style:style style:name="Standard_20_4-outline7" style:display-name="Standard 4-outline7" style:family="presentation" style:parent-style-name="Standard_20_4-outline6">
      <style:paragraph-properties fo:margin-top="0.1cm" fo:margin-bottom="0cm"/>
      <style:text-properties fo:font-size="20pt" style:font-size-asian="20pt" style:font-size-complex="20pt"/>
    </style:style>
    <style:style style:name="Standard_20_4-outline8" style:display-name="Standard 4-outline8" style:family="presentation" style:parent-style-name="Standard_20_4-outline7">
      <style:paragraph-properties fo:margin-top="0.1cm" fo:margin-bottom="0cm"/>
      <style:text-properties fo:font-size="20pt" style:font-size-asian="20pt" style:font-size-complex="20pt"/>
    </style:style>
    <style:style style:name="Standard_20_4-outline9" style:display-name="Standard 4-outline9" style:family="presentation" style:parent-style-name="Standard_20_4-outline8">
      <style:paragraph-properties fo:margin-top="0.1cm" fo:margin-bottom="0cm"/>
      <style:text-properties fo:font-size="20pt" style:font-size-asian="20pt" style:font-size-complex="20pt"/>
    </style:style>
    <style:style style:name="Standard_20_4-subtitle" style:display-name="Standard 4-subtitle" style:family="presentation">
      <style:graphic-properties draw:stroke="none" draw:fill="none" draw:textarea-vertical-align="middle">
        <text:list-style style:name="Standard_20_4-subtitle" style:display-name="Standard 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-title" style:display-name="Standard 4-title" style:family="presentation">
      <style:graphic-properties draw:stroke="none" draw:fill="none" draw:textarea-vertical-align="middle" style:writing-mode="lr-tb">
        <text:list-style style:name="Standard_20_4-title" style:display-name="Standard 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-background" style:display-name="Standard 5-background" style:family="presentation">
      <style:graphic-properties draw:stroke="none" draw:fill="solid" draw:fill-color="#000066"/>
      <style:text-properties style:letter-kerning="true"/>
    </style:style>
    <style:style style:name="Standard_20_5-backgroundobjects" style:display-name="Standard 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-notes" style:display-name="Standard 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-outline1" style:display-name="Standard 5-outline1" style:family="presentation">
      <style:graphic-properties draw:stroke="none" draw:fill="none" draw:auto-grow-height="false" draw:fit-to-size="false" style:shrink-to-fit="true" style:writing-mode="lr-tb">
        <text:list-style style:name="Standard_20_5-outline1" style:display-name="Standard 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-outline2" style:display-name="Standard 5-outline2" style:family="presentation" style:parent-style-name="Standard_20_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3" style:display-name="Standard 5-outline3" style:family="presentation" style:parent-style-name="Standard_20_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4" style:display-name="Standard 5-outline4" style:family="presentation" style:parent-style-name="Standard_20_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-outline5" style:display-name="Standard 5-outline5" style:family="presentation" style:parent-style-name="Standard_20_5-outline4">
      <style:paragraph-properties fo:margin-top="0.1cm" fo:margin-bottom="0cm"/>
      <style:text-properties fo:font-size="20pt" style:font-size-asian="20pt" style:font-size-complex="20pt"/>
    </style:style>
    <style:style style:name="Standard_20_5-outline6" style:display-name="Standard 5-outline6" style:family="presentation" style:parent-style-name="Standard_20_5-outline5">
      <style:paragraph-properties fo:margin-top="0.1cm" fo:margin-bottom="0cm"/>
      <style:text-properties fo:font-size="20pt" style:font-size-asian="20pt" style:font-size-complex="20pt"/>
    </style:style>
    <style:style style:name="Standard_20_5-outline7" style:display-name="Standard 5-outline7" style:family="presentation" style:parent-style-name="Standard_20_5-outline6">
      <style:paragraph-properties fo:margin-top="0.1cm" fo:margin-bottom="0cm"/>
      <style:text-properties fo:font-size="20pt" style:font-size-asian="20pt" style:font-size-complex="20pt"/>
    </style:style>
    <style:style style:name="Standard_20_5-outline8" style:display-name="Standard 5-outline8" style:family="presentation" style:parent-style-name="Standard_20_5-outline7">
      <style:paragraph-properties fo:margin-top="0.1cm" fo:margin-bottom="0cm"/>
      <style:text-properties fo:font-size="20pt" style:font-size-asian="20pt" style:font-size-complex="20pt"/>
    </style:style>
    <style:style style:name="Standard_20_5-outline9" style:display-name="Standard 5-outline9" style:family="presentation" style:parent-style-name="Standard_20_5-outline8">
      <style:paragraph-properties fo:margin-top="0.1cm" fo:margin-bottom="0cm"/>
      <style:text-properties fo:font-size="20pt" style:font-size-asian="20pt" style:font-size-complex="20pt"/>
    </style:style>
    <style:style style:name="Standard_20_5-subtitle" style:display-name="Standard 5-subtitle" style:family="presentation">
      <style:graphic-properties draw:stroke="none" draw:fill="none" draw:textarea-vertical-align="middle">
        <text:list-style style:name="Standard_20_5-subtitle" style:display-name="Standard 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-title" style:display-name="Standard 5-title" style:family="presentation">
      <style:graphic-properties draw:stroke="none" draw:fill="none" draw:textarea-vertical-align="middle" style:writing-mode="lr-tb">
        <text:list-style style:name="Standard_20_5-title" style:display-name="Standard 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-background" style:display-name="Standard 6-background" style:family="presentation">
      <style:graphic-properties draw:stroke="none" draw:fill="solid" draw:fill-color="#000066"/>
      <style:text-properties style:letter-kerning="true"/>
    </style:style>
    <style:style style:name="Standard_20_6-backgroundobjects" style:display-name="Standard 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-notes" style:display-name="Standard 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-outline1" style:display-name="Standard 6-outline1" style:family="presentation">
      <style:graphic-properties draw:stroke="none" draw:fill="none" draw:auto-grow-height="false" draw:fit-to-size="false" style:shrink-to-fit="true" style:writing-mode="lr-tb">
        <text:list-style style:name="Standard_20_6-outline1" style:display-name="Standard 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-outline2" style:display-name="Standard 6-outline2" style:family="presentation" style:parent-style-name="Standard_20_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3" style:display-name="Standard 6-outline3" style:family="presentation" style:parent-style-name="Standard_20_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4" style:display-name="Standard 6-outline4" style:family="presentation" style:parent-style-name="Standard_20_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-outline5" style:display-name="Standard 6-outline5" style:family="presentation" style:parent-style-name="Standard_20_6-outline4">
      <style:paragraph-properties fo:margin-top="0.1cm" fo:margin-bottom="0cm"/>
      <style:text-properties fo:font-size="20pt" style:font-size-asian="20pt" style:font-size-complex="20pt"/>
    </style:style>
    <style:style style:name="Standard_20_6-outline6" style:display-name="Standard 6-outline6" style:family="presentation" style:parent-style-name="Standard_20_6-outline5">
      <style:paragraph-properties fo:margin-top="0.1cm" fo:margin-bottom="0cm"/>
      <style:text-properties fo:font-size="20pt" style:font-size-asian="20pt" style:font-size-complex="20pt"/>
    </style:style>
    <style:style style:name="Standard_20_6-outline7" style:display-name="Standard 6-outline7" style:family="presentation" style:parent-style-name="Standard_20_6-outline6">
      <style:paragraph-properties fo:margin-top="0.1cm" fo:margin-bottom="0cm"/>
      <style:text-properties fo:font-size="20pt" style:font-size-asian="20pt" style:font-size-complex="20pt"/>
    </style:style>
    <style:style style:name="Standard_20_6-outline8" style:display-name="Standard 6-outline8" style:family="presentation" style:parent-style-name="Standard_20_6-outline7">
      <style:paragraph-properties fo:margin-top="0.1cm" fo:margin-bottom="0cm"/>
      <style:text-properties fo:font-size="20pt" style:font-size-asian="20pt" style:font-size-complex="20pt"/>
    </style:style>
    <style:style style:name="Standard_20_6-outline9" style:display-name="Standard 6-outline9" style:family="presentation" style:parent-style-name="Standard_20_6-outline8">
      <style:paragraph-properties fo:margin-top="0.1cm" fo:margin-bottom="0cm"/>
      <style:text-properties fo:font-size="20pt" style:font-size-asian="20pt" style:font-size-complex="20pt"/>
    </style:style>
    <style:style style:name="Standard_20_6-subtitle" style:display-name="Standard 6-subtitle" style:family="presentation">
      <style:graphic-properties draw:stroke="none" draw:fill="none" draw:textarea-vertical-align="middle">
        <text:list-style style:name="Standard_20_6-subtitle" style:display-name="Standard 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-title" style:display-name="Standard 6-title" style:family="presentation">
      <style:graphic-properties draw:stroke="none" draw:fill="none" draw:textarea-vertical-align="middle" style:writing-mode="lr-tb">
        <text:list-style style:name="Standard_20_6-title" style:display-name="Standard 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-background" style:display-name="Standard 7-background" style:family="presentation">
      <style:graphic-properties draw:stroke="none" draw:fill="solid" draw:fill-color="#000066"/>
      <style:text-properties style:letter-kerning="true"/>
    </style:style>
    <style:style style:name="Standard_20_7-backgroundobjects" style:display-name="Standard 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-notes" style:display-name="Standard 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-outline1" style:display-name="Standard 7-outline1" style:family="presentation">
      <style:graphic-properties draw:stroke="none" draw:fill="none" draw:auto-grow-height="false" draw:fit-to-size="false" style:shrink-to-fit="true" style:writing-mode="lr-tb">
        <text:list-style style:name="Standard_20_7-outline1" style:display-name="Standard 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-outline2" style:display-name="Standard 7-outline2" style:family="presentation" style:parent-style-name="Standard_20_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3" style:display-name="Standard 7-outline3" style:family="presentation" style:parent-style-name="Standard_20_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4" style:display-name="Standard 7-outline4" style:family="presentation" style:parent-style-name="Standard_20_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-outline5" style:display-name="Standard 7-outline5" style:family="presentation" style:parent-style-name="Standard_20_7-outline4">
      <style:paragraph-properties fo:margin-top="0.1cm" fo:margin-bottom="0cm"/>
      <style:text-properties fo:font-size="20pt" style:font-size-asian="20pt" style:font-size-complex="20pt"/>
    </style:style>
    <style:style style:name="Standard_20_7-outline6" style:display-name="Standard 7-outline6" style:family="presentation" style:parent-style-name="Standard_20_7-outline5">
      <style:paragraph-properties fo:margin-top="0.1cm" fo:margin-bottom="0cm"/>
      <style:text-properties fo:font-size="20pt" style:font-size-asian="20pt" style:font-size-complex="20pt"/>
    </style:style>
    <style:style style:name="Standard_20_7-outline7" style:display-name="Standard 7-outline7" style:family="presentation" style:parent-style-name="Standard_20_7-outline6">
      <style:paragraph-properties fo:margin-top="0.1cm" fo:margin-bottom="0cm"/>
      <style:text-properties fo:font-size="20pt" style:font-size-asian="20pt" style:font-size-complex="20pt"/>
    </style:style>
    <style:style style:name="Standard_20_7-outline8" style:display-name="Standard 7-outline8" style:family="presentation" style:parent-style-name="Standard_20_7-outline7">
      <style:paragraph-properties fo:margin-top="0.1cm" fo:margin-bottom="0cm"/>
      <style:text-properties fo:font-size="20pt" style:font-size-asian="20pt" style:font-size-complex="20pt"/>
    </style:style>
    <style:style style:name="Standard_20_7-outline9" style:display-name="Standard 7-outline9" style:family="presentation" style:parent-style-name="Standard_20_7-outline8">
      <style:paragraph-properties fo:margin-top="0.1cm" fo:margin-bottom="0cm"/>
      <style:text-properties fo:font-size="20pt" style:font-size-asian="20pt" style:font-size-complex="20pt"/>
    </style:style>
    <style:style style:name="Standard_20_7-subtitle" style:display-name="Standard 7-subtitle" style:family="presentation">
      <style:graphic-properties draw:stroke="none" draw:fill="none" draw:textarea-vertical-align="middle">
        <text:list-style style:name="Standard_20_7-subtitle" style:display-name="Standard 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-title" style:display-name="Standard 7-title" style:family="presentation">
      <style:graphic-properties draw:stroke="none" draw:fill="none" draw:textarea-vertical-align="middle" style:writing-mode="lr-tb">
        <text:list-style style:name="Standard_20_7-title" style:display-name="Standard 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8-background" style:display-name="Standard 8-background" style:family="presentation">
      <style:graphic-properties draw:stroke="none" draw:fill="solid" draw:fill-color="#000066"/>
      <style:text-properties style:letter-kerning="true"/>
    </style:style>
    <style:style style:name="Standard_20_8-backgroundobjects" style:display-name="Standard 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-notes" style:display-name="Standard 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-outline1" style:display-name="Standard 8-outline1" style:family="presentation">
      <style:graphic-properties draw:stroke="none" draw:fill="none" draw:auto-grow-height="false" draw:fit-to-size="false" style:shrink-to-fit="true" style:writing-mode="lr-tb">
        <text:list-style style:name="Standard_20_8-outline1" style:display-name="Standard 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8-outline2" style:display-name="Standard 8-outline2" style:family="presentation" style:parent-style-name="Standard_20_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3" style:display-name="Standard 8-outline3" style:family="presentation" style:parent-style-name="Standard_20_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4" style:display-name="Standard 8-outline4" style:family="presentation" style:parent-style-name="Standard_20_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8-outline5" style:display-name="Standard 8-outline5" style:family="presentation" style:parent-style-name="Standard_20_8-outline4">
      <style:paragraph-properties fo:margin-top="0.1cm" fo:margin-bottom="0cm"/>
      <style:text-properties fo:font-size="20pt" style:font-size-asian="20pt" style:font-size-complex="20pt"/>
    </style:style>
    <style:style style:name="Standard_20_8-outline6" style:display-name="Standard 8-outline6" style:family="presentation" style:parent-style-name="Standard_20_8-outline5">
      <style:paragraph-properties fo:margin-top="0.1cm" fo:margin-bottom="0cm"/>
      <style:text-properties fo:font-size="20pt" style:font-size-asian="20pt" style:font-size-complex="20pt"/>
    </style:style>
    <style:style style:name="Standard_20_8-outline7" style:display-name="Standard 8-outline7" style:family="presentation" style:parent-style-name="Standard_20_8-outline6">
      <style:paragraph-properties fo:margin-top="0.1cm" fo:margin-bottom="0cm"/>
      <style:text-properties fo:font-size="20pt" style:font-size-asian="20pt" style:font-size-complex="20pt"/>
    </style:style>
    <style:style style:name="Standard_20_8-outline8" style:display-name="Standard 8-outline8" style:family="presentation" style:parent-style-name="Standard_20_8-outline7">
      <style:paragraph-properties fo:margin-top="0.1cm" fo:margin-bottom="0cm"/>
      <style:text-properties fo:font-size="20pt" style:font-size-asian="20pt" style:font-size-complex="20pt"/>
    </style:style>
    <style:style style:name="Standard_20_8-outline9" style:display-name="Standard 8-outline9" style:family="presentation" style:parent-style-name="Standard_20_8-outline8">
      <style:paragraph-properties fo:margin-top="0.1cm" fo:margin-bottom="0cm"/>
      <style:text-properties fo:font-size="20pt" style:font-size-asian="20pt" style:font-size-complex="20pt"/>
    </style:style>
    <style:style style:name="Standard_20_8-subtitle" style:display-name="Standard 8-subtitle" style:family="presentation">
      <style:graphic-properties draw:stroke="none" draw:fill="none" draw:textarea-vertical-align="middle">
        <text:list-style style:name="Standard_20_8-subtitle" style:display-name="Standard 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title" style:display-name="Standard 8-title" style:family="presentation">
      <style:graphic-properties draw:stroke="none" draw:fill="none" draw:textarea-vertical-align="middle" style:writing-mode="lr-tb">
        <text:list-style style:name="Standard_20_8-title" style:display-name="Standard 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9-background" style:display-name="Standard 9-background" style:family="presentation">
      <style:graphic-properties draw:stroke="none" draw:fill="solid" draw:fill-color="#000066"/>
      <style:text-properties style:letter-kerning="true"/>
    </style:style>
    <style:style style:name="Standard_20_9-backgroundobjects" style:display-name="Standard 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9-notes" style:display-name="Standard 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9-outline1" style:display-name="Standard 9-outline1" style:family="presentation">
      <style:graphic-properties draw:stroke="none" draw:fill="none" draw:auto-grow-height="false" draw:fit-to-size="false" style:shrink-to-fit="true" style:writing-mode="lr-tb">
        <text:list-style style:name="Standard_20_9-outline1" style:display-name="Standard 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9-outline2" style:display-name="Standard 9-outline2" style:family="presentation" style:parent-style-name="Standard_20_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3" style:display-name="Standard 9-outline3" style:family="presentation" style:parent-style-name="Standard_20_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4" style:display-name="Standard 9-outline4" style:family="presentation" style:parent-style-name="Standard_20_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9-outline5" style:display-name="Standard 9-outline5" style:family="presentation" style:parent-style-name="Standard_20_9-outline4">
      <style:paragraph-properties fo:margin-top="0.1cm" fo:margin-bottom="0cm"/>
      <style:text-properties fo:font-size="20pt" style:font-size-asian="20pt" style:font-size-complex="20pt"/>
    </style:style>
    <style:style style:name="Standard_20_9-outline6" style:display-name="Standard 9-outline6" style:family="presentation" style:parent-style-name="Standard_20_9-outline5">
      <style:paragraph-properties fo:margin-top="0.1cm" fo:margin-bottom="0cm"/>
      <style:text-properties fo:font-size="20pt" style:font-size-asian="20pt" style:font-size-complex="20pt"/>
    </style:style>
    <style:style style:name="Standard_20_9-outline7" style:display-name="Standard 9-outline7" style:family="presentation" style:parent-style-name="Standard_20_9-outline6">
      <style:paragraph-properties fo:margin-top="0.1cm" fo:margin-bottom="0cm"/>
      <style:text-properties fo:font-size="20pt" style:font-size-asian="20pt" style:font-size-complex="20pt"/>
    </style:style>
    <style:style style:name="Standard_20_9-outline8" style:display-name="Standard 9-outline8" style:family="presentation" style:parent-style-name="Standard_20_9-outline7">
      <style:paragraph-properties fo:margin-top="0.1cm" fo:margin-bottom="0cm"/>
      <style:text-properties fo:font-size="20pt" style:font-size-asian="20pt" style:font-size-complex="20pt"/>
    </style:style>
    <style:style style:name="Standard_20_9-outline9" style:display-name="Standard 9-outline9" style:family="presentation" style:parent-style-name="Standard_20_9-outline8">
      <style:paragraph-properties fo:margin-top="0.1cm" fo:margin-bottom="0cm"/>
      <style:text-properties fo:font-size="20pt" style:font-size-asian="20pt" style:font-size-complex="20pt"/>
    </style:style>
    <style:style style:name="Standard_20_9-subtitle" style:display-name="Standard 9-subtitle" style:family="presentation">
      <style:graphic-properties draw:stroke="none" draw:fill="none" draw:textarea-vertical-align="middle">
        <text:list-style style:name="Standard_20_9-subtitle" style:display-name="Standard 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9-title" style:display-name="Standard 9-title" style:family="presentation">
      <style:graphic-properties draw:stroke="none" draw:fill="none" draw:textarea-vertical-align="middle" style:writing-mode="lr-tb">
        <text:list-style style:name="Standard_20_9-title" style:display-name="Standard 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0-background" style:display-name="Standard 10-background" style:family="presentation">
      <style:graphic-properties draw:stroke="none" draw:fill="solid" draw:fill-color="#000066"/>
      <style:text-properties style:letter-kerning="true"/>
    </style:style>
    <style:style style:name="Standard_20_10-backgroundobjects" style:display-name="Standard 1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0-notes" style:display-name="Standard 1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0-outline1" style:display-name="Standard 10-outline1" style:family="presentation">
      <style:graphic-properties draw:stroke="none" draw:fill="none" draw:auto-grow-height="false" draw:fit-to-size="false" style:shrink-to-fit="true" style:writing-mode="lr-tb">
        <text:list-style style:name="Standard_20_10-outline1" style:display-name="Standard 1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0-outline2" style:display-name="Standard 10-outline2" style:family="presentation" style:parent-style-name="Standard_20_1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3" style:display-name="Standard 10-outline3" style:family="presentation" style:parent-style-name="Standard_20_1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4" style:display-name="Standard 10-outline4" style:family="presentation" style:parent-style-name="Standard_20_1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0-outline5" style:display-name="Standard 10-outline5" style:family="presentation" style:parent-style-name="Standard_20_10-outline4">
      <style:paragraph-properties fo:margin-top="0.1cm" fo:margin-bottom="0cm"/>
      <style:text-properties fo:font-size="20pt" style:font-size-asian="20pt" style:font-size-complex="20pt"/>
    </style:style>
    <style:style style:name="Standard_20_10-outline6" style:display-name="Standard 10-outline6" style:family="presentation" style:parent-style-name="Standard_20_10-outline5">
      <style:paragraph-properties fo:margin-top="0.1cm" fo:margin-bottom="0cm"/>
      <style:text-properties fo:font-size="20pt" style:font-size-asian="20pt" style:font-size-complex="20pt"/>
    </style:style>
    <style:style style:name="Standard_20_10-outline7" style:display-name="Standard 10-outline7" style:family="presentation" style:parent-style-name="Standard_20_10-outline6">
      <style:paragraph-properties fo:margin-top="0.1cm" fo:margin-bottom="0cm"/>
      <style:text-properties fo:font-size="20pt" style:font-size-asian="20pt" style:font-size-complex="20pt"/>
    </style:style>
    <style:style style:name="Standard_20_10-outline8" style:display-name="Standard 10-outline8" style:family="presentation" style:parent-style-name="Standard_20_10-outline7">
      <style:paragraph-properties fo:margin-top="0.1cm" fo:margin-bottom="0cm"/>
      <style:text-properties fo:font-size="20pt" style:font-size-asian="20pt" style:font-size-complex="20pt"/>
    </style:style>
    <style:style style:name="Standard_20_10-outline9" style:display-name="Standard 10-outline9" style:family="presentation" style:parent-style-name="Standard_20_10-outline8">
      <style:paragraph-properties fo:margin-top="0.1cm" fo:margin-bottom="0cm"/>
      <style:text-properties fo:font-size="20pt" style:font-size-asian="20pt" style:font-size-complex="20pt"/>
    </style:style>
    <style:style style:name="Standard_20_10-subtitle" style:display-name="Standard 10-subtitle" style:family="presentation">
      <style:graphic-properties draw:stroke="none" draw:fill="none" draw:textarea-vertical-align="middle">
        <text:list-style style:name="Standard_20_10-subtitle" style:display-name="Standard 1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0-title" style:display-name="Standard 10-title" style:family="presentation">
      <style:graphic-properties draw:stroke="none" draw:fill="none" draw:textarea-vertical-align="middle" style:writing-mode="lr-tb">
        <text:list-style style:name="Standard_20_10-title" style:display-name="Standard 1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1-background" style:display-name="Standard 11-background" style:family="presentation">
      <style:graphic-properties draw:stroke="none" draw:fill="solid" draw:fill-color="#000066"/>
      <style:text-properties style:letter-kerning="true"/>
    </style:style>
    <style:style style:name="Standard_20_11-backgroundobjects" style:display-name="Standard 1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1-notes" style:display-name="Standard 1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1-outline1" style:display-name="Standard 11-outline1" style:family="presentation">
      <style:graphic-properties draw:stroke="none" draw:fill="none" draw:auto-grow-height="false" draw:fit-to-size="false" style:shrink-to-fit="true" style:writing-mode="lr-tb">
        <text:list-style style:name="Standard_20_11-outline1" style:display-name="Standard 1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1-outline2" style:display-name="Standard 11-outline2" style:family="presentation" style:parent-style-name="Standard_20_1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3" style:display-name="Standard 11-outline3" style:family="presentation" style:parent-style-name="Standard_20_1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4" style:display-name="Standard 11-outline4" style:family="presentation" style:parent-style-name="Standard_20_1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1-outline5" style:display-name="Standard 11-outline5" style:family="presentation" style:parent-style-name="Standard_20_11-outline4">
      <style:paragraph-properties fo:margin-top="0.1cm" fo:margin-bottom="0cm"/>
      <style:text-properties fo:font-size="20pt" style:font-size-asian="20pt" style:font-size-complex="20pt"/>
    </style:style>
    <style:style style:name="Standard_20_11-outline6" style:display-name="Standard 11-outline6" style:family="presentation" style:parent-style-name="Standard_20_11-outline5">
      <style:paragraph-properties fo:margin-top="0.1cm" fo:margin-bottom="0cm"/>
      <style:text-properties fo:font-size="20pt" style:font-size-asian="20pt" style:font-size-complex="20pt"/>
    </style:style>
    <style:style style:name="Standard_20_11-outline7" style:display-name="Standard 11-outline7" style:family="presentation" style:parent-style-name="Standard_20_11-outline6">
      <style:paragraph-properties fo:margin-top="0.1cm" fo:margin-bottom="0cm"/>
      <style:text-properties fo:font-size="20pt" style:font-size-asian="20pt" style:font-size-complex="20pt"/>
    </style:style>
    <style:style style:name="Standard_20_11-outline8" style:display-name="Standard 11-outline8" style:family="presentation" style:parent-style-name="Standard_20_11-outline7">
      <style:paragraph-properties fo:margin-top="0.1cm" fo:margin-bottom="0cm"/>
      <style:text-properties fo:font-size="20pt" style:font-size-asian="20pt" style:font-size-complex="20pt"/>
    </style:style>
    <style:style style:name="Standard_20_11-outline9" style:display-name="Standard 11-outline9" style:family="presentation" style:parent-style-name="Standard_20_11-outline8">
      <style:paragraph-properties fo:margin-top="0.1cm" fo:margin-bottom="0cm"/>
      <style:text-properties fo:font-size="20pt" style:font-size-asian="20pt" style:font-size-complex="20pt"/>
    </style:style>
    <style:style style:name="Standard_20_11-subtitle" style:display-name="Standard 11-subtitle" style:family="presentation">
      <style:graphic-properties draw:stroke="none" draw:fill="none" draw:textarea-vertical-align="middle">
        <text:list-style style:name="Standard_20_11-subtitle" style:display-name="Standard 1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1-title" style:display-name="Standard 11-title" style:family="presentation">
      <style:graphic-properties draw:stroke="none" draw:fill="none" draw:textarea-vertical-align="middle" style:writing-mode="lr-tb">
        <text:list-style style:name="Standard_20_11-title" style:display-name="Standard 1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2-background" style:display-name="Standard 12-background" style:family="presentation">
      <style:graphic-properties draw:stroke="none" draw:fill="solid" draw:fill-color="#000066"/>
      <style:text-properties style:letter-kerning="true"/>
    </style:style>
    <style:style style:name="Standard_20_12-backgroundobjects" style:display-name="Standard 1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2-notes" style:display-name="Standard 1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2-outline1" style:display-name="Standard 12-outline1" style:family="presentation">
      <style:graphic-properties draw:stroke="none" draw:fill="none" draw:auto-grow-height="false" draw:fit-to-size="false" style:shrink-to-fit="true" style:writing-mode="lr-tb">
        <text:list-style style:name="Standard_20_12-outline1" style:display-name="Standard 1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2-outline2" style:display-name="Standard 12-outline2" style:family="presentation" style:parent-style-name="Standard_20_1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3" style:display-name="Standard 12-outline3" style:family="presentation" style:parent-style-name="Standard_20_1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4" style:display-name="Standard 12-outline4" style:family="presentation" style:parent-style-name="Standard_20_1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2-outline5" style:display-name="Standard 12-outline5" style:family="presentation" style:parent-style-name="Standard_20_12-outline4">
      <style:paragraph-properties fo:margin-top="0.1cm" fo:margin-bottom="0cm"/>
      <style:text-properties fo:font-size="20pt" style:font-size-asian="20pt" style:font-size-complex="20pt"/>
    </style:style>
    <style:style style:name="Standard_20_12-outline6" style:display-name="Standard 12-outline6" style:family="presentation" style:parent-style-name="Standard_20_12-outline5">
      <style:paragraph-properties fo:margin-top="0.1cm" fo:margin-bottom="0cm"/>
      <style:text-properties fo:font-size="20pt" style:font-size-asian="20pt" style:font-size-complex="20pt"/>
    </style:style>
    <style:style style:name="Standard_20_12-outline7" style:display-name="Standard 12-outline7" style:family="presentation" style:parent-style-name="Standard_20_12-outline6">
      <style:paragraph-properties fo:margin-top="0.1cm" fo:margin-bottom="0cm"/>
      <style:text-properties fo:font-size="20pt" style:font-size-asian="20pt" style:font-size-complex="20pt"/>
    </style:style>
    <style:style style:name="Standard_20_12-outline8" style:display-name="Standard 12-outline8" style:family="presentation" style:parent-style-name="Standard_20_12-outline7">
      <style:paragraph-properties fo:margin-top="0.1cm" fo:margin-bottom="0cm"/>
      <style:text-properties fo:font-size="20pt" style:font-size-asian="20pt" style:font-size-complex="20pt"/>
    </style:style>
    <style:style style:name="Standard_20_12-outline9" style:display-name="Standard 12-outline9" style:family="presentation" style:parent-style-name="Standard_20_12-outline8">
      <style:paragraph-properties fo:margin-top="0.1cm" fo:margin-bottom="0cm"/>
      <style:text-properties fo:font-size="20pt" style:font-size-asian="20pt" style:font-size-complex="20pt"/>
    </style:style>
    <style:style style:name="Standard_20_12-subtitle" style:display-name="Standard 12-subtitle" style:family="presentation">
      <style:graphic-properties draw:stroke="none" draw:fill="none" draw:textarea-vertical-align="middle">
        <text:list-style style:name="Standard_20_12-subtitle" style:display-name="Standard 1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2-title" style:display-name="Standard 12-title" style:family="presentation">
      <style:graphic-properties draw:stroke="none" draw:fill="none" draw:textarea-vertical-align="middle" style:writing-mode="lr-tb">
        <text:list-style style:name="Standard_20_12-title" style:display-name="Standard 1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3-background" style:display-name="Standard 13-background" style:family="presentation">
      <style:graphic-properties draw:stroke="none" draw:fill="solid" draw:fill-color="#000066"/>
      <style:text-properties style:letter-kerning="true"/>
    </style:style>
    <style:style style:name="Standard_20_13-backgroundobjects" style:display-name="Standard 1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3-notes" style:display-name="Standard 1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3-outline1" style:display-name="Standard 13-outline1" style:family="presentation">
      <style:graphic-properties draw:stroke="none" draw:fill="none" draw:auto-grow-height="false" draw:fit-to-size="false" style:shrink-to-fit="true" style:writing-mode="lr-tb">
        <text:list-style style:name="Standard_20_13-outline1" style:display-name="Standard 1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3-outline2" style:display-name="Standard 13-outline2" style:family="presentation" style:parent-style-name="Standard_20_1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3" style:display-name="Standard 13-outline3" style:family="presentation" style:parent-style-name="Standard_20_1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4" style:display-name="Standard 13-outline4" style:family="presentation" style:parent-style-name="Standard_20_1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3-outline5" style:display-name="Standard 13-outline5" style:family="presentation" style:parent-style-name="Standard_20_13-outline4">
      <style:paragraph-properties fo:margin-top="0.1cm" fo:margin-bottom="0cm"/>
      <style:text-properties fo:font-size="20pt" style:font-size-asian="20pt" style:font-size-complex="20pt"/>
    </style:style>
    <style:style style:name="Standard_20_13-outline6" style:display-name="Standard 13-outline6" style:family="presentation" style:parent-style-name="Standard_20_13-outline5">
      <style:paragraph-properties fo:margin-top="0.1cm" fo:margin-bottom="0cm"/>
      <style:text-properties fo:font-size="20pt" style:font-size-asian="20pt" style:font-size-complex="20pt"/>
    </style:style>
    <style:style style:name="Standard_20_13-outline7" style:display-name="Standard 13-outline7" style:family="presentation" style:parent-style-name="Standard_20_13-outline6">
      <style:paragraph-properties fo:margin-top="0.1cm" fo:margin-bottom="0cm"/>
      <style:text-properties fo:font-size="20pt" style:font-size-asian="20pt" style:font-size-complex="20pt"/>
    </style:style>
    <style:style style:name="Standard_20_13-outline8" style:display-name="Standard 13-outline8" style:family="presentation" style:parent-style-name="Standard_20_13-outline7">
      <style:paragraph-properties fo:margin-top="0.1cm" fo:margin-bottom="0cm"/>
      <style:text-properties fo:font-size="20pt" style:font-size-asian="20pt" style:font-size-complex="20pt"/>
    </style:style>
    <style:style style:name="Standard_20_13-outline9" style:display-name="Standard 13-outline9" style:family="presentation" style:parent-style-name="Standard_20_13-outline8">
      <style:paragraph-properties fo:margin-top="0.1cm" fo:margin-bottom="0cm"/>
      <style:text-properties fo:font-size="20pt" style:font-size-asian="20pt" style:font-size-complex="20pt"/>
    </style:style>
    <style:style style:name="Standard_20_13-subtitle" style:display-name="Standard 13-subtitle" style:family="presentation">
      <style:graphic-properties draw:stroke="none" draw:fill="none" draw:textarea-vertical-align="middle">
        <text:list-style style:name="Standard_20_13-subtitle" style:display-name="Standard 1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3-title" style:display-name="Standard 13-title" style:family="presentation">
      <style:graphic-properties draw:stroke="none" draw:fill="none" draw:textarea-vertical-align="middle" style:writing-mode="lr-tb">
        <text:list-style style:name="Standard_20_13-title" style:display-name="Standard 1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4-background" style:display-name="Standard 14-background" style:family="presentation">
      <style:graphic-properties draw:stroke="none" draw:fill="solid" draw:fill-color="#000066"/>
      <style:text-properties style:letter-kerning="true"/>
    </style:style>
    <style:style style:name="Standard_20_14-backgroundobjects" style:display-name="Standard 1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4-notes" style:display-name="Standard 1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4-outline1" style:display-name="Standard 14-outline1" style:family="presentation">
      <style:graphic-properties draw:stroke="none" draw:fill="none" draw:auto-grow-height="false" draw:fit-to-size="false" style:shrink-to-fit="true" style:writing-mode="lr-tb">
        <text:list-style style:name="Standard_20_14-outline1" style:display-name="Standard 1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4-outline2" style:display-name="Standard 14-outline2" style:family="presentation" style:parent-style-name="Standard_20_1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3" style:display-name="Standard 14-outline3" style:family="presentation" style:parent-style-name="Standard_20_1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4" style:display-name="Standard 14-outline4" style:family="presentation" style:parent-style-name="Standard_20_1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4-outline5" style:display-name="Standard 14-outline5" style:family="presentation" style:parent-style-name="Standard_20_14-outline4">
      <style:paragraph-properties fo:margin-top="0.1cm" fo:margin-bottom="0cm"/>
      <style:text-properties fo:font-size="20pt" style:font-size-asian="20pt" style:font-size-complex="20pt"/>
    </style:style>
    <style:style style:name="Standard_20_14-outline6" style:display-name="Standard 14-outline6" style:family="presentation" style:parent-style-name="Standard_20_14-outline5">
      <style:paragraph-properties fo:margin-top="0.1cm" fo:margin-bottom="0cm"/>
      <style:text-properties fo:font-size="20pt" style:font-size-asian="20pt" style:font-size-complex="20pt"/>
    </style:style>
    <style:style style:name="Standard_20_14-outline7" style:display-name="Standard 14-outline7" style:family="presentation" style:parent-style-name="Standard_20_14-outline6">
      <style:paragraph-properties fo:margin-top="0.1cm" fo:margin-bottom="0cm"/>
      <style:text-properties fo:font-size="20pt" style:font-size-asian="20pt" style:font-size-complex="20pt"/>
    </style:style>
    <style:style style:name="Standard_20_14-outline8" style:display-name="Standard 14-outline8" style:family="presentation" style:parent-style-name="Standard_20_14-outline7">
      <style:paragraph-properties fo:margin-top="0.1cm" fo:margin-bottom="0cm"/>
      <style:text-properties fo:font-size="20pt" style:font-size-asian="20pt" style:font-size-complex="20pt"/>
    </style:style>
    <style:style style:name="Standard_20_14-outline9" style:display-name="Standard 14-outline9" style:family="presentation" style:parent-style-name="Standard_20_14-outline8">
      <style:paragraph-properties fo:margin-top="0.1cm" fo:margin-bottom="0cm"/>
      <style:text-properties fo:font-size="20pt" style:font-size-asian="20pt" style:font-size-complex="20pt"/>
    </style:style>
    <style:style style:name="Standard_20_14-subtitle" style:display-name="Standard 14-subtitle" style:family="presentation">
      <style:graphic-properties draw:stroke="none" draw:fill="none" draw:textarea-vertical-align="middle">
        <text:list-style style:name="Standard_20_14-subtitle" style:display-name="Standard 1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4-title" style:display-name="Standard 14-title" style:family="presentation">
      <style:graphic-properties draw:stroke="none" draw:fill="none" draw:textarea-vertical-align="middle" style:writing-mode="lr-tb">
        <text:list-style style:name="Standard_20_14-title" style:display-name="Standard 1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5-background" style:display-name="Standard 15-background" style:family="presentation">
      <style:graphic-properties draw:stroke="none" draw:fill="solid" draw:fill-color="#000066"/>
      <style:text-properties style:letter-kerning="true"/>
    </style:style>
    <style:style style:name="Standard_20_15-backgroundobjects" style:display-name="Standard 1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5-notes" style:display-name="Standard 1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5-outline1" style:display-name="Standard 15-outline1" style:family="presentation">
      <style:graphic-properties draw:stroke="none" draw:fill="none" draw:auto-grow-height="false" draw:fit-to-size="false" style:shrink-to-fit="true" style:writing-mode="lr-tb">
        <text:list-style style:name="Standard_20_15-outline1" style:display-name="Standard 1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5-outline2" style:display-name="Standard 15-outline2" style:family="presentation" style:parent-style-name="Standard_20_1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3" style:display-name="Standard 15-outline3" style:family="presentation" style:parent-style-name="Standard_20_1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4" style:display-name="Standard 15-outline4" style:family="presentation" style:parent-style-name="Standard_20_1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5-outline5" style:display-name="Standard 15-outline5" style:family="presentation" style:parent-style-name="Standard_20_15-outline4">
      <style:paragraph-properties fo:margin-top="0.1cm" fo:margin-bottom="0cm"/>
      <style:text-properties fo:font-size="20pt" style:font-size-asian="20pt" style:font-size-complex="20pt"/>
    </style:style>
    <style:style style:name="Standard_20_15-outline6" style:display-name="Standard 15-outline6" style:family="presentation" style:parent-style-name="Standard_20_15-outline5">
      <style:paragraph-properties fo:margin-top="0.1cm" fo:margin-bottom="0cm"/>
      <style:text-properties fo:font-size="20pt" style:font-size-asian="20pt" style:font-size-complex="20pt"/>
    </style:style>
    <style:style style:name="Standard_20_15-outline7" style:display-name="Standard 15-outline7" style:family="presentation" style:parent-style-name="Standard_20_15-outline6">
      <style:paragraph-properties fo:margin-top="0.1cm" fo:margin-bottom="0cm"/>
      <style:text-properties fo:font-size="20pt" style:font-size-asian="20pt" style:font-size-complex="20pt"/>
    </style:style>
    <style:style style:name="Standard_20_15-outline8" style:display-name="Standard 15-outline8" style:family="presentation" style:parent-style-name="Standard_20_15-outline7">
      <style:paragraph-properties fo:margin-top="0.1cm" fo:margin-bottom="0cm"/>
      <style:text-properties fo:font-size="20pt" style:font-size-asian="20pt" style:font-size-complex="20pt"/>
    </style:style>
    <style:style style:name="Standard_20_15-outline9" style:display-name="Standard 15-outline9" style:family="presentation" style:parent-style-name="Standard_20_15-outline8">
      <style:paragraph-properties fo:margin-top="0.1cm" fo:margin-bottom="0cm"/>
      <style:text-properties fo:font-size="20pt" style:font-size-asian="20pt" style:font-size-complex="20pt"/>
    </style:style>
    <style:style style:name="Standard_20_15-subtitle" style:display-name="Standard 15-subtitle" style:family="presentation">
      <style:graphic-properties draw:stroke="none" draw:fill="none" draw:textarea-vertical-align="middle">
        <text:list-style style:name="Standard_20_15-subtitle" style:display-name="Standard 1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5-title" style:display-name="Standard 15-title" style:family="presentation">
      <style:graphic-properties draw:stroke="none" draw:fill="none" draw:textarea-vertical-align="middle" style:writing-mode="lr-tb">
        <text:list-style style:name="Standard_20_15-title" style:display-name="Standard 1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6-background" style:display-name="Standard 16-background" style:family="presentation">
      <style:graphic-properties draw:stroke="none" draw:fill="solid" draw:fill-color="#000066"/>
      <style:text-properties style:letter-kerning="true"/>
    </style:style>
    <style:style style:name="Standard_20_16-backgroundobjects" style:display-name="Standard 1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6-notes" style:display-name="Standard 1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6-outline1" style:display-name="Standard 16-outline1" style:family="presentation">
      <style:graphic-properties draw:stroke="none" draw:fill="none" draw:auto-grow-height="false" draw:fit-to-size="false" style:shrink-to-fit="true" style:writing-mode="lr-tb">
        <text:list-style style:name="Standard_20_16-outline1" style:display-name="Standard 1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6-outline2" style:display-name="Standard 16-outline2" style:family="presentation" style:parent-style-name="Standard_20_1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3" style:display-name="Standard 16-outline3" style:family="presentation" style:parent-style-name="Standard_20_1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4" style:display-name="Standard 16-outline4" style:family="presentation" style:parent-style-name="Standard_20_1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6-outline5" style:display-name="Standard 16-outline5" style:family="presentation" style:parent-style-name="Standard_20_16-outline4">
      <style:paragraph-properties fo:margin-top="0.1cm" fo:margin-bottom="0cm"/>
      <style:text-properties fo:font-size="20pt" style:font-size-asian="20pt" style:font-size-complex="20pt"/>
    </style:style>
    <style:style style:name="Standard_20_16-outline6" style:display-name="Standard 16-outline6" style:family="presentation" style:parent-style-name="Standard_20_16-outline5">
      <style:paragraph-properties fo:margin-top="0.1cm" fo:margin-bottom="0cm"/>
      <style:text-properties fo:font-size="20pt" style:font-size-asian="20pt" style:font-size-complex="20pt"/>
    </style:style>
    <style:style style:name="Standard_20_16-outline7" style:display-name="Standard 16-outline7" style:family="presentation" style:parent-style-name="Standard_20_16-outline6">
      <style:paragraph-properties fo:margin-top="0.1cm" fo:margin-bottom="0cm"/>
      <style:text-properties fo:font-size="20pt" style:font-size-asian="20pt" style:font-size-complex="20pt"/>
    </style:style>
    <style:style style:name="Standard_20_16-outline8" style:display-name="Standard 16-outline8" style:family="presentation" style:parent-style-name="Standard_20_16-outline7">
      <style:paragraph-properties fo:margin-top="0.1cm" fo:margin-bottom="0cm"/>
      <style:text-properties fo:font-size="20pt" style:font-size-asian="20pt" style:font-size-complex="20pt"/>
    </style:style>
    <style:style style:name="Standard_20_16-outline9" style:display-name="Standard 16-outline9" style:family="presentation" style:parent-style-name="Standard_20_16-outline8">
      <style:paragraph-properties fo:margin-top="0.1cm" fo:margin-bottom="0cm"/>
      <style:text-properties fo:font-size="20pt" style:font-size-asian="20pt" style:font-size-complex="20pt"/>
    </style:style>
    <style:style style:name="Standard_20_16-subtitle" style:display-name="Standard 16-subtitle" style:family="presentation">
      <style:graphic-properties draw:stroke="none" draw:fill="none" draw:textarea-vertical-align="middle">
        <text:list-style style:name="Standard_20_16-subtitle" style:display-name="Standard 1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6-title" style:display-name="Standard 16-title" style:family="presentation">
      <style:graphic-properties draw:stroke="none" draw:fill="none" draw:textarea-vertical-align="middle" style:writing-mode="lr-tb">
        <text:list-style style:name="Standard_20_16-title" style:display-name="Standard 1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7-background" style:display-name="Standard 17-background" style:family="presentation">
      <style:graphic-properties draw:stroke="none" draw:fill="solid" draw:fill-color="#000066"/>
      <style:text-properties style:letter-kerning="true"/>
    </style:style>
    <style:style style:name="Standard_20_17-backgroundobjects" style:display-name="Standard 1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7-notes" style:display-name="Standard 1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7-outline1" style:display-name="Standard 17-outline1" style:family="presentation">
      <style:graphic-properties draw:stroke="none" draw:fill="none" draw:auto-grow-height="false" draw:fit-to-size="false" style:shrink-to-fit="true" style:writing-mode="lr-tb">
        <text:list-style style:name="Standard_20_17-outline1" style:display-name="Standard 1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7-outline2" style:display-name="Standard 17-outline2" style:family="presentation" style:parent-style-name="Standard_20_1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3" style:display-name="Standard 17-outline3" style:family="presentation" style:parent-style-name="Standard_20_1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4" style:display-name="Standard 17-outline4" style:family="presentation" style:parent-style-name="Standard_20_1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7-outline5" style:display-name="Standard 17-outline5" style:family="presentation" style:parent-style-name="Standard_20_17-outline4">
      <style:paragraph-properties fo:margin-top="0.1cm" fo:margin-bottom="0cm"/>
      <style:text-properties fo:font-size="20pt" style:font-size-asian="20pt" style:font-size-complex="20pt"/>
    </style:style>
    <style:style style:name="Standard_20_17-outline6" style:display-name="Standard 17-outline6" style:family="presentation" style:parent-style-name="Standard_20_17-outline5">
      <style:paragraph-properties fo:margin-top="0.1cm" fo:margin-bottom="0cm"/>
      <style:text-properties fo:font-size="20pt" style:font-size-asian="20pt" style:font-size-complex="20pt"/>
    </style:style>
    <style:style style:name="Standard_20_17-outline7" style:display-name="Standard 17-outline7" style:family="presentation" style:parent-style-name="Standard_20_17-outline6">
      <style:paragraph-properties fo:margin-top="0.1cm" fo:margin-bottom="0cm"/>
      <style:text-properties fo:font-size="20pt" style:font-size-asian="20pt" style:font-size-complex="20pt"/>
    </style:style>
    <style:style style:name="Standard_20_17-outline8" style:display-name="Standard 17-outline8" style:family="presentation" style:parent-style-name="Standard_20_17-outline7">
      <style:paragraph-properties fo:margin-top="0.1cm" fo:margin-bottom="0cm"/>
      <style:text-properties fo:font-size="20pt" style:font-size-asian="20pt" style:font-size-complex="20pt"/>
    </style:style>
    <style:style style:name="Standard_20_17-outline9" style:display-name="Standard 17-outline9" style:family="presentation" style:parent-style-name="Standard_20_17-outline8">
      <style:paragraph-properties fo:margin-top="0.1cm" fo:margin-bottom="0cm"/>
      <style:text-properties fo:font-size="20pt" style:font-size-asian="20pt" style:font-size-complex="20pt"/>
    </style:style>
    <style:style style:name="Standard_20_17-subtitle" style:display-name="Standard 17-subtitle" style:family="presentation">
      <style:graphic-properties draw:stroke="none" draw:fill="none" draw:textarea-vertical-align="middle">
        <text:list-style style:name="Standard_20_17-subtitle" style:display-name="Standard 1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7-title" style:display-name="Standard 17-title" style:family="presentation">
      <style:graphic-properties draw:stroke="none" draw:fill="none" draw:textarea-vertical-align="middle" style:writing-mode="lr-tb">
        <text:list-style style:name="Standard_20_17-title" style:display-name="Standard 1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8-background" style:display-name="Standard 18-background" style:family="presentation">
      <style:graphic-properties draw:stroke="none" draw:fill="solid" draw:fill-color="#000066"/>
      <style:text-properties style:letter-kerning="true"/>
    </style:style>
    <style:style style:name="Standard_20_18-backgroundobjects" style:display-name="Standard 1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8-notes" style:display-name="Standard 1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8-outline1" style:display-name="Standard 18-outline1" style:family="presentation">
      <style:graphic-properties draw:stroke="none" draw:fill="none" draw:auto-grow-height="false" draw:fit-to-size="false" style:shrink-to-fit="true" style:writing-mode="lr-tb">
        <text:list-style style:name="Standard_20_18-outline1" style:display-name="Standard 1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8-outline2" style:display-name="Standard 18-outline2" style:family="presentation" style:parent-style-name="Standard_20_1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3" style:display-name="Standard 18-outline3" style:family="presentation" style:parent-style-name="Standard_20_1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4" style:display-name="Standard 18-outline4" style:family="presentation" style:parent-style-name="Standard_20_1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8-outline5" style:display-name="Standard 18-outline5" style:family="presentation" style:parent-style-name="Standard_20_18-outline4">
      <style:paragraph-properties fo:margin-top="0.1cm" fo:margin-bottom="0cm"/>
      <style:text-properties fo:font-size="20pt" style:font-size-asian="20pt" style:font-size-complex="20pt"/>
    </style:style>
    <style:style style:name="Standard_20_18-outline6" style:display-name="Standard 18-outline6" style:family="presentation" style:parent-style-name="Standard_20_18-outline5">
      <style:paragraph-properties fo:margin-top="0.1cm" fo:margin-bottom="0cm"/>
      <style:text-properties fo:font-size="20pt" style:font-size-asian="20pt" style:font-size-complex="20pt"/>
    </style:style>
    <style:style style:name="Standard_20_18-outline7" style:display-name="Standard 18-outline7" style:family="presentation" style:parent-style-name="Standard_20_18-outline6">
      <style:paragraph-properties fo:margin-top="0.1cm" fo:margin-bottom="0cm"/>
      <style:text-properties fo:font-size="20pt" style:font-size-asian="20pt" style:font-size-complex="20pt"/>
    </style:style>
    <style:style style:name="Standard_20_18-outline8" style:display-name="Standard 18-outline8" style:family="presentation" style:parent-style-name="Standard_20_18-outline7">
      <style:paragraph-properties fo:margin-top="0.1cm" fo:margin-bottom="0cm"/>
      <style:text-properties fo:font-size="20pt" style:font-size-asian="20pt" style:font-size-complex="20pt"/>
    </style:style>
    <style:style style:name="Standard_20_18-outline9" style:display-name="Standard 18-outline9" style:family="presentation" style:parent-style-name="Standard_20_18-outline8">
      <style:paragraph-properties fo:margin-top="0.1cm" fo:margin-bottom="0cm"/>
      <style:text-properties fo:font-size="20pt" style:font-size-asian="20pt" style:font-size-complex="20pt"/>
    </style:style>
    <style:style style:name="Standard_20_18-subtitle" style:display-name="Standard 18-subtitle" style:family="presentation">
      <style:graphic-properties draw:stroke="none" draw:fill="none" draw:textarea-vertical-align="middle">
        <text:list-style style:name="Standard_20_18-subtitle" style:display-name="Standard 1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8-title" style:display-name="Standard 18-title" style:family="presentation">
      <style:graphic-properties draw:stroke="none" draw:fill="none" draw:textarea-vertical-align="middle" style:writing-mode="lr-tb">
        <text:list-style style:name="Standard_20_18-title" style:display-name="Standard 1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9-background" style:display-name="Standard 19-background" style:family="presentation">
      <style:graphic-properties draw:stroke="none" draw:fill="solid" draw:fill-color="#000066"/>
      <style:text-properties style:letter-kerning="true"/>
    </style:style>
    <style:style style:name="Standard_20_19-backgroundobjects" style:display-name="Standard 1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19-notes" style:display-name="Standard 1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19-outline1" style:display-name="Standard 19-outline1" style:family="presentation">
      <style:graphic-properties draw:stroke="none" draw:fill="none" draw:auto-grow-height="false" draw:fit-to-size="false" style:shrink-to-fit="true" style:writing-mode="lr-tb">
        <text:list-style style:name="Standard_20_19-outline1" style:display-name="Standard 1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19-outline2" style:display-name="Standard 19-outline2" style:family="presentation" style:parent-style-name="Standard_20_1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3" style:display-name="Standard 19-outline3" style:family="presentation" style:parent-style-name="Standard_20_1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4" style:display-name="Standard 19-outline4" style:family="presentation" style:parent-style-name="Standard_20_1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19-outline5" style:display-name="Standard 19-outline5" style:family="presentation" style:parent-style-name="Standard_20_19-outline4">
      <style:paragraph-properties fo:margin-top="0.1cm" fo:margin-bottom="0cm"/>
      <style:text-properties fo:font-size="20pt" style:font-size-asian="20pt" style:font-size-complex="20pt"/>
    </style:style>
    <style:style style:name="Standard_20_19-outline6" style:display-name="Standard 19-outline6" style:family="presentation" style:parent-style-name="Standard_20_19-outline5">
      <style:paragraph-properties fo:margin-top="0.1cm" fo:margin-bottom="0cm"/>
      <style:text-properties fo:font-size="20pt" style:font-size-asian="20pt" style:font-size-complex="20pt"/>
    </style:style>
    <style:style style:name="Standard_20_19-outline7" style:display-name="Standard 19-outline7" style:family="presentation" style:parent-style-name="Standard_20_19-outline6">
      <style:paragraph-properties fo:margin-top="0.1cm" fo:margin-bottom="0cm"/>
      <style:text-properties fo:font-size="20pt" style:font-size-asian="20pt" style:font-size-complex="20pt"/>
    </style:style>
    <style:style style:name="Standard_20_19-outline8" style:display-name="Standard 19-outline8" style:family="presentation" style:parent-style-name="Standard_20_19-outline7">
      <style:paragraph-properties fo:margin-top="0.1cm" fo:margin-bottom="0cm"/>
      <style:text-properties fo:font-size="20pt" style:font-size-asian="20pt" style:font-size-complex="20pt"/>
    </style:style>
    <style:style style:name="Standard_20_19-outline9" style:display-name="Standard 19-outline9" style:family="presentation" style:parent-style-name="Standard_20_19-outline8">
      <style:paragraph-properties fo:margin-top="0.1cm" fo:margin-bottom="0cm"/>
      <style:text-properties fo:font-size="20pt" style:font-size-asian="20pt" style:font-size-complex="20pt"/>
    </style:style>
    <style:style style:name="Standard_20_19-subtitle" style:display-name="Standard 19-subtitle" style:family="presentation">
      <style:graphic-properties draw:stroke="none" draw:fill="none" draw:textarea-vertical-align="middle">
        <text:list-style style:name="Standard_20_19-subtitle" style:display-name="Standard 1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19-title" style:display-name="Standard 19-title" style:family="presentation">
      <style:graphic-properties draw:stroke="none" draw:fill="none" draw:textarea-vertical-align="middle" style:writing-mode="lr-tb">
        <text:list-style style:name="Standard_20_19-title" style:display-name="Standard 1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0-background" style:display-name="Standard 20-background" style:family="presentation">
      <style:graphic-properties draw:stroke="none" draw:fill="solid" draw:fill-color="#000066"/>
      <style:text-properties style:letter-kerning="true"/>
    </style:style>
    <style:style style:name="Standard_20_20-backgroundobjects" style:display-name="Standard 2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0-notes" style:display-name="Standard 2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0-outline1" style:display-name="Standard 20-outline1" style:family="presentation">
      <style:graphic-properties draw:stroke="none" draw:fill="none" draw:auto-grow-height="false" draw:fit-to-size="false" style:shrink-to-fit="true" style:writing-mode="lr-tb">
        <text:list-style style:name="Standard_20_20-outline1" style:display-name="Standard 2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0-outline2" style:display-name="Standard 20-outline2" style:family="presentation" style:parent-style-name="Standard_20_2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3" style:display-name="Standard 20-outline3" style:family="presentation" style:parent-style-name="Standard_20_2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4" style:display-name="Standard 20-outline4" style:family="presentation" style:parent-style-name="Standard_20_2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0-outline5" style:display-name="Standard 20-outline5" style:family="presentation" style:parent-style-name="Standard_20_20-outline4">
      <style:paragraph-properties fo:margin-top="0.1cm" fo:margin-bottom="0cm"/>
      <style:text-properties fo:font-size="20pt" style:font-size-asian="20pt" style:font-size-complex="20pt"/>
    </style:style>
    <style:style style:name="Standard_20_20-outline6" style:display-name="Standard 20-outline6" style:family="presentation" style:parent-style-name="Standard_20_20-outline5">
      <style:paragraph-properties fo:margin-top="0.1cm" fo:margin-bottom="0cm"/>
      <style:text-properties fo:font-size="20pt" style:font-size-asian="20pt" style:font-size-complex="20pt"/>
    </style:style>
    <style:style style:name="Standard_20_20-outline7" style:display-name="Standard 20-outline7" style:family="presentation" style:parent-style-name="Standard_20_20-outline6">
      <style:paragraph-properties fo:margin-top="0.1cm" fo:margin-bottom="0cm"/>
      <style:text-properties fo:font-size="20pt" style:font-size-asian="20pt" style:font-size-complex="20pt"/>
    </style:style>
    <style:style style:name="Standard_20_20-outline8" style:display-name="Standard 20-outline8" style:family="presentation" style:parent-style-name="Standard_20_20-outline7">
      <style:paragraph-properties fo:margin-top="0.1cm" fo:margin-bottom="0cm"/>
      <style:text-properties fo:font-size="20pt" style:font-size-asian="20pt" style:font-size-complex="20pt"/>
    </style:style>
    <style:style style:name="Standard_20_20-outline9" style:display-name="Standard 20-outline9" style:family="presentation" style:parent-style-name="Standard_20_20-outline8">
      <style:paragraph-properties fo:margin-top="0.1cm" fo:margin-bottom="0cm"/>
      <style:text-properties fo:font-size="20pt" style:font-size-asian="20pt" style:font-size-complex="20pt"/>
    </style:style>
    <style:style style:name="Standard_20_20-subtitle" style:display-name="Standard 20-subtitle" style:family="presentation">
      <style:graphic-properties draw:stroke="none" draw:fill="none" draw:textarea-vertical-align="middle">
        <text:list-style style:name="Standard_20_20-subtitle" style:display-name="Standard 2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0-title" style:display-name="Standard 20-title" style:family="presentation">
      <style:graphic-properties draw:stroke="none" draw:fill="none" draw:textarea-vertical-align="middle" style:writing-mode="lr-tb">
        <text:list-style style:name="Standard_20_20-title" style:display-name="Standard 2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1-background" style:display-name="Standard 21-background" style:family="presentation">
      <style:graphic-properties draw:stroke="none" draw:fill="solid" draw:fill-color="#000066"/>
      <style:text-properties style:letter-kerning="true"/>
    </style:style>
    <style:style style:name="Standard_20_21-backgroundobjects" style:display-name="Standard 2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1-notes" style:display-name="Standard 2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1-outline1" style:display-name="Standard 21-outline1" style:family="presentation">
      <style:graphic-properties draw:stroke="none" draw:fill="none" draw:auto-grow-height="false" draw:fit-to-size="false" style:shrink-to-fit="true" style:writing-mode="lr-tb">
        <text:list-style style:name="Standard_20_21-outline1" style:display-name="Standard 2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1-outline2" style:display-name="Standard 21-outline2" style:family="presentation" style:parent-style-name="Standard_20_2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3" style:display-name="Standard 21-outline3" style:family="presentation" style:parent-style-name="Standard_20_2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4" style:display-name="Standard 21-outline4" style:family="presentation" style:parent-style-name="Standard_20_2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1-outline5" style:display-name="Standard 21-outline5" style:family="presentation" style:parent-style-name="Standard_20_21-outline4">
      <style:paragraph-properties fo:margin-top="0.1cm" fo:margin-bottom="0cm"/>
      <style:text-properties fo:font-size="20pt" style:font-size-asian="20pt" style:font-size-complex="20pt"/>
    </style:style>
    <style:style style:name="Standard_20_21-outline6" style:display-name="Standard 21-outline6" style:family="presentation" style:parent-style-name="Standard_20_21-outline5">
      <style:paragraph-properties fo:margin-top="0.1cm" fo:margin-bottom="0cm"/>
      <style:text-properties fo:font-size="20pt" style:font-size-asian="20pt" style:font-size-complex="20pt"/>
    </style:style>
    <style:style style:name="Standard_20_21-outline7" style:display-name="Standard 21-outline7" style:family="presentation" style:parent-style-name="Standard_20_21-outline6">
      <style:paragraph-properties fo:margin-top="0.1cm" fo:margin-bottom="0cm"/>
      <style:text-properties fo:font-size="20pt" style:font-size-asian="20pt" style:font-size-complex="20pt"/>
    </style:style>
    <style:style style:name="Standard_20_21-outline8" style:display-name="Standard 21-outline8" style:family="presentation" style:parent-style-name="Standard_20_21-outline7">
      <style:paragraph-properties fo:margin-top="0.1cm" fo:margin-bottom="0cm"/>
      <style:text-properties fo:font-size="20pt" style:font-size-asian="20pt" style:font-size-complex="20pt"/>
    </style:style>
    <style:style style:name="Standard_20_21-outline9" style:display-name="Standard 21-outline9" style:family="presentation" style:parent-style-name="Standard_20_21-outline8">
      <style:paragraph-properties fo:margin-top="0.1cm" fo:margin-bottom="0cm"/>
      <style:text-properties fo:font-size="20pt" style:font-size-asian="20pt" style:font-size-complex="20pt"/>
    </style:style>
    <style:style style:name="Standard_20_21-subtitle" style:display-name="Standard 21-subtitle" style:family="presentation">
      <style:graphic-properties draw:stroke="none" draw:fill="none" draw:textarea-vertical-align="middle">
        <text:list-style style:name="Standard_20_21-subtitle" style:display-name="Standard 2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1-title" style:display-name="Standard 21-title" style:family="presentation">
      <style:graphic-properties draw:stroke="none" draw:fill="none" draw:textarea-vertical-align="middle" style:writing-mode="lr-tb">
        <text:list-style style:name="Standard_20_21-title" style:display-name="Standard 2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2-background" style:display-name="Standard 22-background" style:family="presentation">
      <style:graphic-properties draw:stroke="none" draw:fill="solid" draw:fill-color="#000066"/>
      <style:text-properties style:letter-kerning="true"/>
    </style:style>
    <style:style style:name="Standard_20_22-backgroundobjects" style:display-name="Standard 2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2-notes" style:display-name="Standard 2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2-outline1" style:display-name="Standard 22-outline1" style:family="presentation">
      <style:graphic-properties draw:stroke="none" draw:fill="none" draw:auto-grow-height="false" draw:fit-to-size="false" style:shrink-to-fit="true" style:writing-mode="lr-tb">
        <text:list-style style:name="Standard_20_22-outline1" style:display-name="Standard 2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2-outline2" style:display-name="Standard 22-outline2" style:family="presentation" style:parent-style-name="Standard_20_2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3" style:display-name="Standard 22-outline3" style:family="presentation" style:parent-style-name="Standard_20_2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4" style:display-name="Standard 22-outline4" style:family="presentation" style:parent-style-name="Standard_20_2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2-outline5" style:display-name="Standard 22-outline5" style:family="presentation" style:parent-style-name="Standard_20_22-outline4">
      <style:paragraph-properties fo:margin-top="0.1cm" fo:margin-bottom="0cm"/>
      <style:text-properties fo:font-size="20pt" style:font-size-asian="20pt" style:font-size-complex="20pt"/>
    </style:style>
    <style:style style:name="Standard_20_22-outline6" style:display-name="Standard 22-outline6" style:family="presentation" style:parent-style-name="Standard_20_22-outline5">
      <style:paragraph-properties fo:margin-top="0.1cm" fo:margin-bottom="0cm"/>
      <style:text-properties fo:font-size="20pt" style:font-size-asian="20pt" style:font-size-complex="20pt"/>
    </style:style>
    <style:style style:name="Standard_20_22-outline7" style:display-name="Standard 22-outline7" style:family="presentation" style:parent-style-name="Standard_20_22-outline6">
      <style:paragraph-properties fo:margin-top="0.1cm" fo:margin-bottom="0cm"/>
      <style:text-properties fo:font-size="20pt" style:font-size-asian="20pt" style:font-size-complex="20pt"/>
    </style:style>
    <style:style style:name="Standard_20_22-outline8" style:display-name="Standard 22-outline8" style:family="presentation" style:parent-style-name="Standard_20_22-outline7">
      <style:paragraph-properties fo:margin-top="0.1cm" fo:margin-bottom="0cm"/>
      <style:text-properties fo:font-size="20pt" style:font-size-asian="20pt" style:font-size-complex="20pt"/>
    </style:style>
    <style:style style:name="Standard_20_22-outline9" style:display-name="Standard 22-outline9" style:family="presentation" style:parent-style-name="Standard_20_22-outline8">
      <style:paragraph-properties fo:margin-top="0.1cm" fo:margin-bottom="0cm"/>
      <style:text-properties fo:font-size="20pt" style:font-size-asian="20pt" style:font-size-complex="20pt"/>
    </style:style>
    <style:style style:name="Standard_20_22-subtitle" style:display-name="Standard 22-subtitle" style:family="presentation">
      <style:graphic-properties draw:stroke="none" draw:fill="none" draw:textarea-vertical-align="middle">
        <text:list-style style:name="Standard_20_22-subtitle" style:display-name="Standard 2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2-title" style:display-name="Standard 22-title" style:family="presentation">
      <style:graphic-properties draw:stroke="none" draw:fill="none" draw:textarea-vertical-align="middle" style:writing-mode="lr-tb">
        <text:list-style style:name="Standard_20_22-title" style:display-name="Standard 2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3-background" style:display-name="Standard 23-background" style:family="presentation">
      <style:graphic-properties draw:stroke="none" draw:fill="solid" draw:fill-color="#000066"/>
      <style:text-properties style:letter-kerning="true"/>
    </style:style>
    <style:style style:name="Standard_20_23-backgroundobjects" style:display-name="Standard 2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3-notes" style:display-name="Standard 2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3-outline1" style:display-name="Standard 23-outline1" style:family="presentation">
      <style:graphic-properties draw:stroke="none" draw:fill="none" draw:auto-grow-height="false" draw:fit-to-size="false" style:shrink-to-fit="true" style:writing-mode="lr-tb">
        <text:list-style style:name="Standard_20_23-outline1" style:display-name="Standard 2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3-outline2" style:display-name="Standard 23-outline2" style:family="presentation" style:parent-style-name="Standard_20_2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3" style:display-name="Standard 23-outline3" style:family="presentation" style:parent-style-name="Standard_20_2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4" style:display-name="Standard 23-outline4" style:family="presentation" style:parent-style-name="Standard_20_2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3-outline5" style:display-name="Standard 23-outline5" style:family="presentation" style:parent-style-name="Standard_20_23-outline4">
      <style:paragraph-properties fo:margin-top="0.1cm" fo:margin-bottom="0cm"/>
      <style:text-properties fo:font-size="20pt" style:font-size-asian="20pt" style:font-size-complex="20pt"/>
    </style:style>
    <style:style style:name="Standard_20_23-outline6" style:display-name="Standard 23-outline6" style:family="presentation" style:parent-style-name="Standard_20_23-outline5">
      <style:paragraph-properties fo:margin-top="0.1cm" fo:margin-bottom="0cm"/>
      <style:text-properties fo:font-size="20pt" style:font-size-asian="20pt" style:font-size-complex="20pt"/>
    </style:style>
    <style:style style:name="Standard_20_23-outline7" style:display-name="Standard 23-outline7" style:family="presentation" style:parent-style-name="Standard_20_23-outline6">
      <style:paragraph-properties fo:margin-top="0.1cm" fo:margin-bottom="0cm"/>
      <style:text-properties fo:font-size="20pt" style:font-size-asian="20pt" style:font-size-complex="20pt"/>
    </style:style>
    <style:style style:name="Standard_20_23-outline8" style:display-name="Standard 23-outline8" style:family="presentation" style:parent-style-name="Standard_20_23-outline7">
      <style:paragraph-properties fo:margin-top="0.1cm" fo:margin-bottom="0cm"/>
      <style:text-properties fo:font-size="20pt" style:font-size-asian="20pt" style:font-size-complex="20pt"/>
    </style:style>
    <style:style style:name="Standard_20_23-outline9" style:display-name="Standard 23-outline9" style:family="presentation" style:parent-style-name="Standard_20_23-outline8">
      <style:paragraph-properties fo:margin-top="0.1cm" fo:margin-bottom="0cm"/>
      <style:text-properties fo:font-size="20pt" style:font-size-asian="20pt" style:font-size-complex="20pt"/>
    </style:style>
    <style:style style:name="Standard_20_23-subtitle" style:display-name="Standard 23-subtitle" style:family="presentation">
      <style:graphic-properties draw:stroke="none" draw:fill="none" draw:textarea-vertical-align="middle">
        <text:list-style style:name="Standard_20_23-subtitle" style:display-name="Standard 2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3-title" style:display-name="Standard 23-title" style:family="presentation">
      <style:graphic-properties draw:stroke="none" draw:fill="none" draw:textarea-vertical-align="middle" style:writing-mode="lr-tb">
        <text:list-style style:name="Standard_20_23-title" style:display-name="Standard 2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4-background" style:display-name="Standard 24-background" style:family="presentation">
      <style:graphic-properties draw:stroke="none" draw:fill="solid" draw:fill-color="#000066"/>
      <style:text-properties style:letter-kerning="true"/>
    </style:style>
    <style:style style:name="Standard_20_24-backgroundobjects" style:display-name="Standard 2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4-notes" style:display-name="Standard 2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4-outline1" style:display-name="Standard 24-outline1" style:family="presentation">
      <style:graphic-properties draw:stroke="none" draw:fill="none" draw:auto-grow-height="false" draw:fit-to-size="false" style:shrink-to-fit="true" style:writing-mode="lr-tb">
        <text:list-style style:name="Standard_20_24-outline1" style:display-name="Standard 2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4-outline2" style:display-name="Standard 24-outline2" style:family="presentation" style:parent-style-name="Standard_20_2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3" style:display-name="Standard 24-outline3" style:family="presentation" style:parent-style-name="Standard_20_2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4" style:display-name="Standard 24-outline4" style:family="presentation" style:parent-style-name="Standard_20_2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4-outline5" style:display-name="Standard 24-outline5" style:family="presentation" style:parent-style-name="Standard_20_24-outline4">
      <style:paragraph-properties fo:margin-top="0.1cm" fo:margin-bottom="0cm"/>
      <style:text-properties fo:font-size="20pt" style:font-size-asian="20pt" style:font-size-complex="20pt"/>
    </style:style>
    <style:style style:name="Standard_20_24-outline6" style:display-name="Standard 24-outline6" style:family="presentation" style:parent-style-name="Standard_20_24-outline5">
      <style:paragraph-properties fo:margin-top="0.1cm" fo:margin-bottom="0cm"/>
      <style:text-properties fo:font-size="20pt" style:font-size-asian="20pt" style:font-size-complex="20pt"/>
    </style:style>
    <style:style style:name="Standard_20_24-outline7" style:display-name="Standard 24-outline7" style:family="presentation" style:parent-style-name="Standard_20_24-outline6">
      <style:paragraph-properties fo:margin-top="0.1cm" fo:margin-bottom="0cm"/>
      <style:text-properties fo:font-size="20pt" style:font-size-asian="20pt" style:font-size-complex="20pt"/>
    </style:style>
    <style:style style:name="Standard_20_24-outline8" style:display-name="Standard 24-outline8" style:family="presentation" style:parent-style-name="Standard_20_24-outline7">
      <style:paragraph-properties fo:margin-top="0.1cm" fo:margin-bottom="0cm"/>
      <style:text-properties fo:font-size="20pt" style:font-size-asian="20pt" style:font-size-complex="20pt"/>
    </style:style>
    <style:style style:name="Standard_20_24-outline9" style:display-name="Standard 24-outline9" style:family="presentation" style:parent-style-name="Standard_20_24-outline8">
      <style:paragraph-properties fo:margin-top="0.1cm" fo:margin-bottom="0cm"/>
      <style:text-properties fo:font-size="20pt" style:font-size-asian="20pt" style:font-size-complex="20pt"/>
    </style:style>
    <style:style style:name="Standard_20_24-subtitle" style:display-name="Standard 24-subtitle" style:family="presentation">
      <style:graphic-properties draw:stroke="none" draw:fill="none" draw:textarea-vertical-align="middle">
        <text:list-style style:name="Standard_20_24-subtitle" style:display-name="Standard 2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4-title" style:display-name="Standard 24-title" style:family="presentation">
      <style:graphic-properties draw:stroke="none" draw:fill="none" draw:textarea-vertical-align="middle" style:writing-mode="lr-tb">
        <text:list-style style:name="Standard_20_24-title" style:display-name="Standard 2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5-background" style:display-name="Standard 25-background" style:family="presentation">
      <style:graphic-properties draw:stroke="none" draw:fill="solid" draw:fill-color="#000066"/>
      <style:text-properties style:letter-kerning="true"/>
    </style:style>
    <style:style style:name="Standard_20_25-backgroundobjects" style:display-name="Standard 2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5-notes" style:display-name="Standard 2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5-outline1" style:display-name="Standard 25-outline1" style:family="presentation">
      <style:graphic-properties draw:stroke="none" draw:fill="none" draw:auto-grow-height="false" draw:fit-to-size="false" style:shrink-to-fit="true" style:writing-mode="lr-tb">
        <text:list-style style:name="Standard_20_25-outline1" style:display-name="Standard 2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5-outline2" style:display-name="Standard 25-outline2" style:family="presentation" style:parent-style-name="Standard_20_2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3" style:display-name="Standard 25-outline3" style:family="presentation" style:parent-style-name="Standard_20_2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4" style:display-name="Standard 25-outline4" style:family="presentation" style:parent-style-name="Standard_20_2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5-outline5" style:display-name="Standard 25-outline5" style:family="presentation" style:parent-style-name="Standard_20_25-outline4">
      <style:paragraph-properties fo:margin-top="0.1cm" fo:margin-bottom="0cm"/>
      <style:text-properties fo:font-size="20pt" style:font-size-asian="20pt" style:font-size-complex="20pt"/>
    </style:style>
    <style:style style:name="Standard_20_25-outline6" style:display-name="Standard 25-outline6" style:family="presentation" style:parent-style-name="Standard_20_25-outline5">
      <style:paragraph-properties fo:margin-top="0.1cm" fo:margin-bottom="0cm"/>
      <style:text-properties fo:font-size="20pt" style:font-size-asian="20pt" style:font-size-complex="20pt"/>
    </style:style>
    <style:style style:name="Standard_20_25-outline7" style:display-name="Standard 25-outline7" style:family="presentation" style:parent-style-name="Standard_20_25-outline6">
      <style:paragraph-properties fo:margin-top="0.1cm" fo:margin-bottom="0cm"/>
      <style:text-properties fo:font-size="20pt" style:font-size-asian="20pt" style:font-size-complex="20pt"/>
    </style:style>
    <style:style style:name="Standard_20_25-outline8" style:display-name="Standard 25-outline8" style:family="presentation" style:parent-style-name="Standard_20_25-outline7">
      <style:paragraph-properties fo:margin-top="0.1cm" fo:margin-bottom="0cm"/>
      <style:text-properties fo:font-size="20pt" style:font-size-asian="20pt" style:font-size-complex="20pt"/>
    </style:style>
    <style:style style:name="Standard_20_25-outline9" style:display-name="Standard 25-outline9" style:family="presentation" style:parent-style-name="Standard_20_25-outline8">
      <style:paragraph-properties fo:margin-top="0.1cm" fo:margin-bottom="0cm"/>
      <style:text-properties fo:font-size="20pt" style:font-size-asian="20pt" style:font-size-complex="20pt"/>
    </style:style>
    <style:style style:name="Standard_20_25-subtitle" style:display-name="Standard 25-subtitle" style:family="presentation">
      <style:graphic-properties draw:stroke="none" draw:fill="none" draw:textarea-vertical-align="middle">
        <text:list-style style:name="Standard_20_25-subtitle" style:display-name="Standard 2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5-title" style:display-name="Standard 25-title" style:family="presentation">
      <style:graphic-properties draw:stroke="none" draw:fill="none" draw:textarea-vertical-align="middle" style:writing-mode="lr-tb">
        <text:list-style style:name="Standard_20_25-title" style:display-name="Standard 2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6-background" style:display-name="Standard 26-background" style:family="presentation">
      <style:graphic-properties draw:stroke="none" draw:fill="solid" draw:fill-color="#000066"/>
      <style:text-properties style:letter-kerning="true"/>
    </style:style>
    <style:style style:name="Standard_20_26-backgroundobjects" style:display-name="Standard 2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6-notes" style:display-name="Standard 2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6-outline1" style:display-name="Standard 26-outline1" style:family="presentation">
      <style:graphic-properties draw:stroke="none" draw:fill="none" draw:auto-grow-height="false" draw:fit-to-size="false" style:shrink-to-fit="true" style:writing-mode="lr-tb">
        <text:list-style style:name="Standard_20_26-outline1" style:display-name="Standard 2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6-outline2" style:display-name="Standard 26-outline2" style:family="presentation" style:parent-style-name="Standard_20_2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3" style:display-name="Standard 26-outline3" style:family="presentation" style:parent-style-name="Standard_20_2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4" style:display-name="Standard 26-outline4" style:family="presentation" style:parent-style-name="Standard_20_2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6-outline5" style:display-name="Standard 26-outline5" style:family="presentation" style:parent-style-name="Standard_20_26-outline4">
      <style:paragraph-properties fo:margin-top="0.1cm" fo:margin-bottom="0cm"/>
      <style:text-properties fo:font-size="20pt" style:font-size-asian="20pt" style:font-size-complex="20pt"/>
    </style:style>
    <style:style style:name="Standard_20_26-outline6" style:display-name="Standard 26-outline6" style:family="presentation" style:parent-style-name="Standard_20_26-outline5">
      <style:paragraph-properties fo:margin-top="0.1cm" fo:margin-bottom="0cm"/>
      <style:text-properties fo:font-size="20pt" style:font-size-asian="20pt" style:font-size-complex="20pt"/>
    </style:style>
    <style:style style:name="Standard_20_26-outline7" style:display-name="Standard 26-outline7" style:family="presentation" style:parent-style-name="Standard_20_26-outline6">
      <style:paragraph-properties fo:margin-top="0.1cm" fo:margin-bottom="0cm"/>
      <style:text-properties fo:font-size="20pt" style:font-size-asian="20pt" style:font-size-complex="20pt"/>
    </style:style>
    <style:style style:name="Standard_20_26-outline8" style:display-name="Standard 26-outline8" style:family="presentation" style:parent-style-name="Standard_20_26-outline7">
      <style:paragraph-properties fo:margin-top="0.1cm" fo:margin-bottom="0cm"/>
      <style:text-properties fo:font-size="20pt" style:font-size-asian="20pt" style:font-size-complex="20pt"/>
    </style:style>
    <style:style style:name="Standard_20_26-outline9" style:display-name="Standard 26-outline9" style:family="presentation" style:parent-style-name="Standard_20_26-outline8">
      <style:paragraph-properties fo:margin-top="0.1cm" fo:margin-bottom="0cm"/>
      <style:text-properties fo:font-size="20pt" style:font-size-asian="20pt" style:font-size-complex="20pt"/>
    </style:style>
    <style:style style:name="Standard_20_26-subtitle" style:display-name="Standard 26-subtitle" style:family="presentation">
      <style:graphic-properties draw:stroke="none" draw:fill="none" draw:textarea-vertical-align="middle">
        <text:list-style style:name="Standard_20_26-subtitle" style:display-name="Standard 2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6-title" style:display-name="Standard 26-title" style:family="presentation">
      <style:graphic-properties draw:stroke="none" draw:fill="none" draw:textarea-vertical-align="middle" style:writing-mode="lr-tb">
        <text:list-style style:name="Standard_20_26-title" style:display-name="Standard 2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7-background" style:display-name="Standard 27-background" style:family="presentation">
      <style:graphic-properties draw:stroke="none" draw:fill="solid" draw:fill-color="#000066"/>
      <style:text-properties style:letter-kerning="true"/>
    </style:style>
    <style:style style:name="Standard_20_27-backgroundobjects" style:display-name="Standard 2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7-notes" style:display-name="Standard 2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7-outline1" style:display-name="Standard 27-outline1" style:family="presentation">
      <style:graphic-properties draw:stroke="none" draw:fill="none" draw:auto-grow-height="false" draw:fit-to-size="false" style:shrink-to-fit="true" style:writing-mode="lr-tb">
        <text:list-style style:name="Standard_20_27-outline1" style:display-name="Standard 2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7-outline2" style:display-name="Standard 27-outline2" style:family="presentation" style:parent-style-name="Standard_20_2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3" style:display-name="Standard 27-outline3" style:family="presentation" style:parent-style-name="Standard_20_2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4" style:display-name="Standard 27-outline4" style:family="presentation" style:parent-style-name="Standard_20_2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7-outline5" style:display-name="Standard 27-outline5" style:family="presentation" style:parent-style-name="Standard_20_27-outline4">
      <style:paragraph-properties fo:margin-top="0.1cm" fo:margin-bottom="0cm"/>
      <style:text-properties fo:font-size="20pt" style:font-size-asian="20pt" style:font-size-complex="20pt"/>
    </style:style>
    <style:style style:name="Standard_20_27-outline6" style:display-name="Standard 27-outline6" style:family="presentation" style:parent-style-name="Standard_20_27-outline5">
      <style:paragraph-properties fo:margin-top="0.1cm" fo:margin-bottom="0cm"/>
      <style:text-properties fo:font-size="20pt" style:font-size-asian="20pt" style:font-size-complex="20pt"/>
    </style:style>
    <style:style style:name="Standard_20_27-outline7" style:display-name="Standard 27-outline7" style:family="presentation" style:parent-style-name="Standard_20_27-outline6">
      <style:paragraph-properties fo:margin-top="0.1cm" fo:margin-bottom="0cm"/>
      <style:text-properties fo:font-size="20pt" style:font-size-asian="20pt" style:font-size-complex="20pt"/>
    </style:style>
    <style:style style:name="Standard_20_27-outline8" style:display-name="Standard 27-outline8" style:family="presentation" style:parent-style-name="Standard_20_27-outline7">
      <style:paragraph-properties fo:margin-top="0.1cm" fo:margin-bottom="0cm"/>
      <style:text-properties fo:font-size="20pt" style:font-size-asian="20pt" style:font-size-complex="20pt"/>
    </style:style>
    <style:style style:name="Standard_20_27-outline9" style:display-name="Standard 27-outline9" style:family="presentation" style:parent-style-name="Standard_20_27-outline8">
      <style:paragraph-properties fo:margin-top="0.1cm" fo:margin-bottom="0cm"/>
      <style:text-properties fo:font-size="20pt" style:font-size-asian="20pt" style:font-size-complex="20pt"/>
    </style:style>
    <style:style style:name="Standard_20_27-subtitle" style:display-name="Standard 27-subtitle" style:family="presentation">
      <style:graphic-properties draw:stroke="none" draw:fill="none" draw:textarea-vertical-align="middle">
        <text:list-style style:name="Standard_20_27-subtitle" style:display-name="Standard 2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7-title" style:display-name="Standard 27-title" style:family="presentation">
      <style:graphic-properties draw:stroke="none" draw:fill="none" draw:textarea-vertical-align="middle" style:writing-mode="lr-tb">
        <text:list-style style:name="Standard_20_27-title" style:display-name="Standard 2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8-background" style:display-name="Standard 28-background" style:family="presentation">
      <style:graphic-properties draw:stroke="none" draw:fill="solid" draw:fill-color="#000066"/>
      <style:text-properties style:letter-kerning="true"/>
    </style:style>
    <style:style style:name="Standard_20_28-backgroundobjects" style:display-name="Standard 2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8-notes" style:display-name="Standard 2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8-outline1" style:display-name="Standard 28-outline1" style:family="presentation">
      <style:graphic-properties draw:stroke="none" draw:fill="none" draw:auto-grow-height="false" draw:fit-to-size="false" style:shrink-to-fit="true" style:writing-mode="lr-tb">
        <text:list-style style:name="Standard_20_28-outline1" style:display-name="Standard 2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8-outline2" style:display-name="Standard 28-outline2" style:family="presentation" style:parent-style-name="Standard_20_2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3" style:display-name="Standard 28-outline3" style:family="presentation" style:parent-style-name="Standard_20_2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4" style:display-name="Standard 28-outline4" style:family="presentation" style:parent-style-name="Standard_20_2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8-outline5" style:display-name="Standard 28-outline5" style:family="presentation" style:parent-style-name="Standard_20_28-outline4">
      <style:paragraph-properties fo:margin-top="0.1cm" fo:margin-bottom="0cm"/>
      <style:text-properties fo:font-size="20pt" style:font-size-asian="20pt" style:font-size-complex="20pt"/>
    </style:style>
    <style:style style:name="Standard_20_28-outline6" style:display-name="Standard 28-outline6" style:family="presentation" style:parent-style-name="Standard_20_28-outline5">
      <style:paragraph-properties fo:margin-top="0.1cm" fo:margin-bottom="0cm"/>
      <style:text-properties fo:font-size="20pt" style:font-size-asian="20pt" style:font-size-complex="20pt"/>
    </style:style>
    <style:style style:name="Standard_20_28-outline7" style:display-name="Standard 28-outline7" style:family="presentation" style:parent-style-name="Standard_20_28-outline6">
      <style:paragraph-properties fo:margin-top="0.1cm" fo:margin-bottom="0cm"/>
      <style:text-properties fo:font-size="20pt" style:font-size-asian="20pt" style:font-size-complex="20pt"/>
    </style:style>
    <style:style style:name="Standard_20_28-outline8" style:display-name="Standard 28-outline8" style:family="presentation" style:parent-style-name="Standard_20_28-outline7">
      <style:paragraph-properties fo:margin-top="0.1cm" fo:margin-bottom="0cm"/>
      <style:text-properties fo:font-size="20pt" style:font-size-asian="20pt" style:font-size-complex="20pt"/>
    </style:style>
    <style:style style:name="Standard_20_28-outline9" style:display-name="Standard 28-outline9" style:family="presentation" style:parent-style-name="Standard_20_28-outline8">
      <style:paragraph-properties fo:margin-top="0.1cm" fo:margin-bottom="0cm"/>
      <style:text-properties fo:font-size="20pt" style:font-size-asian="20pt" style:font-size-complex="20pt"/>
    </style:style>
    <style:style style:name="Standard_20_28-subtitle" style:display-name="Standard 28-subtitle" style:family="presentation">
      <style:graphic-properties draw:stroke="none" draw:fill="none" draw:textarea-vertical-align="middle">
        <text:list-style style:name="Standard_20_28-subtitle" style:display-name="Standard 2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8-title" style:display-name="Standard 28-title" style:family="presentation">
      <style:graphic-properties draw:stroke="none" draw:fill="none" draw:textarea-vertical-align="middle" style:writing-mode="lr-tb">
        <text:list-style style:name="Standard_20_28-title" style:display-name="Standard 2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9-background" style:display-name="Standard 29-background" style:family="presentation">
      <style:graphic-properties draw:stroke="none" draw:fill="solid" draw:fill-color="#000066"/>
      <style:text-properties style:letter-kerning="true"/>
    </style:style>
    <style:style style:name="Standard_20_29-backgroundobjects" style:display-name="Standard 2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29-notes" style:display-name="Standard 2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29-outline1" style:display-name="Standard 29-outline1" style:family="presentation">
      <style:graphic-properties draw:stroke="none" draw:fill="none" draw:auto-grow-height="false" draw:fit-to-size="false" style:shrink-to-fit="true" style:writing-mode="lr-tb">
        <text:list-style style:name="Standard_20_29-outline1" style:display-name="Standard 2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29-outline2" style:display-name="Standard 29-outline2" style:family="presentation" style:parent-style-name="Standard_20_2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3" style:display-name="Standard 29-outline3" style:family="presentation" style:parent-style-name="Standard_20_2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4" style:display-name="Standard 29-outline4" style:family="presentation" style:parent-style-name="Standard_20_2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29-outline5" style:display-name="Standard 29-outline5" style:family="presentation" style:parent-style-name="Standard_20_29-outline4">
      <style:paragraph-properties fo:margin-top="0.1cm" fo:margin-bottom="0cm"/>
      <style:text-properties fo:font-size="20pt" style:font-size-asian="20pt" style:font-size-complex="20pt"/>
    </style:style>
    <style:style style:name="Standard_20_29-outline6" style:display-name="Standard 29-outline6" style:family="presentation" style:parent-style-name="Standard_20_29-outline5">
      <style:paragraph-properties fo:margin-top="0.1cm" fo:margin-bottom="0cm"/>
      <style:text-properties fo:font-size="20pt" style:font-size-asian="20pt" style:font-size-complex="20pt"/>
    </style:style>
    <style:style style:name="Standard_20_29-outline7" style:display-name="Standard 29-outline7" style:family="presentation" style:parent-style-name="Standard_20_29-outline6">
      <style:paragraph-properties fo:margin-top="0.1cm" fo:margin-bottom="0cm"/>
      <style:text-properties fo:font-size="20pt" style:font-size-asian="20pt" style:font-size-complex="20pt"/>
    </style:style>
    <style:style style:name="Standard_20_29-outline8" style:display-name="Standard 29-outline8" style:family="presentation" style:parent-style-name="Standard_20_29-outline7">
      <style:paragraph-properties fo:margin-top="0.1cm" fo:margin-bottom="0cm"/>
      <style:text-properties fo:font-size="20pt" style:font-size-asian="20pt" style:font-size-complex="20pt"/>
    </style:style>
    <style:style style:name="Standard_20_29-outline9" style:display-name="Standard 29-outline9" style:family="presentation" style:parent-style-name="Standard_20_29-outline8">
      <style:paragraph-properties fo:margin-top="0.1cm" fo:margin-bottom="0cm"/>
      <style:text-properties fo:font-size="20pt" style:font-size-asian="20pt" style:font-size-complex="20pt"/>
    </style:style>
    <style:style style:name="Standard_20_29-subtitle" style:display-name="Standard 29-subtitle" style:family="presentation">
      <style:graphic-properties draw:stroke="none" draw:fill="none" draw:textarea-vertical-align="middle">
        <text:list-style style:name="Standard_20_29-subtitle" style:display-name="Standard 2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29-title" style:display-name="Standard 29-title" style:family="presentation">
      <style:graphic-properties draw:stroke="none" draw:fill="none" draw:textarea-vertical-align="middle" style:writing-mode="lr-tb">
        <text:list-style style:name="Standard_20_29-title" style:display-name="Standard 2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0-background" style:display-name="Standard 30-background" style:family="presentation">
      <style:graphic-properties draw:stroke="none" draw:fill="solid" draw:fill-color="#000066"/>
      <style:text-properties style:letter-kerning="true"/>
    </style:style>
    <style:style style:name="Standard_20_30-backgroundobjects" style:display-name="Standard 3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0-notes" style:display-name="Standard 3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0-outline1" style:display-name="Standard 30-outline1" style:family="presentation">
      <style:graphic-properties draw:stroke="none" draw:fill="none" draw:auto-grow-height="false" draw:fit-to-size="false" style:shrink-to-fit="true" style:writing-mode="lr-tb">
        <text:list-style style:name="Standard_20_30-outline1" style:display-name="Standard 3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0-outline2" style:display-name="Standard 30-outline2" style:family="presentation" style:parent-style-name="Standard_20_3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3" style:display-name="Standard 30-outline3" style:family="presentation" style:parent-style-name="Standard_20_3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4" style:display-name="Standard 30-outline4" style:family="presentation" style:parent-style-name="Standard_20_3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0-outline5" style:display-name="Standard 30-outline5" style:family="presentation" style:parent-style-name="Standard_20_30-outline4">
      <style:paragraph-properties fo:margin-top="0.1cm" fo:margin-bottom="0cm"/>
      <style:text-properties fo:font-size="20pt" style:font-size-asian="20pt" style:font-size-complex="20pt"/>
    </style:style>
    <style:style style:name="Standard_20_30-outline6" style:display-name="Standard 30-outline6" style:family="presentation" style:parent-style-name="Standard_20_30-outline5">
      <style:paragraph-properties fo:margin-top="0.1cm" fo:margin-bottom="0cm"/>
      <style:text-properties fo:font-size="20pt" style:font-size-asian="20pt" style:font-size-complex="20pt"/>
    </style:style>
    <style:style style:name="Standard_20_30-outline7" style:display-name="Standard 30-outline7" style:family="presentation" style:parent-style-name="Standard_20_30-outline6">
      <style:paragraph-properties fo:margin-top="0.1cm" fo:margin-bottom="0cm"/>
      <style:text-properties fo:font-size="20pt" style:font-size-asian="20pt" style:font-size-complex="20pt"/>
    </style:style>
    <style:style style:name="Standard_20_30-outline8" style:display-name="Standard 30-outline8" style:family="presentation" style:parent-style-name="Standard_20_30-outline7">
      <style:paragraph-properties fo:margin-top="0.1cm" fo:margin-bottom="0cm"/>
      <style:text-properties fo:font-size="20pt" style:font-size-asian="20pt" style:font-size-complex="20pt"/>
    </style:style>
    <style:style style:name="Standard_20_30-outline9" style:display-name="Standard 30-outline9" style:family="presentation" style:parent-style-name="Standard_20_30-outline8">
      <style:paragraph-properties fo:margin-top="0.1cm" fo:margin-bottom="0cm"/>
      <style:text-properties fo:font-size="20pt" style:font-size-asian="20pt" style:font-size-complex="20pt"/>
    </style:style>
    <style:style style:name="Standard_20_30-subtitle" style:display-name="Standard 30-subtitle" style:family="presentation">
      <style:graphic-properties draw:stroke="none" draw:fill="none" draw:textarea-vertical-align="middle">
        <text:list-style style:name="Standard_20_30-subtitle" style:display-name="Standard 3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0-title" style:display-name="Standard 30-title" style:family="presentation">
      <style:graphic-properties draw:stroke="none" draw:fill="none" draw:textarea-vertical-align="middle" style:writing-mode="lr-tb">
        <text:list-style style:name="Standard_20_30-title" style:display-name="Standard 3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1-background" style:display-name="Standard 31-background" style:family="presentation">
      <style:graphic-properties draw:stroke="none" draw:fill="solid" draw:fill-color="#000066"/>
      <style:text-properties style:letter-kerning="true"/>
    </style:style>
    <style:style style:name="Standard_20_31-backgroundobjects" style:display-name="Standard 3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1-notes" style:display-name="Standard 3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1-outline1" style:display-name="Standard 31-outline1" style:family="presentation">
      <style:graphic-properties draw:stroke="none" draw:fill="none" draw:auto-grow-height="false" draw:fit-to-size="false" style:shrink-to-fit="true" style:writing-mode="lr-tb">
        <text:list-style style:name="Standard_20_31-outline1" style:display-name="Standard 3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1-outline2" style:display-name="Standard 31-outline2" style:family="presentation" style:parent-style-name="Standard_20_3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3" style:display-name="Standard 31-outline3" style:family="presentation" style:parent-style-name="Standard_20_3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4" style:display-name="Standard 31-outline4" style:family="presentation" style:parent-style-name="Standard_20_3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1-outline5" style:display-name="Standard 31-outline5" style:family="presentation" style:parent-style-name="Standard_20_31-outline4">
      <style:paragraph-properties fo:margin-top="0.1cm" fo:margin-bottom="0cm"/>
      <style:text-properties fo:font-size="20pt" style:font-size-asian="20pt" style:font-size-complex="20pt"/>
    </style:style>
    <style:style style:name="Standard_20_31-outline6" style:display-name="Standard 31-outline6" style:family="presentation" style:parent-style-name="Standard_20_31-outline5">
      <style:paragraph-properties fo:margin-top="0.1cm" fo:margin-bottom="0cm"/>
      <style:text-properties fo:font-size="20pt" style:font-size-asian="20pt" style:font-size-complex="20pt"/>
    </style:style>
    <style:style style:name="Standard_20_31-outline7" style:display-name="Standard 31-outline7" style:family="presentation" style:parent-style-name="Standard_20_31-outline6">
      <style:paragraph-properties fo:margin-top="0.1cm" fo:margin-bottom="0cm"/>
      <style:text-properties fo:font-size="20pt" style:font-size-asian="20pt" style:font-size-complex="20pt"/>
    </style:style>
    <style:style style:name="Standard_20_31-outline8" style:display-name="Standard 31-outline8" style:family="presentation" style:parent-style-name="Standard_20_31-outline7">
      <style:paragraph-properties fo:margin-top="0.1cm" fo:margin-bottom="0cm"/>
      <style:text-properties fo:font-size="20pt" style:font-size-asian="20pt" style:font-size-complex="20pt"/>
    </style:style>
    <style:style style:name="Standard_20_31-outline9" style:display-name="Standard 31-outline9" style:family="presentation" style:parent-style-name="Standard_20_31-outline8">
      <style:paragraph-properties fo:margin-top="0.1cm" fo:margin-bottom="0cm"/>
      <style:text-properties fo:font-size="20pt" style:font-size-asian="20pt" style:font-size-complex="20pt"/>
    </style:style>
    <style:style style:name="Standard_20_31-subtitle" style:display-name="Standard 31-subtitle" style:family="presentation">
      <style:graphic-properties draw:stroke="none" draw:fill="none" draw:textarea-vertical-align="middle">
        <text:list-style style:name="Standard_20_31-subtitle" style:display-name="Standard 3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1-title" style:display-name="Standard 31-title" style:family="presentation">
      <style:graphic-properties draw:stroke="none" draw:fill="none" draw:textarea-vertical-align="middle" style:writing-mode="lr-tb">
        <text:list-style style:name="Standard_20_31-title" style:display-name="Standard 3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2-background" style:display-name="Standard 32-background" style:family="presentation">
      <style:graphic-properties draw:stroke="none" draw:fill="solid" draw:fill-color="#000066"/>
      <style:text-properties style:letter-kerning="true"/>
    </style:style>
    <style:style style:name="Standard_20_32-backgroundobjects" style:display-name="Standard 3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2-notes" style:display-name="Standard 3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2-outline1" style:display-name="Standard 32-outline1" style:family="presentation">
      <style:graphic-properties draw:stroke="none" draw:fill="none" draw:auto-grow-height="false" draw:fit-to-size="false" style:shrink-to-fit="true" style:writing-mode="lr-tb">
        <text:list-style style:name="Standard_20_32-outline1" style:display-name="Standard 3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2-outline2" style:display-name="Standard 32-outline2" style:family="presentation" style:parent-style-name="Standard_20_3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3" style:display-name="Standard 32-outline3" style:family="presentation" style:parent-style-name="Standard_20_3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4" style:display-name="Standard 32-outline4" style:family="presentation" style:parent-style-name="Standard_20_3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2-outline5" style:display-name="Standard 32-outline5" style:family="presentation" style:parent-style-name="Standard_20_32-outline4">
      <style:paragraph-properties fo:margin-top="0.1cm" fo:margin-bottom="0cm"/>
      <style:text-properties fo:font-size="20pt" style:font-size-asian="20pt" style:font-size-complex="20pt"/>
    </style:style>
    <style:style style:name="Standard_20_32-outline6" style:display-name="Standard 32-outline6" style:family="presentation" style:parent-style-name="Standard_20_32-outline5">
      <style:paragraph-properties fo:margin-top="0.1cm" fo:margin-bottom="0cm"/>
      <style:text-properties fo:font-size="20pt" style:font-size-asian="20pt" style:font-size-complex="20pt"/>
    </style:style>
    <style:style style:name="Standard_20_32-outline7" style:display-name="Standard 32-outline7" style:family="presentation" style:parent-style-name="Standard_20_32-outline6">
      <style:paragraph-properties fo:margin-top="0.1cm" fo:margin-bottom="0cm"/>
      <style:text-properties fo:font-size="20pt" style:font-size-asian="20pt" style:font-size-complex="20pt"/>
    </style:style>
    <style:style style:name="Standard_20_32-outline8" style:display-name="Standard 32-outline8" style:family="presentation" style:parent-style-name="Standard_20_32-outline7">
      <style:paragraph-properties fo:margin-top="0.1cm" fo:margin-bottom="0cm"/>
      <style:text-properties fo:font-size="20pt" style:font-size-asian="20pt" style:font-size-complex="20pt"/>
    </style:style>
    <style:style style:name="Standard_20_32-outline9" style:display-name="Standard 32-outline9" style:family="presentation" style:parent-style-name="Standard_20_32-outline8">
      <style:paragraph-properties fo:margin-top="0.1cm" fo:margin-bottom="0cm"/>
      <style:text-properties fo:font-size="20pt" style:font-size-asian="20pt" style:font-size-complex="20pt"/>
    </style:style>
    <style:style style:name="Standard_20_32-subtitle" style:display-name="Standard 32-subtitle" style:family="presentation">
      <style:graphic-properties draw:stroke="none" draw:fill="none" draw:textarea-vertical-align="middle">
        <text:list-style style:name="Standard_20_32-subtitle" style:display-name="Standard 3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2-title" style:display-name="Standard 32-title" style:family="presentation">
      <style:graphic-properties draw:stroke="none" draw:fill="none" draw:textarea-vertical-align="middle" style:writing-mode="lr-tb">
        <text:list-style style:name="Standard_20_32-title" style:display-name="Standard 3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3-background" style:display-name="Standard 33-background" style:family="presentation">
      <style:graphic-properties draw:stroke="none" draw:fill="solid" draw:fill-color="#000066"/>
      <style:text-properties style:letter-kerning="true"/>
    </style:style>
    <style:style style:name="Standard_20_33-backgroundobjects" style:display-name="Standard 3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3-notes" style:display-name="Standard 3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3-outline1" style:display-name="Standard 33-outline1" style:family="presentation">
      <style:graphic-properties draw:stroke="none" draw:fill="none" draw:auto-grow-height="false" draw:fit-to-size="false" style:shrink-to-fit="true" style:writing-mode="lr-tb">
        <text:list-style style:name="Standard_20_33-outline1" style:display-name="Standard 3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3-outline2" style:display-name="Standard 33-outline2" style:family="presentation" style:parent-style-name="Standard_20_3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3" style:display-name="Standard 33-outline3" style:family="presentation" style:parent-style-name="Standard_20_3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4" style:display-name="Standard 33-outline4" style:family="presentation" style:parent-style-name="Standard_20_3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3-outline5" style:display-name="Standard 33-outline5" style:family="presentation" style:parent-style-name="Standard_20_33-outline4">
      <style:paragraph-properties fo:margin-top="0.1cm" fo:margin-bottom="0cm"/>
      <style:text-properties fo:font-size="20pt" style:font-size-asian="20pt" style:font-size-complex="20pt"/>
    </style:style>
    <style:style style:name="Standard_20_33-outline6" style:display-name="Standard 33-outline6" style:family="presentation" style:parent-style-name="Standard_20_33-outline5">
      <style:paragraph-properties fo:margin-top="0.1cm" fo:margin-bottom="0cm"/>
      <style:text-properties fo:font-size="20pt" style:font-size-asian="20pt" style:font-size-complex="20pt"/>
    </style:style>
    <style:style style:name="Standard_20_33-outline7" style:display-name="Standard 33-outline7" style:family="presentation" style:parent-style-name="Standard_20_33-outline6">
      <style:paragraph-properties fo:margin-top="0.1cm" fo:margin-bottom="0cm"/>
      <style:text-properties fo:font-size="20pt" style:font-size-asian="20pt" style:font-size-complex="20pt"/>
    </style:style>
    <style:style style:name="Standard_20_33-outline8" style:display-name="Standard 33-outline8" style:family="presentation" style:parent-style-name="Standard_20_33-outline7">
      <style:paragraph-properties fo:margin-top="0.1cm" fo:margin-bottom="0cm"/>
      <style:text-properties fo:font-size="20pt" style:font-size-asian="20pt" style:font-size-complex="20pt"/>
    </style:style>
    <style:style style:name="Standard_20_33-outline9" style:display-name="Standard 33-outline9" style:family="presentation" style:parent-style-name="Standard_20_33-outline8">
      <style:paragraph-properties fo:margin-top="0.1cm" fo:margin-bottom="0cm"/>
      <style:text-properties fo:font-size="20pt" style:font-size-asian="20pt" style:font-size-complex="20pt"/>
    </style:style>
    <style:style style:name="Standard_20_33-subtitle" style:display-name="Standard 33-subtitle" style:family="presentation">
      <style:graphic-properties draw:stroke="none" draw:fill="none" draw:textarea-vertical-align="middle">
        <text:list-style style:name="Standard_20_33-subtitle" style:display-name="Standard 3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3-title" style:display-name="Standard 33-title" style:family="presentation">
      <style:graphic-properties draw:stroke="none" draw:fill="none" draw:textarea-vertical-align="middle" style:writing-mode="lr-tb">
        <text:list-style style:name="Standard_20_33-title" style:display-name="Standard 3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4-background" style:display-name="Standard 34-background" style:family="presentation">
      <style:graphic-properties draw:stroke="none" draw:fill="solid" draw:fill-color="#000066"/>
      <style:text-properties style:letter-kerning="true"/>
    </style:style>
    <style:style style:name="Standard_20_34-backgroundobjects" style:display-name="Standard 3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4-notes" style:display-name="Standard 3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4-outline1" style:display-name="Standard 34-outline1" style:family="presentation">
      <style:graphic-properties draw:stroke="none" draw:fill="none" draw:auto-grow-height="false" draw:fit-to-size="false" style:shrink-to-fit="true" style:writing-mode="lr-tb">
        <text:list-style style:name="Standard_20_34-outline1" style:display-name="Standard 3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4-outline2" style:display-name="Standard 34-outline2" style:family="presentation" style:parent-style-name="Standard_20_3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3" style:display-name="Standard 34-outline3" style:family="presentation" style:parent-style-name="Standard_20_3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4" style:display-name="Standard 34-outline4" style:family="presentation" style:parent-style-name="Standard_20_3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4-outline5" style:display-name="Standard 34-outline5" style:family="presentation" style:parent-style-name="Standard_20_34-outline4">
      <style:paragraph-properties fo:margin-top="0.1cm" fo:margin-bottom="0cm"/>
      <style:text-properties fo:font-size="20pt" style:font-size-asian="20pt" style:font-size-complex="20pt"/>
    </style:style>
    <style:style style:name="Standard_20_34-outline6" style:display-name="Standard 34-outline6" style:family="presentation" style:parent-style-name="Standard_20_34-outline5">
      <style:paragraph-properties fo:margin-top="0.1cm" fo:margin-bottom="0cm"/>
      <style:text-properties fo:font-size="20pt" style:font-size-asian="20pt" style:font-size-complex="20pt"/>
    </style:style>
    <style:style style:name="Standard_20_34-outline7" style:display-name="Standard 34-outline7" style:family="presentation" style:parent-style-name="Standard_20_34-outline6">
      <style:paragraph-properties fo:margin-top="0.1cm" fo:margin-bottom="0cm"/>
      <style:text-properties fo:font-size="20pt" style:font-size-asian="20pt" style:font-size-complex="20pt"/>
    </style:style>
    <style:style style:name="Standard_20_34-outline8" style:display-name="Standard 34-outline8" style:family="presentation" style:parent-style-name="Standard_20_34-outline7">
      <style:paragraph-properties fo:margin-top="0.1cm" fo:margin-bottom="0cm"/>
      <style:text-properties fo:font-size="20pt" style:font-size-asian="20pt" style:font-size-complex="20pt"/>
    </style:style>
    <style:style style:name="Standard_20_34-outline9" style:display-name="Standard 34-outline9" style:family="presentation" style:parent-style-name="Standard_20_34-outline8">
      <style:paragraph-properties fo:margin-top="0.1cm" fo:margin-bottom="0cm"/>
      <style:text-properties fo:font-size="20pt" style:font-size-asian="20pt" style:font-size-complex="20pt"/>
    </style:style>
    <style:style style:name="Standard_20_34-subtitle" style:display-name="Standard 34-subtitle" style:family="presentation">
      <style:graphic-properties draw:stroke="none" draw:fill="none" draw:textarea-vertical-align="middle">
        <text:list-style style:name="Standard_20_34-subtitle" style:display-name="Standard 3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4-title" style:display-name="Standard 34-title" style:family="presentation">
      <style:graphic-properties draw:stroke="none" draw:fill="none" draw:textarea-vertical-align="middle" style:writing-mode="lr-tb">
        <text:list-style style:name="Standard_20_34-title" style:display-name="Standard 3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5-background" style:display-name="Standard 35-background" style:family="presentation">
      <style:graphic-properties draw:stroke="none" draw:fill="solid" draw:fill-color="#000066"/>
      <style:text-properties style:letter-kerning="true"/>
    </style:style>
    <style:style style:name="Standard_20_35-backgroundobjects" style:display-name="Standard 3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5-notes" style:display-name="Standard 3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5-outline1" style:display-name="Standard 35-outline1" style:family="presentation">
      <style:graphic-properties draw:stroke="none" draw:fill="none" draw:auto-grow-height="false" draw:fit-to-size="false" style:shrink-to-fit="true" style:writing-mode="lr-tb">
        <text:list-style style:name="Standard_20_35-outline1" style:display-name="Standard 3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5-outline2" style:display-name="Standard 35-outline2" style:family="presentation" style:parent-style-name="Standard_20_3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3" style:display-name="Standard 35-outline3" style:family="presentation" style:parent-style-name="Standard_20_3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4" style:display-name="Standard 35-outline4" style:family="presentation" style:parent-style-name="Standard_20_3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5-outline5" style:display-name="Standard 35-outline5" style:family="presentation" style:parent-style-name="Standard_20_35-outline4">
      <style:paragraph-properties fo:margin-top="0.1cm" fo:margin-bottom="0cm"/>
      <style:text-properties fo:font-size="20pt" style:font-size-asian="20pt" style:font-size-complex="20pt"/>
    </style:style>
    <style:style style:name="Standard_20_35-outline6" style:display-name="Standard 35-outline6" style:family="presentation" style:parent-style-name="Standard_20_35-outline5">
      <style:paragraph-properties fo:margin-top="0.1cm" fo:margin-bottom="0cm"/>
      <style:text-properties fo:font-size="20pt" style:font-size-asian="20pt" style:font-size-complex="20pt"/>
    </style:style>
    <style:style style:name="Standard_20_35-outline7" style:display-name="Standard 35-outline7" style:family="presentation" style:parent-style-name="Standard_20_35-outline6">
      <style:paragraph-properties fo:margin-top="0.1cm" fo:margin-bottom="0cm"/>
      <style:text-properties fo:font-size="20pt" style:font-size-asian="20pt" style:font-size-complex="20pt"/>
    </style:style>
    <style:style style:name="Standard_20_35-outline8" style:display-name="Standard 35-outline8" style:family="presentation" style:parent-style-name="Standard_20_35-outline7">
      <style:paragraph-properties fo:margin-top="0.1cm" fo:margin-bottom="0cm"/>
      <style:text-properties fo:font-size="20pt" style:font-size-asian="20pt" style:font-size-complex="20pt"/>
    </style:style>
    <style:style style:name="Standard_20_35-outline9" style:display-name="Standard 35-outline9" style:family="presentation" style:parent-style-name="Standard_20_35-outline8">
      <style:paragraph-properties fo:margin-top="0.1cm" fo:margin-bottom="0cm"/>
      <style:text-properties fo:font-size="20pt" style:font-size-asian="20pt" style:font-size-complex="20pt"/>
    </style:style>
    <style:style style:name="Standard_20_35-subtitle" style:display-name="Standard 35-subtitle" style:family="presentation">
      <style:graphic-properties draw:stroke="none" draw:fill="none" draw:textarea-vertical-align="middle">
        <text:list-style style:name="Standard_20_35-subtitle" style:display-name="Standard 3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5-title" style:display-name="Standard 35-title" style:family="presentation">
      <style:graphic-properties draw:stroke="none" draw:fill="none" draw:textarea-vertical-align="middle" style:writing-mode="lr-tb">
        <text:list-style style:name="Standard_20_35-title" style:display-name="Standard 3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6-background" style:display-name="Standard 36-background" style:family="presentation">
      <style:graphic-properties draw:stroke="none" draw:fill="solid" draw:fill-color="#000066"/>
      <style:text-properties style:letter-kerning="true"/>
    </style:style>
    <style:style style:name="Standard_20_36-backgroundobjects" style:display-name="Standard 3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6-notes" style:display-name="Standard 3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6-outline1" style:display-name="Standard 36-outline1" style:family="presentation">
      <style:graphic-properties draw:stroke="none" draw:fill="none" draw:auto-grow-height="false" draw:fit-to-size="false" style:shrink-to-fit="true" style:writing-mode="lr-tb">
        <text:list-style style:name="Standard_20_36-outline1" style:display-name="Standard 3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6-outline2" style:display-name="Standard 36-outline2" style:family="presentation" style:parent-style-name="Standard_20_3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3" style:display-name="Standard 36-outline3" style:family="presentation" style:parent-style-name="Standard_20_3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4" style:display-name="Standard 36-outline4" style:family="presentation" style:parent-style-name="Standard_20_3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6-outline5" style:display-name="Standard 36-outline5" style:family="presentation" style:parent-style-name="Standard_20_36-outline4">
      <style:paragraph-properties fo:margin-top="0.1cm" fo:margin-bottom="0cm"/>
      <style:text-properties fo:font-size="20pt" style:font-size-asian="20pt" style:font-size-complex="20pt"/>
    </style:style>
    <style:style style:name="Standard_20_36-outline6" style:display-name="Standard 36-outline6" style:family="presentation" style:parent-style-name="Standard_20_36-outline5">
      <style:paragraph-properties fo:margin-top="0.1cm" fo:margin-bottom="0cm"/>
      <style:text-properties fo:font-size="20pt" style:font-size-asian="20pt" style:font-size-complex="20pt"/>
    </style:style>
    <style:style style:name="Standard_20_36-outline7" style:display-name="Standard 36-outline7" style:family="presentation" style:parent-style-name="Standard_20_36-outline6">
      <style:paragraph-properties fo:margin-top="0.1cm" fo:margin-bottom="0cm"/>
      <style:text-properties fo:font-size="20pt" style:font-size-asian="20pt" style:font-size-complex="20pt"/>
    </style:style>
    <style:style style:name="Standard_20_36-outline8" style:display-name="Standard 36-outline8" style:family="presentation" style:parent-style-name="Standard_20_36-outline7">
      <style:paragraph-properties fo:margin-top="0.1cm" fo:margin-bottom="0cm"/>
      <style:text-properties fo:font-size="20pt" style:font-size-asian="20pt" style:font-size-complex="20pt"/>
    </style:style>
    <style:style style:name="Standard_20_36-outline9" style:display-name="Standard 36-outline9" style:family="presentation" style:parent-style-name="Standard_20_36-outline8">
      <style:paragraph-properties fo:margin-top="0.1cm" fo:margin-bottom="0cm"/>
      <style:text-properties fo:font-size="20pt" style:font-size-asian="20pt" style:font-size-complex="20pt"/>
    </style:style>
    <style:style style:name="Standard_20_36-subtitle" style:display-name="Standard 36-subtitle" style:family="presentation">
      <style:graphic-properties draw:stroke="none" draw:fill="none" draw:textarea-vertical-align="middle">
        <text:list-style style:name="Standard_20_36-subtitle" style:display-name="Standard 3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6-title" style:display-name="Standard 36-title" style:family="presentation">
      <style:graphic-properties draw:stroke="none" draw:fill="none" draw:textarea-vertical-align="middle" style:writing-mode="lr-tb">
        <text:list-style style:name="Standard_20_36-title" style:display-name="Standard 3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7-background" style:display-name="Standard 37-background" style:family="presentation">
      <style:graphic-properties draw:stroke="none" draw:fill="solid" draw:fill-color="#000066"/>
      <style:text-properties style:letter-kerning="true"/>
    </style:style>
    <style:style style:name="Standard_20_37-backgroundobjects" style:display-name="Standard 3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7-notes" style:display-name="Standard 3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7-outline1" style:display-name="Standard 37-outline1" style:family="presentation">
      <style:graphic-properties draw:stroke="none" draw:fill="none" draw:auto-grow-height="false" draw:fit-to-size="false" style:shrink-to-fit="true" style:writing-mode="lr-tb">
        <text:list-style style:name="Standard_20_37-outline1" style:display-name="Standard 3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7-outline2" style:display-name="Standard 37-outline2" style:family="presentation" style:parent-style-name="Standard_20_3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3" style:display-name="Standard 37-outline3" style:family="presentation" style:parent-style-name="Standard_20_3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4" style:display-name="Standard 37-outline4" style:family="presentation" style:parent-style-name="Standard_20_3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7-outline5" style:display-name="Standard 37-outline5" style:family="presentation" style:parent-style-name="Standard_20_37-outline4">
      <style:paragraph-properties fo:margin-top="0.1cm" fo:margin-bottom="0cm"/>
      <style:text-properties fo:font-size="20pt" style:font-size-asian="20pt" style:font-size-complex="20pt"/>
    </style:style>
    <style:style style:name="Standard_20_37-outline6" style:display-name="Standard 37-outline6" style:family="presentation" style:parent-style-name="Standard_20_37-outline5">
      <style:paragraph-properties fo:margin-top="0.1cm" fo:margin-bottom="0cm"/>
      <style:text-properties fo:font-size="20pt" style:font-size-asian="20pt" style:font-size-complex="20pt"/>
    </style:style>
    <style:style style:name="Standard_20_37-outline7" style:display-name="Standard 37-outline7" style:family="presentation" style:parent-style-name="Standard_20_37-outline6">
      <style:paragraph-properties fo:margin-top="0.1cm" fo:margin-bottom="0cm"/>
      <style:text-properties fo:font-size="20pt" style:font-size-asian="20pt" style:font-size-complex="20pt"/>
    </style:style>
    <style:style style:name="Standard_20_37-outline8" style:display-name="Standard 37-outline8" style:family="presentation" style:parent-style-name="Standard_20_37-outline7">
      <style:paragraph-properties fo:margin-top="0.1cm" fo:margin-bottom="0cm"/>
      <style:text-properties fo:font-size="20pt" style:font-size-asian="20pt" style:font-size-complex="20pt"/>
    </style:style>
    <style:style style:name="Standard_20_37-outline9" style:display-name="Standard 37-outline9" style:family="presentation" style:parent-style-name="Standard_20_37-outline8">
      <style:paragraph-properties fo:margin-top="0.1cm" fo:margin-bottom="0cm"/>
      <style:text-properties fo:font-size="20pt" style:font-size-asian="20pt" style:font-size-complex="20pt"/>
    </style:style>
    <style:style style:name="Standard_20_37-subtitle" style:display-name="Standard 37-subtitle" style:family="presentation">
      <style:graphic-properties draw:stroke="none" draw:fill="none" draw:textarea-vertical-align="middle">
        <text:list-style style:name="Standard_20_37-subtitle" style:display-name="Standard 3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7-title" style:display-name="Standard 37-title" style:family="presentation">
      <style:graphic-properties draw:stroke="none" draw:fill="none" draw:textarea-vertical-align="middle" style:writing-mode="lr-tb">
        <text:list-style style:name="Standard_20_37-title" style:display-name="Standard 3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8-background" style:display-name="Standard 38-background" style:family="presentation">
      <style:graphic-properties draw:stroke="none" draw:fill="solid" draw:fill-color="#000066"/>
      <style:text-properties style:letter-kerning="true"/>
    </style:style>
    <style:style style:name="Standard_20_38-backgroundobjects" style:display-name="Standard 3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8-notes" style:display-name="Standard 3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8-outline1" style:display-name="Standard 38-outline1" style:family="presentation">
      <style:graphic-properties draw:stroke="none" draw:fill="none" draw:auto-grow-height="false" draw:fit-to-size="false" style:shrink-to-fit="true" style:writing-mode="lr-tb">
        <text:list-style style:name="Standard_20_38-outline1" style:display-name="Standard 3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8-outline2" style:display-name="Standard 38-outline2" style:family="presentation" style:parent-style-name="Standard_20_3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3" style:display-name="Standard 38-outline3" style:family="presentation" style:parent-style-name="Standard_20_3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4" style:display-name="Standard 38-outline4" style:family="presentation" style:parent-style-name="Standard_20_3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8-outline5" style:display-name="Standard 38-outline5" style:family="presentation" style:parent-style-name="Standard_20_38-outline4">
      <style:paragraph-properties fo:margin-top="0.1cm" fo:margin-bottom="0cm"/>
      <style:text-properties fo:font-size="20pt" style:font-size-asian="20pt" style:font-size-complex="20pt"/>
    </style:style>
    <style:style style:name="Standard_20_38-outline6" style:display-name="Standard 38-outline6" style:family="presentation" style:parent-style-name="Standard_20_38-outline5">
      <style:paragraph-properties fo:margin-top="0.1cm" fo:margin-bottom="0cm"/>
      <style:text-properties fo:font-size="20pt" style:font-size-asian="20pt" style:font-size-complex="20pt"/>
    </style:style>
    <style:style style:name="Standard_20_38-outline7" style:display-name="Standard 38-outline7" style:family="presentation" style:parent-style-name="Standard_20_38-outline6">
      <style:paragraph-properties fo:margin-top="0.1cm" fo:margin-bottom="0cm"/>
      <style:text-properties fo:font-size="20pt" style:font-size-asian="20pt" style:font-size-complex="20pt"/>
    </style:style>
    <style:style style:name="Standard_20_38-outline8" style:display-name="Standard 38-outline8" style:family="presentation" style:parent-style-name="Standard_20_38-outline7">
      <style:paragraph-properties fo:margin-top="0.1cm" fo:margin-bottom="0cm"/>
      <style:text-properties fo:font-size="20pt" style:font-size-asian="20pt" style:font-size-complex="20pt"/>
    </style:style>
    <style:style style:name="Standard_20_38-outline9" style:display-name="Standard 38-outline9" style:family="presentation" style:parent-style-name="Standard_20_38-outline8">
      <style:paragraph-properties fo:margin-top="0.1cm" fo:margin-bottom="0cm"/>
      <style:text-properties fo:font-size="20pt" style:font-size-asian="20pt" style:font-size-complex="20pt"/>
    </style:style>
    <style:style style:name="Standard_20_38-subtitle" style:display-name="Standard 38-subtitle" style:family="presentation">
      <style:graphic-properties draw:stroke="none" draw:fill="none" draw:textarea-vertical-align="middle">
        <text:list-style style:name="Standard_20_38-subtitle" style:display-name="Standard 3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8-title" style:display-name="Standard 38-title" style:family="presentation">
      <style:graphic-properties draw:stroke="none" draw:fill="none" draw:textarea-vertical-align="middle" style:writing-mode="lr-tb">
        <text:list-style style:name="Standard_20_38-title" style:display-name="Standard 3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9-background" style:display-name="Standard 39-background" style:family="presentation">
      <style:graphic-properties draw:stroke="none" draw:fill="solid" draw:fill-color="#000066"/>
      <style:text-properties style:letter-kerning="true"/>
    </style:style>
    <style:style style:name="Standard_20_39-backgroundobjects" style:display-name="Standard 3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39-notes" style:display-name="Standard 3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39-outline1" style:display-name="Standard 39-outline1" style:family="presentation">
      <style:graphic-properties draw:stroke="none" draw:fill="none" draw:auto-grow-height="false" draw:fit-to-size="false" style:shrink-to-fit="true" style:writing-mode="lr-tb">
        <text:list-style style:name="Standard_20_39-outline1" style:display-name="Standard 3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39-outline2" style:display-name="Standard 39-outline2" style:family="presentation" style:parent-style-name="Standard_20_3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3" style:display-name="Standard 39-outline3" style:family="presentation" style:parent-style-name="Standard_20_3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4" style:display-name="Standard 39-outline4" style:family="presentation" style:parent-style-name="Standard_20_3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39-outline5" style:display-name="Standard 39-outline5" style:family="presentation" style:parent-style-name="Standard_20_39-outline4">
      <style:paragraph-properties fo:margin-top="0.1cm" fo:margin-bottom="0cm"/>
      <style:text-properties fo:font-size="20pt" style:font-size-asian="20pt" style:font-size-complex="20pt"/>
    </style:style>
    <style:style style:name="Standard_20_39-outline6" style:display-name="Standard 39-outline6" style:family="presentation" style:parent-style-name="Standard_20_39-outline5">
      <style:paragraph-properties fo:margin-top="0.1cm" fo:margin-bottom="0cm"/>
      <style:text-properties fo:font-size="20pt" style:font-size-asian="20pt" style:font-size-complex="20pt"/>
    </style:style>
    <style:style style:name="Standard_20_39-outline7" style:display-name="Standard 39-outline7" style:family="presentation" style:parent-style-name="Standard_20_39-outline6">
      <style:paragraph-properties fo:margin-top="0.1cm" fo:margin-bottom="0cm"/>
      <style:text-properties fo:font-size="20pt" style:font-size-asian="20pt" style:font-size-complex="20pt"/>
    </style:style>
    <style:style style:name="Standard_20_39-outline8" style:display-name="Standard 39-outline8" style:family="presentation" style:parent-style-name="Standard_20_39-outline7">
      <style:paragraph-properties fo:margin-top="0.1cm" fo:margin-bottom="0cm"/>
      <style:text-properties fo:font-size="20pt" style:font-size-asian="20pt" style:font-size-complex="20pt"/>
    </style:style>
    <style:style style:name="Standard_20_39-outline9" style:display-name="Standard 39-outline9" style:family="presentation" style:parent-style-name="Standard_20_39-outline8">
      <style:paragraph-properties fo:margin-top="0.1cm" fo:margin-bottom="0cm"/>
      <style:text-properties fo:font-size="20pt" style:font-size-asian="20pt" style:font-size-complex="20pt"/>
    </style:style>
    <style:style style:name="Standard_20_39-subtitle" style:display-name="Standard 39-subtitle" style:family="presentation">
      <style:graphic-properties draw:stroke="none" draw:fill="none" draw:textarea-vertical-align="middle">
        <text:list-style style:name="Standard_20_39-subtitle" style:display-name="Standard 3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39-title" style:display-name="Standard 39-title" style:family="presentation">
      <style:graphic-properties draw:stroke="none" draw:fill="none" draw:textarea-vertical-align="middle" style:writing-mode="lr-tb">
        <text:list-style style:name="Standard_20_39-title" style:display-name="Standard 3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0-background" style:display-name="Standard 40-background" style:family="presentation">
      <style:graphic-properties draw:stroke="none" draw:fill="solid" draw:fill-color="#000066"/>
      <style:text-properties style:letter-kerning="true"/>
    </style:style>
    <style:style style:name="Standard_20_40-backgroundobjects" style:display-name="Standard 4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0-notes" style:display-name="Standard 4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0-outline1" style:display-name="Standard 40-outline1" style:family="presentation">
      <style:graphic-properties draw:stroke="none" draw:fill="none" draw:auto-grow-height="false" draw:fit-to-size="false" style:shrink-to-fit="true" style:writing-mode="lr-tb">
        <text:list-style style:name="Standard_20_40-outline1" style:display-name="Standard 4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0-outline2" style:display-name="Standard 40-outline2" style:family="presentation" style:parent-style-name="Standard_20_4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3" style:display-name="Standard 40-outline3" style:family="presentation" style:parent-style-name="Standard_20_4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4" style:display-name="Standard 40-outline4" style:family="presentation" style:parent-style-name="Standard_20_4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0-outline5" style:display-name="Standard 40-outline5" style:family="presentation" style:parent-style-name="Standard_20_40-outline4">
      <style:paragraph-properties fo:margin-top="0.1cm" fo:margin-bottom="0cm"/>
      <style:text-properties fo:font-size="20pt" style:font-size-asian="20pt" style:font-size-complex="20pt"/>
    </style:style>
    <style:style style:name="Standard_20_40-outline6" style:display-name="Standard 40-outline6" style:family="presentation" style:parent-style-name="Standard_20_40-outline5">
      <style:paragraph-properties fo:margin-top="0.1cm" fo:margin-bottom="0cm"/>
      <style:text-properties fo:font-size="20pt" style:font-size-asian="20pt" style:font-size-complex="20pt"/>
    </style:style>
    <style:style style:name="Standard_20_40-outline7" style:display-name="Standard 40-outline7" style:family="presentation" style:parent-style-name="Standard_20_40-outline6">
      <style:paragraph-properties fo:margin-top="0.1cm" fo:margin-bottom="0cm"/>
      <style:text-properties fo:font-size="20pt" style:font-size-asian="20pt" style:font-size-complex="20pt"/>
    </style:style>
    <style:style style:name="Standard_20_40-outline8" style:display-name="Standard 40-outline8" style:family="presentation" style:parent-style-name="Standard_20_40-outline7">
      <style:paragraph-properties fo:margin-top="0.1cm" fo:margin-bottom="0cm"/>
      <style:text-properties fo:font-size="20pt" style:font-size-asian="20pt" style:font-size-complex="20pt"/>
    </style:style>
    <style:style style:name="Standard_20_40-outline9" style:display-name="Standard 40-outline9" style:family="presentation" style:parent-style-name="Standard_20_40-outline8">
      <style:paragraph-properties fo:margin-top="0.1cm" fo:margin-bottom="0cm"/>
      <style:text-properties fo:font-size="20pt" style:font-size-asian="20pt" style:font-size-complex="20pt"/>
    </style:style>
    <style:style style:name="Standard_20_40-subtitle" style:display-name="Standard 40-subtitle" style:family="presentation">
      <style:graphic-properties draw:stroke="none" draw:fill="none" draw:textarea-vertical-align="middle">
        <text:list-style style:name="Standard_20_40-subtitle" style:display-name="Standard 4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0-title" style:display-name="Standard 40-title" style:family="presentation">
      <style:graphic-properties draw:stroke="none" draw:fill="none" draw:textarea-vertical-align="middle" style:writing-mode="lr-tb">
        <text:list-style style:name="Standard_20_40-title" style:display-name="Standard 4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1-background" style:display-name="Standard 41-background" style:family="presentation">
      <style:graphic-properties draw:stroke="none" draw:fill="solid" draw:fill-color="#000066"/>
      <style:text-properties style:letter-kerning="true"/>
    </style:style>
    <style:style style:name="Standard_20_41-backgroundobjects" style:display-name="Standard 4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1-notes" style:display-name="Standard 4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1-outline1" style:display-name="Standard 41-outline1" style:family="presentation">
      <style:graphic-properties draw:stroke="none" draw:fill="none" draw:auto-grow-height="false" draw:fit-to-size="false" style:shrink-to-fit="true" style:writing-mode="lr-tb">
        <text:list-style style:name="Standard_20_41-outline1" style:display-name="Standard 4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1-outline2" style:display-name="Standard 41-outline2" style:family="presentation" style:parent-style-name="Standard_20_4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3" style:display-name="Standard 41-outline3" style:family="presentation" style:parent-style-name="Standard_20_4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4" style:display-name="Standard 41-outline4" style:family="presentation" style:parent-style-name="Standard_20_4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1-outline5" style:display-name="Standard 41-outline5" style:family="presentation" style:parent-style-name="Standard_20_41-outline4">
      <style:paragraph-properties fo:margin-top="0.1cm" fo:margin-bottom="0cm"/>
      <style:text-properties fo:font-size="20pt" style:font-size-asian="20pt" style:font-size-complex="20pt"/>
    </style:style>
    <style:style style:name="Standard_20_41-outline6" style:display-name="Standard 41-outline6" style:family="presentation" style:parent-style-name="Standard_20_41-outline5">
      <style:paragraph-properties fo:margin-top="0.1cm" fo:margin-bottom="0cm"/>
      <style:text-properties fo:font-size="20pt" style:font-size-asian="20pt" style:font-size-complex="20pt"/>
    </style:style>
    <style:style style:name="Standard_20_41-outline7" style:display-name="Standard 41-outline7" style:family="presentation" style:parent-style-name="Standard_20_41-outline6">
      <style:paragraph-properties fo:margin-top="0.1cm" fo:margin-bottom="0cm"/>
      <style:text-properties fo:font-size="20pt" style:font-size-asian="20pt" style:font-size-complex="20pt"/>
    </style:style>
    <style:style style:name="Standard_20_41-outline8" style:display-name="Standard 41-outline8" style:family="presentation" style:parent-style-name="Standard_20_41-outline7">
      <style:paragraph-properties fo:margin-top="0.1cm" fo:margin-bottom="0cm"/>
      <style:text-properties fo:font-size="20pt" style:font-size-asian="20pt" style:font-size-complex="20pt"/>
    </style:style>
    <style:style style:name="Standard_20_41-outline9" style:display-name="Standard 41-outline9" style:family="presentation" style:parent-style-name="Standard_20_41-outline8">
      <style:paragraph-properties fo:margin-top="0.1cm" fo:margin-bottom="0cm"/>
      <style:text-properties fo:font-size="20pt" style:font-size-asian="20pt" style:font-size-complex="20pt"/>
    </style:style>
    <style:style style:name="Standard_20_41-subtitle" style:display-name="Standard 41-subtitle" style:family="presentation">
      <style:graphic-properties draw:stroke="none" draw:fill="none" draw:textarea-vertical-align="middle">
        <text:list-style style:name="Standard_20_41-subtitle" style:display-name="Standard 4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1-title" style:display-name="Standard 41-title" style:family="presentation">
      <style:graphic-properties draw:stroke="none" draw:fill="none" draw:textarea-vertical-align="middle" style:writing-mode="lr-tb">
        <text:list-style style:name="Standard_20_41-title" style:display-name="Standard 4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2-background" style:display-name="Standard 42-background" style:family="presentation">
      <style:graphic-properties draw:stroke="none" draw:fill="solid" draw:fill-color="#000066"/>
      <style:text-properties style:letter-kerning="true"/>
    </style:style>
    <style:style style:name="Standard_20_42-backgroundobjects" style:display-name="Standard 4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2-notes" style:display-name="Standard 4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2-outline1" style:display-name="Standard 42-outline1" style:family="presentation">
      <style:graphic-properties draw:stroke="none" draw:fill="none" draw:auto-grow-height="false" draw:fit-to-size="false" style:shrink-to-fit="true" style:writing-mode="lr-tb">
        <text:list-style style:name="Standard_20_42-outline1" style:display-name="Standard 4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2-outline2" style:display-name="Standard 42-outline2" style:family="presentation" style:parent-style-name="Standard_20_4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3" style:display-name="Standard 42-outline3" style:family="presentation" style:parent-style-name="Standard_20_4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4" style:display-name="Standard 42-outline4" style:family="presentation" style:parent-style-name="Standard_20_4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2-outline5" style:display-name="Standard 42-outline5" style:family="presentation" style:parent-style-name="Standard_20_42-outline4">
      <style:paragraph-properties fo:margin-top="0.1cm" fo:margin-bottom="0cm"/>
      <style:text-properties fo:font-size="20pt" style:font-size-asian="20pt" style:font-size-complex="20pt"/>
    </style:style>
    <style:style style:name="Standard_20_42-outline6" style:display-name="Standard 42-outline6" style:family="presentation" style:parent-style-name="Standard_20_42-outline5">
      <style:paragraph-properties fo:margin-top="0.1cm" fo:margin-bottom="0cm"/>
      <style:text-properties fo:font-size="20pt" style:font-size-asian="20pt" style:font-size-complex="20pt"/>
    </style:style>
    <style:style style:name="Standard_20_42-outline7" style:display-name="Standard 42-outline7" style:family="presentation" style:parent-style-name="Standard_20_42-outline6">
      <style:paragraph-properties fo:margin-top="0.1cm" fo:margin-bottom="0cm"/>
      <style:text-properties fo:font-size="20pt" style:font-size-asian="20pt" style:font-size-complex="20pt"/>
    </style:style>
    <style:style style:name="Standard_20_42-outline8" style:display-name="Standard 42-outline8" style:family="presentation" style:parent-style-name="Standard_20_42-outline7">
      <style:paragraph-properties fo:margin-top="0.1cm" fo:margin-bottom="0cm"/>
      <style:text-properties fo:font-size="20pt" style:font-size-asian="20pt" style:font-size-complex="20pt"/>
    </style:style>
    <style:style style:name="Standard_20_42-outline9" style:display-name="Standard 42-outline9" style:family="presentation" style:parent-style-name="Standard_20_42-outline8">
      <style:paragraph-properties fo:margin-top="0.1cm" fo:margin-bottom="0cm"/>
      <style:text-properties fo:font-size="20pt" style:font-size-asian="20pt" style:font-size-complex="20pt"/>
    </style:style>
    <style:style style:name="Standard_20_42-subtitle" style:display-name="Standard 42-subtitle" style:family="presentation">
      <style:graphic-properties draw:stroke="none" draw:fill="none" draw:textarea-vertical-align="middle">
        <text:list-style style:name="Standard_20_42-subtitle" style:display-name="Standard 4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2-title" style:display-name="Standard 42-title" style:family="presentation">
      <style:graphic-properties draw:stroke="none" draw:fill="none" draw:textarea-vertical-align="middle" style:writing-mode="lr-tb">
        <text:list-style style:name="Standard_20_42-title" style:display-name="Standard 4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3-background" style:display-name="Standard 43-background" style:family="presentation">
      <style:graphic-properties draw:stroke="none" draw:fill="solid" draw:fill-color="#000066"/>
      <style:text-properties style:letter-kerning="true"/>
    </style:style>
    <style:style style:name="Standard_20_43-backgroundobjects" style:display-name="Standard 4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3-notes" style:display-name="Standard 4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3-outline1" style:display-name="Standard 43-outline1" style:family="presentation">
      <style:graphic-properties draw:stroke="none" draw:fill="none" draw:auto-grow-height="false" draw:fit-to-size="false" style:shrink-to-fit="true" style:writing-mode="lr-tb">
        <text:list-style style:name="Standard_20_43-outline1" style:display-name="Standard 4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3-outline2" style:display-name="Standard 43-outline2" style:family="presentation" style:parent-style-name="Standard_20_4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3" style:display-name="Standard 43-outline3" style:family="presentation" style:parent-style-name="Standard_20_4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4" style:display-name="Standard 43-outline4" style:family="presentation" style:parent-style-name="Standard_20_4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3-outline5" style:display-name="Standard 43-outline5" style:family="presentation" style:parent-style-name="Standard_20_43-outline4">
      <style:paragraph-properties fo:margin-top="0.1cm" fo:margin-bottom="0cm"/>
      <style:text-properties fo:font-size="20pt" style:font-size-asian="20pt" style:font-size-complex="20pt"/>
    </style:style>
    <style:style style:name="Standard_20_43-outline6" style:display-name="Standard 43-outline6" style:family="presentation" style:parent-style-name="Standard_20_43-outline5">
      <style:paragraph-properties fo:margin-top="0.1cm" fo:margin-bottom="0cm"/>
      <style:text-properties fo:font-size="20pt" style:font-size-asian="20pt" style:font-size-complex="20pt"/>
    </style:style>
    <style:style style:name="Standard_20_43-outline7" style:display-name="Standard 43-outline7" style:family="presentation" style:parent-style-name="Standard_20_43-outline6">
      <style:paragraph-properties fo:margin-top="0.1cm" fo:margin-bottom="0cm"/>
      <style:text-properties fo:font-size="20pt" style:font-size-asian="20pt" style:font-size-complex="20pt"/>
    </style:style>
    <style:style style:name="Standard_20_43-outline8" style:display-name="Standard 43-outline8" style:family="presentation" style:parent-style-name="Standard_20_43-outline7">
      <style:paragraph-properties fo:margin-top="0.1cm" fo:margin-bottom="0cm"/>
      <style:text-properties fo:font-size="20pt" style:font-size-asian="20pt" style:font-size-complex="20pt"/>
    </style:style>
    <style:style style:name="Standard_20_43-outline9" style:display-name="Standard 43-outline9" style:family="presentation" style:parent-style-name="Standard_20_43-outline8">
      <style:paragraph-properties fo:margin-top="0.1cm" fo:margin-bottom="0cm"/>
      <style:text-properties fo:font-size="20pt" style:font-size-asian="20pt" style:font-size-complex="20pt"/>
    </style:style>
    <style:style style:name="Standard_20_43-subtitle" style:display-name="Standard 43-subtitle" style:family="presentation">
      <style:graphic-properties draw:stroke="none" draw:fill="none" draw:textarea-vertical-align="middle">
        <text:list-style style:name="Standard_20_43-subtitle" style:display-name="Standard 4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3-title" style:display-name="Standard 43-title" style:family="presentation">
      <style:graphic-properties draw:stroke="none" draw:fill="none" draw:textarea-vertical-align="middle" style:writing-mode="lr-tb">
        <text:list-style style:name="Standard_20_43-title" style:display-name="Standard 4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4-background" style:display-name="Standard 44-background" style:family="presentation">
      <style:graphic-properties draw:stroke="none" draw:fill="solid" draw:fill-color="#000066"/>
      <style:text-properties style:letter-kerning="true"/>
    </style:style>
    <style:style style:name="Standard_20_44-backgroundobjects" style:display-name="Standard 4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4-notes" style:display-name="Standard 4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4-outline1" style:display-name="Standard 44-outline1" style:family="presentation">
      <style:graphic-properties draw:stroke="none" draw:fill="none" draw:auto-grow-height="false" draw:fit-to-size="false" style:shrink-to-fit="true" style:writing-mode="lr-tb">
        <text:list-style style:name="Standard_20_44-outline1" style:display-name="Standard 4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4-outline2" style:display-name="Standard 44-outline2" style:family="presentation" style:parent-style-name="Standard_20_4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3" style:display-name="Standard 44-outline3" style:family="presentation" style:parent-style-name="Standard_20_4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4" style:display-name="Standard 44-outline4" style:family="presentation" style:parent-style-name="Standard_20_4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4-outline5" style:display-name="Standard 44-outline5" style:family="presentation" style:parent-style-name="Standard_20_44-outline4">
      <style:paragraph-properties fo:margin-top="0.1cm" fo:margin-bottom="0cm"/>
      <style:text-properties fo:font-size="20pt" style:font-size-asian="20pt" style:font-size-complex="20pt"/>
    </style:style>
    <style:style style:name="Standard_20_44-outline6" style:display-name="Standard 44-outline6" style:family="presentation" style:parent-style-name="Standard_20_44-outline5">
      <style:paragraph-properties fo:margin-top="0.1cm" fo:margin-bottom="0cm"/>
      <style:text-properties fo:font-size="20pt" style:font-size-asian="20pt" style:font-size-complex="20pt"/>
    </style:style>
    <style:style style:name="Standard_20_44-outline7" style:display-name="Standard 44-outline7" style:family="presentation" style:parent-style-name="Standard_20_44-outline6">
      <style:paragraph-properties fo:margin-top="0.1cm" fo:margin-bottom="0cm"/>
      <style:text-properties fo:font-size="20pt" style:font-size-asian="20pt" style:font-size-complex="20pt"/>
    </style:style>
    <style:style style:name="Standard_20_44-outline8" style:display-name="Standard 44-outline8" style:family="presentation" style:parent-style-name="Standard_20_44-outline7">
      <style:paragraph-properties fo:margin-top="0.1cm" fo:margin-bottom="0cm"/>
      <style:text-properties fo:font-size="20pt" style:font-size-asian="20pt" style:font-size-complex="20pt"/>
    </style:style>
    <style:style style:name="Standard_20_44-outline9" style:display-name="Standard 44-outline9" style:family="presentation" style:parent-style-name="Standard_20_44-outline8">
      <style:paragraph-properties fo:margin-top="0.1cm" fo:margin-bottom="0cm"/>
      <style:text-properties fo:font-size="20pt" style:font-size-asian="20pt" style:font-size-complex="20pt"/>
    </style:style>
    <style:style style:name="Standard_20_44-subtitle" style:display-name="Standard 44-subtitle" style:family="presentation">
      <style:graphic-properties draw:stroke="none" draw:fill="none" draw:textarea-vertical-align="middle">
        <text:list-style style:name="Standard_20_44-subtitle" style:display-name="Standard 4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4-title" style:display-name="Standard 44-title" style:family="presentation">
      <style:graphic-properties draw:stroke="none" draw:fill="none" draw:textarea-vertical-align="middle" style:writing-mode="lr-tb">
        <text:list-style style:name="Standard_20_44-title" style:display-name="Standard 4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5-background" style:display-name="Standard 45-background" style:family="presentation">
      <style:graphic-properties draw:stroke="none" draw:fill="solid" draw:fill-color="#000066"/>
      <style:text-properties style:letter-kerning="true"/>
    </style:style>
    <style:style style:name="Standard_20_45-backgroundobjects" style:display-name="Standard 4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5-notes" style:display-name="Standard 4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5-outline1" style:display-name="Standard 45-outline1" style:family="presentation">
      <style:graphic-properties draw:stroke="none" draw:fill="none" draw:auto-grow-height="false" draw:fit-to-size="false" style:shrink-to-fit="true" style:writing-mode="lr-tb">
        <text:list-style style:name="Standard_20_45-outline1" style:display-name="Standard 4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5-outline2" style:display-name="Standard 45-outline2" style:family="presentation" style:parent-style-name="Standard_20_4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3" style:display-name="Standard 45-outline3" style:family="presentation" style:parent-style-name="Standard_20_4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4" style:display-name="Standard 45-outline4" style:family="presentation" style:parent-style-name="Standard_20_4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5-outline5" style:display-name="Standard 45-outline5" style:family="presentation" style:parent-style-name="Standard_20_45-outline4">
      <style:paragraph-properties fo:margin-top="0.1cm" fo:margin-bottom="0cm"/>
      <style:text-properties fo:font-size="20pt" style:font-size-asian="20pt" style:font-size-complex="20pt"/>
    </style:style>
    <style:style style:name="Standard_20_45-outline6" style:display-name="Standard 45-outline6" style:family="presentation" style:parent-style-name="Standard_20_45-outline5">
      <style:paragraph-properties fo:margin-top="0.1cm" fo:margin-bottom="0cm"/>
      <style:text-properties fo:font-size="20pt" style:font-size-asian="20pt" style:font-size-complex="20pt"/>
    </style:style>
    <style:style style:name="Standard_20_45-outline7" style:display-name="Standard 45-outline7" style:family="presentation" style:parent-style-name="Standard_20_45-outline6">
      <style:paragraph-properties fo:margin-top="0.1cm" fo:margin-bottom="0cm"/>
      <style:text-properties fo:font-size="20pt" style:font-size-asian="20pt" style:font-size-complex="20pt"/>
    </style:style>
    <style:style style:name="Standard_20_45-outline8" style:display-name="Standard 45-outline8" style:family="presentation" style:parent-style-name="Standard_20_45-outline7">
      <style:paragraph-properties fo:margin-top="0.1cm" fo:margin-bottom="0cm"/>
      <style:text-properties fo:font-size="20pt" style:font-size-asian="20pt" style:font-size-complex="20pt"/>
    </style:style>
    <style:style style:name="Standard_20_45-outline9" style:display-name="Standard 45-outline9" style:family="presentation" style:parent-style-name="Standard_20_45-outline8">
      <style:paragraph-properties fo:margin-top="0.1cm" fo:margin-bottom="0cm"/>
      <style:text-properties fo:font-size="20pt" style:font-size-asian="20pt" style:font-size-complex="20pt"/>
    </style:style>
    <style:style style:name="Standard_20_45-subtitle" style:display-name="Standard 45-subtitle" style:family="presentation">
      <style:graphic-properties draw:stroke="none" draw:fill="none" draw:textarea-vertical-align="middle">
        <text:list-style style:name="Standard_20_45-subtitle" style:display-name="Standard 4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5-title" style:display-name="Standard 45-title" style:family="presentation">
      <style:graphic-properties draw:stroke="none" draw:fill="none" draw:textarea-vertical-align="middle" style:writing-mode="lr-tb">
        <text:list-style style:name="Standard_20_45-title" style:display-name="Standard 4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6-background" style:display-name="Standard 46-background" style:family="presentation">
      <style:graphic-properties draw:stroke="none" draw:fill="solid" draw:fill-color="#000066"/>
      <style:text-properties style:letter-kerning="true"/>
    </style:style>
    <style:style style:name="Standard_20_46-backgroundobjects" style:display-name="Standard 4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6-notes" style:display-name="Standard 4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6-outline1" style:display-name="Standard 46-outline1" style:family="presentation">
      <style:graphic-properties draw:stroke="none" draw:fill="none" draw:auto-grow-height="false" draw:fit-to-size="false" style:shrink-to-fit="true" style:writing-mode="lr-tb">
        <text:list-style style:name="Standard_20_46-outline1" style:display-name="Standard 4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6-outline2" style:display-name="Standard 46-outline2" style:family="presentation" style:parent-style-name="Standard_20_4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3" style:display-name="Standard 46-outline3" style:family="presentation" style:parent-style-name="Standard_20_4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4" style:display-name="Standard 46-outline4" style:family="presentation" style:parent-style-name="Standard_20_4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6-outline5" style:display-name="Standard 46-outline5" style:family="presentation" style:parent-style-name="Standard_20_46-outline4">
      <style:paragraph-properties fo:margin-top="0.1cm" fo:margin-bottom="0cm"/>
      <style:text-properties fo:font-size="20pt" style:font-size-asian="20pt" style:font-size-complex="20pt"/>
    </style:style>
    <style:style style:name="Standard_20_46-outline6" style:display-name="Standard 46-outline6" style:family="presentation" style:parent-style-name="Standard_20_46-outline5">
      <style:paragraph-properties fo:margin-top="0.1cm" fo:margin-bottom="0cm"/>
      <style:text-properties fo:font-size="20pt" style:font-size-asian="20pt" style:font-size-complex="20pt"/>
    </style:style>
    <style:style style:name="Standard_20_46-outline7" style:display-name="Standard 46-outline7" style:family="presentation" style:parent-style-name="Standard_20_46-outline6">
      <style:paragraph-properties fo:margin-top="0.1cm" fo:margin-bottom="0cm"/>
      <style:text-properties fo:font-size="20pt" style:font-size-asian="20pt" style:font-size-complex="20pt"/>
    </style:style>
    <style:style style:name="Standard_20_46-outline8" style:display-name="Standard 46-outline8" style:family="presentation" style:parent-style-name="Standard_20_46-outline7">
      <style:paragraph-properties fo:margin-top="0.1cm" fo:margin-bottom="0cm"/>
      <style:text-properties fo:font-size="20pt" style:font-size-asian="20pt" style:font-size-complex="20pt"/>
    </style:style>
    <style:style style:name="Standard_20_46-outline9" style:display-name="Standard 46-outline9" style:family="presentation" style:parent-style-name="Standard_20_46-outline8">
      <style:paragraph-properties fo:margin-top="0.1cm" fo:margin-bottom="0cm"/>
      <style:text-properties fo:font-size="20pt" style:font-size-asian="20pt" style:font-size-complex="20pt"/>
    </style:style>
    <style:style style:name="Standard_20_46-subtitle" style:display-name="Standard 46-subtitle" style:family="presentation">
      <style:graphic-properties draw:stroke="none" draw:fill="none" draw:textarea-vertical-align="middle">
        <text:list-style style:name="Standard_20_46-subtitle" style:display-name="Standard 4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6-title" style:display-name="Standard 46-title" style:family="presentation">
      <style:graphic-properties draw:stroke="none" draw:fill="none" draw:textarea-vertical-align="middle" style:writing-mode="lr-tb">
        <text:list-style style:name="Standard_20_46-title" style:display-name="Standard 4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7-background" style:display-name="Standard 47-background" style:family="presentation">
      <style:graphic-properties draw:stroke="none" draw:fill="solid" draw:fill-color="#000066"/>
      <style:text-properties style:letter-kerning="true"/>
    </style:style>
    <style:style style:name="Standard_20_47-backgroundobjects" style:display-name="Standard 4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7-notes" style:display-name="Standard 4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7-outline1" style:display-name="Standard 47-outline1" style:family="presentation">
      <style:graphic-properties draw:stroke="none" draw:fill="none" draw:auto-grow-height="false" draw:fit-to-size="false" style:shrink-to-fit="true" style:writing-mode="lr-tb">
        <text:list-style style:name="Standard_20_47-outline1" style:display-name="Standard 4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7-outline2" style:display-name="Standard 47-outline2" style:family="presentation" style:parent-style-name="Standard_20_4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3" style:display-name="Standard 47-outline3" style:family="presentation" style:parent-style-name="Standard_20_4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4" style:display-name="Standard 47-outline4" style:family="presentation" style:parent-style-name="Standard_20_4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7-outline5" style:display-name="Standard 47-outline5" style:family="presentation" style:parent-style-name="Standard_20_47-outline4">
      <style:paragraph-properties fo:margin-top="0.1cm" fo:margin-bottom="0cm"/>
      <style:text-properties fo:font-size="20pt" style:font-size-asian="20pt" style:font-size-complex="20pt"/>
    </style:style>
    <style:style style:name="Standard_20_47-outline6" style:display-name="Standard 47-outline6" style:family="presentation" style:parent-style-name="Standard_20_47-outline5">
      <style:paragraph-properties fo:margin-top="0.1cm" fo:margin-bottom="0cm"/>
      <style:text-properties fo:font-size="20pt" style:font-size-asian="20pt" style:font-size-complex="20pt"/>
    </style:style>
    <style:style style:name="Standard_20_47-outline7" style:display-name="Standard 47-outline7" style:family="presentation" style:parent-style-name="Standard_20_47-outline6">
      <style:paragraph-properties fo:margin-top="0.1cm" fo:margin-bottom="0cm"/>
      <style:text-properties fo:font-size="20pt" style:font-size-asian="20pt" style:font-size-complex="20pt"/>
    </style:style>
    <style:style style:name="Standard_20_47-outline8" style:display-name="Standard 47-outline8" style:family="presentation" style:parent-style-name="Standard_20_47-outline7">
      <style:paragraph-properties fo:margin-top="0.1cm" fo:margin-bottom="0cm"/>
      <style:text-properties fo:font-size="20pt" style:font-size-asian="20pt" style:font-size-complex="20pt"/>
    </style:style>
    <style:style style:name="Standard_20_47-outline9" style:display-name="Standard 47-outline9" style:family="presentation" style:parent-style-name="Standard_20_47-outline8">
      <style:paragraph-properties fo:margin-top="0.1cm" fo:margin-bottom="0cm"/>
      <style:text-properties fo:font-size="20pt" style:font-size-asian="20pt" style:font-size-complex="20pt"/>
    </style:style>
    <style:style style:name="Standard_20_47-subtitle" style:display-name="Standard 47-subtitle" style:family="presentation">
      <style:graphic-properties draw:stroke="none" draw:fill="none" draw:textarea-vertical-align="middle">
        <text:list-style style:name="Standard_20_47-subtitle" style:display-name="Standard 4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7-title" style:display-name="Standard 47-title" style:family="presentation">
      <style:graphic-properties draw:stroke="none" draw:fill="none" draw:textarea-vertical-align="middle" style:writing-mode="lr-tb">
        <text:list-style style:name="Standard_20_47-title" style:display-name="Standard 4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8-background" style:display-name="Standard 48-background" style:family="presentation">
      <style:graphic-properties draw:stroke="none" draw:fill="solid" draw:fill-color="#000066"/>
      <style:text-properties style:letter-kerning="true"/>
    </style:style>
    <style:style style:name="Standard_20_48-backgroundobjects" style:display-name="Standard 4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8-notes" style:display-name="Standard 4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8-outline1" style:display-name="Standard 48-outline1" style:family="presentation">
      <style:graphic-properties draw:stroke="none" draw:fill="none" draw:auto-grow-height="false" draw:fit-to-size="false" style:shrink-to-fit="true" style:writing-mode="lr-tb">
        <text:list-style style:name="Standard_20_48-outline1" style:display-name="Standard 4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8-outline2" style:display-name="Standard 48-outline2" style:family="presentation" style:parent-style-name="Standard_20_4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3" style:display-name="Standard 48-outline3" style:family="presentation" style:parent-style-name="Standard_20_4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4" style:display-name="Standard 48-outline4" style:family="presentation" style:parent-style-name="Standard_20_4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8-outline5" style:display-name="Standard 48-outline5" style:family="presentation" style:parent-style-name="Standard_20_48-outline4">
      <style:paragraph-properties fo:margin-top="0.1cm" fo:margin-bottom="0cm"/>
      <style:text-properties fo:font-size="20pt" style:font-size-asian="20pt" style:font-size-complex="20pt"/>
    </style:style>
    <style:style style:name="Standard_20_48-outline6" style:display-name="Standard 48-outline6" style:family="presentation" style:parent-style-name="Standard_20_48-outline5">
      <style:paragraph-properties fo:margin-top="0.1cm" fo:margin-bottom="0cm"/>
      <style:text-properties fo:font-size="20pt" style:font-size-asian="20pt" style:font-size-complex="20pt"/>
    </style:style>
    <style:style style:name="Standard_20_48-outline7" style:display-name="Standard 48-outline7" style:family="presentation" style:parent-style-name="Standard_20_48-outline6">
      <style:paragraph-properties fo:margin-top="0.1cm" fo:margin-bottom="0cm"/>
      <style:text-properties fo:font-size="20pt" style:font-size-asian="20pt" style:font-size-complex="20pt"/>
    </style:style>
    <style:style style:name="Standard_20_48-outline8" style:display-name="Standard 48-outline8" style:family="presentation" style:parent-style-name="Standard_20_48-outline7">
      <style:paragraph-properties fo:margin-top="0.1cm" fo:margin-bottom="0cm"/>
      <style:text-properties fo:font-size="20pt" style:font-size-asian="20pt" style:font-size-complex="20pt"/>
    </style:style>
    <style:style style:name="Standard_20_48-outline9" style:display-name="Standard 48-outline9" style:family="presentation" style:parent-style-name="Standard_20_48-outline8">
      <style:paragraph-properties fo:margin-top="0.1cm" fo:margin-bottom="0cm"/>
      <style:text-properties fo:font-size="20pt" style:font-size-asian="20pt" style:font-size-complex="20pt"/>
    </style:style>
    <style:style style:name="Standard_20_48-subtitle" style:display-name="Standard 48-subtitle" style:family="presentation">
      <style:graphic-properties draw:stroke="none" draw:fill="none" draw:textarea-vertical-align="middle">
        <text:list-style style:name="Standard_20_48-subtitle" style:display-name="Standard 4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8-title" style:display-name="Standard 48-title" style:family="presentation">
      <style:graphic-properties draw:stroke="none" draw:fill="none" draw:textarea-vertical-align="middle" style:writing-mode="lr-tb">
        <text:list-style style:name="Standard_20_48-title" style:display-name="Standard 4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9-background" style:display-name="Standard 49-background" style:family="presentation">
      <style:graphic-properties draw:stroke="none" draw:fill="solid" draw:fill-color="#000066"/>
      <style:text-properties style:letter-kerning="true"/>
    </style:style>
    <style:style style:name="Standard_20_49-backgroundobjects" style:display-name="Standard 4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49-notes" style:display-name="Standard 4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49-outline1" style:display-name="Standard 49-outline1" style:family="presentation">
      <style:graphic-properties draw:stroke="none" draw:fill="none" draw:auto-grow-height="false" draw:fit-to-size="false" style:shrink-to-fit="true" style:writing-mode="lr-tb">
        <text:list-style style:name="Standard_20_49-outline1" style:display-name="Standard 4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49-outline2" style:display-name="Standard 49-outline2" style:family="presentation" style:parent-style-name="Standard_20_4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3" style:display-name="Standard 49-outline3" style:family="presentation" style:parent-style-name="Standard_20_4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4" style:display-name="Standard 49-outline4" style:family="presentation" style:parent-style-name="Standard_20_4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49-outline5" style:display-name="Standard 49-outline5" style:family="presentation" style:parent-style-name="Standard_20_49-outline4">
      <style:paragraph-properties fo:margin-top="0.1cm" fo:margin-bottom="0cm"/>
      <style:text-properties fo:font-size="20pt" style:font-size-asian="20pt" style:font-size-complex="20pt"/>
    </style:style>
    <style:style style:name="Standard_20_49-outline6" style:display-name="Standard 49-outline6" style:family="presentation" style:parent-style-name="Standard_20_49-outline5">
      <style:paragraph-properties fo:margin-top="0.1cm" fo:margin-bottom="0cm"/>
      <style:text-properties fo:font-size="20pt" style:font-size-asian="20pt" style:font-size-complex="20pt"/>
    </style:style>
    <style:style style:name="Standard_20_49-outline7" style:display-name="Standard 49-outline7" style:family="presentation" style:parent-style-name="Standard_20_49-outline6">
      <style:paragraph-properties fo:margin-top="0.1cm" fo:margin-bottom="0cm"/>
      <style:text-properties fo:font-size="20pt" style:font-size-asian="20pt" style:font-size-complex="20pt"/>
    </style:style>
    <style:style style:name="Standard_20_49-outline8" style:display-name="Standard 49-outline8" style:family="presentation" style:parent-style-name="Standard_20_49-outline7">
      <style:paragraph-properties fo:margin-top="0.1cm" fo:margin-bottom="0cm"/>
      <style:text-properties fo:font-size="20pt" style:font-size-asian="20pt" style:font-size-complex="20pt"/>
    </style:style>
    <style:style style:name="Standard_20_49-outline9" style:display-name="Standard 49-outline9" style:family="presentation" style:parent-style-name="Standard_20_49-outline8">
      <style:paragraph-properties fo:margin-top="0.1cm" fo:margin-bottom="0cm"/>
      <style:text-properties fo:font-size="20pt" style:font-size-asian="20pt" style:font-size-complex="20pt"/>
    </style:style>
    <style:style style:name="Standard_20_49-subtitle" style:display-name="Standard 49-subtitle" style:family="presentation">
      <style:graphic-properties draw:stroke="none" draw:fill="none" draw:textarea-vertical-align="middle">
        <text:list-style style:name="Standard_20_49-subtitle" style:display-name="Standard 4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49-title" style:display-name="Standard 49-title" style:family="presentation">
      <style:graphic-properties draw:stroke="none" draw:fill="none" draw:textarea-vertical-align="middle" style:writing-mode="lr-tb">
        <text:list-style style:name="Standard_20_49-title" style:display-name="Standard 4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0-background" style:display-name="Standard 50-background" style:family="presentation">
      <style:graphic-properties draw:stroke="none" draw:fill="solid" draw:fill-color="#000066"/>
      <style:text-properties style:letter-kerning="true"/>
    </style:style>
    <style:style style:name="Standard_20_50-backgroundobjects" style:display-name="Standard 5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0-notes" style:display-name="Standard 5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0-outline1" style:display-name="Standard 50-outline1" style:family="presentation">
      <style:graphic-properties draw:stroke="none" draw:fill="none" draw:auto-grow-height="false" draw:fit-to-size="false" style:shrink-to-fit="true" style:writing-mode="lr-tb">
        <text:list-style style:name="Standard_20_50-outline1" style:display-name="Standard 5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0-outline2" style:display-name="Standard 50-outline2" style:family="presentation" style:parent-style-name="Standard_20_5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3" style:display-name="Standard 50-outline3" style:family="presentation" style:parent-style-name="Standard_20_5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4" style:display-name="Standard 50-outline4" style:family="presentation" style:parent-style-name="Standard_20_5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0-outline5" style:display-name="Standard 50-outline5" style:family="presentation" style:parent-style-name="Standard_20_50-outline4">
      <style:paragraph-properties fo:margin-top="0.1cm" fo:margin-bottom="0cm"/>
      <style:text-properties fo:font-size="20pt" style:font-size-asian="20pt" style:font-size-complex="20pt"/>
    </style:style>
    <style:style style:name="Standard_20_50-outline6" style:display-name="Standard 50-outline6" style:family="presentation" style:parent-style-name="Standard_20_50-outline5">
      <style:paragraph-properties fo:margin-top="0.1cm" fo:margin-bottom="0cm"/>
      <style:text-properties fo:font-size="20pt" style:font-size-asian="20pt" style:font-size-complex="20pt"/>
    </style:style>
    <style:style style:name="Standard_20_50-outline7" style:display-name="Standard 50-outline7" style:family="presentation" style:parent-style-name="Standard_20_50-outline6">
      <style:paragraph-properties fo:margin-top="0.1cm" fo:margin-bottom="0cm"/>
      <style:text-properties fo:font-size="20pt" style:font-size-asian="20pt" style:font-size-complex="20pt"/>
    </style:style>
    <style:style style:name="Standard_20_50-outline8" style:display-name="Standard 50-outline8" style:family="presentation" style:parent-style-name="Standard_20_50-outline7">
      <style:paragraph-properties fo:margin-top="0.1cm" fo:margin-bottom="0cm"/>
      <style:text-properties fo:font-size="20pt" style:font-size-asian="20pt" style:font-size-complex="20pt"/>
    </style:style>
    <style:style style:name="Standard_20_50-outline9" style:display-name="Standard 50-outline9" style:family="presentation" style:parent-style-name="Standard_20_50-outline8">
      <style:paragraph-properties fo:margin-top="0.1cm" fo:margin-bottom="0cm"/>
      <style:text-properties fo:font-size="20pt" style:font-size-asian="20pt" style:font-size-complex="20pt"/>
    </style:style>
    <style:style style:name="Standard_20_50-subtitle" style:display-name="Standard 50-subtitle" style:family="presentation">
      <style:graphic-properties draw:stroke="none" draw:fill="none" draw:textarea-vertical-align="middle">
        <text:list-style style:name="Standard_20_50-subtitle" style:display-name="Standard 5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0-title" style:display-name="Standard 50-title" style:family="presentation">
      <style:graphic-properties draw:stroke="none" draw:fill="none" draw:textarea-vertical-align="middle" style:writing-mode="lr-tb">
        <text:list-style style:name="Standard_20_50-title" style:display-name="Standard 5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1-background" style:display-name="Standard 51-background" style:family="presentation">
      <style:graphic-properties draw:stroke="none" draw:fill="solid" draw:fill-color="#000066"/>
      <style:text-properties style:letter-kerning="true"/>
    </style:style>
    <style:style style:name="Standard_20_51-backgroundobjects" style:display-name="Standard 5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1-notes" style:display-name="Standard 5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1-outline1" style:display-name="Standard 51-outline1" style:family="presentation">
      <style:graphic-properties draw:stroke="none" draw:fill="none" draw:auto-grow-height="false" draw:fit-to-size="false" style:shrink-to-fit="true" style:writing-mode="lr-tb">
        <text:list-style style:name="Standard_20_51-outline1" style:display-name="Standard 5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1-outline2" style:display-name="Standard 51-outline2" style:family="presentation" style:parent-style-name="Standard_20_5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3" style:display-name="Standard 51-outline3" style:family="presentation" style:parent-style-name="Standard_20_5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4" style:display-name="Standard 51-outline4" style:family="presentation" style:parent-style-name="Standard_20_5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1-outline5" style:display-name="Standard 51-outline5" style:family="presentation" style:parent-style-name="Standard_20_51-outline4">
      <style:paragraph-properties fo:margin-top="0.1cm" fo:margin-bottom="0cm"/>
      <style:text-properties fo:font-size="20pt" style:font-size-asian="20pt" style:font-size-complex="20pt"/>
    </style:style>
    <style:style style:name="Standard_20_51-outline6" style:display-name="Standard 51-outline6" style:family="presentation" style:parent-style-name="Standard_20_51-outline5">
      <style:paragraph-properties fo:margin-top="0.1cm" fo:margin-bottom="0cm"/>
      <style:text-properties fo:font-size="20pt" style:font-size-asian="20pt" style:font-size-complex="20pt"/>
    </style:style>
    <style:style style:name="Standard_20_51-outline7" style:display-name="Standard 51-outline7" style:family="presentation" style:parent-style-name="Standard_20_51-outline6">
      <style:paragraph-properties fo:margin-top="0.1cm" fo:margin-bottom="0cm"/>
      <style:text-properties fo:font-size="20pt" style:font-size-asian="20pt" style:font-size-complex="20pt"/>
    </style:style>
    <style:style style:name="Standard_20_51-outline8" style:display-name="Standard 51-outline8" style:family="presentation" style:parent-style-name="Standard_20_51-outline7">
      <style:paragraph-properties fo:margin-top="0.1cm" fo:margin-bottom="0cm"/>
      <style:text-properties fo:font-size="20pt" style:font-size-asian="20pt" style:font-size-complex="20pt"/>
    </style:style>
    <style:style style:name="Standard_20_51-outline9" style:display-name="Standard 51-outline9" style:family="presentation" style:parent-style-name="Standard_20_51-outline8">
      <style:paragraph-properties fo:margin-top="0.1cm" fo:margin-bottom="0cm"/>
      <style:text-properties fo:font-size="20pt" style:font-size-asian="20pt" style:font-size-complex="20pt"/>
    </style:style>
    <style:style style:name="Standard_20_51-subtitle" style:display-name="Standard 51-subtitle" style:family="presentation">
      <style:graphic-properties draw:stroke="none" draw:fill="none" draw:textarea-vertical-align="middle">
        <text:list-style style:name="Standard_20_51-subtitle" style:display-name="Standard 5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1-title" style:display-name="Standard 51-title" style:family="presentation">
      <style:graphic-properties draw:stroke="none" draw:fill="none" draw:textarea-vertical-align="middle" style:writing-mode="lr-tb">
        <text:list-style style:name="Standard_20_51-title" style:display-name="Standard 5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2-background" style:display-name="Standard 52-background" style:family="presentation">
      <style:graphic-properties draw:stroke="none" draw:fill="solid" draw:fill-color="#000066"/>
      <style:text-properties style:letter-kerning="true"/>
    </style:style>
    <style:style style:name="Standard_20_52-backgroundobjects" style:display-name="Standard 5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2-notes" style:display-name="Standard 5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2-outline1" style:display-name="Standard 52-outline1" style:family="presentation">
      <style:graphic-properties draw:stroke="none" draw:fill="none" draw:auto-grow-height="false" draw:fit-to-size="false" style:shrink-to-fit="true" style:writing-mode="lr-tb">
        <text:list-style style:name="Standard_20_52-outline1" style:display-name="Standard 5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2-outline2" style:display-name="Standard 52-outline2" style:family="presentation" style:parent-style-name="Standard_20_5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3" style:display-name="Standard 52-outline3" style:family="presentation" style:parent-style-name="Standard_20_5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4" style:display-name="Standard 52-outline4" style:family="presentation" style:parent-style-name="Standard_20_5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2-outline5" style:display-name="Standard 52-outline5" style:family="presentation" style:parent-style-name="Standard_20_52-outline4">
      <style:paragraph-properties fo:margin-top="0.1cm" fo:margin-bottom="0cm"/>
      <style:text-properties fo:font-size="20pt" style:font-size-asian="20pt" style:font-size-complex="20pt"/>
    </style:style>
    <style:style style:name="Standard_20_52-outline6" style:display-name="Standard 52-outline6" style:family="presentation" style:parent-style-name="Standard_20_52-outline5">
      <style:paragraph-properties fo:margin-top="0.1cm" fo:margin-bottom="0cm"/>
      <style:text-properties fo:font-size="20pt" style:font-size-asian="20pt" style:font-size-complex="20pt"/>
    </style:style>
    <style:style style:name="Standard_20_52-outline7" style:display-name="Standard 52-outline7" style:family="presentation" style:parent-style-name="Standard_20_52-outline6">
      <style:paragraph-properties fo:margin-top="0.1cm" fo:margin-bottom="0cm"/>
      <style:text-properties fo:font-size="20pt" style:font-size-asian="20pt" style:font-size-complex="20pt"/>
    </style:style>
    <style:style style:name="Standard_20_52-outline8" style:display-name="Standard 52-outline8" style:family="presentation" style:parent-style-name="Standard_20_52-outline7">
      <style:paragraph-properties fo:margin-top="0.1cm" fo:margin-bottom="0cm"/>
      <style:text-properties fo:font-size="20pt" style:font-size-asian="20pt" style:font-size-complex="20pt"/>
    </style:style>
    <style:style style:name="Standard_20_52-outline9" style:display-name="Standard 52-outline9" style:family="presentation" style:parent-style-name="Standard_20_52-outline8">
      <style:paragraph-properties fo:margin-top="0.1cm" fo:margin-bottom="0cm"/>
      <style:text-properties fo:font-size="20pt" style:font-size-asian="20pt" style:font-size-complex="20pt"/>
    </style:style>
    <style:style style:name="Standard_20_52-subtitle" style:display-name="Standard 52-subtitle" style:family="presentation">
      <style:graphic-properties draw:stroke="none" draw:fill="none" draw:textarea-vertical-align="middle">
        <text:list-style style:name="Standard_20_52-subtitle" style:display-name="Standard 5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2-title" style:display-name="Standard 52-title" style:family="presentation">
      <style:graphic-properties draw:stroke="none" draw:fill="none" draw:textarea-vertical-align="middle" style:writing-mode="lr-tb">
        <text:list-style style:name="Standard_20_52-title" style:display-name="Standard 5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3-background" style:display-name="Standard 53-background" style:family="presentation">
      <style:graphic-properties draw:stroke="none" draw:fill="solid" draw:fill-color="#000066"/>
      <style:text-properties style:letter-kerning="true"/>
    </style:style>
    <style:style style:name="Standard_20_53-backgroundobjects" style:display-name="Standard 5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3-notes" style:display-name="Standard 5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3-outline1" style:display-name="Standard 53-outline1" style:family="presentation">
      <style:graphic-properties draw:stroke="none" draw:fill="none" draw:auto-grow-height="false" draw:fit-to-size="false" style:shrink-to-fit="true" style:writing-mode="lr-tb">
        <text:list-style style:name="Standard_20_53-outline1" style:display-name="Standard 5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3-outline2" style:display-name="Standard 53-outline2" style:family="presentation" style:parent-style-name="Standard_20_5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3" style:display-name="Standard 53-outline3" style:family="presentation" style:parent-style-name="Standard_20_5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4" style:display-name="Standard 53-outline4" style:family="presentation" style:parent-style-name="Standard_20_5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3-outline5" style:display-name="Standard 53-outline5" style:family="presentation" style:parent-style-name="Standard_20_53-outline4">
      <style:paragraph-properties fo:margin-top="0.1cm" fo:margin-bottom="0cm"/>
      <style:text-properties fo:font-size="20pt" style:font-size-asian="20pt" style:font-size-complex="20pt"/>
    </style:style>
    <style:style style:name="Standard_20_53-outline6" style:display-name="Standard 53-outline6" style:family="presentation" style:parent-style-name="Standard_20_53-outline5">
      <style:paragraph-properties fo:margin-top="0.1cm" fo:margin-bottom="0cm"/>
      <style:text-properties fo:font-size="20pt" style:font-size-asian="20pt" style:font-size-complex="20pt"/>
    </style:style>
    <style:style style:name="Standard_20_53-outline7" style:display-name="Standard 53-outline7" style:family="presentation" style:parent-style-name="Standard_20_53-outline6">
      <style:paragraph-properties fo:margin-top="0.1cm" fo:margin-bottom="0cm"/>
      <style:text-properties fo:font-size="20pt" style:font-size-asian="20pt" style:font-size-complex="20pt"/>
    </style:style>
    <style:style style:name="Standard_20_53-outline8" style:display-name="Standard 53-outline8" style:family="presentation" style:parent-style-name="Standard_20_53-outline7">
      <style:paragraph-properties fo:margin-top="0.1cm" fo:margin-bottom="0cm"/>
      <style:text-properties fo:font-size="20pt" style:font-size-asian="20pt" style:font-size-complex="20pt"/>
    </style:style>
    <style:style style:name="Standard_20_53-outline9" style:display-name="Standard 53-outline9" style:family="presentation" style:parent-style-name="Standard_20_53-outline8">
      <style:paragraph-properties fo:margin-top="0.1cm" fo:margin-bottom="0cm"/>
      <style:text-properties fo:font-size="20pt" style:font-size-asian="20pt" style:font-size-complex="20pt"/>
    </style:style>
    <style:style style:name="Standard_20_53-subtitle" style:display-name="Standard 53-subtitle" style:family="presentation">
      <style:graphic-properties draw:stroke="none" draw:fill="none" draw:textarea-vertical-align="middle">
        <text:list-style style:name="Standard_20_53-subtitle" style:display-name="Standard 5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3-title" style:display-name="Standard 53-title" style:family="presentation">
      <style:graphic-properties draw:stroke="none" draw:fill="none" draw:textarea-vertical-align="middle" style:writing-mode="lr-tb">
        <text:list-style style:name="Standard_20_53-title" style:display-name="Standard 5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4-background" style:display-name="Standard 54-background" style:family="presentation">
      <style:graphic-properties draw:stroke="none" draw:fill="solid" draw:fill-color="#000066"/>
      <style:text-properties style:letter-kerning="true"/>
    </style:style>
    <style:style style:name="Standard_20_54-backgroundobjects" style:display-name="Standard 5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4-notes" style:display-name="Standard 5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4-outline1" style:display-name="Standard 54-outline1" style:family="presentation">
      <style:graphic-properties draw:stroke="none" draw:fill="none" draw:auto-grow-height="false" draw:fit-to-size="false" style:shrink-to-fit="true" style:writing-mode="lr-tb">
        <text:list-style style:name="Standard_20_54-outline1" style:display-name="Standard 5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4-outline2" style:display-name="Standard 54-outline2" style:family="presentation" style:parent-style-name="Standard_20_5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3" style:display-name="Standard 54-outline3" style:family="presentation" style:parent-style-name="Standard_20_5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4" style:display-name="Standard 54-outline4" style:family="presentation" style:parent-style-name="Standard_20_5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4-outline5" style:display-name="Standard 54-outline5" style:family="presentation" style:parent-style-name="Standard_20_54-outline4">
      <style:paragraph-properties fo:margin-top="0.1cm" fo:margin-bottom="0cm"/>
      <style:text-properties fo:font-size="20pt" style:font-size-asian="20pt" style:font-size-complex="20pt"/>
    </style:style>
    <style:style style:name="Standard_20_54-outline6" style:display-name="Standard 54-outline6" style:family="presentation" style:parent-style-name="Standard_20_54-outline5">
      <style:paragraph-properties fo:margin-top="0.1cm" fo:margin-bottom="0cm"/>
      <style:text-properties fo:font-size="20pt" style:font-size-asian="20pt" style:font-size-complex="20pt"/>
    </style:style>
    <style:style style:name="Standard_20_54-outline7" style:display-name="Standard 54-outline7" style:family="presentation" style:parent-style-name="Standard_20_54-outline6">
      <style:paragraph-properties fo:margin-top="0.1cm" fo:margin-bottom="0cm"/>
      <style:text-properties fo:font-size="20pt" style:font-size-asian="20pt" style:font-size-complex="20pt"/>
    </style:style>
    <style:style style:name="Standard_20_54-outline8" style:display-name="Standard 54-outline8" style:family="presentation" style:parent-style-name="Standard_20_54-outline7">
      <style:paragraph-properties fo:margin-top="0.1cm" fo:margin-bottom="0cm"/>
      <style:text-properties fo:font-size="20pt" style:font-size-asian="20pt" style:font-size-complex="20pt"/>
    </style:style>
    <style:style style:name="Standard_20_54-outline9" style:display-name="Standard 54-outline9" style:family="presentation" style:parent-style-name="Standard_20_54-outline8">
      <style:paragraph-properties fo:margin-top="0.1cm" fo:margin-bottom="0cm"/>
      <style:text-properties fo:font-size="20pt" style:font-size-asian="20pt" style:font-size-complex="20pt"/>
    </style:style>
    <style:style style:name="Standard_20_54-subtitle" style:display-name="Standard 54-subtitle" style:family="presentation">
      <style:graphic-properties draw:stroke="none" draw:fill="none" draw:textarea-vertical-align="middle">
        <text:list-style style:name="Standard_20_54-subtitle" style:display-name="Standard 5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4-title" style:display-name="Standard 54-title" style:family="presentation">
      <style:graphic-properties draw:stroke="none" draw:fill="none" draw:textarea-vertical-align="middle" style:writing-mode="lr-tb">
        <text:list-style style:name="Standard_20_54-title" style:display-name="Standard 5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5-background" style:display-name="Standard 55-background" style:family="presentation">
      <style:graphic-properties draw:stroke="none" draw:fill="solid" draw:fill-color="#000066"/>
      <style:text-properties style:letter-kerning="true"/>
    </style:style>
    <style:style style:name="Standard_20_55-backgroundobjects" style:display-name="Standard 5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5-notes" style:display-name="Standard 5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5-outline1" style:display-name="Standard 55-outline1" style:family="presentation">
      <style:graphic-properties draw:stroke="none" draw:fill="none" draw:auto-grow-height="false" draw:fit-to-size="false" style:shrink-to-fit="true" style:writing-mode="lr-tb">
        <text:list-style style:name="Standard_20_55-outline1" style:display-name="Standard 5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5-outline2" style:display-name="Standard 55-outline2" style:family="presentation" style:parent-style-name="Standard_20_5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3" style:display-name="Standard 55-outline3" style:family="presentation" style:parent-style-name="Standard_20_5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4" style:display-name="Standard 55-outline4" style:family="presentation" style:parent-style-name="Standard_20_5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5-outline5" style:display-name="Standard 55-outline5" style:family="presentation" style:parent-style-name="Standard_20_55-outline4">
      <style:paragraph-properties fo:margin-top="0.1cm" fo:margin-bottom="0cm"/>
      <style:text-properties fo:font-size="20pt" style:font-size-asian="20pt" style:font-size-complex="20pt"/>
    </style:style>
    <style:style style:name="Standard_20_55-outline6" style:display-name="Standard 55-outline6" style:family="presentation" style:parent-style-name="Standard_20_55-outline5">
      <style:paragraph-properties fo:margin-top="0.1cm" fo:margin-bottom="0cm"/>
      <style:text-properties fo:font-size="20pt" style:font-size-asian="20pt" style:font-size-complex="20pt"/>
    </style:style>
    <style:style style:name="Standard_20_55-outline7" style:display-name="Standard 55-outline7" style:family="presentation" style:parent-style-name="Standard_20_55-outline6">
      <style:paragraph-properties fo:margin-top="0.1cm" fo:margin-bottom="0cm"/>
      <style:text-properties fo:font-size="20pt" style:font-size-asian="20pt" style:font-size-complex="20pt"/>
    </style:style>
    <style:style style:name="Standard_20_55-outline8" style:display-name="Standard 55-outline8" style:family="presentation" style:parent-style-name="Standard_20_55-outline7">
      <style:paragraph-properties fo:margin-top="0.1cm" fo:margin-bottom="0cm"/>
      <style:text-properties fo:font-size="20pt" style:font-size-asian="20pt" style:font-size-complex="20pt"/>
    </style:style>
    <style:style style:name="Standard_20_55-outline9" style:display-name="Standard 55-outline9" style:family="presentation" style:parent-style-name="Standard_20_55-outline8">
      <style:paragraph-properties fo:margin-top="0.1cm" fo:margin-bottom="0cm"/>
      <style:text-properties fo:font-size="20pt" style:font-size-asian="20pt" style:font-size-complex="20pt"/>
    </style:style>
    <style:style style:name="Standard_20_55-subtitle" style:display-name="Standard 55-subtitle" style:family="presentation">
      <style:graphic-properties draw:stroke="none" draw:fill="none" draw:textarea-vertical-align="middle">
        <text:list-style style:name="Standard_20_55-subtitle" style:display-name="Standard 5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5-title" style:display-name="Standard 55-title" style:family="presentation">
      <style:graphic-properties draw:stroke="none" draw:fill="none" draw:textarea-vertical-align="middle" style:writing-mode="lr-tb">
        <text:list-style style:name="Standard_20_55-title" style:display-name="Standard 5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6-background" style:display-name="Standard 56-background" style:family="presentation">
      <style:graphic-properties draw:stroke="none" draw:fill="solid" draw:fill-color="#000066"/>
      <style:text-properties style:letter-kerning="true"/>
    </style:style>
    <style:style style:name="Standard_20_56-backgroundobjects" style:display-name="Standard 5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6-notes" style:display-name="Standard 5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6-outline1" style:display-name="Standard 56-outline1" style:family="presentation">
      <style:graphic-properties draw:stroke="none" draw:fill="none" draw:auto-grow-height="false" draw:fit-to-size="false" style:shrink-to-fit="true" style:writing-mode="lr-tb">
        <text:list-style style:name="Standard_20_56-outline1" style:display-name="Standard 5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6-outline2" style:display-name="Standard 56-outline2" style:family="presentation" style:parent-style-name="Standard_20_5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3" style:display-name="Standard 56-outline3" style:family="presentation" style:parent-style-name="Standard_20_5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4" style:display-name="Standard 56-outline4" style:family="presentation" style:parent-style-name="Standard_20_5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6-outline5" style:display-name="Standard 56-outline5" style:family="presentation" style:parent-style-name="Standard_20_56-outline4">
      <style:paragraph-properties fo:margin-top="0.1cm" fo:margin-bottom="0cm"/>
      <style:text-properties fo:font-size="20pt" style:font-size-asian="20pt" style:font-size-complex="20pt"/>
    </style:style>
    <style:style style:name="Standard_20_56-outline6" style:display-name="Standard 56-outline6" style:family="presentation" style:parent-style-name="Standard_20_56-outline5">
      <style:paragraph-properties fo:margin-top="0.1cm" fo:margin-bottom="0cm"/>
      <style:text-properties fo:font-size="20pt" style:font-size-asian="20pt" style:font-size-complex="20pt"/>
    </style:style>
    <style:style style:name="Standard_20_56-outline7" style:display-name="Standard 56-outline7" style:family="presentation" style:parent-style-name="Standard_20_56-outline6">
      <style:paragraph-properties fo:margin-top="0.1cm" fo:margin-bottom="0cm"/>
      <style:text-properties fo:font-size="20pt" style:font-size-asian="20pt" style:font-size-complex="20pt"/>
    </style:style>
    <style:style style:name="Standard_20_56-outline8" style:display-name="Standard 56-outline8" style:family="presentation" style:parent-style-name="Standard_20_56-outline7">
      <style:paragraph-properties fo:margin-top="0.1cm" fo:margin-bottom="0cm"/>
      <style:text-properties fo:font-size="20pt" style:font-size-asian="20pt" style:font-size-complex="20pt"/>
    </style:style>
    <style:style style:name="Standard_20_56-outline9" style:display-name="Standard 56-outline9" style:family="presentation" style:parent-style-name="Standard_20_56-outline8">
      <style:paragraph-properties fo:margin-top="0.1cm" fo:margin-bottom="0cm"/>
      <style:text-properties fo:font-size="20pt" style:font-size-asian="20pt" style:font-size-complex="20pt"/>
    </style:style>
    <style:style style:name="Standard_20_56-subtitle" style:display-name="Standard 56-subtitle" style:family="presentation">
      <style:graphic-properties draw:stroke="none" draw:fill="none" draw:textarea-vertical-align="middle">
        <text:list-style style:name="Standard_20_56-subtitle" style:display-name="Standard 5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6-title" style:display-name="Standard 56-title" style:family="presentation">
      <style:graphic-properties draw:stroke="none" draw:fill="none" draw:textarea-vertical-align="middle" style:writing-mode="lr-tb">
        <text:list-style style:name="Standard_20_56-title" style:display-name="Standard 5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7-background" style:display-name="Standard 57-background" style:family="presentation">
      <style:graphic-properties draw:stroke="none" draw:fill="solid" draw:fill-color="#000066"/>
      <style:text-properties style:letter-kerning="true"/>
    </style:style>
    <style:style style:name="Standard_20_57-backgroundobjects" style:display-name="Standard 5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7-notes" style:display-name="Standard 5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7-outline1" style:display-name="Standard 57-outline1" style:family="presentation">
      <style:graphic-properties draw:stroke="none" draw:fill="none" draw:auto-grow-height="false" draw:fit-to-size="false" style:shrink-to-fit="true" style:writing-mode="lr-tb">
        <text:list-style style:name="Standard_20_57-outline1" style:display-name="Standard 5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7-outline2" style:display-name="Standard 57-outline2" style:family="presentation" style:parent-style-name="Standard_20_5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3" style:display-name="Standard 57-outline3" style:family="presentation" style:parent-style-name="Standard_20_5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4" style:display-name="Standard 57-outline4" style:family="presentation" style:parent-style-name="Standard_20_5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7-outline5" style:display-name="Standard 57-outline5" style:family="presentation" style:parent-style-name="Standard_20_57-outline4">
      <style:paragraph-properties fo:margin-top="0.1cm" fo:margin-bottom="0cm"/>
      <style:text-properties fo:font-size="20pt" style:font-size-asian="20pt" style:font-size-complex="20pt"/>
    </style:style>
    <style:style style:name="Standard_20_57-outline6" style:display-name="Standard 57-outline6" style:family="presentation" style:parent-style-name="Standard_20_57-outline5">
      <style:paragraph-properties fo:margin-top="0.1cm" fo:margin-bottom="0cm"/>
      <style:text-properties fo:font-size="20pt" style:font-size-asian="20pt" style:font-size-complex="20pt"/>
    </style:style>
    <style:style style:name="Standard_20_57-outline7" style:display-name="Standard 57-outline7" style:family="presentation" style:parent-style-name="Standard_20_57-outline6">
      <style:paragraph-properties fo:margin-top="0.1cm" fo:margin-bottom="0cm"/>
      <style:text-properties fo:font-size="20pt" style:font-size-asian="20pt" style:font-size-complex="20pt"/>
    </style:style>
    <style:style style:name="Standard_20_57-outline8" style:display-name="Standard 57-outline8" style:family="presentation" style:parent-style-name="Standard_20_57-outline7">
      <style:paragraph-properties fo:margin-top="0.1cm" fo:margin-bottom="0cm"/>
      <style:text-properties fo:font-size="20pt" style:font-size-asian="20pt" style:font-size-complex="20pt"/>
    </style:style>
    <style:style style:name="Standard_20_57-outline9" style:display-name="Standard 57-outline9" style:family="presentation" style:parent-style-name="Standard_20_57-outline8">
      <style:paragraph-properties fo:margin-top="0.1cm" fo:margin-bottom="0cm"/>
      <style:text-properties fo:font-size="20pt" style:font-size-asian="20pt" style:font-size-complex="20pt"/>
    </style:style>
    <style:style style:name="Standard_20_57-subtitle" style:display-name="Standard 57-subtitle" style:family="presentation">
      <style:graphic-properties draw:stroke="none" draw:fill="none" draw:textarea-vertical-align="middle">
        <text:list-style style:name="Standard_20_57-subtitle" style:display-name="Standard 5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7-title" style:display-name="Standard 57-title" style:family="presentation">
      <style:graphic-properties draw:stroke="none" draw:fill="none" draw:textarea-vertical-align="middle" style:writing-mode="lr-tb">
        <text:list-style style:name="Standard_20_57-title" style:display-name="Standard 5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8-background" style:display-name="Standard 58-background" style:family="presentation">
      <style:graphic-properties draw:stroke="none" draw:fill="solid" draw:fill-color="#000066"/>
      <style:text-properties style:letter-kerning="true"/>
    </style:style>
    <style:style style:name="Standard_20_58-backgroundobjects" style:display-name="Standard 5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8-notes" style:display-name="Standard 5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8-outline1" style:display-name="Standard 58-outline1" style:family="presentation">
      <style:graphic-properties draw:stroke="none" draw:fill="none" draw:auto-grow-height="false" draw:fit-to-size="false" style:shrink-to-fit="true" style:writing-mode="lr-tb">
        <text:list-style style:name="Standard_20_58-outline1" style:display-name="Standard 5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8-outline2" style:display-name="Standard 58-outline2" style:family="presentation" style:parent-style-name="Standard_20_5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3" style:display-name="Standard 58-outline3" style:family="presentation" style:parent-style-name="Standard_20_5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4" style:display-name="Standard 58-outline4" style:family="presentation" style:parent-style-name="Standard_20_5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8-outline5" style:display-name="Standard 58-outline5" style:family="presentation" style:parent-style-name="Standard_20_58-outline4">
      <style:paragraph-properties fo:margin-top="0.1cm" fo:margin-bottom="0cm"/>
      <style:text-properties fo:font-size="20pt" style:font-size-asian="20pt" style:font-size-complex="20pt"/>
    </style:style>
    <style:style style:name="Standard_20_58-outline6" style:display-name="Standard 58-outline6" style:family="presentation" style:parent-style-name="Standard_20_58-outline5">
      <style:paragraph-properties fo:margin-top="0.1cm" fo:margin-bottom="0cm"/>
      <style:text-properties fo:font-size="20pt" style:font-size-asian="20pt" style:font-size-complex="20pt"/>
    </style:style>
    <style:style style:name="Standard_20_58-outline7" style:display-name="Standard 58-outline7" style:family="presentation" style:parent-style-name="Standard_20_58-outline6">
      <style:paragraph-properties fo:margin-top="0.1cm" fo:margin-bottom="0cm"/>
      <style:text-properties fo:font-size="20pt" style:font-size-asian="20pt" style:font-size-complex="20pt"/>
    </style:style>
    <style:style style:name="Standard_20_58-outline8" style:display-name="Standard 58-outline8" style:family="presentation" style:parent-style-name="Standard_20_58-outline7">
      <style:paragraph-properties fo:margin-top="0.1cm" fo:margin-bottom="0cm"/>
      <style:text-properties fo:font-size="20pt" style:font-size-asian="20pt" style:font-size-complex="20pt"/>
    </style:style>
    <style:style style:name="Standard_20_58-outline9" style:display-name="Standard 58-outline9" style:family="presentation" style:parent-style-name="Standard_20_58-outline8">
      <style:paragraph-properties fo:margin-top="0.1cm" fo:margin-bottom="0cm"/>
      <style:text-properties fo:font-size="20pt" style:font-size-asian="20pt" style:font-size-complex="20pt"/>
    </style:style>
    <style:style style:name="Standard_20_58-subtitle" style:display-name="Standard 58-subtitle" style:family="presentation">
      <style:graphic-properties draw:stroke="none" draw:fill="none" draw:textarea-vertical-align="middle">
        <text:list-style style:name="Standard_20_58-subtitle" style:display-name="Standard 5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8-title" style:display-name="Standard 58-title" style:family="presentation">
      <style:graphic-properties draw:stroke="none" draw:fill="none" draw:textarea-vertical-align="middle" style:writing-mode="lr-tb">
        <text:list-style style:name="Standard_20_58-title" style:display-name="Standard 5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9-background" style:display-name="Standard 59-background" style:family="presentation">
      <style:graphic-properties draw:stroke="none" draw:fill="solid" draw:fill-color="#000066"/>
      <style:text-properties style:letter-kerning="true"/>
    </style:style>
    <style:style style:name="Standard_20_59-backgroundobjects" style:display-name="Standard 5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59-notes" style:display-name="Standard 5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59-outline1" style:display-name="Standard 59-outline1" style:family="presentation">
      <style:graphic-properties draw:stroke="none" draw:fill="none" draw:auto-grow-height="false" draw:fit-to-size="false" style:shrink-to-fit="true" style:writing-mode="lr-tb">
        <text:list-style style:name="Standard_20_59-outline1" style:display-name="Standard 5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59-outline2" style:display-name="Standard 59-outline2" style:family="presentation" style:parent-style-name="Standard_20_5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3" style:display-name="Standard 59-outline3" style:family="presentation" style:parent-style-name="Standard_20_5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4" style:display-name="Standard 59-outline4" style:family="presentation" style:parent-style-name="Standard_20_5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59-outline5" style:display-name="Standard 59-outline5" style:family="presentation" style:parent-style-name="Standard_20_59-outline4">
      <style:paragraph-properties fo:margin-top="0.1cm" fo:margin-bottom="0cm"/>
      <style:text-properties fo:font-size="20pt" style:font-size-asian="20pt" style:font-size-complex="20pt"/>
    </style:style>
    <style:style style:name="Standard_20_59-outline6" style:display-name="Standard 59-outline6" style:family="presentation" style:parent-style-name="Standard_20_59-outline5">
      <style:paragraph-properties fo:margin-top="0.1cm" fo:margin-bottom="0cm"/>
      <style:text-properties fo:font-size="20pt" style:font-size-asian="20pt" style:font-size-complex="20pt"/>
    </style:style>
    <style:style style:name="Standard_20_59-outline7" style:display-name="Standard 59-outline7" style:family="presentation" style:parent-style-name="Standard_20_59-outline6">
      <style:paragraph-properties fo:margin-top="0.1cm" fo:margin-bottom="0cm"/>
      <style:text-properties fo:font-size="20pt" style:font-size-asian="20pt" style:font-size-complex="20pt"/>
    </style:style>
    <style:style style:name="Standard_20_59-outline8" style:display-name="Standard 59-outline8" style:family="presentation" style:parent-style-name="Standard_20_59-outline7">
      <style:paragraph-properties fo:margin-top="0.1cm" fo:margin-bottom="0cm"/>
      <style:text-properties fo:font-size="20pt" style:font-size-asian="20pt" style:font-size-complex="20pt"/>
    </style:style>
    <style:style style:name="Standard_20_59-outline9" style:display-name="Standard 59-outline9" style:family="presentation" style:parent-style-name="Standard_20_59-outline8">
      <style:paragraph-properties fo:margin-top="0.1cm" fo:margin-bottom="0cm"/>
      <style:text-properties fo:font-size="20pt" style:font-size-asian="20pt" style:font-size-complex="20pt"/>
    </style:style>
    <style:style style:name="Standard_20_59-subtitle" style:display-name="Standard 59-subtitle" style:family="presentation">
      <style:graphic-properties draw:stroke="none" draw:fill="none" draw:textarea-vertical-align="middle">
        <text:list-style style:name="Standard_20_59-subtitle" style:display-name="Standard 5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59-title" style:display-name="Standard 59-title" style:family="presentation">
      <style:graphic-properties draw:stroke="none" draw:fill="none" draw:textarea-vertical-align="middle" style:writing-mode="lr-tb">
        <text:list-style style:name="Standard_20_59-title" style:display-name="Standard 5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0-background" style:display-name="Standard 60-background" style:family="presentation">
      <style:graphic-properties draw:stroke="none" draw:fill="solid" draw:fill-color="#000066"/>
      <style:text-properties style:letter-kerning="true"/>
    </style:style>
    <style:style style:name="Standard_20_60-backgroundobjects" style:display-name="Standard 6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0-notes" style:display-name="Standard 6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0-outline1" style:display-name="Standard 60-outline1" style:family="presentation">
      <style:graphic-properties draw:stroke="none" draw:fill="none" draw:auto-grow-height="false" draw:fit-to-size="false" style:shrink-to-fit="true" style:writing-mode="lr-tb">
        <text:list-style style:name="Standard_20_60-outline1" style:display-name="Standard 6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0-outline2" style:display-name="Standard 60-outline2" style:family="presentation" style:parent-style-name="Standard_20_6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3" style:display-name="Standard 60-outline3" style:family="presentation" style:parent-style-name="Standard_20_6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4" style:display-name="Standard 60-outline4" style:family="presentation" style:parent-style-name="Standard_20_6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0-outline5" style:display-name="Standard 60-outline5" style:family="presentation" style:parent-style-name="Standard_20_60-outline4">
      <style:paragraph-properties fo:margin-top="0.1cm" fo:margin-bottom="0cm"/>
      <style:text-properties fo:font-size="20pt" style:font-size-asian="20pt" style:font-size-complex="20pt"/>
    </style:style>
    <style:style style:name="Standard_20_60-outline6" style:display-name="Standard 60-outline6" style:family="presentation" style:parent-style-name="Standard_20_60-outline5">
      <style:paragraph-properties fo:margin-top="0.1cm" fo:margin-bottom="0cm"/>
      <style:text-properties fo:font-size="20pt" style:font-size-asian="20pt" style:font-size-complex="20pt"/>
    </style:style>
    <style:style style:name="Standard_20_60-outline7" style:display-name="Standard 60-outline7" style:family="presentation" style:parent-style-name="Standard_20_60-outline6">
      <style:paragraph-properties fo:margin-top="0.1cm" fo:margin-bottom="0cm"/>
      <style:text-properties fo:font-size="20pt" style:font-size-asian="20pt" style:font-size-complex="20pt"/>
    </style:style>
    <style:style style:name="Standard_20_60-outline8" style:display-name="Standard 60-outline8" style:family="presentation" style:parent-style-name="Standard_20_60-outline7">
      <style:paragraph-properties fo:margin-top="0.1cm" fo:margin-bottom="0cm"/>
      <style:text-properties fo:font-size="20pt" style:font-size-asian="20pt" style:font-size-complex="20pt"/>
    </style:style>
    <style:style style:name="Standard_20_60-outline9" style:display-name="Standard 60-outline9" style:family="presentation" style:parent-style-name="Standard_20_60-outline8">
      <style:paragraph-properties fo:margin-top="0.1cm" fo:margin-bottom="0cm"/>
      <style:text-properties fo:font-size="20pt" style:font-size-asian="20pt" style:font-size-complex="20pt"/>
    </style:style>
    <style:style style:name="Standard_20_60-subtitle" style:display-name="Standard 60-subtitle" style:family="presentation">
      <style:graphic-properties draw:stroke="none" draw:fill="none" draw:textarea-vertical-align="middle">
        <text:list-style style:name="Standard_20_60-subtitle" style:display-name="Standard 6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0-title" style:display-name="Standard 60-title" style:family="presentation">
      <style:graphic-properties draw:stroke="none" draw:fill="none" draw:textarea-vertical-align="middle" style:writing-mode="lr-tb">
        <text:list-style style:name="Standard_20_60-title" style:display-name="Standard 6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1-background" style:display-name="Standard 61-background" style:family="presentation">
      <style:graphic-properties draw:stroke="none" draw:fill="solid" draw:fill-color="#000066"/>
      <style:text-properties style:letter-kerning="true"/>
    </style:style>
    <style:style style:name="Standard_20_61-backgroundobjects" style:display-name="Standard 6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1-notes" style:display-name="Standard 6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1-outline1" style:display-name="Standard 61-outline1" style:family="presentation">
      <style:graphic-properties draw:stroke="none" draw:fill="none" draw:auto-grow-height="false" draw:fit-to-size="false" style:shrink-to-fit="true" style:writing-mode="lr-tb">
        <text:list-style style:name="Standard_20_61-outline1" style:display-name="Standard 6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1-outline2" style:display-name="Standard 61-outline2" style:family="presentation" style:parent-style-name="Standard_20_6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3" style:display-name="Standard 61-outline3" style:family="presentation" style:parent-style-name="Standard_20_6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4" style:display-name="Standard 61-outline4" style:family="presentation" style:parent-style-name="Standard_20_6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1-outline5" style:display-name="Standard 61-outline5" style:family="presentation" style:parent-style-name="Standard_20_61-outline4">
      <style:paragraph-properties fo:margin-top="0.1cm" fo:margin-bottom="0cm"/>
      <style:text-properties fo:font-size="20pt" style:font-size-asian="20pt" style:font-size-complex="20pt"/>
    </style:style>
    <style:style style:name="Standard_20_61-outline6" style:display-name="Standard 61-outline6" style:family="presentation" style:parent-style-name="Standard_20_61-outline5">
      <style:paragraph-properties fo:margin-top="0.1cm" fo:margin-bottom="0cm"/>
      <style:text-properties fo:font-size="20pt" style:font-size-asian="20pt" style:font-size-complex="20pt"/>
    </style:style>
    <style:style style:name="Standard_20_61-outline7" style:display-name="Standard 61-outline7" style:family="presentation" style:parent-style-name="Standard_20_61-outline6">
      <style:paragraph-properties fo:margin-top="0.1cm" fo:margin-bottom="0cm"/>
      <style:text-properties fo:font-size="20pt" style:font-size-asian="20pt" style:font-size-complex="20pt"/>
    </style:style>
    <style:style style:name="Standard_20_61-outline8" style:display-name="Standard 61-outline8" style:family="presentation" style:parent-style-name="Standard_20_61-outline7">
      <style:paragraph-properties fo:margin-top="0.1cm" fo:margin-bottom="0cm"/>
      <style:text-properties fo:font-size="20pt" style:font-size-asian="20pt" style:font-size-complex="20pt"/>
    </style:style>
    <style:style style:name="Standard_20_61-outline9" style:display-name="Standard 61-outline9" style:family="presentation" style:parent-style-name="Standard_20_61-outline8">
      <style:paragraph-properties fo:margin-top="0.1cm" fo:margin-bottom="0cm"/>
      <style:text-properties fo:font-size="20pt" style:font-size-asian="20pt" style:font-size-complex="20pt"/>
    </style:style>
    <style:style style:name="Standard_20_61-subtitle" style:display-name="Standard 61-subtitle" style:family="presentation">
      <style:graphic-properties draw:stroke="none" draw:fill="none" draw:textarea-vertical-align="middle">
        <text:list-style style:name="Standard_20_61-subtitle" style:display-name="Standard 6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1-title" style:display-name="Standard 61-title" style:family="presentation">
      <style:graphic-properties draw:stroke="none" draw:fill="none" draw:textarea-vertical-align="middle" style:writing-mode="lr-tb">
        <text:list-style style:name="Standard_20_61-title" style:display-name="Standard 6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2-background" style:display-name="Standard 62-background" style:family="presentation">
      <style:graphic-properties draw:stroke="none" draw:fill="solid" draw:fill-color="#000066"/>
      <style:text-properties style:letter-kerning="true"/>
    </style:style>
    <style:style style:name="Standard_20_62-backgroundobjects" style:display-name="Standard 6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2-notes" style:display-name="Standard 62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2-outline1" style:display-name="Standard 62-outline1" style:family="presentation">
      <style:graphic-properties draw:stroke="none" draw:fill="none" draw:auto-grow-height="false" draw:fit-to-size="false" style:shrink-to-fit="true" style:writing-mode="lr-tb">
        <text:list-style style:name="Standard_20_62-outline1" style:display-name="Standard 62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2-outline2" style:display-name="Standard 62-outline2" style:family="presentation" style:parent-style-name="Standard_20_62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3" style:display-name="Standard 62-outline3" style:family="presentation" style:parent-style-name="Standard_20_62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4" style:display-name="Standard 62-outline4" style:family="presentation" style:parent-style-name="Standard_20_62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2-outline5" style:display-name="Standard 62-outline5" style:family="presentation" style:parent-style-name="Standard_20_62-outline4">
      <style:paragraph-properties fo:margin-top="0.1cm" fo:margin-bottom="0cm"/>
      <style:text-properties fo:font-size="20pt" style:font-size-asian="20pt" style:font-size-complex="20pt"/>
    </style:style>
    <style:style style:name="Standard_20_62-outline6" style:display-name="Standard 62-outline6" style:family="presentation" style:parent-style-name="Standard_20_62-outline5">
      <style:paragraph-properties fo:margin-top="0.1cm" fo:margin-bottom="0cm"/>
      <style:text-properties fo:font-size="20pt" style:font-size-asian="20pt" style:font-size-complex="20pt"/>
    </style:style>
    <style:style style:name="Standard_20_62-outline7" style:display-name="Standard 62-outline7" style:family="presentation" style:parent-style-name="Standard_20_62-outline6">
      <style:paragraph-properties fo:margin-top="0.1cm" fo:margin-bottom="0cm"/>
      <style:text-properties fo:font-size="20pt" style:font-size-asian="20pt" style:font-size-complex="20pt"/>
    </style:style>
    <style:style style:name="Standard_20_62-outline8" style:display-name="Standard 62-outline8" style:family="presentation" style:parent-style-name="Standard_20_62-outline7">
      <style:paragraph-properties fo:margin-top="0.1cm" fo:margin-bottom="0cm"/>
      <style:text-properties fo:font-size="20pt" style:font-size-asian="20pt" style:font-size-complex="20pt"/>
    </style:style>
    <style:style style:name="Standard_20_62-outline9" style:display-name="Standard 62-outline9" style:family="presentation" style:parent-style-name="Standard_20_62-outline8">
      <style:paragraph-properties fo:margin-top="0.1cm" fo:margin-bottom="0cm"/>
      <style:text-properties fo:font-size="20pt" style:font-size-asian="20pt" style:font-size-complex="20pt"/>
    </style:style>
    <style:style style:name="Standard_20_62-subtitle" style:display-name="Standard 62-subtitle" style:family="presentation">
      <style:graphic-properties draw:stroke="none" draw:fill="none" draw:textarea-vertical-align="middle">
        <text:list-style style:name="Standard_20_62-subtitle" style:display-name="Standard 62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2-title" style:display-name="Standard 62-title" style:family="presentation">
      <style:graphic-properties draw:stroke="none" draw:fill="none" draw:textarea-vertical-align="middle" style:writing-mode="lr-tb">
        <text:list-style style:name="Standard_20_62-title" style:display-name="Standard 62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3-background" style:display-name="Standard 63-background" style:family="presentation">
      <style:graphic-properties draw:stroke="none" draw:fill="solid" draw:fill-color="#000066"/>
      <style:text-properties style:letter-kerning="true"/>
    </style:style>
    <style:style style:name="Standard_20_63-backgroundobjects" style:display-name="Standard 6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3-notes" style:display-name="Standard 63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3-outline1" style:display-name="Standard 63-outline1" style:family="presentation">
      <style:graphic-properties draw:stroke="none" draw:fill="none" draw:auto-grow-height="false" draw:fit-to-size="false" style:shrink-to-fit="true" style:writing-mode="lr-tb">
        <text:list-style style:name="Standard_20_63-outline1" style:display-name="Standard 63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3-outline2" style:display-name="Standard 63-outline2" style:family="presentation" style:parent-style-name="Standard_20_63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3" style:display-name="Standard 63-outline3" style:family="presentation" style:parent-style-name="Standard_20_63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4" style:display-name="Standard 63-outline4" style:family="presentation" style:parent-style-name="Standard_20_63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3-outline5" style:display-name="Standard 63-outline5" style:family="presentation" style:parent-style-name="Standard_20_63-outline4">
      <style:paragraph-properties fo:margin-top="0.1cm" fo:margin-bottom="0cm"/>
      <style:text-properties fo:font-size="20pt" style:font-size-asian="20pt" style:font-size-complex="20pt"/>
    </style:style>
    <style:style style:name="Standard_20_63-outline6" style:display-name="Standard 63-outline6" style:family="presentation" style:parent-style-name="Standard_20_63-outline5">
      <style:paragraph-properties fo:margin-top="0.1cm" fo:margin-bottom="0cm"/>
      <style:text-properties fo:font-size="20pt" style:font-size-asian="20pt" style:font-size-complex="20pt"/>
    </style:style>
    <style:style style:name="Standard_20_63-outline7" style:display-name="Standard 63-outline7" style:family="presentation" style:parent-style-name="Standard_20_63-outline6">
      <style:paragraph-properties fo:margin-top="0.1cm" fo:margin-bottom="0cm"/>
      <style:text-properties fo:font-size="20pt" style:font-size-asian="20pt" style:font-size-complex="20pt"/>
    </style:style>
    <style:style style:name="Standard_20_63-outline8" style:display-name="Standard 63-outline8" style:family="presentation" style:parent-style-name="Standard_20_63-outline7">
      <style:paragraph-properties fo:margin-top="0.1cm" fo:margin-bottom="0cm"/>
      <style:text-properties fo:font-size="20pt" style:font-size-asian="20pt" style:font-size-complex="20pt"/>
    </style:style>
    <style:style style:name="Standard_20_63-outline9" style:display-name="Standard 63-outline9" style:family="presentation" style:parent-style-name="Standard_20_63-outline8">
      <style:paragraph-properties fo:margin-top="0.1cm" fo:margin-bottom="0cm"/>
      <style:text-properties fo:font-size="20pt" style:font-size-asian="20pt" style:font-size-complex="20pt"/>
    </style:style>
    <style:style style:name="Standard_20_63-subtitle" style:display-name="Standard 63-subtitle" style:family="presentation">
      <style:graphic-properties draw:stroke="none" draw:fill="none" draw:textarea-vertical-align="middle">
        <text:list-style style:name="Standard_20_63-subtitle" style:display-name="Standard 63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3-title" style:display-name="Standard 63-title" style:family="presentation">
      <style:graphic-properties draw:stroke="none" draw:fill="none" draw:textarea-vertical-align="middle" style:writing-mode="lr-tb">
        <text:list-style style:name="Standard_20_63-title" style:display-name="Standard 63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4-background" style:display-name="Standard 64-background" style:family="presentation">
      <style:graphic-properties draw:stroke="none" draw:fill="solid" draw:fill-color="#000066"/>
      <style:text-properties style:letter-kerning="true"/>
    </style:style>
    <style:style style:name="Standard_20_64-backgroundobjects" style:display-name="Standard 6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4-notes" style:display-name="Standard 64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4-outline1" style:display-name="Standard 64-outline1" style:family="presentation">
      <style:graphic-properties draw:stroke="none" draw:fill="none" draw:auto-grow-height="false" draw:fit-to-size="false" style:shrink-to-fit="true" style:writing-mode="lr-tb">
        <text:list-style style:name="Standard_20_64-outline1" style:display-name="Standard 64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4-outline2" style:display-name="Standard 64-outline2" style:family="presentation" style:parent-style-name="Standard_20_64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3" style:display-name="Standard 64-outline3" style:family="presentation" style:parent-style-name="Standard_20_64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4" style:display-name="Standard 64-outline4" style:family="presentation" style:parent-style-name="Standard_20_64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4-outline5" style:display-name="Standard 64-outline5" style:family="presentation" style:parent-style-name="Standard_20_64-outline4">
      <style:paragraph-properties fo:margin-top="0.1cm" fo:margin-bottom="0cm"/>
      <style:text-properties fo:font-size="20pt" style:font-size-asian="20pt" style:font-size-complex="20pt"/>
    </style:style>
    <style:style style:name="Standard_20_64-outline6" style:display-name="Standard 64-outline6" style:family="presentation" style:parent-style-name="Standard_20_64-outline5">
      <style:paragraph-properties fo:margin-top="0.1cm" fo:margin-bottom="0cm"/>
      <style:text-properties fo:font-size="20pt" style:font-size-asian="20pt" style:font-size-complex="20pt"/>
    </style:style>
    <style:style style:name="Standard_20_64-outline7" style:display-name="Standard 64-outline7" style:family="presentation" style:parent-style-name="Standard_20_64-outline6">
      <style:paragraph-properties fo:margin-top="0.1cm" fo:margin-bottom="0cm"/>
      <style:text-properties fo:font-size="20pt" style:font-size-asian="20pt" style:font-size-complex="20pt"/>
    </style:style>
    <style:style style:name="Standard_20_64-outline8" style:display-name="Standard 64-outline8" style:family="presentation" style:parent-style-name="Standard_20_64-outline7">
      <style:paragraph-properties fo:margin-top="0.1cm" fo:margin-bottom="0cm"/>
      <style:text-properties fo:font-size="20pt" style:font-size-asian="20pt" style:font-size-complex="20pt"/>
    </style:style>
    <style:style style:name="Standard_20_64-outline9" style:display-name="Standard 64-outline9" style:family="presentation" style:parent-style-name="Standard_20_64-outline8">
      <style:paragraph-properties fo:margin-top="0.1cm" fo:margin-bottom="0cm"/>
      <style:text-properties fo:font-size="20pt" style:font-size-asian="20pt" style:font-size-complex="20pt"/>
    </style:style>
    <style:style style:name="Standard_20_64-subtitle" style:display-name="Standard 64-subtitle" style:family="presentation">
      <style:graphic-properties draw:stroke="none" draw:fill="none" draw:textarea-vertical-align="middle">
        <text:list-style style:name="Standard_20_64-subtitle" style:display-name="Standard 64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4-title" style:display-name="Standard 64-title" style:family="presentation">
      <style:graphic-properties draw:stroke="none" draw:fill="none" draw:textarea-vertical-align="middle" style:writing-mode="lr-tb">
        <text:list-style style:name="Standard_20_64-title" style:display-name="Standard 64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5-background" style:display-name="Standard 65-background" style:family="presentation">
      <style:graphic-properties draw:stroke="none" draw:fill="solid" draw:fill-color="#000066"/>
      <style:text-properties style:letter-kerning="true"/>
    </style:style>
    <style:style style:name="Standard_20_65-backgroundobjects" style:display-name="Standard 6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5-notes" style:display-name="Standard 65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5-outline1" style:display-name="Standard 65-outline1" style:family="presentation">
      <style:graphic-properties draw:stroke="none" draw:fill="none" draw:auto-grow-height="false" draw:fit-to-size="false" style:shrink-to-fit="true" style:writing-mode="lr-tb">
        <text:list-style style:name="Standard_20_65-outline1" style:display-name="Standard 65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5-outline2" style:display-name="Standard 65-outline2" style:family="presentation" style:parent-style-name="Standard_20_65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3" style:display-name="Standard 65-outline3" style:family="presentation" style:parent-style-name="Standard_20_65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4" style:display-name="Standard 65-outline4" style:family="presentation" style:parent-style-name="Standard_20_65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5-outline5" style:display-name="Standard 65-outline5" style:family="presentation" style:parent-style-name="Standard_20_65-outline4">
      <style:paragraph-properties fo:margin-top="0.1cm" fo:margin-bottom="0cm"/>
      <style:text-properties fo:font-size="20pt" style:font-size-asian="20pt" style:font-size-complex="20pt"/>
    </style:style>
    <style:style style:name="Standard_20_65-outline6" style:display-name="Standard 65-outline6" style:family="presentation" style:parent-style-name="Standard_20_65-outline5">
      <style:paragraph-properties fo:margin-top="0.1cm" fo:margin-bottom="0cm"/>
      <style:text-properties fo:font-size="20pt" style:font-size-asian="20pt" style:font-size-complex="20pt"/>
    </style:style>
    <style:style style:name="Standard_20_65-outline7" style:display-name="Standard 65-outline7" style:family="presentation" style:parent-style-name="Standard_20_65-outline6">
      <style:paragraph-properties fo:margin-top="0.1cm" fo:margin-bottom="0cm"/>
      <style:text-properties fo:font-size="20pt" style:font-size-asian="20pt" style:font-size-complex="20pt"/>
    </style:style>
    <style:style style:name="Standard_20_65-outline8" style:display-name="Standard 65-outline8" style:family="presentation" style:parent-style-name="Standard_20_65-outline7">
      <style:paragraph-properties fo:margin-top="0.1cm" fo:margin-bottom="0cm"/>
      <style:text-properties fo:font-size="20pt" style:font-size-asian="20pt" style:font-size-complex="20pt"/>
    </style:style>
    <style:style style:name="Standard_20_65-outline9" style:display-name="Standard 65-outline9" style:family="presentation" style:parent-style-name="Standard_20_65-outline8">
      <style:paragraph-properties fo:margin-top="0.1cm" fo:margin-bottom="0cm"/>
      <style:text-properties fo:font-size="20pt" style:font-size-asian="20pt" style:font-size-complex="20pt"/>
    </style:style>
    <style:style style:name="Standard_20_65-subtitle" style:display-name="Standard 65-subtitle" style:family="presentation">
      <style:graphic-properties draw:stroke="none" draw:fill="none" draw:textarea-vertical-align="middle">
        <text:list-style style:name="Standard_20_65-subtitle" style:display-name="Standard 65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5-title" style:display-name="Standard 65-title" style:family="presentation">
      <style:graphic-properties draw:stroke="none" draw:fill="none" draw:textarea-vertical-align="middle" style:writing-mode="lr-tb">
        <text:list-style style:name="Standard_20_65-title" style:display-name="Standard 65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6-background" style:display-name="Standard 66-background" style:family="presentation">
      <style:graphic-properties draw:stroke="none" draw:fill="solid" draw:fill-color="#000066"/>
      <style:text-properties style:letter-kerning="true"/>
    </style:style>
    <style:style style:name="Standard_20_66-backgroundobjects" style:display-name="Standard 6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6-notes" style:display-name="Standard 66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6-outline1" style:display-name="Standard 66-outline1" style:family="presentation">
      <style:graphic-properties draw:stroke="none" draw:fill="none" draw:auto-grow-height="false" draw:fit-to-size="false" style:shrink-to-fit="true" style:writing-mode="lr-tb">
        <text:list-style style:name="Standard_20_66-outline1" style:display-name="Standard 66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6-outline2" style:display-name="Standard 66-outline2" style:family="presentation" style:parent-style-name="Standard_20_66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3" style:display-name="Standard 66-outline3" style:family="presentation" style:parent-style-name="Standard_20_66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4" style:display-name="Standard 66-outline4" style:family="presentation" style:parent-style-name="Standard_20_66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6-outline5" style:display-name="Standard 66-outline5" style:family="presentation" style:parent-style-name="Standard_20_66-outline4">
      <style:paragraph-properties fo:margin-top="0.1cm" fo:margin-bottom="0cm"/>
      <style:text-properties fo:font-size="20pt" style:font-size-asian="20pt" style:font-size-complex="20pt"/>
    </style:style>
    <style:style style:name="Standard_20_66-outline6" style:display-name="Standard 66-outline6" style:family="presentation" style:parent-style-name="Standard_20_66-outline5">
      <style:paragraph-properties fo:margin-top="0.1cm" fo:margin-bottom="0cm"/>
      <style:text-properties fo:font-size="20pt" style:font-size-asian="20pt" style:font-size-complex="20pt"/>
    </style:style>
    <style:style style:name="Standard_20_66-outline7" style:display-name="Standard 66-outline7" style:family="presentation" style:parent-style-name="Standard_20_66-outline6">
      <style:paragraph-properties fo:margin-top="0.1cm" fo:margin-bottom="0cm"/>
      <style:text-properties fo:font-size="20pt" style:font-size-asian="20pt" style:font-size-complex="20pt"/>
    </style:style>
    <style:style style:name="Standard_20_66-outline8" style:display-name="Standard 66-outline8" style:family="presentation" style:parent-style-name="Standard_20_66-outline7">
      <style:paragraph-properties fo:margin-top="0.1cm" fo:margin-bottom="0cm"/>
      <style:text-properties fo:font-size="20pt" style:font-size-asian="20pt" style:font-size-complex="20pt"/>
    </style:style>
    <style:style style:name="Standard_20_66-outline9" style:display-name="Standard 66-outline9" style:family="presentation" style:parent-style-name="Standard_20_66-outline8">
      <style:paragraph-properties fo:margin-top="0.1cm" fo:margin-bottom="0cm"/>
      <style:text-properties fo:font-size="20pt" style:font-size-asian="20pt" style:font-size-complex="20pt"/>
    </style:style>
    <style:style style:name="Standard_20_66-subtitle" style:display-name="Standard 66-subtitle" style:family="presentation">
      <style:graphic-properties draw:stroke="none" draw:fill="none" draw:textarea-vertical-align="middle">
        <text:list-style style:name="Standard_20_66-subtitle" style:display-name="Standard 66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6-title" style:display-name="Standard 66-title" style:family="presentation">
      <style:graphic-properties draw:stroke="none" draw:fill="none" draw:textarea-vertical-align="middle" style:writing-mode="lr-tb">
        <text:list-style style:name="Standard_20_66-title" style:display-name="Standard 66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7-background" style:display-name="Standard 67-background" style:family="presentation">
      <style:graphic-properties draw:stroke="none" draw:fill="solid" draw:fill-color="#000066"/>
      <style:text-properties style:letter-kerning="true"/>
    </style:style>
    <style:style style:name="Standard_20_67-backgroundobjects" style:display-name="Standard 6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7-notes" style:display-name="Standard 67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7-outline1" style:display-name="Standard 67-outline1" style:family="presentation">
      <style:graphic-properties draw:stroke="none" draw:fill="none" draw:auto-grow-height="false" draw:fit-to-size="false" style:shrink-to-fit="true" style:writing-mode="lr-tb">
        <text:list-style style:name="Standard_20_67-outline1" style:display-name="Standard 67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7-outline2" style:display-name="Standard 67-outline2" style:family="presentation" style:parent-style-name="Standard_20_67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3" style:display-name="Standard 67-outline3" style:family="presentation" style:parent-style-name="Standard_20_67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4" style:display-name="Standard 67-outline4" style:family="presentation" style:parent-style-name="Standard_20_67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7-outline5" style:display-name="Standard 67-outline5" style:family="presentation" style:parent-style-name="Standard_20_67-outline4">
      <style:paragraph-properties fo:margin-top="0.1cm" fo:margin-bottom="0cm"/>
      <style:text-properties fo:font-size="20pt" style:font-size-asian="20pt" style:font-size-complex="20pt"/>
    </style:style>
    <style:style style:name="Standard_20_67-outline6" style:display-name="Standard 67-outline6" style:family="presentation" style:parent-style-name="Standard_20_67-outline5">
      <style:paragraph-properties fo:margin-top="0.1cm" fo:margin-bottom="0cm"/>
      <style:text-properties fo:font-size="20pt" style:font-size-asian="20pt" style:font-size-complex="20pt"/>
    </style:style>
    <style:style style:name="Standard_20_67-outline7" style:display-name="Standard 67-outline7" style:family="presentation" style:parent-style-name="Standard_20_67-outline6">
      <style:paragraph-properties fo:margin-top="0.1cm" fo:margin-bottom="0cm"/>
      <style:text-properties fo:font-size="20pt" style:font-size-asian="20pt" style:font-size-complex="20pt"/>
    </style:style>
    <style:style style:name="Standard_20_67-outline8" style:display-name="Standard 67-outline8" style:family="presentation" style:parent-style-name="Standard_20_67-outline7">
      <style:paragraph-properties fo:margin-top="0.1cm" fo:margin-bottom="0cm"/>
      <style:text-properties fo:font-size="20pt" style:font-size-asian="20pt" style:font-size-complex="20pt"/>
    </style:style>
    <style:style style:name="Standard_20_67-outline9" style:display-name="Standard 67-outline9" style:family="presentation" style:parent-style-name="Standard_20_67-outline8">
      <style:paragraph-properties fo:margin-top="0.1cm" fo:margin-bottom="0cm"/>
      <style:text-properties fo:font-size="20pt" style:font-size-asian="20pt" style:font-size-complex="20pt"/>
    </style:style>
    <style:style style:name="Standard_20_67-subtitle" style:display-name="Standard 67-subtitle" style:family="presentation">
      <style:graphic-properties draw:stroke="none" draw:fill="none" draw:textarea-vertical-align="middle">
        <text:list-style style:name="Standard_20_67-subtitle" style:display-name="Standard 67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7-title" style:display-name="Standard 67-title" style:family="presentation">
      <style:graphic-properties draw:stroke="none" draw:fill="none" draw:textarea-vertical-align="middle" style:writing-mode="lr-tb">
        <text:list-style style:name="Standard_20_67-title" style:display-name="Standard 67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8-background" style:display-name="Standard 68-background" style:family="presentation">
      <style:graphic-properties draw:stroke="none" draw:fill="solid" draw:fill-color="#000066"/>
      <style:text-properties style:letter-kerning="true"/>
    </style:style>
    <style:style style:name="Standard_20_68-backgroundobjects" style:display-name="Standard 6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8-notes" style:display-name="Standard 6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8-outline1" style:display-name="Standard 68-outline1" style:family="presentation">
      <style:graphic-properties draw:stroke="none" draw:fill="none" draw:auto-grow-height="false" draw:fit-to-size="false" style:shrink-to-fit="true" style:writing-mode="lr-tb">
        <text:list-style style:name="Standard_20_68-outline1" style:display-name="Standard 6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8-outline2" style:display-name="Standard 68-outline2" style:family="presentation" style:parent-style-name="Standard_20_68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3" style:display-name="Standard 68-outline3" style:family="presentation" style:parent-style-name="Standard_20_68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4" style:display-name="Standard 68-outline4" style:family="presentation" style:parent-style-name="Standard_20_68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8-outline5" style:display-name="Standard 68-outline5" style:family="presentation" style:parent-style-name="Standard_20_68-outline4">
      <style:paragraph-properties fo:margin-top="0.1cm" fo:margin-bottom="0cm"/>
      <style:text-properties fo:font-size="20pt" style:font-size-asian="20pt" style:font-size-complex="20pt"/>
    </style:style>
    <style:style style:name="Standard_20_68-outline6" style:display-name="Standard 68-outline6" style:family="presentation" style:parent-style-name="Standard_20_68-outline5">
      <style:paragraph-properties fo:margin-top="0.1cm" fo:margin-bottom="0cm"/>
      <style:text-properties fo:font-size="20pt" style:font-size-asian="20pt" style:font-size-complex="20pt"/>
    </style:style>
    <style:style style:name="Standard_20_68-outline7" style:display-name="Standard 68-outline7" style:family="presentation" style:parent-style-name="Standard_20_68-outline6">
      <style:paragraph-properties fo:margin-top="0.1cm" fo:margin-bottom="0cm"/>
      <style:text-properties fo:font-size="20pt" style:font-size-asian="20pt" style:font-size-complex="20pt"/>
    </style:style>
    <style:style style:name="Standard_20_68-outline8" style:display-name="Standard 68-outline8" style:family="presentation" style:parent-style-name="Standard_20_68-outline7">
      <style:paragraph-properties fo:margin-top="0.1cm" fo:margin-bottom="0cm"/>
      <style:text-properties fo:font-size="20pt" style:font-size-asian="20pt" style:font-size-complex="20pt"/>
    </style:style>
    <style:style style:name="Standard_20_68-outline9" style:display-name="Standard 68-outline9" style:family="presentation" style:parent-style-name="Standard_20_68-outline8">
      <style:paragraph-properties fo:margin-top="0.1cm" fo:margin-bottom="0cm"/>
      <style:text-properties fo:font-size="20pt" style:font-size-asian="20pt" style:font-size-complex="20pt"/>
    </style:style>
    <style:style style:name="Standard_20_68-subtitle" style:display-name="Standard 68-subtitle" style:family="presentation">
      <style:graphic-properties draw:stroke="none" draw:fill="none" draw:textarea-vertical-align="middle">
        <text:list-style style:name="Standard_20_68-subtitle" style:display-name="Standard 6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8-title" style:display-name="Standard 68-title" style:family="presentation">
      <style:graphic-properties draw:stroke="none" draw:fill="none" draw:textarea-vertical-align="middle" style:writing-mode="lr-tb">
        <text:list-style style:name="Standard_20_68-title" style:display-name="Standard 6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9-background" style:display-name="Standard 69-background" style:family="presentation">
      <style:graphic-properties draw:stroke="none" draw:fill="solid" draw:fill-color="#000066"/>
      <style:text-properties style:letter-kerning="true"/>
    </style:style>
    <style:style style:name="Standard_20_69-backgroundobjects" style:display-name="Standard 69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69-notes" style:display-name="Standard 69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69-outline1" style:display-name="Standard 69-outline1" style:family="presentation">
      <style:graphic-properties draw:stroke="none" draw:fill="none" draw:auto-grow-height="false" draw:fit-to-size="false" style:shrink-to-fit="true" style:writing-mode="lr-tb">
        <text:list-style style:name="Standard_20_69-outline1" style:display-name="Standard 69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69-outline2" style:display-name="Standard 69-outline2" style:family="presentation" style:parent-style-name="Standard_20_69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3" style:display-name="Standard 69-outline3" style:family="presentation" style:parent-style-name="Standard_20_69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4" style:display-name="Standard 69-outline4" style:family="presentation" style:parent-style-name="Standard_20_69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69-outline5" style:display-name="Standard 69-outline5" style:family="presentation" style:parent-style-name="Standard_20_69-outline4">
      <style:paragraph-properties fo:margin-top="0.1cm" fo:margin-bottom="0cm"/>
      <style:text-properties fo:font-size="20pt" style:font-size-asian="20pt" style:font-size-complex="20pt"/>
    </style:style>
    <style:style style:name="Standard_20_69-outline6" style:display-name="Standard 69-outline6" style:family="presentation" style:parent-style-name="Standard_20_69-outline5">
      <style:paragraph-properties fo:margin-top="0.1cm" fo:margin-bottom="0cm"/>
      <style:text-properties fo:font-size="20pt" style:font-size-asian="20pt" style:font-size-complex="20pt"/>
    </style:style>
    <style:style style:name="Standard_20_69-outline7" style:display-name="Standard 69-outline7" style:family="presentation" style:parent-style-name="Standard_20_69-outline6">
      <style:paragraph-properties fo:margin-top="0.1cm" fo:margin-bottom="0cm"/>
      <style:text-properties fo:font-size="20pt" style:font-size-asian="20pt" style:font-size-complex="20pt"/>
    </style:style>
    <style:style style:name="Standard_20_69-outline8" style:display-name="Standard 69-outline8" style:family="presentation" style:parent-style-name="Standard_20_69-outline7">
      <style:paragraph-properties fo:margin-top="0.1cm" fo:margin-bottom="0cm"/>
      <style:text-properties fo:font-size="20pt" style:font-size-asian="20pt" style:font-size-complex="20pt"/>
    </style:style>
    <style:style style:name="Standard_20_69-outline9" style:display-name="Standard 69-outline9" style:family="presentation" style:parent-style-name="Standard_20_69-outline8">
      <style:paragraph-properties fo:margin-top="0.1cm" fo:margin-bottom="0cm"/>
      <style:text-properties fo:font-size="20pt" style:font-size-asian="20pt" style:font-size-complex="20pt"/>
    </style:style>
    <style:style style:name="Standard_20_69-subtitle" style:display-name="Standard 69-subtitle" style:family="presentation">
      <style:graphic-properties draw:stroke="none" draw:fill="none" draw:textarea-vertical-align="middle">
        <text:list-style style:name="Standard_20_69-subtitle" style:display-name="Standard 69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69-title" style:display-name="Standard 69-title" style:family="presentation">
      <style:graphic-properties draw:stroke="none" draw:fill="none" draw:textarea-vertical-align="middle" style:writing-mode="lr-tb">
        <text:list-style style:name="Standard_20_69-title" style:display-name="Standard 69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0-background" style:display-name="Standard 70-background" style:family="presentation">
      <style:graphic-properties draw:stroke="none" draw:fill="solid" draw:fill-color="#000066"/>
      <style:text-properties style:letter-kerning="true"/>
    </style:style>
    <style:style style:name="Standard_20_70-backgroundobjects" style:display-name="Standard 70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0-notes" style:display-name="Standard 7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0-outline1" style:display-name="Standard 70-outline1" style:family="presentation">
      <style:graphic-properties draw:stroke="none" draw:fill="none" draw:auto-grow-height="false" draw:fit-to-size="false" style:shrink-to-fit="true" style:writing-mode="lr-tb">
        <text:list-style style:name="Standard_20_70-outline1" style:display-name="Standard 70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0-outline2" style:display-name="Standard 70-outline2" style:family="presentation" style:parent-style-name="Standard_20_70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3" style:display-name="Standard 70-outline3" style:family="presentation" style:parent-style-name="Standard_20_70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4" style:display-name="Standard 70-outline4" style:family="presentation" style:parent-style-name="Standard_20_70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0-outline5" style:display-name="Standard 70-outline5" style:family="presentation" style:parent-style-name="Standard_20_70-outline4">
      <style:paragraph-properties fo:margin-top="0.1cm" fo:margin-bottom="0cm"/>
      <style:text-properties fo:font-size="20pt" style:font-size-asian="20pt" style:font-size-complex="20pt"/>
    </style:style>
    <style:style style:name="Standard_20_70-outline6" style:display-name="Standard 70-outline6" style:family="presentation" style:parent-style-name="Standard_20_70-outline5">
      <style:paragraph-properties fo:margin-top="0.1cm" fo:margin-bottom="0cm"/>
      <style:text-properties fo:font-size="20pt" style:font-size-asian="20pt" style:font-size-complex="20pt"/>
    </style:style>
    <style:style style:name="Standard_20_70-outline7" style:display-name="Standard 70-outline7" style:family="presentation" style:parent-style-name="Standard_20_70-outline6">
      <style:paragraph-properties fo:margin-top="0.1cm" fo:margin-bottom="0cm"/>
      <style:text-properties fo:font-size="20pt" style:font-size-asian="20pt" style:font-size-complex="20pt"/>
    </style:style>
    <style:style style:name="Standard_20_70-outline8" style:display-name="Standard 70-outline8" style:family="presentation" style:parent-style-name="Standard_20_70-outline7">
      <style:paragraph-properties fo:margin-top="0.1cm" fo:margin-bottom="0cm"/>
      <style:text-properties fo:font-size="20pt" style:font-size-asian="20pt" style:font-size-complex="20pt"/>
    </style:style>
    <style:style style:name="Standard_20_70-outline9" style:display-name="Standard 70-outline9" style:family="presentation" style:parent-style-name="Standard_20_70-outline8">
      <style:paragraph-properties fo:margin-top="0.1cm" fo:margin-bottom="0cm"/>
      <style:text-properties fo:font-size="20pt" style:font-size-asian="20pt" style:font-size-complex="20pt"/>
    </style:style>
    <style:style style:name="Standard_20_70-subtitle" style:display-name="Standard 70-subtitle" style:family="presentation">
      <style:graphic-properties draw:stroke="none" draw:fill="none" draw:textarea-vertical-align="middle">
        <text:list-style style:name="Standard_20_70-subtitle" style:display-name="Standard 70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0-title" style:display-name="Standard 70-title" style:family="presentation">
      <style:graphic-properties draw:stroke="none" draw:fill="none" draw:textarea-vertical-align="middle" style:writing-mode="lr-tb">
        <text:list-style style:name="Standard_20_70-title" style:display-name="Standard 70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1-background" style:display-name="Standard 71-background" style:family="presentation">
      <style:graphic-properties draw:stroke="none" draw:fill="solid" draw:fill-color="#000066"/>
      <style:text-properties style:letter-kerning="true"/>
    </style:style>
    <style:style style:name="Standard_20_71-backgroundobjects" style:display-name="Standard 7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71-notes" style:display-name="Standard 7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71-outline1" style:display-name="Standard 71-outline1" style:family="presentation">
      <style:graphic-properties draw:stroke="none" draw:fill="none" draw:auto-grow-height="false" draw:fit-to-size="false" style:shrink-to-fit="true" style:writing-mode="lr-tb">
        <text:list-style style:name="Standard_20_71-outline1" style:display-name="Standard 71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Standard_20_71-outline2" style:display-name="Standard 71-outline2" style:family="presentation" style:parent-style-name="Standard_20_71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3" style:display-name="Standard 71-outline3" style:family="presentation" style:parent-style-name="Standard_20_71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4" style:display-name="Standard 71-outline4" style:family="presentation" style:parent-style-name="Standard_20_71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font-style="normal" style:text-underline-style="none" fo:font-weight="normal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fo:hyphenate="false">
        <loext:char-complex-color loext:theme-type="dark1" loext:color-type="theme"/>
      </style:text-properties>
    </style:style>
    <style:style style:name="Standard_20_71-outline5" style:display-name="Standard 71-outline5" style:family="presentation" style:parent-style-name="Standard_20_71-outline4">
      <style:paragraph-properties fo:margin-top="0.1cm" fo:margin-bottom="0cm"/>
      <style:text-properties fo:font-size="20pt" style:font-size-asian="20pt" style:font-size-complex="20pt"/>
    </style:style>
    <style:style style:name="Standard_20_71-outline6" style:display-name="Standard 71-outline6" style:family="presentation" style:parent-style-name="Standard_20_71-outline5">
      <style:paragraph-properties fo:margin-top="0.1cm" fo:margin-bottom="0cm"/>
      <style:text-properties fo:font-size="20pt" style:font-size-asian="20pt" style:font-size-complex="20pt"/>
    </style:style>
    <style:style style:name="Standard_20_71-outline7" style:display-name="Standard 71-outline7" style:family="presentation" style:parent-style-name="Standard_20_71-outline6">
      <style:paragraph-properties fo:margin-top="0.1cm" fo:margin-bottom="0cm"/>
      <style:text-properties fo:font-size="20pt" style:font-size-asian="20pt" style:font-size-complex="20pt"/>
    </style:style>
    <style:style style:name="Standard_20_71-outline8" style:display-name="Standard 71-outline8" style:family="presentation" style:parent-style-name="Standard_20_71-outline7">
      <style:paragraph-properties fo:margin-top="0.1cm" fo:margin-bottom="0cm"/>
      <style:text-properties fo:font-size="20pt" style:font-size-asian="20pt" style:font-size-complex="20pt"/>
    </style:style>
    <style:style style:name="Standard_20_71-outline9" style:display-name="Standard 71-outline9" style:family="presentation" style:parent-style-name="Standard_20_71-outline8">
      <style:paragraph-properties fo:margin-top="0.1cm" fo:margin-bottom="0cm"/>
      <style:text-properties fo:font-size="20pt" style:font-size-asian="20pt" style:font-size-complex="20pt"/>
    </style:style>
    <style:style style:name="Standard_20_71-subtitle" style:display-name="Standard 71-subtitle" style:family="presentation">
      <style:graphic-properties draw:stroke="none" draw:fill="none" draw:textarea-vertical-align="middle">
        <text:list-style style:name="Standard_20_71-subtitle" style:display-name="Standard 71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1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71-title" style:display-name="Standard 71-title" style:family="presentation">
      <style:graphic-properties draw:stroke="none" draw:fill="none" draw:textarea-vertical-align="middle" style:writing-mode="lr-tb">
        <text:list-style style:name="Standard_20_71-title" style:display-name="Standard 71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fo:font-size="18pt" fo:letter-spacing="normal" fo:language="fr" fo:country="FR" fo:font-style="normal" fo:text-shadow="none" style:text-underline-style="none" fo:font-weight="normal" style:letter-kerning="true" fo:background-color="transparent" style:font-name-asian="DejaVu Sans" style:font-family-asian="'DejaVu Sans'" style:font-size-asian="18pt" style:font-style-asian="normal" style:font-weight-asian="normal" style:font-name-complex="DejaVu Sans" style:font-family-complex="'DejaVu Sans'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19.05cm" fo:page-height="25.4cm" style:print-orientation="portrait"/>
    </style:page-layout>
    <style:page-layout style:name="PM2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000066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Blank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Blank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" style:family="presentation" style:parent-style-name="Title_2c_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" style:family="presentation" style:parent-style-name="Title_2c_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" style:family="presentation" style:parent-style-name="Title_2c__20_4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" style:family="presentation" style:parent-style-name="Title_2c__20_4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" style:family="presentation" style:parent-style-name="Title_2c__20_6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itle_2c__20_6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Title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" style:family="presentation" style:parent-style-name="Title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" style:family="presentation" style:parent-style-name="Title_2c_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" style:family="presentation" style:parent-style-name="Title_2c_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" style:family="presentation" style:parent-style-name="Title_2c_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" style:family="presentation" style:parent-style-name="Title_2c_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" style:family="presentation" style:parent-style-name="Title_20_Only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" style:family="presentation" style:parent-style-name="Title_20_Only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7" style:family="presentation" style:parent-style-name="Centered_20_Tex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8" style:family="presentation" style:parent-style-name="Centered_20_Tex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9" style:family="presentation" style:parent-style-name="Title_2c__20_2_20_Content_20_and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0" style:family="presentation" style:parent-style-name="Title_2c__20_2_20_Content_20_and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1" style:family="presentation" style:parent-style-name="Title_20_Content_20_and_20_2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2" style:family="presentation" style:parent-style-name="Title_20_Content_20_and_20_2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3" style:family="presentation" style:parent-style-name="Title_2c__20_2_20_Content_20_over_20_Conten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4" style:family="presentation" style:parent-style-name="Title_2c__20_2_20_Content_20_over_20_Conten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5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6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7" style:family="presentation" style:parent-style-name="Standard_20_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8" style:family="presentation" style:parent-style-name="Standard_20_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29" style:family="presentation" style:parent-style-name="Standard_20_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0" style:family="presentation" style:parent-style-name="Standard_20_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1" style:family="presentation" style:parent-style-name="Standard_20_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2" style:family="presentation" style:parent-style-name="Standard_20_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3" style:family="presentation" style:parent-style-name="Standard_20_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4" style:family="presentation" style:parent-style-name="Standard_20_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5" style:family="presentation" style:parent-style-name="Standard_20_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6" style:family="presentation" style:parent-style-name="Standard_20_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7" style:family="presentation" style:parent-style-name="Standard_20_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8" style:family="presentation" style:parent-style-name="Standard_20_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39" style:family="presentation" style:parent-style-name="Standard_20_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0" style:family="presentation" style:parent-style-name="Standard_20_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1" style:family="presentation" style:parent-style-name="Standard_20_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2" style:family="presentation" style:parent-style-name="Standard_20_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3" style:family="presentation" style:parent-style-name="Standard_20_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4" style:family="presentation" style:parent-style-name="Standard_20_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5" style:family="presentation" style:parent-style-name="Standard_20_1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6" style:family="presentation" style:parent-style-name="Standard_20_1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7" style:family="presentation" style:parent-style-name="Standard_20_1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48" style:family="presentation" style:parent-style-name="Standard_20_1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9" style:family="presentation" style:parent-style-name="Standard_20_1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0" style:family="presentation" style:parent-style-name="Standard_20_1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1" style:family="presentation" style:parent-style-name="Standard_20_1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2" style:family="presentation" style:parent-style-name="Standard_20_1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3" style:family="presentation" style:parent-style-name="Standard_20_1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4" style:family="presentation" style:parent-style-name="Standard_20_1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5" style:family="presentation" style:parent-style-name="Standard_20_1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6" style:family="presentation" style:parent-style-name="Standard_20_1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7" style:family="presentation" style:parent-style-name="Standard_20_1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58" style:family="presentation" style:parent-style-name="Standard_20_1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59" style:family="presentation" style:parent-style-name="Standard_20_1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0" style:family="presentation" style:parent-style-name="Standard_20_1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1" style:family="presentation" style:parent-style-name="Standard_20_1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2" style:family="presentation" style:parent-style-name="Standard_20_1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3" style:family="presentation" style:parent-style-name="Standard_20_1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4" style:family="presentation" style:parent-style-name="Standard_20_1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5" style:family="presentation" style:parent-style-name="Standard_20_2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6" style:family="presentation" style:parent-style-name="Standard_20_2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7" style:family="presentation" style:parent-style-name="Standard_20_2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68" style:family="presentation" style:parent-style-name="Standard_20_2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69" style:family="presentation" style:parent-style-name="Standard_20_2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0" style:family="presentation" style:parent-style-name="Standard_20_2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1" style:family="presentation" style:parent-style-name="Standard_20_2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2" style:family="presentation" style:parent-style-name="Standard_20_2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3" style:family="presentation" style:parent-style-name="Standard_20_2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4" style:family="presentation" style:parent-style-name="Standard_20_2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5" style:family="presentation" style:parent-style-name="Standard_20_2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6" style:family="presentation" style:parent-style-name="Standard_20_2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7" style:family="presentation" style:parent-style-name="Standard_20_2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78" style:family="presentation" style:parent-style-name="Standard_20_2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79" style:family="presentation" style:parent-style-name="Standard_20_2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0" style:family="presentation" style:parent-style-name="Standard_20_2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1" style:family="presentation" style:parent-style-name="Standard_20_2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2" style:family="presentation" style:parent-style-name="Standard_20_2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3" style:family="presentation" style:parent-style-name="Standard_20_2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4" style:family="presentation" style:parent-style-name="Standard_20_2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5" style:family="presentation" style:parent-style-name="Standard_20_3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6" style:family="presentation" style:parent-style-name="Standard_20_3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7" style:family="presentation" style:parent-style-name="Standard_20_3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8" style:family="presentation" style:parent-style-name="Standard_20_3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89" style:family="presentation" style:parent-style-name="Standard_20_3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0" style:family="presentation" style:parent-style-name="Standard_20_3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1" style:family="presentation" style:parent-style-name="Standard_20_3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2" style:family="presentation" style:parent-style-name="Standard_20_3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3" style:family="presentation" style:parent-style-name="Standard_20_3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4" style:family="presentation" style:parent-style-name="Standard_20_3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5" style:family="presentation" style:parent-style-name="Standard_20_3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6" style:family="presentation" style:parent-style-name="Standard_20_3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7" style:family="presentation" style:parent-style-name="Standard_20_3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8" style:family="presentation" style:parent-style-name="Standard_20_3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9" style:family="presentation" style:parent-style-name="Standard_20_3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0" style:family="presentation" style:parent-style-name="Standard_20_3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1" style:family="presentation" style:parent-style-name="Standard_20_3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2" style:family="presentation" style:parent-style-name="Standard_20_3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3" style:family="presentation" style:parent-style-name="Standard_20_3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4" style:family="presentation" style:parent-style-name="Standard_20_3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5" style:family="presentation" style:parent-style-name="Standard_20_4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6" style:family="presentation" style:parent-style-name="Standard_20_4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7" style:family="presentation" style:parent-style-name="Standard_20_4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08" style:family="presentation" style:parent-style-name="Standard_20_4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9" style:family="presentation" style:parent-style-name="Standard_20_4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0" style:family="presentation" style:parent-style-name="Standard_20_4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1" style:family="presentation" style:parent-style-name="Standard_20_4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2" style:family="presentation" style:parent-style-name="Standard_20_4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3" style:family="presentation" style:parent-style-name="Standard_20_4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4" style:family="presentation" style:parent-style-name="Standard_20_4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5" style:family="presentation" style:parent-style-name="Standard_20_4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6" style:family="presentation" style:parent-style-name="Standard_20_4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7" style:family="presentation" style:parent-style-name="Standard_20_4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8" style:family="presentation" style:parent-style-name="Standard_20_4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19" style:family="presentation" style:parent-style-name="Standard_20_4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0" style:family="presentation" style:parent-style-name="Standard_20_4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1" style:family="presentation" style:parent-style-name="Standard_20_4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2" style:family="presentation" style:parent-style-name="Standard_20_4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3" style:family="presentation" style:parent-style-name="Standard_20_4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4" style:family="presentation" style:parent-style-name="Standard_20_4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5" style:family="presentation" style:parent-style-name="Standard_20_5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6" style:family="presentation" style:parent-style-name="Standard_20_5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7" style:family="presentation" style:parent-style-name="Standard_20_5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28" style:family="presentation" style:parent-style-name="Standard_20_5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29" style:family="presentation" style:parent-style-name="Standard_20_5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0" style:family="presentation" style:parent-style-name="Standard_20_5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1" style:family="presentation" style:parent-style-name="Standard_20_5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2" style:family="presentation" style:parent-style-name="Standard_20_5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3" style:family="presentation" style:parent-style-name="Standard_20_5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4" style:family="presentation" style:parent-style-name="Standard_20_5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5" style:family="presentation" style:parent-style-name="Standard_20_5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6" style:family="presentation" style:parent-style-name="Standard_20_5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7" style:family="presentation" style:parent-style-name="Standard_20_5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38" style:family="presentation" style:parent-style-name="Standard_20_5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39" style:family="presentation" style:parent-style-name="Standard_20_5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0" style:family="presentation" style:parent-style-name="Standard_20_5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1" style:family="presentation" style:parent-style-name="Standard_20_5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2" style:family="presentation" style:parent-style-name="Standard_20_5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3" style:family="presentation" style:parent-style-name="Standard_20_5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4" style:family="presentation" style:parent-style-name="Standard_20_5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5" style:family="presentation" style:parent-style-name="Standard_20_6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6" style:family="presentation" style:parent-style-name="Standard_20_6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7" style:family="presentation" style:parent-style-name="Standard_20_6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48" style:family="presentation" style:parent-style-name="Standard_20_6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49" style:family="presentation" style:parent-style-name="Standard_20_62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0" style:family="presentation" style:parent-style-name="Standard_20_62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1" style:family="presentation" style:parent-style-name="Standard_20_63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2" style:family="presentation" style:parent-style-name="Standard_20_63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3" style:family="presentation" style:parent-style-name="Standard_20_64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4" style:family="presentation" style:parent-style-name="Standard_20_64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5" style:family="presentation" style:parent-style-name="Standard_20_65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6" style:family="presentation" style:parent-style-name="Standard_20_65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7" style:family="presentation" style:parent-style-name="Standard_20_66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58" style:family="presentation" style:parent-style-name="Standard_20_66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59" style:family="presentation" style:parent-style-name="Standard_20_67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0" style:family="presentation" style:parent-style-name="Standard_20_67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1" style:family="presentation" style:parent-style-name="Standard_20_6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2" style:family="presentation" style:parent-style-name="Standard_20_6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3" style:family="presentation" style:parent-style-name="Standard_20_69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4" style:family="presentation" style:parent-style-name="Standard_20_69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5" style:family="presentation" style:parent-style-name="Standard_20_70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6" style:family="presentation" style:parent-style-name="Standard_20_70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67" style:family="presentation" style:parent-style-name="Standard_20_71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68" style:family="presentation" style:parent-style-name="Standard_20_71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éro&gt;</text:page-number></text:p>
        </draw:text-box>
      </draw:frame>
    </style:handout-master>
    <style:master-page style:name="Blank_20_Slide" style:display-name="Blank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Blank_20_Slide-title" draw:layer="backgroundobjects" svg:width="17.144cm" svg:height="4.24cm" svg:x="0.952cm" svg:y="1.013cm" presentation:class="title" presentation:placeholder="true">
        <draw:text-box/>
      </draw:frame>
      <draw:frame presentation:style-name="Blank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Blank_20_Slide-title" draw:layer="backgroundobjects" svg:width="19.798cm" svg:height="11.136cm" svg:x="0.6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_20_over_20_Content" style:display-name="Title,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_20_over_20_Content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Content_20_over_20_Content-title" draw:layer="backgroundobjects" svg:width="0cm" svg:height="0cm" svg:x="0cm" svg:y="2.257cm" presentation:class="page"/>
        <draw:frame presentation:style-name="Title_2c_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4_20_Content" style:display-name="Title, 4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4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4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4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4_20_Content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Title_2c__20_4_20_Content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4_20_Content-title" draw:layer="backgroundobjects" svg:width="0cm" svg:height="0cm" svg:x="0cm" svg:y="2.257cm" presentation:class="page"/>
        <draw:frame presentation:style-name="Title_2c__20_4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6_20_Content" style:display-name="Title, 6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6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6_20_Content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6_20_Content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Title_2c__20_6_20_Content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Title_2c__20_6_20_Content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Title_2c__20_6_20_Content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Title_2c__20_6_20_Content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6_20_Content-title" draw:layer="backgroundobjects" svg:width="0cm" svg:height="0cm" svg:x="0cm" svg:y="2.257cm" presentation:class="page"/>
        <draw:frame presentation:style-name="Title_2c__20_6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Slide" style:display-name="Title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Slide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Title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Title_20_Slide-title" draw:layer="backgroundobjects" svg:width="0cm" svg:height="0cm" svg:x="0cm" svg:y="2.257cm" presentation:class="page"/>
        <draw:frame presentation:style-name="Title_20_Slide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Content" style:display-name="Title,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Content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Content-title" draw:layer="backgroundobjects" svg:width="0cm" svg:height="0cm" svg:x="0cm" svg:y="2.257cm" presentation:class="page"/>
        <draw:frame presentation:style-name="Title_2c_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" style:display-name="Title,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c__20_2_20_Content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-title" draw:layer="backgroundobjects" svg:width="0cm" svg:height="0cm" svg:x="0cm" svg:y="2.257cm" presentation:class="page"/>
        <draw:frame presentation:style-name="Title_2c_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Only" style:display-name="Title Only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Only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Title_20_Only-title" draw:layer="backgroundobjects" svg:width="0cm" svg:height="0cm" svg:x="0cm" svg:y="2.257cm" presentation:class="page"/>
        <draw:frame presentation:style-name="Title_20_Only-notes" draw:layer="backgroundobjects" svg:width="16.799cm" svg:height="13.364cm" svg:x="2.1cm" svg:y="14.107cm" presentation:class="notes" presentation:placeholder="true">
          <draw:text-box/>
        </draw:frame>
        <draw:frame presentation:style-name="Mpr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Centered_20_Text" style:display-name="Centered Tex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Centered_20_Text-title" draw:layer="backgroundobjects" svg:width="0cm" svg:height="0cm" svg:x="0cm" svg:y="2.257cm" presentation:class="page"/>
        <draw:frame presentation:style-name="Centered_20_Text-notes" draw:layer="backgroundobjects" svg:width="16.799cm" svg:height="13.364cm" svg:x="2.1cm" svg:y="14.107cm" presentation:class="notes" presentation:placeholder="true">
          <draw:text-box/>
        </draw:frame>
        <draw:frame presentation:style-name="Mpr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and_20_Content" style:display-name="Title, 2 Content and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and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and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and_20_Content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Title_2c__20_2_20_Content_20_and_20_Content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and_20_Content-title" draw:layer="backgroundobjects" svg:width="0cm" svg:height="0cm" svg:x="0cm" svg:y="2.257cm" presentation:class="page"/>
        <draw:frame presentation:style-name="Title_2c__20_2_20_Content_20_and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0_Content_20_and_20_2_20_Content" style:display-name="Title Content and 2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0_Content_20_and_20_2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0_Content_20_and_20_2_20_Content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Title_20_Content_20_and_20_2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0_Content_20_and_20_2_20_Content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0_Content_20_and_20_2_20_Content-title" draw:layer="backgroundobjects" svg:width="0cm" svg:height="0cm" svg:x="0cm" svg:y="2.257cm" presentation:class="page"/>
        <draw:frame presentation:style-name="Title_20_Content_20_and_20_2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Title_2c__20_2_20_Content_20_over_20_Content" style:display-name="Title, 2 Content over Conten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Title_2c__20_2_20_Content_20_over_20_Content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Title_2c__20_2_20_Content_20_over_20_Content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Title_2c__20_2_20_Content_20_over_20_Content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Title_2c__20_2_20_Content_20_over_20_Content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Title_2c__20_2_20_Content_20_over_20_Content-title" draw:layer="backgroundobjects" svg:width="0cm" svg:height="0cm" svg:x="0cm" svg:y="2.257cm" presentation:class="page"/>
        <draw:frame presentation:style-name="Title_2c__20_2_20_Content_20_over_20_Content-notes" draw:layer="backgroundobjects" svg:width="16.799cm" svg:height="13.364cm" svg:x="2.1cm" svg:y="14.107cm" presentation:class="notes" presentation:placeholder="true">
          <draw:text-box/>
        </draw:frame>
        <draw:frame presentation:style-name="Mpr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-title" draw:layer="backgroundobjects" svg:width="17.144cm" svg:height="4.24cm" svg:x="0.952cm" svg:y="1.013cm" presentation:class="title" presentation:placeholder="true">
        <draw:text-box/>
      </draw:frame>
      <draw:frame presentation:style-name="Standard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-title" draw:layer="backgroundobjects" svg:width="0cm" svg:height="0cm" svg:x="0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" style:display-name="Standard 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-title" draw:layer="backgroundobjects" svg:width="0cm" svg:height="0cm" svg:x="0cm" svg:y="2.257cm" presentation:class="page"/>
        <draw:frame presentation:style-name="Standard_20_1-notes" draw:layer="backgroundobjects" svg:width="16.799cm" svg:height="13.364cm" svg:x="2.1cm" svg:y="14.107cm" presentation:class="notes" presentation:placeholder="true">
          <draw:text-box/>
        </draw:frame>
        <draw:frame presentation:style-name="Mpr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" style:display-name="Standard 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2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-title" draw:layer="backgroundobjects" svg:width="0cm" svg:height="0cm" svg:x="0cm" svg:y="2.257cm" presentation:class="page"/>
        <draw:frame presentation:style-name="Standard_20_2-notes" draw:layer="backgroundobjects" svg:width="16.799cm" svg:height="13.364cm" svg:x="2.1cm" svg:y="14.107cm" presentation:class="notes" presentation:placeholder="true">
          <draw:text-box/>
        </draw:frame>
        <draw:frame presentation:style-name="Mpr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" style:display-name="Standard 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3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3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3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3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-title" draw:layer="backgroundobjects" svg:width="0cm" svg:height="0cm" svg:x="0cm" svg:y="2.257cm" presentation:class="page"/>
        <draw:frame presentation:style-name="Standard_20_3-notes" draw:layer="backgroundobjects" svg:width="16.799cm" svg:height="13.364cm" svg:x="2.1cm" svg:y="14.107cm" presentation:class="notes" presentation:placeholder="true">
          <draw:text-box/>
        </draw:frame>
        <draw:frame presentation:style-name="Mpr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" style:display-name="Standard 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4-title" draw:layer="backgroundobjects" svg:width="0cm" svg:height="0cm" svg:x="0cm" svg:y="2.257cm" presentation:class="page"/>
        <draw:frame presentation:style-name="Standard_20_4-notes" draw:layer="backgroundobjects" svg:width="16.799cm" svg:height="13.364cm" svg:x="2.1cm" svg:y="14.107cm" presentation:class="notes" presentation:placeholder="true">
          <draw:text-box/>
        </draw:frame>
        <draw:frame presentation:style-name="Mpr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" style:display-name="Standard 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-title" draw:layer="backgroundobjects" svg:width="0cm" svg:height="0cm" svg:x="0cm" svg:y="2.257cm" presentation:class="page"/>
        <draw:frame presentation:style-name="Standard_20_5-notes" draw:layer="backgroundobjects" svg:width="16.799cm" svg:height="13.364cm" svg:x="2.1cm" svg:y="14.107cm" presentation:class="notes" presentation:placeholder="true">
          <draw:text-box/>
        </draw:frame>
        <draw:frame presentation:style-name="Mpr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" style:display-name="Standard 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-title" draw:layer="backgroundobjects" svg:width="0cm" svg:height="0cm" svg:x="0cm" svg:y="2.257cm" presentation:class="page"/>
        <draw:frame presentation:style-name="Standard_20_6-notes" draw:layer="backgroundobjects" svg:width="16.799cm" svg:height="13.364cm" svg:x="2.1cm" svg:y="14.107cm" presentation:class="notes" presentation:placeholder="true">
          <draw:text-box/>
        </draw:frame>
        <draw:frame presentation:style-name="Mpr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" style:display-name="Standard 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7-title" draw:layer="backgroundobjects" svg:width="0cm" svg:height="0cm" svg:x="0cm" svg:y="2.257cm" presentation:class="page"/>
        <draw:frame presentation:style-name="Standard_20_7-notes" draw:layer="backgroundobjects" svg:width="16.799cm" svg:height="13.364cm" svg:x="2.1cm" svg:y="14.107cm" presentation:class="notes" presentation:placeholder="true">
          <draw:text-box/>
        </draw:frame>
        <draw:frame presentation:style-name="Mpr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" style:display-name="Standard 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8-title" draw:layer="backgroundobjects" svg:width="0cm" svg:height="0cm" svg:x="0cm" svg:y="2.257cm" presentation:class="page"/>
        <draw:frame presentation:style-name="Standard_20_8-notes" draw:layer="backgroundobjects" svg:width="16.799cm" svg:height="13.364cm" svg:x="2.1cm" svg:y="14.107cm" presentation:class="notes" presentation:placeholder="true">
          <draw:text-box/>
        </draw:frame>
        <draw:frame presentation:style-name="Mpr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9" style:display-name="Standard 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9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9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9-title" draw:layer="backgroundobjects" svg:width="0cm" svg:height="0cm" svg:x="0cm" svg:y="2.257cm" presentation:class="page"/>
        <draw:frame presentation:style-name="Standard_20_9-notes" draw:layer="backgroundobjects" svg:width="16.799cm" svg:height="13.364cm" svg:x="2.1cm" svg:y="14.107cm" presentation:class="notes" presentation:placeholder="true">
          <draw:text-box/>
        </draw:frame>
        <draw:frame presentation:style-name="Mpr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0" style:display-name="Standard 1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0-title" draw:layer="backgroundobjects" svg:width="0cm" svg:height="0cm" svg:x="0cm" svg:y="2.257cm" presentation:class="page"/>
        <draw:frame presentation:style-name="Standard_20_10-notes" draw:layer="backgroundobjects" svg:width="16.799cm" svg:height="13.364cm" svg:x="2.1cm" svg:y="14.107cm" presentation:class="notes" presentation:placeholder="true">
          <draw:text-box/>
        </draw:frame>
        <draw:frame presentation:style-name="Mpr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1" style:display-name="Standard 1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1-title" draw:layer="backgroundobjects" svg:width="0cm" svg:height="0cm" svg:x="0cm" svg:y="2.257cm" presentation:class="page"/>
        <draw:frame presentation:style-name="Standard_20_11-notes" draw:layer="backgroundobjects" svg:width="16.799cm" svg:height="13.364cm" svg:x="2.1cm" svg:y="14.107cm" presentation:class="notes" presentation:placeholder="true">
          <draw:text-box/>
        </draw:frame>
        <draw:frame presentation:style-name="Mpr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2" style:display-name="Standard 1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12-title" draw:layer="backgroundobjects" svg:width="17.144cm" svg:height="4.24cm" svg:x="0.952cm" svg:y="1.013cm" presentation:class="title" presentation:placeholder="true">
        <draw:text-box/>
      </draw:frame>
      <draw:frame presentation:style-name="Standard_20_12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12-title" draw:layer="backgroundobjects" svg:width="0cm" svg:height="0cm" svg:x="0cm" svg:y="2.257cm" presentation:class="page"/>
        <draw:frame presentation:style-name="Standard_20_12-notes" draw:layer="backgroundobjects" svg:width="16.799cm" svg:height="13.364cm" svg:x="2.1cm" svg:y="14.107cm" presentation:class="notes" presentation:placeholder="true">
          <draw:text-box/>
        </draw:frame>
        <draw:frame presentation:style-name="Mpr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3" style:display-name="Standard 1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3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3-title" draw:layer="backgroundobjects" svg:width="0cm" svg:height="0cm" svg:x="0cm" svg:y="2.257cm" presentation:class="page"/>
        <draw:frame presentation:style-name="Standard_20_13-notes" draw:layer="backgroundobjects" svg:width="16.799cm" svg:height="13.364cm" svg:x="2.1cm" svg:y="14.107cm" presentation:class="notes" presentation:placeholder="true">
          <draw:text-box/>
        </draw:frame>
        <draw:frame presentation:style-name="Mpr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4" style:display-name="Standard 1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4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14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14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4-title" draw:layer="backgroundobjects" svg:width="0cm" svg:height="0cm" svg:x="0cm" svg:y="2.257cm" presentation:class="page"/>
        <draw:frame presentation:style-name="Standard_20_14-notes" draw:layer="backgroundobjects" svg:width="16.799cm" svg:height="13.364cm" svg:x="2.1cm" svg:y="14.107cm" presentation:class="notes" presentation:placeholder="true">
          <draw:text-box/>
        </draw:frame>
        <draw:frame presentation:style-name="Mpr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5" style:display-name="Standard 1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5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15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15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15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15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15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15-title" draw:layer="backgroundobjects" svg:width="0cm" svg:height="0cm" svg:x="0cm" svg:y="2.257cm" presentation:class="page"/>
        <draw:frame presentation:style-name="Standard_20_15-notes" draw:layer="backgroundobjects" svg:width="16.799cm" svg:height="13.364cm" svg:x="2.1cm" svg:y="14.107cm" presentation:class="notes" presentation:placeholder="true">
          <draw:text-box/>
        </draw:frame>
        <draw:frame presentation:style-name="Mpr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6" style:display-name="Standard 1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6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16-title" draw:layer="backgroundobjects" svg:width="0cm" svg:height="0cm" svg:x="0cm" svg:y="2.257cm" presentation:class="page"/>
        <draw:frame presentation:style-name="Standard_20_16-notes" draw:layer="backgroundobjects" svg:width="16.799cm" svg:height="13.364cm" svg:x="2.1cm" svg:y="14.107cm" presentation:class="notes" presentation:placeholder="true">
          <draw:text-box/>
        </draw:frame>
        <draw:frame presentation:style-name="Mpr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7" style:display-name="Standard 1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7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7-title" draw:layer="backgroundobjects" svg:width="0cm" svg:height="0cm" svg:x="0cm" svg:y="2.257cm" presentation:class="page"/>
        <draw:frame presentation:style-name="Standard_20_17-notes" draw:layer="backgroundobjects" svg:width="16.799cm" svg:height="13.364cm" svg:x="2.1cm" svg:y="14.107cm" presentation:class="notes" presentation:placeholder="true">
          <draw:text-box/>
        </draw:frame>
        <draw:frame presentation:style-name="Mpr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8" style:display-name="Standard 1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1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18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18-title" draw:layer="backgroundobjects" svg:width="0cm" svg:height="0cm" svg:x="0cm" svg:y="2.257cm" presentation:class="page"/>
        <draw:frame presentation:style-name="Standard_20_18-notes" draw:layer="backgroundobjects" svg:width="16.799cm" svg:height="13.364cm" svg:x="2.1cm" svg:y="14.107cm" presentation:class="notes" presentation:placeholder="true">
          <draw:text-box/>
        </draw:frame>
        <draw:frame presentation:style-name="Mpr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19" style:display-name="Standard 1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19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19-title" draw:layer="backgroundobjects" svg:width="0cm" svg:height="0cm" svg:x="0cm" svg:y="2.257cm" presentation:class="page"/>
        <draw:frame presentation:style-name="Standard_20_19-notes" draw:layer="backgroundobjects" svg:width="16.799cm" svg:height="13.364cm" svg:x="2.1cm" svg:y="14.107cm" presentation:class="notes" presentation:placeholder="true">
          <draw:text-box/>
        </draw:frame>
        <draw:frame presentation:style-name="Mpr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0" style:display-name="Standard 2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20-title" draw:layer="backgroundobjects" svg:width="0cm" svg:height="0cm" svg:x="0cm" svg:y="2.257cm" presentation:class="page"/>
        <draw:frame presentation:style-name="Standard_20_20-notes" draw:layer="backgroundobjects" svg:width="16.799cm" svg:height="13.364cm" svg:x="2.1cm" svg:y="14.107cm" presentation:class="notes" presentation:placeholder="true">
          <draw:text-box/>
        </draw:frame>
        <draw:frame presentation:style-name="Mpr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1" style:display-name="Standard 2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1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21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1-title" draw:layer="backgroundobjects" svg:width="0cm" svg:height="0cm" svg:x="0cm" svg:y="2.257cm" presentation:class="page"/>
        <draw:frame presentation:style-name="Standard_20_21-notes" draw:layer="backgroundobjects" svg:width="16.799cm" svg:height="13.364cm" svg:x="2.1cm" svg:y="14.107cm" presentation:class="notes" presentation:placeholder="true">
          <draw:text-box/>
        </draw:frame>
        <draw:frame presentation:style-name="Mpr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2" style:display-name="Standard 2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2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2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2-title" draw:layer="backgroundobjects" svg:width="0cm" svg:height="0cm" svg:x="0cm" svg:y="2.257cm" presentation:class="page"/>
        <draw:frame presentation:style-name="Standard_20_22-notes" draw:layer="backgroundobjects" svg:width="16.799cm" svg:height="13.364cm" svg:x="2.1cm" svg:y="14.107cm" presentation:class="notes" presentation:placeholder="true">
          <draw:text-box/>
        </draw:frame>
        <draw:frame presentation:style-name="Mpr6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6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3" style:display-name="Standard 2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3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3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3-title" draw:layer="backgroundobjects" svg:width="0cm" svg:height="0cm" svg:x="0cm" svg:y="2.257cm" presentation:class="page"/>
        <draw:frame presentation:style-name="Standard_20_23-notes" draw:layer="backgroundobjects" svg:width="16.799cm" svg:height="13.364cm" svg:x="2.1cm" svg:y="14.107cm" presentation:class="notes" presentation:placeholder="true">
          <draw:text-box/>
        </draw:frame>
        <draw:frame presentation:style-name="Mpr7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4" style:display-name="Standard 2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24-title" draw:layer="backgroundobjects" svg:width="17.144cm" svg:height="4.24cm" svg:x="0.952cm" svg:y="1.013cm" presentation:class="title" presentation:placeholder="true">
        <draw:text-box/>
      </draw:frame>
      <draw:frame presentation:style-name="Standard_20_2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24-title" draw:layer="backgroundobjects" svg:width="0cm" svg:height="0cm" svg:x="0cm" svg:y="2.257cm" presentation:class="page"/>
        <draw:frame presentation:style-name="Standard_20_24-notes" draw:layer="backgroundobjects" svg:width="16.799cm" svg:height="13.364cm" svg:x="2.1cm" svg:y="14.107cm" presentation:class="notes" presentation:placeholder="true">
          <draw:text-box/>
        </draw:frame>
        <draw:frame presentation:style-name="Mpr7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5" style:display-name="Standard 2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5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5-title" draw:layer="backgroundobjects" svg:width="0cm" svg:height="0cm" svg:x="0cm" svg:y="2.257cm" presentation:class="page"/>
        <draw:frame presentation:style-name="Standard_20_25-notes" draw:layer="backgroundobjects" svg:width="16.799cm" svg:height="13.364cm" svg:x="2.1cm" svg:y="14.107cm" presentation:class="notes" presentation:placeholder="true">
          <draw:text-box/>
        </draw:frame>
        <draw:frame presentation:style-name="Mpr7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6" style:display-name="Standard 2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6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26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26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6-title" draw:layer="backgroundobjects" svg:width="0cm" svg:height="0cm" svg:x="0cm" svg:y="2.257cm" presentation:class="page"/>
        <draw:frame presentation:style-name="Standard_20_26-notes" draw:layer="backgroundobjects" svg:width="16.799cm" svg:height="13.364cm" svg:x="2.1cm" svg:y="14.107cm" presentation:class="notes" presentation:placeholder="true">
          <draw:text-box/>
        </draw:frame>
        <draw:frame presentation:style-name="Mpr7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7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7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7" style:display-name="Standard 2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7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27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27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27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27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27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27-title" draw:layer="backgroundobjects" svg:width="0cm" svg:height="0cm" svg:x="0cm" svg:y="2.257cm" presentation:class="page"/>
        <draw:frame presentation:style-name="Standard_20_27-notes" draw:layer="backgroundobjects" svg:width="16.799cm" svg:height="13.364cm" svg:x="2.1cm" svg:y="14.107cm" presentation:class="notes" presentation:placeholder="true">
          <draw:text-box/>
        </draw:frame>
        <draw:frame presentation:style-name="Mpr7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7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8" style:display-name="Standard 2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8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28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28-title" draw:layer="backgroundobjects" svg:width="0cm" svg:height="0cm" svg:x="0cm" svg:y="2.257cm" presentation:class="page"/>
        <draw:frame presentation:style-name="Standard_20_28-notes" draw:layer="backgroundobjects" svg:width="16.799cm" svg:height="13.364cm" svg:x="2.1cm" svg:y="14.107cm" presentation:class="notes" presentation:placeholder="true">
          <draw:text-box/>
        </draw:frame>
        <draw:frame presentation:style-name="Mpr8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29" style:display-name="Standard 2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2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29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29-title" draw:layer="backgroundobjects" svg:width="0cm" svg:height="0cm" svg:x="0cm" svg:y="2.257cm" presentation:class="page"/>
        <draw:frame presentation:style-name="Standard_20_29-notes" draw:layer="backgroundobjects" svg:width="16.799cm" svg:height="13.364cm" svg:x="2.1cm" svg:y="14.107cm" presentation:class="notes" presentation:placeholder="true">
          <draw:text-box/>
        </draw:frame>
        <draw:frame presentation:style-name="Mpr8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0" style:display-name="Standard 3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0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30-title" draw:layer="backgroundobjects" svg:width="0cm" svg:height="0cm" svg:x="0cm" svg:y="2.257cm" presentation:class="page"/>
        <draw:frame presentation:style-name="Standard_20_30-notes" draw:layer="backgroundobjects" svg:width="16.799cm" svg:height="13.364cm" svg:x="2.1cm" svg:y="14.107cm" presentation:class="notes" presentation:placeholder="true">
          <draw:text-box/>
        </draw:frame>
        <draw:frame presentation:style-name="Mpr8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1" style:display-name="Standard 3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1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31-title" draw:layer="backgroundobjects" svg:width="0cm" svg:height="0cm" svg:x="0cm" svg:y="2.257cm" presentation:class="page"/>
        <draw:frame presentation:style-name="Standard_20_31-notes" draw:layer="backgroundobjects" svg:width="16.799cm" svg:height="13.364cm" svg:x="2.1cm" svg:y="14.107cm" presentation:class="notes" presentation:placeholder="true">
          <draw:text-box/>
        </draw:frame>
        <draw:frame presentation:style-name="Mpr8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8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8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2" style:display-name="Standard 3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32-title" draw:layer="backgroundobjects" svg:width="0cm" svg:height="0cm" svg:x="0cm" svg:y="2.257cm" presentation:class="page"/>
        <draw:frame presentation:style-name="Standard_20_32-notes" draw:layer="backgroundobjects" svg:width="16.799cm" svg:height="13.364cm" svg:x="2.1cm" svg:y="14.107cm" presentation:class="notes" presentation:placeholder="true">
          <draw:text-box/>
        </draw:frame>
        <draw:frame presentation:style-name="Mpr8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3" style:display-name="Standard 3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3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3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33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33-title" draw:layer="backgroundobjects" svg:width="0cm" svg:height="0cm" svg:x="0cm" svg:y="2.257cm" presentation:class="page"/>
        <draw:frame presentation:style-name="Standard_20_33-notes" draw:layer="backgroundobjects" svg:width="16.799cm" svg:height="13.364cm" svg:x="2.1cm" svg:y="14.107cm" presentation:class="notes" presentation:placeholder="true">
          <draw:text-box/>
        </draw:frame>
        <draw:frame presentation:style-name="Mpr9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4" style:display-name="Standard 3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34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4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4-title" draw:layer="backgroundobjects" svg:width="0cm" svg:height="0cm" svg:x="0cm" svg:y="2.257cm" presentation:class="page"/>
        <draw:frame presentation:style-name="Standard_20_34-notes" draw:layer="backgroundobjects" svg:width="16.799cm" svg:height="13.364cm" svg:x="2.1cm" svg:y="14.107cm" presentation:class="notes" presentation:placeholder="true">
          <draw:text-box/>
        </draw:frame>
        <draw:frame presentation:style-name="Mpr9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5" style:display-name="Standard 3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5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5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5-title" draw:layer="backgroundobjects" svg:width="0cm" svg:height="0cm" svg:x="0cm" svg:y="2.257cm" presentation:class="page"/>
        <draw:frame presentation:style-name="Standard_20_35-notes" draw:layer="backgroundobjects" svg:width="16.799cm" svg:height="13.364cm" svg:x="2.1cm" svg:y="14.107cm" presentation:class="notes" presentation:placeholder="true">
          <draw:text-box/>
        </draw:frame>
        <draw:frame presentation:style-name="Mpr9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6" style:display-name="Standard 3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36-title" draw:layer="backgroundobjects" svg:width="17.144cm" svg:height="4.24cm" svg:x="0.952cm" svg:y="1.013cm" presentation:class="title" presentation:placeholder="true">
        <draw:text-box/>
      </draw:frame>
      <draw:frame presentation:style-name="Standard_20_36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36-title" draw:layer="backgroundobjects" svg:width="0cm" svg:height="0cm" svg:x="0cm" svg:y="2.257cm" presentation:class="page"/>
        <draw:frame presentation:style-name="Standard_20_36-notes" draw:layer="backgroundobjects" svg:width="16.799cm" svg:height="13.364cm" svg:x="2.1cm" svg:y="14.107cm" presentation:class="notes" presentation:placeholder="true">
          <draw:text-box/>
        </draw:frame>
        <draw:frame presentation:style-name="Mpr9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7" style:display-name="Standard 3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7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7-title" draw:layer="backgroundobjects" svg:width="0cm" svg:height="0cm" svg:x="0cm" svg:y="2.257cm" presentation:class="page"/>
        <draw:frame presentation:style-name="Standard_20_37-notes" draw:layer="backgroundobjects" svg:width="16.799cm" svg:height="13.364cm" svg:x="2.1cm" svg:y="14.107cm" presentation:class="notes" presentation:placeholder="true">
          <draw:text-box/>
        </draw:frame>
        <draw:frame presentation:style-name="Mpr9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9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8" style:display-name="Standard 3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8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38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38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8-title" draw:layer="backgroundobjects" svg:width="0cm" svg:height="0cm" svg:x="0cm" svg:y="2.257cm" presentation:class="page"/>
        <draw:frame presentation:style-name="Standard_20_38-notes" draw:layer="backgroundobjects" svg:width="16.799cm" svg:height="13.364cm" svg:x="2.1cm" svg:y="14.107cm" presentation:class="notes" presentation:placeholder="true">
          <draw:text-box/>
        </draw:frame>
        <draw:frame presentation:style-name="Mpr10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39" style:display-name="Standard 3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3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39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39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39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39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39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39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39-title" draw:layer="backgroundobjects" svg:width="0cm" svg:height="0cm" svg:x="0cm" svg:y="2.257cm" presentation:class="page"/>
        <draw:frame presentation:style-name="Standard_20_39-notes" draw:layer="backgroundobjects" svg:width="16.799cm" svg:height="13.364cm" svg:x="2.1cm" svg:y="14.107cm" presentation:class="notes" presentation:placeholder="true">
          <draw:text-box/>
        </draw:frame>
        <draw:frame presentation:style-name="Mpr10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0" style:display-name="Standard 4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0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40-title" draw:layer="backgroundobjects" svg:width="0cm" svg:height="0cm" svg:x="0cm" svg:y="2.257cm" presentation:class="page"/>
        <draw:frame presentation:style-name="Standard_20_40-notes" draw:layer="backgroundobjects" svg:width="16.799cm" svg:height="13.364cm" svg:x="2.1cm" svg:y="14.107cm" presentation:class="notes" presentation:placeholder="true">
          <draw:text-box/>
        </draw:frame>
        <draw:frame presentation:style-name="Mpr10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1" style:display-name="Standard 4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1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1-title" draw:layer="backgroundobjects" svg:width="0cm" svg:height="0cm" svg:x="0cm" svg:y="2.257cm" presentation:class="page"/>
        <draw:frame presentation:style-name="Standard_20_41-notes" draw:layer="backgroundobjects" svg:width="16.799cm" svg:height="13.364cm" svg:x="2.1cm" svg:y="14.107cm" presentation:class="notes" presentation:placeholder="true">
          <draw:text-box/>
        </draw:frame>
        <draw:frame presentation:style-name="Mpr10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0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0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2" style:display-name="Standard 4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2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2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2-title" draw:layer="backgroundobjects" svg:width="0cm" svg:height="0cm" svg:x="0cm" svg:y="2.257cm" presentation:class="page"/>
        <draw:frame presentation:style-name="Standard_20_42-notes" draw:layer="backgroundobjects" svg:width="16.799cm" svg:height="13.364cm" svg:x="2.1cm" svg:y="14.107cm" presentation:class="notes" presentation:placeholder="true">
          <draw:text-box/>
        </draw:frame>
        <draw:frame presentation:style-name="Mpr10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3" style:display-name="Standard 4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3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43-title" draw:layer="backgroundobjects" svg:width="0cm" svg:height="0cm" svg:x="0cm" svg:y="2.257cm" presentation:class="page"/>
        <draw:frame presentation:style-name="Standard_20_43-notes" draw:layer="backgroundobjects" svg:width="16.799cm" svg:height="13.364cm" svg:x="2.1cm" svg:y="14.107cm" presentation:class="notes" presentation:placeholder="true">
          <draw:text-box/>
        </draw:frame>
        <draw:frame presentation:style-name="Mpr11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4" style:display-name="Standard 4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44-title" draw:layer="backgroundobjects" svg:width="0cm" svg:height="0cm" svg:x="0cm" svg:y="2.257cm" presentation:class="page"/>
        <draw:frame presentation:style-name="Standard_20_44-notes" draw:layer="backgroundobjects" svg:width="16.799cm" svg:height="13.364cm" svg:x="2.1cm" svg:y="14.107cm" presentation:class="notes" presentation:placeholder="true">
          <draw:text-box/>
        </draw:frame>
        <draw:frame presentation:style-name="Mpr11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5" style:display-name="Standard 4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5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5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45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45-title" draw:layer="backgroundobjects" svg:width="0cm" svg:height="0cm" svg:x="0cm" svg:y="2.257cm" presentation:class="page"/>
        <draw:frame presentation:style-name="Standard_20_45-notes" draw:layer="backgroundobjects" svg:width="16.799cm" svg:height="13.364cm" svg:x="2.1cm" svg:y="14.107cm" presentation:class="notes" presentation:placeholder="true">
          <draw:text-box/>
        </draw:frame>
        <draw:frame presentation:style-name="Mpr11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6" style:display-name="Standard 4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46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6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6-title" draw:layer="backgroundobjects" svg:width="0cm" svg:height="0cm" svg:x="0cm" svg:y="2.257cm" presentation:class="page"/>
        <draw:frame presentation:style-name="Standard_20_46-notes" draw:layer="backgroundobjects" svg:width="16.799cm" svg:height="13.364cm" svg:x="2.1cm" svg:y="14.107cm" presentation:class="notes" presentation:placeholder="true">
          <draw:text-box/>
        </draw:frame>
        <draw:frame presentation:style-name="Mpr11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1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7" style:display-name="Standard 4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7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47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7-title" draw:layer="backgroundobjects" svg:width="0cm" svg:height="0cm" svg:x="0cm" svg:y="2.257cm" presentation:class="page"/>
        <draw:frame presentation:style-name="Standard_20_47-notes" draw:layer="backgroundobjects" svg:width="16.799cm" svg:height="13.364cm" svg:x="2.1cm" svg:y="14.107cm" presentation:class="notes" presentation:placeholder="true">
          <draw:text-box/>
        </draw:frame>
        <draw:frame presentation:style-name="Mpr11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1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8" style:display-name="Standard 4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Standard_20_48-title" draw:layer="backgroundobjects" svg:width="17.144cm" svg:height="4.24cm" svg:x="0.952cm" svg:y="1.013cm" presentation:class="title" presentation:placeholder="true">
        <draw:text-box/>
      </draw:frame>
      <draw:frame presentation:style-name="Standard_20_48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48-title" draw:layer="backgroundobjects" svg:width="0cm" svg:height="0cm" svg:x="0cm" svg:y="2.257cm" presentation:class="page"/>
        <draw:frame presentation:style-name="Standard_20_48-notes" draw:layer="backgroundobjects" svg:width="16.799cm" svg:height="13.364cm" svg:x="2.1cm" svg:y="14.107cm" presentation:class="notes" presentation:placeholder="true">
          <draw:text-box/>
        </draw:frame>
        <draw:frame presentation:style-name="Mpr12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49" style:display-name="Standard 4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4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49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4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49-title" draw:layer="backgroundobjects" svg:width="0cm" svg:height="0cm" svg:x="0cm" svg:y="2.257cm" presentation:class="page"/>
        <draw:frame presentation:style-name="Standard_20_49-notes" draw:layer="backgroundobjects" svg:width="16.799cm" svg:height="13.364cm" svg:x="2.1cm" svg:y="14.107cm" presentation:class="notes" presentation:placeholder="true">
          <draw:text-box/>
        </draw:frame>
        <draw:frame presentation:style-name="Mpr12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0" style:display-name="Standard 5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0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0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50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0-title" draw:layer="backgroundobjects" svg:width="0cm" svg:height="0cm" svg:x="0cm" svg:y="2.257cm" presentation:class="page"/>
        <draw:frame presentation:style-name="Standard_20_50-notes" draw:layer="backgroundobjects" svg:width="16.799cm" svg:height="13.364cm" svg:x="2.1cm" svg:y="14.107cm" presentation:class="notes" presentation:placeholder="true">
          <draw:text-box/>
        </draw:frame>
        <draw:frame presentation:style-name="Mpr12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1" style:display-name="Standard 5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1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1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51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51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51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51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1-title" draw:layer="backgroundobjects" svg:width="0cm" svg:height="0cm" svg:x="0cm" svg:y="2.257cm" presentation:class="page"/>
        <draw:frame presentation:style-name="Standard_20_51-notes" draw:layer="backgroundobjects" svg:width="16.799cm" svg:height="13.364cm" svg:x="2.1cm" svg:y="14.107cm" presentation:class="notes" presentation:placeholder="true">
          <draw:text-box/>
        </draw:frame>
        <draw:frame presentation:style-name="Mpr12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2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2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2" style:display-name="Standard 5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2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52-title" draw:layer="backgroundobjects" svg:width="0cm" svg:height="0cm" svg:x="0cm" svg:y="2.257cm" presentation:class="page"/>
        <draw:frame presentation:style-name="Standard_20_52-notes" draw:layer="backgroundobjects" svg:width="16.799cm" svg:height="13.364cm" svg:x="2.1cm" svg:y="14.107cm" presentation:class="notes" presentation:placeholder="true">
          <draw:text-box/>
        </draw:frame>
        <draw:frame presentation:style-name="Mpr12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2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3" style:display-name="Standard 5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3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3-title" draw:layer="backgroundobjects" svg:width="0cm" svg:height="0cm" svg:x="0cm" svg:y="2.257cm" presentation:class="page"/>
        <draw:frame presentation:style-name="Standard_20_53-notes" draw:layer="backgroundobjects" svg:width="16.799cm" svg:height="13.364cm" svg:x="2.1cm" svg:y="14.107cm" presentation:class="notes" presentation:placeholder="true">
          <draw:text-box/>
        </draw:frame>
        <draw:frame presentation:style-name="Mpr13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4" style:display-name="Standard 5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4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4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4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4-title" draw:layer="backgroundobjects" svg:width="0cm" svg:height="0cm" svg:x="0cm" svg:y="2.257cm" presentation:class="page"/>
        <draw:frame presentation:style-name="Standard_20_54-notes" draw:layer="backgroundobjects" svg:width="16.799cm" svg:height="13.364cm" svg:x="2.1cm" svg:y="14.107cm" presentation:class="notes" presentation:placeholder="true">
          <draw:text-box/>
        </draw:frame>
        <draw:frame presentation:style-name="Mpr13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5" style:display-name="Standard 5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5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55-title" draw:layer="backgroundobjects" svg:width="0cm" svg:height="0cm" svg:x="0cm" svg:y="2.257cm" presentation:class="page"/>
        <draw:frame presentation:style-name="Standard_20_55-notes" draw:layer="backgroundobjects" svg:width="16.799cm" svg:height="13.364cm" svg:x="2.1cm" svg:y="14.107cm" presentation:class="notes" presentation:placeholder="true">
          <draw:text-box/>
        </draw:frame>
        <draw:frame presentation:style-name="Mpr13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6" style:display-name="Standard 5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56-title" draw:layer="backgroundobjects" svg:width="0cm" svg:height="0cm" svg:x="0cm" svg:y="2.257cm" presentation:class="page"/>
        <draw:frame presentation:style-name="Standard_20_56-notes" draw:layer="backgroundobjects" svg:width="16.799cm" svg:height="13.364cm" svg:x="2.1cm" svg:y="14.107cm" presentation:class="notes" presentation:placeholder="true">
          <draw:text-box/>
        </draw:frame>
        <draw:frame presentation:style-name="Mpr13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3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3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7" style:display-name="Standard 5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7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7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7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57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57-title" draw:layer="backgroundobjects" svg:width="0cm" svg:height="0cm" svg:x="0cm" svg:y="2.257cm" presentation:class="page"/>
        <draw:frame presentation:style-name="Standard_20_57-notes" draw:layer="backgroundobjects" svg:width="16.799cm" svg:height="13.364cm" svg:x="2.1cm" svg:y="14.107cm" presentation:class="notes" presentation:placeholder="true">
          <draw:text-box/>
        </draw:frame>
        <draw:frame presentation:style-name="Mpr13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3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8" style:display-name="Standard 5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8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8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58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8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8-title" draw:layer="backgroundobjects" svg:width="0cm" svg:height="0cm" svg:x="0cm" svg:y="2.257cm" presentation:class="page"/>
        <draw:frame presentation:style-name="Standard_20_58-notes" draw:layer="backgroundobjects" svg:width="16.799cm" svg:height="13.364cm" svg:x="2.1cm" svg:y="14.107cm" presentation:class="notes" presentation:placeholder="true">
          <draw:text-box/>
        </draw:frame>
        <draw:frame presentation:style-name="Mpr14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59" style:display-name="Standard 5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5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5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59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59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59-title" draw:layer="backgroundobjects" svg:width="0cm" svg:height="0cm" svg:x="0cm" svg:y="2.257cm" presentation:class="page"/>
        <draw:frame presentation:style-name="Standard_20_59-notes" draw:layer="backgroundobjects" svg:width="16.799cm" svg:height="13.364cm" svg:x="2.1cm" svg:y="14.107cm" presentation:class="notes" presentation:placeholder="true">
          <draw:text-box/>
        </draw:frame>
        <draw:frame presentation:style-name="Mpr14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0" style:display-name="Standard 6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0-title" draw:layer="backgroundobjects" svg:width="0cm" svg:height="0cm" svg:x="0cm" svg:y="2.257cm" presentation:class="page"/>
        <draw:frame presentation:style-name="Standard_20_60-notes" draw:layer="backgroundobjects" svg:width="16.799cm" svg:height="13.364cm" svg:x="2.1cm" svg:y="14.107cm" presentation:class="notes" presentation:placeholder="true">
          <draw:text-box/>
        </draw:frame>
        <draw:frame presentation:style-name="Mpr14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1" style:display-name="Standard 6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1-outline1" draw:layer="backgroundobjects" svg:width="17.143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1-title" draw:layer="backgroundobjects" svg:width="0cm" svg:height="0cm" svg:x="0cm" svg:y="2.257cm" presentation:class="page"/>
        <draw:frame presentation:style-name="Standard_20_61-notes" draw:layer="backgroundobjects" svg:width="16.799cm" svg:height="13.364cm" svg:x="2.1cm" svg:y="14.107cm" presentation:class="notes" presentation:placeholder="true">
          <draw:text-box/>
        </draw:frame>
        <draw:frame presentation:style-name="Mpr14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4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4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2" style:display-name="Standard 62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2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2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2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62-outline1" draw:layer="backgroundobjects" svg:width="8.365cm" svg:height="7.025cm" svg:x="9.737cm" svg:y="13.638cm" presentation:class="outline" presentation:placeholder="true" presentation:user-transformed="true">
        <draw:text-box/>
      </draw:frame>
      <draw:frame draw:name="PlaceHolder 5" presentation:style-name="Standard_20_62-outline1" draw:layer="backgroundobjects" svg:width="8.365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2-title" draw:layer="backgroundobjects" svg:width="0cm" svg:height="0cm" svg:x="0cm" svg:y="2.257cm" presentation:class="page"/>
        <draw:frame presentation:style-name="Standard_20_62-notes" draw:layer="backgroundobjects" svg:width="16.799cm" svg:height="13.364cm" svg:x="2.1cm" svg:y="14.107cm" presentation:class="notes" presentation:placeholder="true">
          <draw:text-box/>
        </draw:frame>
        <draw:frame presentation:style-name="Mpr14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4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3" style:display-name="Standard 63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3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3-outline1" draw:layer="backgroundobjects" svg:width="5.519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3-outline1" draw:layer="backgroundobjects" svg:width="5.519cm" svg:height="7.025cm" svg:x="6.749cm" svg:y="5.943cm" presentation:class="outline" presentation:placeholder="true" presentation:user-transformed="true">
        <draw:text-box/>
      </draw:frame>
      <draw:frame draw:name="PlaceHolder 4" presentation:style-name="Standard_20_63-outline1" draw:layer="backgroundobjects" svg:width="5.519cm" svg:height="7.025cm" svg:x="12.546cm" svg:y="5.943cm" presentation:class="outline" presentation:placeholder="true" presentation:user-transformed="true">
        <draw:text-box/>
      </draw:frame>
      <draw:frame draw:name="PlaceHolder 5" presentation:style-name="Standard_20_63-outline1" draw:layer="backgroundobjects" svg:width="5.519cm" svg:height="7.025cm" svg:x="12.546cm" svg:y="13.638cm" presentation:class="outline" presentation:placeholder="true" presentation:user-transformed="true">
        <draw:text-box/>
      </draw:frame>
      <draw:frame draw:name="PlaceHolder 6" presentation:style-name="Standard_20_63-outline1" draw:layer="backgroundobjects" svg:width="5.519cm" svg:height="7.025cm" svg:x="6.749cm" svg:y="13.638cm" presentation:class="outline" presentation:placeholder="true" presentation:user-transformed="true">
        <draw:text-box/>
      </draw:frame>
      <draw:frame draw:name="PlaceHolder 7" presentation:style-name="Standard_20_63-outline1" draw:layer="backgroundobjects" svg:width="5.519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63-title" draw:layer="backgroundobjects" svg:width="0cm" svg:height="0cm" svg:x="0cm" svg:y="2.257cm" presentation:class="page"/>
        <draw:frame presentation:style-name="Standard_20_63-notes" draw:layer="backgroundobjects" svg:width="16.799cm" svg:height="13.364cm" svg:x="2.1cm" svg:y="14.107cm" presentation:class="notes" presentation:placeholder="true">
          <draw:text-box/>
        </draw:frame>
        <draw:frame presentation:style-name="Mpr15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4" style:display-name="Standard 64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4-title" draw:layer="backgroundobjects" svg:width="17.143cm" svg:height="4.239cm" svg:x="0.952cm" svg:y="1.013cm" presentation:class="title" presentation:placeholder="true" presentation:user-transformed="true">
        <draw:text-box/>
      </draw:frame>
      <draw:frame presentation:style-name="Standard_20_64-outline1" draw:layer="backgroundobjects" svg:width="17.144cm" svg:height="14.73cm" svg:x="0.952cm" svg:y="5.943cm" presentation:class="outline" presentation:placeholder="true">
        <draw:text-box/>
      </draw:frame>
      <presentation:notes style:page-layout-name="PM2">
        <draw:page-thumbnail presentation:style-name="Standard_20_64-title" draw:layer="backgroundobjects" svg:width="0cm" svg:height="0cm" svg:x="0cm" svg:y="2.257cm" presentation:class="page"/>
        <draw:frame presentation:style-name="Standard_20_64-notes" draw:layer="backgroundobjects" svg:width="16.799cm" svg:height="13.364cm" svg:x="2.1cm" svg:y="14.107cm" presentation:class="notes" presentation:placeholder="true">
          <draw:text-box/>
        </draw:frame>
        <draw:frame presentation:style-name="Mpr15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5" style:display-name="Standard 65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5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5-outline1" draw:layer="backgroundobjects" svg:width="17.143cm" svg:height="14.729cm" svg:x="0.952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5-title" draw:layer="backgroundobjects" svg:width="0cm" svg:height="0cm" svg:x="0cm" svg:y="2.257cm" presentation:class="page"/>
        <draw:frame presentation:style-name="Standard_20_65-notes" draw:layer="backgroundobjects" svg:width="16.799cm" svg:height="13.364cm" svg:x="2.1cm" svg:y="14.107cm" presentation:class="notes" presentation:placeholder="true">
          <draw:text-box/>
        </draw:frame>
        <draw:frame presentation:style-name="Mpr15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6" style:display-name="Standard 66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6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6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66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6-title" draw:layer="backgroundobjects" svg:width="0cm" svg:height="0cm" svg:x="0cm" svg:y="2.257cm" presentation:class="page"/>
        <draw:frame presentation:style-name="Standard_20_66-notes" draw:layer="backgroundobjects" svg:width="16.799cm" svg:height="13.364cm" svg:x="2.1cm" svg:y="14.107cm" presentation:class="notes" presentation:placeholder="true">
          <draw:text-box/>
        </draw:frame>
        <draw:frame presentation:style-name="Mpr15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5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5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7" style:display-name="Standard 67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7-title" draw:layer="backgroundobjects" svg:width="17.143cm" svg:height="4.239cm" svg:x="0.952cm" svg:y="1.013cm" presentation:class="title" presentation:placeholder="true" presentation:user-transformed="true">
        <draw:text-box/>
      </draw:frame>
      <presentation:notes style:page-layout-name="PM2">
        <draw:page-thumbnail presentation:style-name="Standard_20_67-title" draw:layer="backgroundobjects" svg:width="0cm" svg:height="0cm" svg:x="0cm" svg:y="2.257cm" presentation:class="page"/>
        <draw:frame presentation:style-name="Standard_20_67-notes" draw:layer="backgroundobjects" svg:width="16.799cm" svg:height="13.364cm" svg:x="2.1cm" svg:y="14.107cm" presentation:class="notes" presentation:placeholder="true">
          <draw:text-box/>
        </draw:frame>
        <draw:frame presentation:style-name="Mpr159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59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0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0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8" style:display-name="Standard 6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presentation:notes style:page-layout-name="PM2">
        <draw:page-thumbnail presentation:style-name="Standard_20_68-title" draw:layer="backgroundobjects" svg:width="0cm" svg:height="0cm" svg:x="0cm" svg:y="2.257cm" presentation:class="page"/>
        <draw:frame presentation:style-name="Standard_20_68-notes" draw:layer="backgroundobjects" svg:width="16.799cm" svg:height="13.364cm" svg:x="2.1cm" svg:y="14.107cm" presentation:class="notes" presentation:placeholder="true">
          <draw:text-box/>
        </draw:frame>
        <draw:frame presentation:style-name="Mpr16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2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69" style:display-name="Standard 69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69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69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69-outline1" draw:layer="backgroundobjects" svg:width="8.365cm" svg:height="7.025cm" svg:x="0.952cm" svg:y="13.638cm" presentation:class="outline" presentation:placeholder="true" presentation:user-transformed="true">
        <draw:text-box/>
      </draw:frame>
      <draw:frame draw:name="PlaceHolder 4" presentation:style-name="Standard_20_69-outline1" draw:layer="backgroundobjects" svg:width="8.365cm" svg:height="14.729cm" svg:x="9.737cm" svg:y="5.943cm" presentation:class="outline" presentation:placeholder="true" presentation:user-transformed="true">
        <draw:text-box/>
      </draw:frame>
      <presentation:notes style:page-layout-name="PM2">
        <draw:page-thumbnail presentation:style-name="Standard_20_69-title" draw:layer="backgroundobjects" svg:width="0cm" svg:height="0cm" svg:x="0cm" svg:y="2.257cm" presentation:class="page"/>
        <draw:frame presentation:style-name="Standard_20_69-notes" draw:layer="backgroundobjects" svg:width="16.799cm" svg:height="13.364cm" svg:x="2.1cm" svg:y="14.107cm" presentation:class="notes" presentation:placeholder="true">
          <draw:text-box/>
        </draw:frame>
        <draw:frame presentation:style-name="Mpr163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3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4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4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0" style:display-name="Standard 70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0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0-outline1" draw:layer="backgroundobjects" svg:width="8.365cm" svg:height="14.729cm" svg:x="0.952cm" svg:y="5.943cm" presentation:class="outline" presentation:placeholder="true" presentation:user-transformed="true">
        <draw:text-box/>
      </draw:frame>
      <draw:frame draw:name="PlaceHolder 3" presentation:style-name="Standard_20_70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0-outline1" draw:layer="backgroundobjects" svg:width="8.365cm" svg:height="7.025cm" svg:x="9.737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0-title" draw:layer="backgroundobjects" svg:width="0cm" svg:height="0cm" svg:x="0cm" svg:y="2.257cm" presentation:class="page"/>
        <draw:frame presentation:style-name="Standard_20_70-notes" draw:layer="backgroundobjects" svg:width="16.799cm" svg:height="13.364cm" svg:x="2.1cm" svg:y="14.107cm" presentation:class="notes" presentation:placeholder="true">
          <draw:text-box/>
        </draw:frame>
        <draw:frame presentation:style-name="Mpr165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5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6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6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71" style:display-name="Standard 71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draw:name="PlaceHolder 1" presentation:style-name="Standard_20_71-title" draw:layer="backgroundobjects" svg:width="17.143cm" svg:height="4.239cm" svg:x="0.952cm" svg:y="1.013cm" presentation:class="title" presentation:placeholder="true" presentation:user-transformed="true">
        <draw:text-box/>
      </draw:frame>
      <draw:frame draw:name="PlaceHolder 2" presentation:style-name="Standard_20_71-outline1" draw:layer="backgroundobjects" svg:width="8.365cm" svg:height="7.025cm" svg:x="0.952cm" svg:y="5.943cm" presentation:class="outline" presentation:placeholder="true" presentation:user-transformed="true">
        <draw:text-box/>
      </draw:frame>
      <draw:frame draw:name="PlaceHolder 3" presentation:style-name="Standard_20_71-outline1" draw:layer="backgroundobjects" svg:width="8.365cm" svg:height="7.025cm" svg:x="9.737cm" svg:y="5.943cm" presentation:class="outline" presentation:placeholder="true" presentation:user-transformed="true">
        <draw:text-box/>
      </draw:frame>
      <draw:frame draw:name="PlaceHolder 4" presentation:style-name="Standard_20_71-outline1" draw:layer="backgroundobjects" svg:width="17.143cm" svg:height="7.025cm" svg:x="0.952cm" svg:y="13.638cm" presentation:class="outline" presentation:placeholder="true" presentation:user-transformed="true">
        <draw:text-box/>
      </draw:frame>
      <presentation:notes style:page-layout-name="PM2">
        <draw:page-thumbnail presentation:style-name="Standard_20_71-title" draw:layer="backgroundobjects" svg:width="0cm" svg:height="0cm" svg:x="0cm" svg:y="2.257cm" presentation:class="page"/>
        <draw:frame presentation:style-name="Standard_20_71-notes" draw:layer="backgroundobjects" svg:width="16.799cm" svg:height="13.364cm" svg:x="2.1cm" svg:y="14.107cm" presentation:class="notes" presentation:placeholder="true">
          <draw:text-box/>
        </draw:frame>
        <draw:frame presentation:style-name="Mpr167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67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168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68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title>Diapositive 1</dc:title>
    <meta:initial-creator>MALBROUCK Gilbert</meta:initial-creator>
    <dc:creator>Brice Martial SOHAING KENMEGNE</dc:creator>
    <meta:editing-cycles>225</meta:editing-cycles>
    <meta:creation-date>2011-11-13T14:02:22</meta:creation-date>
    <dc:date>2026-08-09T21:37:40</dc:date>
    <dc:language>fr-BE</dc:language>
    <meta:editing-duration>P4DT10H36M</meta:editing-duration>
    <meta:generator>LibreOffice/24.2.0.3$Windows_X86_64 LibreOffice_project/da48488a73ddd66ea24cf16bbc4f7b9c08e9bea1</meta:generator>
    <meta:print-date>2026-08-10T12:51:17.658000000</meta:print-date>
    <meta:printed-by>Fichiers PDF</meta:printed-by>
    <meta:document-statistic meta:object-count="1064"/>
    <meta:user-defined meta:name="AppVersion">16.0000</meta:user-defined>
    <meta:user-defined meta:name="Company">AGM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4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68</meta:user-defined>
  </office:meta>
</office:document-meta>
</file>